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219000002485297A125.jpg" manifest:media-type="image/jpeg"/>
  <manifest:file-entry manifest:full-path="Pictures/1000000000000629000007E7C7EE3EC3.jpg" manifest:media-type="image/jpeg"/>
  <manifest:file-entry manifest:full-path="Pictures/10000000000002E7000003FFE61A9F98.jpg" manifest:media-type="image/jpeg"/>
  <manifest:file-entry manifest:full-path="Pictures/10000000000001450000024FC1F6BF80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automatic-styles>
    <style:style style:name="Tabelle1" style:family="table">
      <style:table-properties style:width="190.01mm" fo:margin-left="0.09mm" fo:margin-top="0mm" fo:margin-bottom="0mm" fo:break-before="auto" fo:break-after="auto" table:align="left" style:writing-mode="lr-tb"/>
    </style:style>
    <style:style style:name="Tabelle1.A" style:family="table-column">
      <style:table-column-properties style:column-width="21.96mm"/>
    </style:style>
    <style:style style:name="Tabelle1.B" style:family="table-column">
      <style:table-column-properties style:column-width="19.46mm"/>
    </style:style>
    <style:style style:name="Tabelle1.C" style:family="table-column">
      <style:table-column-properties style:column-width="33.73mm"/>
    </style:style>
    <style:style style:name="Tabelle1.D" style:family="table-column">
      <style:table-column-properties style:column-width="28.05mm"/>
    </style:style>
    <style:style style:name="Tabelle1.E" style:family="table-column">
      <style:table-column-properties style:column-width="28.84mm"/>
    </style:style>
    <style:style style:name="Tabelle1.F" style:family="table-column">
      <style:table-column-properties style:column-width="17.97mm"/>
    </style:style>
    <style:style style:name="Tabelle1.H" style:family="table-column">
      <style:table-column-properties style:column-width="18.04mm"/>
    </style:style>
    <style:style style:name="Tabelle1.1" style:family="table-row">
      <style:table-row-properties fo:keep-together="auto"/>
    </style:style>
    <style:style style:name="Tabelle1.A1" style:family="table-cell">
      <style:table-cell-properties fo:padding="0.97mm" fo:border-left="0.5pt solid #000000" fo:border-right="none" fo:border-top="0.5pt solid #000000" fo:border-bottom="0.5pt solid #000000" style:writing-mode="lr-tb"/>
    </style:style>
    <style:style style:name="Tabelle1.H1" style:family="table-cell">
      <style:table-cell-properties fo:padding="0.97mm" fo:border="0.5pt solid #000000" style:writing-mode="lr-tb"/>
    </style:style>
    <style:style style:name="Tabelle1.A2" style:family="table-cell">
      <style:table-cell-properties fo:padding="0.97mm" fo:border-left="0.5pt solid #000000" fo:border-right="none" fo:border-top="none" fo:border-bottom="0.5pt solid #000000" style:writing-mode="lr-tb"/>
    </style:style>
    <style:style style:name="Tabelle1.H2" style:family="table-cell">
      <style:table-cell-properties fo:padding="0.97mm" fo:border-left="0.5pt solid #000000" fo:border-right="0.5pt solid #000000" fo:border-top="none" fo:border-bottom="0.5pt solid #000000" style:writing-mode="lr-tb"/>
    </style:style>
    <style:style style:name="Tabelle5" style:family="table">
      <style:table-properties style:width="200.03mm" fo:break-before="auto" fo:break-after="auto" table:align="margins" style:writing-mode="lr-tb"/>
    </style:style>
    <style:style style:name="Tabelle5.A" style:family="table-column">
      <style:table-column-properties style:column-width="24.39mm" style:rel-column-width="7994*"/>
    </style:style>
    <style:style style:name="Tabelle5.B" style:family="table-column">
      <style:table-column-properties style:column-width="22.35mm" style:rel-column-width="7320*"/>
    </style:style>
    <style:style style:name="Tabelle5.C" style:family="table-column">
      <style:table-column-properties style:column-width="39.99mm" style:rel-column-width="13099*"/>
    </style:style>
    <style:style style:name="Tabelle5.D" style:family="table-column">
      <style:table-column-properties style:column-width="41.15mm" style:rel-column-width="13484*"/>
    </style:style>
    <style:style style:name="Tabelle5.E" style:family="table-column">
      <style:table-column-properties style:column-width="20.67mm" style:rel-column-width="6774*"/>
    </style:style>
    <style:style style:name="Tabelle5.F" style:family="table-column">
      <style:table-column-properties style:column-width="25.33mm" style:rel-column-width="8296*"/>
    </style:style>
    <style:style style:name="Tabelle5.G" style:family="table-column">
      <style:table-column-properties style:column-width="26.16mm" style:rel-column-width="8568*"/>
    </style:style>
    <style:style style:name="Tabelle5.A1" style:family="table-cell">
      <style:table-cell-properties fo:padding="0.97mm" fo:border-left="0.5pt solid #000000" fo:border-right="none" fo:border-top="0.5pt solid #000000" fo:border-bottom="0.5pt solid #000000"/>
    </style:style>
    <style:style style:name="Tabelle5.G1" style:family="table-cell">
      <style:table-cell-properties fo:padding="0.97mm" fo:border="0.5pt solid #000000"/>
    </style:style>
    <style:style style:name="Tabelle5.A2" style:family="table-cell">
      <style:table-cell-properties fo:padding="0.97mm" fo:border-left="0.5pt solid #000000" fo:border-right="none" fo:border-top="none" fo:border-bottom="0.5pt solid #000000"/>
    </style:style>
    <style:style style:name="Tabelle5.G2" style:family="table-cell">
      <style:table-cell-properties fo:padding="0.97mm" fo:border-left="0.5pt solid #000000" fo:border-right="0.5pt solid #000000" fo:border-top="none" fo:border-bottom="0.5pt solid #000000"/>
    </style:style>
    <style:style style:name="Tabelle8" style:family="table">
      <style:table-properties style:width="200.03mm" fo:break-before="page" table:align="margins"/>
    </style:style>
    <style:style style:name="Tabelle8.A" style:family="table-column">
      <style:table-column-properties style:column-width="21.55mm" style:rel-column-width="7063*"/>
    </style:style>
    <style:style style:name="Tabelle8.B" style:family="table-column">
      <style:table-column-properties style:column-width="19.76mm" style:rel-column-width="6473*"/>
    </style:style>
    <style:style style:name="Tabelle8.C" style:family="table-column">
      <style:table-column-properties style:column-width="37.78mm" style:rel-column-width="12380*"/>
    </style:style>
    <style:style style:name="Tabelle8.D" style:family="table-column">
      <style:table-column-properties style:column-width="26.18mm" style:rel-column-width="8578*"/>
    </style:style>
    <style:style style:name="Tabelle8.E" style:family="table-column">
      <style:table-column-properties style:column-width="15.88mm" style:rel-column-width="5201*"/>
    </style:style>
    <style:style style:name="Tabelle8.F" style:family="table-column">
      <style:table-column-properties style:column-width="24.24mm" style:rel-column-width="7939*"/>
    </style:style>
    <style:style style:name="Tabelle8.G" style:family="table-column">
      <style:table-column-properties style:column-width="19.21mm" style:rel-column-width="6296*"/>
    </style:style>
    <style:style style:name="Tabelle8.H" style:family="table-column">
      <style:table-column-properties style:column-width="35.42mm" style:rel-column-width="11605*"/>
    </style:style>
    <style:style style:name="Tabelle8.A1" style:family="table-cell">
      <style:table-cell-properties fo:padding="0.97mm" fo:border-left="0.5pt solid #000000" fo:border-right="none" fo:border-top="0.5pt solid #000000" fo:border-bottom="0.5pt solid #000000"/>
    </style:style>
    <style:style style:name="Tabelle8.H1" style:family="table-cell">
      <style:table-cell-properties fo:padding="0.97mm" fo:border="0.5pt solid #000000"/>
    </style:style>
    <style:style style:name="Tabelle8.A2" style:family="table-cell">
      <style:table-cell-properties fo:padding="0.97mm" fo:border-left="0.5pt solid #000000" fo:border-right="none" fo:border-top="none" fo:border-bottom="0.5pt solid #000000"/>
    </style:style>
    <style:style style:name="Tabelle8.H2" style:family="table-cell">
      <style:table-cell-properties fo:padding="0.97mm" fo:border-left="0.5pt solid #000000" fo:border-right="0.5pt solid #000000" fo:border-top="none" fo:border-bottom="0.5pt solid #000000"/>
    </style:style>
    <style:style style:name="Table3" style:family="table">
      <style:table-properties style:width="200.03mm" fo:break-before="page" table:align="margins"/>
    </style:style>
    <style:style style:name="Table3.A" style:family="table-column">
      <style:table-column-properties style:column-width="21.55mm" style:rel-column-width="7063*"/>
    </style:style>
    <style:style style:name="Table3.B" style:family="table-column">
      <style:table-column-properties style:column-width="19.76mm" style:rel-column-width="6473*"/>
    </style:style>
    <style:style style:name="Table3.C" style:family="table-column">
      <style:table-column-properties style:column-width="36.67mm" style:rel-column-width="12015*"/>
    </style:style>
    <style:style style:name="Table3.D" style:family="table-column">
      <style:table-column-properties style:column-width="27.29mm" style:rel-column-width="8943*"/>
    </style:style>
    <style:style style:name="Table3.E" style:family="table-column">
      <style:table-column-properties style:column-width="18.94mm" style:rel-column-width="6205*"/>
    </style:style>
    <style:style style:name="Table3.F" style:family="table-column">
      <style:table-column-properties style:column-width="24.24mm" style:rel-column-width="7939*"/>
    </style:style>
    <style:style style:name="Table3.G" style:family="table-column">
      <style:table-column-properties style:column-width="20.06mm" style:rel-column-width="6570*"/>
    </style:style>
    <style:style style:name="Table3.H" style:family="table-column">
      <style:table-column-properties style:column-width="31.52mm" style:rel-column-width="10327*"/>
    </style:style>
    <style:style style:name="Table3.A1" style:family="table-cell">
      <style:table-cell-properties fo:padding="0.97mm" fo:border-left="0.5pt solid #000000" fo:border-right="none" fo:border-top="0.5pt solid #000000" fo:border-bottom="0.5pt solid #000000"/>
    </style:style>
    <style:style style:name="Table3.H1" style:family="table-cell">
      <style:table-cell-properties fo:padding="0.97mm" fo:border="0.5pt solid #000000"/>
    </style:style>
    <style:style style:name="Table3.A2" style:family="table-cell">
      <style:table-cell-properties fo:padding="0.97mm" fo:border-left="0.5pt solid #000000" fo:border-right="none" fo:border-top="none" fo:border-bottom="0.5pt solid #000000"/>
    </style:style>
    <style:style style:name="Table3.H2" style:family="table-cell">
      <style:table-cell-properties fo:padding="0.97mm" fo:border-left="0.5pt solid #000000" fo:border-right="0.5pt solid #000000" fo:border-top="none" fo:border-bottom="0.5pt solid #000000"/>
    </style:style>
    <style:style style:name="Tabelle11" style:family="table">
      <style:table-properties style:width="200.03mm" fo:break-before="page" table:align="margins"/>
    </style:style>
    <style:style style:name="Tabelle11.A" style:family="table-column">
      <style:table-column-properties style:column-width="21.55mm" style:rel-column-width="7063*"/>
    </style:style>
    <style:style style:name="Tabelle11.B" style:family="table-column">
      <style:table-column-properties style:column-width="19.76mm" style:rel-column-width="6473*"/>
    </style:style>
    <style:style style:name="Tabelle11.C" style:family="table-column">
      <style:table-column-properties style:column-width="36.67mm" style:rel-column-width="12015*"/>
    </style:style>
    <style:style style:name="Tabelle11.D" style:family="table-column">
      <style:table-column-properties style:column-width="27.29mm" style:rel-column-width="8943*"/>
    </style:style>
    <style:style style:name="Tabelle11.E" style:family="table-column">
      <style:table-column-properties style:column-width="18.94mm" style:rel-column-width="6205*"/>
    </style:style>
    <style:style style:name="Tabelle11.F" style:family="table-column">
      <style:table-column-properties style:column-width="24.24mm" style:rel-column-width="7939*"/>
    </style:style>
    <style:style style:name="Tabelle11.G" style:family="table-column">
      <style:table-column-properties style:column-width="20.06mm" style:rel-column-width="6570*"/>
    </style:style>
    <style:style style:name="Tabelle11.H" style:family="table-column">
      <style:table-column-properties style:column-width="31.52mm" style:rel-column-width="10327*"/>
    </style:style>
    <style:style style:name="Tabelle11.A1" style:family="table-cell">
      <style:table-cell-properties fo:padding="0.97mm" fo:border-left="0.5pt solid #000000" fo:border-right="none" fo:border-top="0.5pt solid #000000" fo:border-bottom="0.5pt solid #000000"/>
    </style:style>
    <style:style style:name="Tabelle11.H1" style:family="table-cell">
      <style:table-cell-properties fo:padding="0.97mm" fo:border="0.5pt solid #000000"/>
    </style:style>
    <style:style style:name="Tabelle11.A2" style:family="table-cell">
      <style:table-cell-properties fo:padding="0.97mm" fo:border-left="0.5pt solid #000000" fo:border-right="none" fo:border-top="none" fo:border-bottom="0.5pt solid #000000"/>
    </style:style>
    <style:style style:name="Tabelle11.H2" style:family="table-cell">
      <style:table-cell-properties fo:padding="0.97mm" fo:border-left="0.5pt solid #000000" fo:border-right="0.5pt solid #000000" fo:border-top="none" fo:border-bottom="0.5pt solid #000000"/>
    </style:style>
    <style:style style:name="Table2" style:family="table">
      <style:table-properties style:width="200.03mm" table:align="margins" style:writing-mode="lr-tb"/>
    </style:style>
    <style:style style:name="Table2.A" style:family="table-column">
      <style:table-column-properties style:column-width="21.7mm" style:rel-column-width="7108*"/>
    </style:style>
    <style:style style:name="Table2.B" style:family="table-column">
      <style:table-column-properties style:column-width="18.4mm" style:rel-column-width="6027*"/>
    </style:style>
    <style:style style:name="Table2.C" style:family="table-column">
      <style:table-column-properties style:column-width="35.65mm" style:rel-column-width="11679*"/>
    </style:style>
    <style:style style:name="Table2.D" style:family="table-column">
      <style:table-column-properties style:column-width="24.24mm" style:rel-column-width="7940*"/>
    </style:style>
    <style:style style:name="Table2.E" style:family="table-column">
      <style:table-column-properties style:column-width="16.99mm" style:rel-column-width="5565*"/>
    </style:style>
    <style:style style:name="Table2.G" style:family="table-column">
      <style:table-column-properties style:column-width="18.94mm" style:rel-column-width="6206*"/>
    </style:style>
    <style:style style:name="Table2.H" style:family="table-column">
      <style:table-column-properties style:column-width="39.9mm" style:rel-column-width="13070*"/>
    </style:style>
    <style:style style:name="Table2.A1" style:family="table-cell">
      <style:table-cell-properties fo:padding="0.97mm" fo:border-left="0.5pt solid #000000" fo:border-right="none" fo:border-top="0.5pt solid #000000" fo:border-bottom="0.5pt solid #000000"/>
    </style:style>
    <style:style style:name="Table2.H1" style:family="table-cell">
      <style:table-cell-properties fo:padding="0.97mm" fo:border="0.5pt solid #000000"/>
    </style:style>
    <style:style style:name="Table2.A2" style:family="table-cell">
      <style:table-cell-properties fo:padding="0.97mm" fo:border-left="0.5pt solid #000000" fo:border-right="none" fo:border-top="none" fo:border-bottom="0.5pt solid #000000"/>
    </style:style>
    <style:style style:name="Table2.H2" style:family="table-cell">
      <style:table-cell-properties fo:padding="0.97mm" fo:border-left="0.5pt solid #000000" fo:border-right="0.5pt solid #000000" fo:border-top="none" fo:border-bottom="0.5pt solid #000000"/>
    </style:style>
    <style:style style:name="Table1" style:family="table">
      <style:table-properties style:width="200.03mm" table:align="margins" style:writing-mode="lr-tb"/>
    </style:style>
    <style:style style:name="Table1.A" style:family="table-column">
      <style:table-column-properties style:column-width="21.7mm" style:rel-column-width="7108*"/>
    </style:style>
    <style:style style:name="Table1.B" style:family="table-column">
      <style:table-column-properties style:column-width="18.4mm" style:rel-column-width="6027*"/>
    </style:style>
    <style:style style:name="Table1.C" style:family="table-column">
      <style:table-column-properties style:column-width="35.65mm" style:rel-column-width="11679*"/>
    </style:style>
    <style:style style:name="Table1.D" style:family="table-column">
      <style:table-column-properties style:column-width="24.24mm" style:rel-column-width="7940*"/>
    </style:style>
    <style:style style:name="Table1.E" style:family="table-column">
      <style:table-column-properties style:column-width="16.99mm" style:rel-column-width="5565*"/>
    </style:style>
    <style:style style:name="Table1.G" style:family="table-column">
      <style:table-column-properties style:column-width="18.94mm" style:rel-column-width="6206*"/>
    </style:style>
    <style:style style:name="Table1.H" style:family="table-column">
      <style:table-column-properties style:column-width="39.9mm" style:rel-column-width="13070*"/>
    </style:style>
    <style:style style:name="Table1.A1" style:family="table-cell">
      <style:table-cell-properties fo:padding="0.97mm" fo:border-left="0.5pt solid #000000" fo:border-right="none" fo:border-top="0.5pt solid #000000" fo:border-bottom="0.5pt solid #000000"/>
    </style:style>
    <style:style style:name="Table1.H1" style:family="table-cell">
      <style:table-cell-properties fo:padding="0.97mm" fo:border="0.5pt solid #000000"/>
    </style:style>
    <style:style style:name="Table1.A2" style:family="table-cell">
      <style:table-cell-properties fo:padding="0.97mm" fo:border-left="0.5pt solid #000000" fo:border-right="none" fo:border-top="none" fo:border-bottom="0.5pt solid #000000"/>
    </style:style>
    <style:style style:name="Table1.H2" style:family="table-cell">
      <style:table-cell-properties fo:padding="0.97mm" fo:border-left="0.5pt solid #000000" fo:border-right="0.5pt solid #000000" fo:border-top="none" fo:border-bottom="0.5pt solid #000000"/>
    </style:style>
    <style:style style:name="Tabelle4" style:family="table">
      <style:table-properties style:width="200.03mm" fo:break-before="page" table:align="margins"/>
    </style:style>
    <style:style style:name="Tabelle4.A" style:family="table-column">
      <style:table-column-properties style:column-width="21.8mm" style:rel-column-width="7145*"/>
    </style:style>
    <style:style style:name="Tabelle4.B" style:family="table-column">
      <style:table-column-properties style:column-width="17.13mm" style:rel-column-width="5609*"/>
    </style:style>
    <style:style style:name="Tabelle4.C" style:family="table-column">
      <style:table-column-properties style:column-width="24.06mm" style:rel-column-width="7884*"/>
    </style:style>
    <style:style style:name="Tabelle4.D" style:family="table-column">
      <style:table-column-properties style:column-width="25.63mm" style:rel-column-width="8399*"/>
    </style:style>
    <style:style style:name="Tabelle4.E" style:family="table-column">
      <style:table-column-properties style:column-width="16.1mm" style:rel-column-width="5279*"/>
    </style:style>
    <style:style style:name="Tabelle4.F" style:family="table-column">
      <style:table-column-properties style:column-width="22.68mm" style:rel-column-width="7434*"/>
    </style:style>
    <style:style style:name="Tabelle4.G" style:family="table-column">
      <style:table-column-properties style:column-width="20.57mm" style:rel-column-width="6741*"/>
    </style:style>
    <style:style style:name="Tabelle4.H" style:family="table-column">
      <style:table-column-properties style:column-width="33.6mm" style:rel-column-width="11010*"/>
    </style:style>
    <style:style style:name="Tabelle4.I" style:family="table-column">
      <style:table-column-properties style:column-width="18.42mm" style:rel-column-width="6034*"/>
    </style:style>
    <style:style style:name="Tabelle4.A1" style:family="table-cell">
      <style:table-cell-properties fo:padding="0.97mm" fo:border-left="0.5pt solid #000000" fo:border-right="none" fo:border-top="0.5pt solid #000000" fo:border-bottom="0.5pt solid #000000"/>
    </style:style>
    <style:style style:name="Tabelle4.I1" style:family="table-cell">
      <style:table-cell-properties fo:padding="0.97mm" fo:border="0.5pt solid #000000"/>
    </style:style>
    <style:style style:name="Tabelle4.A2" style:family="table-cell">
      <style:table-cell-properties fo:padding="0.97mm" fo:border-left="0.5pt solid #000000" fo:border-right="none" fo:border-top="none" fo:border-bottom="0.5pt solid #000000"/>
    </style:style>
    <style:style style:name="Tabelle4.I2" style:family="table-cell">
      <style:table-cell-properties fo:padding="0.97mm" fo:border-left="0.5pt solid #000000" fo:border-right="0.5pt solid #000000" fo:border-top="none" fo:border-bottom="0.5pt solid #000000"/>
    </style:style>
    <style:style style:name="Tabelle3" style:family="table">
      <style:table-properties style:width="200.03mm" fo:break-before="page" table:align="margins"/>
    </style:style>
    <style:style style:name="Tabelle3.A" style:family="table-column">
      <style:table-column-properties style:column-width="21.96mm" style:rel-column-width="7194*"/>
    </style:style>
    <style:style style:name="Tabelle3.B" style:family="table-column">
      <style:table-column-properties style:column-width="16.67mm" style:rel-column-width="5461*"/>
    </style:style>
    <style:style style:name="Tabelle3.C" style:family="table-column">
      <style:table-column-properties style:column-width="30.23mm" style:rel-column-width="9905*"/>
    </style:style>
    <style:style style:name="Tabelle3.D" style:family="table-column">
      <style:table-column-properties style:column-width="27.27mm" style:rel-column-width="8934*"/>
    </style:style>
    <style:style style:name="Tabelle3.E" style:family="table-column">
      <style:table-column-properties style:column-width="16.14mm" style:rel-column-width="5287*"/>
    </style:style>
    <style:style style:name="Tabelle3.F" style:family="table-column">
      <style:table-column-properties style:column-width="22.77mm" style:rel-column-width="7460*"/>
    </style:style>
    <style:style style:name="Tabelle3.G" style:family="table-column">
      <style:table-column-properties style:column-width="16.92mm" style:rel-column-width="5542*"/>
    </style:style>
    <style:style style:name="Tabelle3.H" style:family="table-column">
      <style:table-column-properties style:column-width="30.18mm" style:rel-column-width="9888*"/>
    </style:style>
    <style:style style:name="Tabelle3.I" style:family="table-column">
      <style:table-column-properties style:column-width="17.9mm" style:rel-column-width="5864*"/>
    </style:style>
    <style:style style:name="Tabelle3.A1" style:family="table-cell">
      <style:table-cell-properties fo:padding="0.97mm" fo:border-left="0.5pt solid #000000" fo:border-right="none" fo:border-top="0.5pt solid #000000" fo:border-bottom="0.5pt solid #000000"/>
    </style:style>
    <style:style style:name="Tabelle3.I1" style:family="table-cell">
      <style:table-cell-properties fo:padding="0.97mm" fo:border="0.5pt solid #000000"/>
    </style:style>
    <style:style style:name="Tabelle3.A2" style:family="table-cell">
      <style:table-cell-properties fo:padding="0.97mm" fo:border-left="0.5pt solid #000000" fo:border-right="none" fo:border-top="none" fo:border-bottom="0.5pt solid #000000"/>
    </style:style>
    <style:style style:name="Tabelle3.I2" style:family="table-cell">
      <style:table-cell-properties fo:padding="0.97m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text-align="right" style:justify-single-word="false" fo:break-before="page"/>
      <style:text-properties style:font-name="Calibri1" fo:font-size="9pt" style:text-underline-style="none" fo:font-weight="normal" officeooo:rsid="0145d552" officeooo:paragraph-rsid="03a2f6ab" style:font-size-asian="9pt" style:font-weight-asian="normal" style:font-size-complex="9pt" style:font-weight-complex="normal"/>
    </style:style>
    <style:style style:name="P2" style:family="paragraph" style:parent-style-name="Standard">
      <style:paragraph-properties fo:text-align="left" style:justify-single-word="false"/>
      <style:text-properties style:font-name="Calibri1" fo:font-size="15pt" style:text-underline-style="solid" style:text-underline-width="auto" style:text-underline-color="font-color" fo:font-weight="bold" officeooo:rsid="0145d552" officeooo:paragraph-rsid="01979aaa" style:font-size-asian="15pt" style:font-weight-asian="bold" style:font-size-complex="15pt" style:font-weight-complex="bold"/>
    </style:style>
    <style:style style:name="P3" style:family="paragraph" style:parent-style-name="Standard">
      <style:paragraph-properties fo:text-align="left" style:justify-single-word="false"/>
      <style:text-properties style:font-name="Calibri1" fo:font-size="6pt" fo:font-style="italic" style:text-underline-style="none" fo:font-weight="normal" officeooo:rsid="01ad6031" officeooo:paragraph-rsid="0328d734" style:font-size-asian="6pt" style:font-style-asian="italic" style:font-weight-asian="normal" style:font-size-complex="6pt" style:font-style-complex="italic" style:font-weight-complex="normal"/>
    </style:style>
    <style:style style:name="P4" style:family="paragraph" style:parent-style-name="Standard">
      <style:paragraph-properties fo:text-align="left" style:justify-single-word="false"/>
      <style:text-properties style:font-name="Calibri1" fo:font-size="13pt" style:text-underline-style="none" fo:font-weight="normal" officeooo:rsid="033bc9c0" officeooo:paragraph-rsid="045c2edc" style:font-size-asian="13pt" style:font-weight-asian="normal" style:font-size-complex="13pt" style:font-weight-complex="normal"/>
    </style:style>
    <style:style style:name="P5" style:family="paragraph" style:parent-style-name="Standard">
      <style:paragraph-properties fo:text-align="left" style:justify-single-word="false"/>
      <style:text-properties style:font-name="Calibri1" fo:font-size="14pt" style:text-underline-style="none" fo:font-weight="bold" officeooo:rsid="0145d552" officeooo:paragraph-rsid="0328d734" style:font-size-asian="14pt" style:font-weight-asian="bold" style:font-size-complex="14pt" style:font-weight-complex="bold"/>
    </style:style>
    <style:style style:name="P6" style:family="paragraph" style:parent-style-name="Standard">
      <style:paragraph-properties fo:text-align="left" style:justify-single-word="false"/>
      <style:text-properties style:font-name="Calibri1" fo:font-size="14pt" style:text-underline-style="none" fo:font-weight="bold" officeooo:rsid="0145d552" officeooo:paragraph-rsid="0347f351" style:font-size-asian="14pt" style:font-weight-asian="bold" style:font-size-complex="14pt" style:font-weight-complex="bold"/>
    </style:style>
    <style:style style:name="P7" style:family="paragraph" style:parent-style-name="Standard">
      <style:paragraph-properties fo:text-align="left" style:justify-single-word="false"/>
      <style:text-properties style:font-name="Calibri1" fo:font-size="6pt" style:text-underline-style="none" fo:font-weight="normal" officeooo:rsid="01ad6031" officeooo:paragraph-rsid="0328d734" style:font-size-asian="6pt" style:font-weight-asian="normal" style:font-size-complex="6pt" style:font-weight-complex="normal"/>
    </style:style>
    <style:style style:name="P8" style:family="paragraph" style:parent-style-name="Standard">
      <style:paragraph-properties fo:text-align="left" style:justify-single-word="false"/>
      <style:text-properties style:font-name="Calibri1" fo:font-size="13pt" style:text-underline-style="solid" style:text-underline-width="auto" style:text-underline-color="font-color" fo:font-weight="bold" officeooo:rsid="014ae8a0" officeooo:paragraph-rsid="0328d734" style:font-size-asian="13pt" style:font-weight-asian="bold" style:font-size-complex="13pt" style:font-weight-complex="bold"/>
    </style:style>
    <style:style style:name="P9" style:family="paragraph" style:parent-style-name="Standard" style:list-style-name="L1">
      <style:paragraph-properties fo:text-align="left" style:justify-single-word="false"/>
      <style:text-properties style:font-name="Calibri1" fo:font-size="13pt" style:text-underline-style="none" fo:font-weight="normal" officeooo:rsid="014ae8a0" officeooo:paragraph-rsid="02bd209b" style:font-size-asian="13pt" style:font-weight-asian="normal" style:font-size-complex="13pt" style:font-weight-complex="normal"/>
    </style:style>
    <style:style style:name="P10" style:family="paragraph" style:parent-style-name="Standard" style:list-style-name="L1">
      <style:paragraph-properties fo:text-align="left" style:justify-single-word="false"/>
      <style:text-properties style:font-name="Calibri1" fo:font-size="13pt" style:text-underline-style="none" fo:font-weight="normal" officeooo:rsid="0183505d" officeooo:paragraph-rsid="02bd209b" style:font-size-asian="13pt" style:font-weight-asian="normal" style:font-size-complex="13pt" style:font-weight-complex="normal"/>
    </style:style>
    <style:style style:name="P11" style:family="paragraph" style:parent-style-name="Standard" style:list-style-name="L1">
      <style:paragraph-properties fo:text-align="left" style:justify-single-word="false"/>
      <style:text-properties style:font-name="Calibri1" fo:font-size="13pt" style:text-underline-style="none" fo:font-weight="normal" officeooo:rsid="0210bd43" officeooo:paragraph-rsid="02bd209b" style:font-size-asian="13pt" style:font-weight-asian="normal" style:font-size-complex="13pt" style:font-weight-complex="normal"/>
    </style:style>
    <style:style style:name="P12" style:family="paragraph" style:parent-style-name="Standard" style:list-style-name="L1">
      <style:paragraph-properties fo:text-align="left" style:justify-single-word="false"/>
      <style:text-properties fo:color="#000000" loext:opacity="100%" style:font-name="Calibri1" fo:font-size="13pt" style:text-underline-style="none" fo:font-weight="normal" officeooo:rsid="014ae8a0" officeooo:paragraph-rsid="02bd209b" style:font-size-asian="13pt" style:font-weight-asian="normal" style:font-size-complex="13pt" style:font-weight-complex="normal"/>
    </style:style>
    <style:style style:name="P13" style:family="paragraph" style:parent-style-name="Standard" style:list-style-name="L1">
      <style:paragraph-properties fo:text-align="left" style:justify-single-word="false"/>
      <style:text-properties fo:color="#000000" loext:opacity="100%" style:font-name="Calibri1" fo:font-size="13pt" officeooo:paragraph-rsid="02bd209b" style:font-size-asian="13pt" style:font-size-complex="13pt"/>
    </style:style>
    <style:style style:name="P14" style:family="paragraph" style:parent-style-name="Standard" style:list-style-name="L1">
      <style:paragraph-properties fo:text-align="left" style:justify-single-word="false"/>
      <style:text-properties fo:color="#000000" loext:opacity="100%" style:font-name="Calibri1" fo:font-size="13pt" style:text-underline-style="none" fo:font-weight="bold" officeooo:rsid="0159d52f" officeooo:paragraph-rsid="02bd209b" style:font-size-asian="13pt" style:font-weight-asian="bold" style:font-size-complex="13pt" style:font-weight-complex="bold"/>
    </style:style>
    <style:style style:name="P15" style:family="paragraph" style:parent-style-name="Standard" style:list-style-name="L1">
      <style:paragraph-properties fo:text-align="left" style:justify-single-word="false"/>
      <style:text-properties fo:color="#000000" loext:opacity="100%" style:font-name="Calibri1" fo:font-size="13pt" style:text-underline-style="none" fo:font-weight="bold" officeooo:rsid="015e8f20" officeooo:paragraph-rsid="02bd209b" style:font-size-asian="13pt" style:font-weight-asian="bold" style:font-size-complex="13pt" style:font-weight-complex="bold"/>
    </style:style>
    <style:style style:name="P16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bold" officeooo:rsid="01602f29" officeooo:paragraph-rsid="02bd209b" style:font-size-asian="12pt" style:font-weight-asian="bold" style:font-size-complex="12pt" style:font-weight-complex="bold"/>
    </style:style>
    <style:style style:name="P17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bold" officeooo:rsid="01625a4e" officeooo:paragraph-rsid="02bd209b" style:font-size-asian="12pt" style:font-weight-asian="bold" style:font-size-complex="12pt" style:font-weight-complex="bold"/>
    </style:style>
    <style:style style:name="P18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normal" officeooo:rsid="01632a0d" officeooo:paragraph-rsid="02bd209b" style:font-size-asian="12pt" style:font-weight-asian="normal" style:font-size-complex="12pt" style:font-weight-complex="normal"/>
    </style:style>
    <style:style style:name="P19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normal" officeooo:rsid="01625a4e" officeooo:paragraph-rsid="02bd209b" style:font-size-asian="12pt" style:font-weight-asian="normal" style:font-size-complex="12pt" style:font-weight-complex="normal"/>
    </style:style>
    <style:style style:name="P20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bold" officeooo:rsid="0162d56d" officeooo:paragraph-rsid="02bd209b" style:font-size-asian="12pt" style:font-weight-asian="bold" style:font-size-complex="12pt" style:font-weight-complex="bold"/>
    </style:style>
    <style:style style:name="P21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normal" officeooo:rsid="0192ffe5" officeooo:paragraph-rsid="02bd209b" style:font-size-asian="12pt" style:font-weight-asian="normal" style:font-size-complex="12pt" style:font-weight-complex="normal"/>
    </style:style>
    <style:style style:name="P22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normal" officeooo:rsid="0193e2dd" officeooo:paragraph-rsid="02bd209b" style:font-size-asian="12pt" style:font-weight-asian="normal" style:font-size-complex="12pt" style:font-weight-complex="normal"/>
    </style:style>
    <style:style style:name="P23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normal" officeooo:rsid="0162d56d" officeooo:paragraph-rsid="02bd209b" style:font-size-asian="12pt" style:font-weight-asian="normal" style:font-size-complex="12pt" style:font-weight-complex="normal"/>
    </style:style>
    <style:style style:name="P24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bold" officeooo:rsid="0166324a" officeooo:paragraph-rsid="02bd209b" style:font-size-asian="12pt" style:font-weight-asian="bold" style:font-size-complex="12pt" style:font-weight-complex="bold"/>
    </style:style>
    <style:style style:name="P25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normal" officeooo:rsid="019aa8b4" officeooo:paragraph-rsid="02bd209b" style:font-size-asian="12pt" style:font-weight-asian="normal" style:font-size-complex="12pt" style:font-weight-complex="normal"/>
    </style:style>
    <style:style style:name="P26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normal" officeooo:rsid="019dffc9" officeooo:paragraph-rsid="02bd209b" style:font-size-asian="12pt" style:font-weight-asian="normal" style:font-size-complex="12pt" style:font-weight-complex="normal"/>
    </style:style>
    <style:style style:name="P27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normal" officeooo:rsid="01d7eaed" officeooo:paragraph-rsid="04169a0e" style:font-size-asian="12pt" style:font-weight-asian="normal" style:font-size-complex="12pt" style:font-weight-complex="normal"/>
    </style:style>
    <style:style style:name="P28" style:family="paragraph" style:parent-style-name="Standard" style:list-style-name="L1">
      <style:paragraph-properties fo:text-align="left" style:justify-single-word="false"/>
      <style:text-properties style:font-name="Calibri1" fo:font-size="12pt" style:text-underline-style="none" fo:font-weight="bold" officeooo:rsid="0166324a" officeooo:paragraph-rsid="04169a0e" style:font-size-asian="12pt" style:font-weight-asian="bold" style:font-size-complex="12pt" style:font-weight-complex="bold"/>
    </style:style>
    <style:style style:name="P29" style:family="paragraph" style:parent-style-name="Standard">
      <style:paragraph-properties fo:text-align="left" style:justify-single-word="false"/>
      <style:text-properties style:font-name="Calibri1" fo:font-size="9pt" style:text-underline-style="none" fo:font-weight="normal" officeooo:rsid="0145d552" officeooo:paragraph-rsid="035ebef1" style:font-size-asian="9pt" style:font-weight-asian="normal" style:font-size-complex="9pt" style:font-weight-complex="normal"/>
    </style:style>
    <style:style style:name="P30" style:family="paragraph" style:parent-style-name="Standard">
      <style:paragraph-properties fo:text-align="left" style:justify-single-word="false"/>
      <style:text-properties fo:font-size="24pt" style:text-underline-style="none" fo:font-weight="bold" officeooo:rsid="0007a4b2" officeooo:paragraph-rsid="001569a8" style:font-size-asian="24pt" style:font-weight-asian="bold" style:font-size-complex="24pt" style:font-weight-complex="bold"/>
    </style:style>
    <style:style style:name="P31" style:family="paragraph" style:parent-style-name="Standard">
      <style:text-properties style:font-name="Carolingia" fo:font-size="15pt" style:text-underline-style="none" fo:font-weight="normal" officeooo:rsid="01034e99" officeooo:paragraph-rsid="00fb26bc" style:font-size-asian="15pt" style:font-weight-asian="normal" style:font-size-complex="15pt" style:font-weight-complex="normal"/>
    </style:style>
    <style:style style:name="P32" style:family="paragraph" style:parent-style-name="Standard">
      <style:text-properties style:font-name="Carolingia" fo:font-size="15pt" style:text-underline-style="none" fo:font-weight="normal" officeooo:rsid="000333b2" officeooo:paragraph-rsid="00fb26bc" style:font-size-asian="15pt" style:font-weight-asian="normal" style:font-size-complex="15pt" style:font-weight-complex="normal"/>
    </style:style>
    <style:style style:name="P33" style:family="paragraph" style:parent-style-name="Standard">
      <style:text-properties style:font-name="Carolingia" fo:font-size="15pt" style:text-underline-style="none" fo:font-weight="normal" officeooo:rsid="000333b2" officeooo:paragraph-rsid="041959e0" style:font-size-asian="15pt" style:font-weight-asian="normal" style:font-size-complex="15pt" style:font-weight-complex="normal"/>
    </style:style>
    <style:style style:name="P34" style:family="paragraph" style:parent-style-name="Standard">
      <style:text-properties style:font-name="Carolingia" fo:font-size="15pt" style:text-underline-style="none" fo:font-weight="normal" officeooo:rsid="000333b2" officeooo:paragraph-rsid="03978d03" style:font-size-asian="15pt" style:font-weight-asian="normal" style:font-size-complex="15pt" style:font-weight-complex="normal"/>
    </style:style>
    <style:style style:name="P35" style:family="paragraph" style:parent-style-name="Standard">
      <style:text-properties style:font-name="Carolingia" fo:font-size="15pt" style:text-underline-style="none" fo:font-weight="bold" officeooo:rsid="000333b2" officeooo:paragraph-rsid="022d899b" style:font-size-asian="15pt" style:font-weight-asian="bold" style:font-size-complex="15pt" style:font-weight-complex="bold"/>
    </style:style>
    <style:style style:name="P36" style:family="paragraph" style:parent-style-name="Standard">
      <style:text-properties style:font-name="Carolingia" fo:font-size="15pt" style:text-underline-style="none" fo:font-weight="bold" officeooo:rsid="000333b2" officeooo:paragraph-rsid="000333b2" style:font-size-asian="15pt" style:font-weight-asian="bold" style:font-size-complex="15pt" style:font-weight-complex="bold"/>
    </style:style>
    <style:style style:name="P37" style:family="paragraph" style:parent-style-name="Standard">
      <style:text-properties style:font-name="Carolingia" fo:font-size="15pt" style:text-underline-style="none" fo:font-weight="normal" officeooo:rsid="000333b2" officeooo:paragraph-rsid="000333b2" style:font-size-asian="15pt" style:font-weight-asian="normal" style:font-size-complex="15pt" style:font-weight-complex="normal"/>
    </style:style>
    <style:style style:name="P38" style:family="paragraph" style:parent-style-name="Standard">
      <style:text-properties style:font-name="Carolingia" fo:font-size="15pt" style:text-underline-style="none" fo:font-weight="normal" officeooo:rsid="0004722d" officeooo:paragraph-rsid="04821d36" style:font-size-asian="15pt" style:font-weight-asian="normal" style:font-size-complex="15pt" style:font-weight-complex="normal"/>
    </style:style>
    <style:style style:name="P39" style:family="paragraph" style:parent-style-name="Standard">
      <style:text-properties style:font-name="Carolingia" fo:font-size="15pt" style:text-underline-style="none" fo:font-weight="normal" officeooo:rsid="0004722d" officeooo:paragraph-rsid="00b83bdc" style:font-size-asian="15pt" style:font-weight-asian="normal" style:font-size-complex="15pt" style:font-weight-complex="normal"/>
    </style:style>
    <style:style style:name="P40" style:family="paragraph" style:parent-style-name="Standard">
      <style:text-properties style:font-name="Carolingia" fo:font-size="15pt" style:text-underline-style="none" fo:font-weight="normal" officeooo:rsid="0004722d" officeooo:paragraph-rsid="0291e854" style:font-size-asian="15pt" style:font-weight-asian="normal" style:font-size-complex="15pt" style:font-weight-complex="normal"/>
    </style:style>
    <style:style style:name="P41" style:family="paragraph" style:parent-style-name="Standard">
      <style:text-properties style:font-name="Carolingia" fo:font-size="15pt" style:text-underline-style="none" fo:font-weight="normal" officeooo:rsid="0004722d" officeooo:paragraph-rsid="0004d0f1" style:font-size-asian="15pt" style:font-weight-asian="normal" style:font-size-complex="15pt" style:font-weight-complex="normal"/>
    </style:style>
    <style:style style:name="P42" style:family="paragraph" style:parent-style-name="Standard">
      <style:text-properties style:font-name="Carolingia" fo:font-size="15pt" style:text-underline-style="none" fo:font-weight="normal" officeooo:rsid="0004722d" officeooo:paragraph-rsid="04bd03b2" style:font-size-asian="15pt" style:font-weight-asian="normal" style:font-size-complex="15pt" style:font-weight-complex="normal"/>
    </style:style>
    <style:style style:name="P43" style:family="paragraph" style:parent-style-name="Standard">
      <style:text-properties style:font-name="Carolingia" fo:font-size="15pt" style:text-underline-style="none" fo:font-weight="bold" officeooo:rsid="0005c2bd" officeooo:paragraph-rsid="03c6cdad" style:font-size-asian="15pt" style:font-weight-asian="bold" style:font-size-complex="15pt" style:font-weight-complex="bold"/>
    </style:style>
    <style:style style:name="P44" style:family="paragraph" style:parent-style-name="Standard">
      <style:text-properties style:font-name="Carolingia" fo:font-size="15pt" style:text-underline-style="none" fo:font-weight="normal" officeooo:rsid="0005c2bd" officeooo:paragraph-rsid="03c6cdad" style:font-size-asian="15pt" style:font-weight-asian="normal" style:font-size-complex="15pt" style:font-weight-complex="normal"/>
    </style:style>
    <style:style style:name="P45" style:family="paragraph" style:parent-style-name="Standard">
      <style:text-properties style:font-name="Carolingia" fo:font-size="15pt" style:text-underline-style="none" fo:font-weight="normal" officeooo:rsid="0005c2bd" officeooo:paragraph-rsid="039c86b7" style:font-size-asian="15pt" style:font-weight-asian="normal" style:font-size-complex="15pt" style:font-weight-complex="normal"/>
    </style:style>
    <style:style style:name="P46" style:family="paragraph" style:parent-style-name="Standard">
      <style:paragraph-properties fo:text-align="left" style:justify-single-word="false"/>
      <style:text-properties fo:color="#000000" loext:opacity="100%" style:font-name="Carolingia" fo:font-size="15pt" officeooo:paragraph-rsid="03aac8a1" style:font-size-asian="15pt" style:font-size-complex="15pt"/>
    </style:style>
    <style:style style:name="P47" style:family="paragraph" style:parent-style-name="Standard">
      <style:text-properties style:font-name="Carolingia" fo:font-size="15pt" style:text-underline-style="none" fo:font-weight="normal" officeooo:rsid="0005c2bd" officeooo:paragraph-rsid="039dd238" style:font-size-asian="15pt" style:font-weight-asian="normal" style:font-size-complex="15pt" style:font-weight-complex="normal"/>
    </style:style>
    <style:style style:name="P48" style:family="paragraph" style:parent-style-name="Standard">
      <style:text-properties style:font-name="Carolingia" fo:font-size="15pt" officeooo:paragraph-rsid="03eeb7d6" style:font-size-asian="15pt" style:font-size-complex="15pt"/>
    </style:style>
    <style:style style:name="P49" style:family="paragraph" style:parent-style-name="Standard">
      <style:text-properties style:font-name="Carolingia" fo:font-size="15pt" style:text-underline-style="none" fo:font-weight="bold" officeooo:rsid="0005c2bd" officeooo:paragraph-rsid="019fdc81" style:font-size-asian="15pt" style:font-weight-asian="bold" style:font-size-complex="15pt" style:font-weight-complex="bold"/>
    </style:style>
    <style:style style:name="P50" style:family="paragraph" style:parent-style-name="Standard">
      <style:text-properties style:font-name="Carolingia" fo:font-size="15pt" style:text-underline-style="solid" style:text-underline-width="auto" style:text-underline-color="font-color" fo:font-weight="normal" officeooo:rsid="0005c2bd" officeooo:paragraph-rsid="017cc445" style:font-size-asian="15pt" style:font-weight-asian="normal" style:font-size-complex="15pt" style:font-weight-complex="normal"/>
    </style:style>
    <style:style style:name="P51" style:family="paragraph" style:parent-style-name="Standard">
      <style:text-properties style:font-name="Carolingia" fo:font-size="15pt" style:text-underline-style="solid" style:text-underline-width="auto" style:text-underline-color="font-color" fo:font-weight="normal" officeooo:rsid="0005c2bd" officeooo:paragraph-rsid="039e79c4" style:font-size-asian="15pt" style:font-weight-asian="normal" style:font-size-complex="15pt" style:font-weight-complex="normal"/>
    </style:style>
    <style:style style:name="P52" style:family="paragraph" style:parent-style-name="Standard">
      <style:text-properties fo:font-size="15pt" style:text-underline-style="none" fo:font-weight="normal" officeooo:rsid="006f33fe" officeooo:paragraph-rsid="044b6d5e" style:font-size-asian="15pt" style:font-weight-asian="normal" style:font-size-complex="15pt" style:font-weight-complex="normal"/>
    </style:style>
    <style:style style:name="P53" style:family="paragraph" style:parent-style-name="Standard">
      <style:text-properties fo:font-size="14pt" style:text-underline-style="none" fo:font-weight="normal" officeooo:rsid="006f33fe" officeooo:paragraph-rsid="04499d55" style:font-size-asian="14pt" style:font-weight-asian="normal" style:font-size-complex="14pt" style:font-weight-complex="normal"/>
    </style:style>
    <style:style style:name="P54" style:family="paragraph" style:parent-style-name="Standard">
      <style:text-properties fo:font-size="14pt" officeooo:paragraph-rsid="04499d55" style:font-size-asian="14pt" style:font-size-complex="14pt"/>
    </style:style>
    <style:style style:name="P55" style:family="paragraph" style:parent-style-name="Standard">
      <style:text-properties fo:font-size="15pt" style:text-underline-style="none" fo:font-weight="normal" officeooo:rsid="006f33fe" officeooo:paragraph-rsid="0460c82d" style:font-size-asian="15pt" style:font-weight-asian="normal" style:font-size-complex="15pt" style:font-weight-complex="normal"/>
    </style:style>
    <style:style style:name="P56" style:family="paragraph" style:parent-style-name="Standard">
      <style:text-properties fo:font-size="14pt" style:text-underline-style="none" fo:font-weight="normal" officeooo:rsid="006f33fe" officeooo:paragraph-rsid="0460c82d" style:font-size-asian="14pt" style:font-weight-asian="normal" style:font-size-complex="14pt" style:font-weight-complex="normal"/>
    </style:style>
    <style:style style:name="P57" style:family="paragraph" style:parent-style-name="Standard">
      <style:text-properties fo:font-size="14pt" officeooo:paragraph-rsid="0460c82d" style:font-size-asian="14pt" style:font-size-complex="14pt"/>
    </style:style>
    <style:style style:name="P58" style:family="paragraph" style:parent-style-name="Standard">
      <style:text-properties fo:font-size="6pt" style:text-underline-style="none" fo:font-weight="normal" officeooo:rsid="002f88c8" officeooo:paragraph-rsid="0460c82d" style:font-size-asian="6pt" style:font-weight-asian="normal" style:font-size-complex="6pt" style:font-weight-complex="normal"/>
    </style:style>
    <style:style style:name="P59" style:family="paragraph" style:parent-style-name="Standard">
      <style:text-properties fo:font-size="15pt" style:text-underline-style="none" fo:font-weight="bold" officeooo:rsid="002f88c8" officeooo:paragraph-rsid="0460c82d" style:font-size-asian="15pt" style:font-weight-asian="bold" style:font-size-complex="15pt" style:font-weight-complex="bold"/>
    </style:style>
    <style:style style:name="P60" style:family="paragraph" style:parent-style-name="Standard">
      <style:text-properties fo:font-size="15pt" style:text-underline-style="none" fo:font-weight="bold" officeooo:rsid="024b502d" officeooo:paragraph-rsid="0460c82d" style:font-size-asian="15pt" style:font-weight-asian="bold" style:font-size-complex="15pt" style:font-weight-complex="bold"/>
    </style:style>
    <style:style style:name="P61" style:family="paragraph" style:parent-style-name="Standard">
      <style:paragraph-properties fo:text-align="left" style:justify-single-word="false"/>
      <style:text-properties officeooo:paragraph-rsid="0460c82d"/>
    </style:style>
    <style:style style:name="P62" style:family="paragraph" style:parent-style-name="Standard">
      <style:text-properties fo:color="#000000" loext:opacity="100%" style:font-name="Calibri1" fo:font-size="6pt" fo:font-style="normal" style:text-underline-style="none" fo:font-weight="normal" officeooo:rsid="0442faf2" officeooo:paragraph-rsid="0460c82d" style:font-size-asian="6pt" style:font-style-asian="normal" style:font-weight-asian="normal" style:font-size-complex="6pt" style:font-style-complex="normal" style:font-weight-complex="normal"/>
    </style:style>
    <style:style style:name="P63" style:family="paragraph" style:parent-style-name="Table_20_Contents">
      <style:paragraph-properties fo:text-align="center" style:justify-single-word="false" style:writing-mode="lr-tb">
        <style:tab-stops/>
      </style:paragraph-properties>
      <style:text-properties officeooo:paragraph-rsid="04100da8"/>
    </style:style>
    <style:style style:name="P64" style:family="paragraph" style:parent-style-name="Table_20_Contents">
      <style:paragraph-properties fo:text-align="center" style:justify-single-word="false" style:writing-mode="lr-tb">
        <style:tab-stops/>
      </style:paragraph-properties>
      <style:text-properties style:font-name="Calibri" fo:font-size="15pt" fo:font-weight="bold" officeooo:paragraph-rsid="04834a1a" style:font-size-asian="15pt" style:font-weight-asian="bold" style:font-size-complex="15pt" style:font-weight-complex="bold"/>
    </style:style>
    <style:style style:name="P65" style:family="paragraph" style:parent-style-name="Table_20_Contents">
      <style:paragraph-properties fo:text-align="center" style:justify-single-word="false" style:writing-mode="lr-tb">
        <style:tab-stops/>
      </style:paragraph-properties>
      <style:text-properties style:font-name="Calibri" fo:font-size="15pt" officeooo:paragraph-rsid="04100da8" style:font-size-asian="15pt" style:font-size-complex="15pt"/>
    </style:style>
    <style:style style:name="P66" style:family="paragraph" style:parent-style-name="Table_20_Contents">
      <style:paragraph-properties fo:text-align="right" style:justify-single-word="false" style:writing-mode="lr-tb">
        <style:tab-stops/>
      </style:paragraph-properties>
      <style:text-properties style:font-name="Calibri" fo:font-size="15pt" officeooo:paragraph-rsid="04834a1a" style:font-size-asian="15pt" style:font-size-complex="15pt"/>
    </style:style>
    <style:style style:name="P67" style:family="paragraph" style:parent-style-name="Standard">
      <style:text-properties fo:font-size="14pt" style:text-underline-style="none" fo:font-weight="bold" officeooo:rsid="001b2fa0" officeooo:paragraph-rsid="048a9ce9" style:font-size-asian="14pt" style:font-weight-asian="bold" style:font-size-complex="14pt" style:font-weight-complex="bold"/>
    </style:style>
    <style:style style:name="P68" style:family="paragraph" style:parent-style-name="Standard">
      <style:text-properties fo:font-size="14pt" style:text-underline-style="solid" style:text-underline-width="auto" style:text-underline-color="font-color" fo:font-weight="normal" officeooo:paragraph-rsid="048a9ce9" style:font-size-asian="14pt" style:font-weight-asian="normal" style:font-size-complex="14pt" style:font-weight-complex="normal"/>
    </style:style>
    <style:style style:name="P69" style:family="paragraph" style:parent-style-name="Standard">
      <style:text-properties fo:font-size="14pt" style:text-underline-style="solid" style:text-underline-width="auto" style:text-underline-color="font-color" fo:font-weight="normal" officeooo:rsid="00e92cb2" officeooo:paragraph-rsid="048a9ce9" style:font-size-asian="14pt" style:font-weight-asian="normal" style:font-size-complex="14pt" style:font-weight-complex="normal"/>
    </style:style>
    <style:style style:name="P70" style:family="paragraph" style:parent-style-name="Standard">
      <style:text-properties fo:font-size="14pt" style:text-underline-style="none" fo:font-weight="bold" officeooo:rsid="000a2a9b" officeooo:paragraph-rsid="048a9ce9" style:font-size-asian="14pt" style:font-weight-asian="bold" style:font-size-complex="14pt" style:font-weight-complex="bold"/>
    </style:style>
    <style:style style:name="P71" style:family="paragraph" style:parent-style-name="Standard">
      <style:paragraph-properties fo:text-align="left" style:justify-single-word="false"/>
      <style:text-properties fo:font-size="14pt" officeooo:paragraph-rsid="048a9ce9" style:font-size-asian="14pt" style:font-size-complex="14pt"/>
    </style:style>
    <style:style style:name="P72" style:family="paragraph" style:parent-style-name="Standard">
      <style:paragraph-properties fo:text-align="left" style:justify-single-word="false"/>
      <style:text-properties fo:font-size="6pt" fo:font-weight="normal" officeooo:paragraph-rsid="048a9ce9" style:font-size-asian="6pt" style:font-weight-asian="normal" style:font-size-complex="6pt" style:font-weight-complex="normal"/>
    </style:style>
    <style:style style:name="P73" style:family="paragraph" style:parent-style-name="Standard">
      <style:paragraph-properties fo:text-align="left" style:justify-single-word="false" fo:break-before="page"/>
      <style:text-properties fo:font-size="24pt" style:text-underline-style="none" fo:font-weight="bold" officeooo:rsid="002cedcc" officeooo:paragraph-rsid="002cedcc" style:font-size-asian="24pt" style:font-weight-asian="bold" style:font-size-complex="24pt" style:font-weight-complex="bold"/>
    </style:style>
    <style:style style:name="P74" style:family="paragraph" style:parent-style-name="Standard">
      <style:text-properties style:font-name="Carolingia" fo:font-size="15pt" style:text-underline-style="none" fo:font-weight="normal" officeooo:rsid="01034e99" officeooo:paragraph-rsid="03a5b1ca" style:font-size-asian="15pt" style:font-weight-asian="normal" style:font-size-complex="15pt" style:font-weight-complex="normal"/>
    </style:style>
    <style:style style:name="P75" style:family="paragraph" style:parent-style-name="Standard">
      <style:text-properties style:font-name="Carolingia" fo:font-size="15pt" style:text-underline-style="none" fo:font-weight="normal" officeooo:rsid="000333b2" officeooo:paragraph-rsid="024291ec" style:font-size-asian="15pt" style:font-weight-asian="normal" style:font-size-complex="15pt" style:font-weight-complex="normal"/>
    </style:style>
    <style:style style:name="P76" style:family="paragraph" style:parent-style-name="Standard">
      <style:text-properties style:font-name="Carolingia" fo:font-size="15pt" style:text-underline-style="none" fo:font-weight="normal" officeooo:rsid="000333b2" officeooo:paragraph-rsid="03a5b1ca" style:font-size-asian="15pt" style:font-weight-asian="normal" style:font-size-complex="15pt" style:font-weight-complex="normal"/>
    </style:style>
    <style:style style:name="P77" style:family="paragraph" style:parent-style-name="Standard">
      <style:text-properties style:font-name="Carolingia" fo:font-size="15pt" style:text-underline-style="none" fo:font-weight="normal" officeooo:rsid="0004722d" officeooo:paragraph-rsid="04854062" style:font-size-asian="15pt" style:font-weight-asian="normal" style:font-size-complex="15pt" style:font-weight-complex="normal"/>
    </style:style>
    <style:style style:name="P78" style:family="paragraph" style:parent-style-name="Standard">
      <style:text-properties style:font-name="Carolingia" fo:font-size="15pt" style:text-underline-style="none" fo:font-weight="normal" officeooo:rsid="0004722d" officeooo:paragraph-rsid="024291ec" style:font-size-asian="15pt" style:font-weight-asian="normal" style:font-size-complex="15pt" style:font-weight-complex="normal"/>
    </style:style>
    <style:style style:name="P79" style:family="paragraph" style:parent-style-name="Standard">
      <style:text-properties style:font-name="Carolingia" fo:font-size="15pt" style:text-underline-style="none" fo:font-weight="bold" officeooo:rsid="0005c2bd" officeooo:paragraph-rsid="03c4e6fe" style:font-size-asian="15pt" style:font-weight-asian="bold" style:font-size-complex="15pt" style:font-weight-complex="bold"/>
    </style:style>
    <style:style style:name="P80" style:family="paragraph" style:parent-style-name="Standard">
      <style:text-properties style:font-name="Carolingia" fo:font-size="15pt" style:text-underline-style="none" fo:font-weight="normal" officeooo:rsid="0005c2bd" officeooo:paragraph-rsid="03c4e6fe" style:font-size-asian="15pt" style:font-weight-asian="normal" style:font-size-complex="15pt" style:font-weight-complex="normal"/>
    </style:style>
    <style:style style:name="P81" style:family="paragraph" style:parent-style-name="Standard">
      <style:text-properties style:font-name="Carolingia" fo:font-size="15pt" style:text-underline-style="none" fo:font-weight="bold" officeooo:rsid="0005c2bd" officeooo:paragraph-rsid="03a5c694" style:font-size-asian="15pt" style:font-weight-asian="bold" style:font-size-complex="15pt" style:font-weight-complex="bold"/>
    </style:style>
    <style:style style:name="P82" style:family="paragraph" style:parent-style-name="Standard">
      <style:text-properties style:font-name="Carolingia" fo:font-size="15pt" style:text-underline-style="none" fo:font-weight="normal" officeooo:rsid="02468938" officeooo:paragraph-rsid="03a5c694" style:font-size-asian="15pt" style:font-weight-asian="normal" style:font-size-complex="15pt" style:font-weight-complex="normal"/>
    </style:style>
    <style:style style:name="P83" style:family="paragraph" style:parent-style-name="Standard">
      <style:text-properties style:font-name="Carolingia" fo:font-size="15pt" style:text-underline-style="none" fo:font-weight="normal" officeooo:rsid="0005c2bd" officeooo:paragraph-rsid="03a5c694" style:font-size-asian="15pt" style:font-weight-asian="normal" style:font-size-complex="15pt" style:font-weight-complex="normal"/>
    </style:style>
    <style:style style:name="P84" style:family="paragraph" style:parent-style-name="Standard">
      <style:paragraph-properties fo:text-align="left" style:justify-single-word="false"/>
      <style:text-properties fo:color="#000000" loext:opacity="100%" style:font-name="Carolingia" fo:font-size="15pt" officeooo:paragraph-rsid="03a70177" style:font-size-asian="15pt" style:font-size-complex="15pt"/>
    </style:style>
    <style:style style:name="P85" style:family="paragraph" style:parent-style-name="Standard">
      <style:paragraph-properties fo:text-align="left" style:justify-single-word="false"/>
      <style:text-properties fo:color="#000000" loext:opacity="100%" style:font-name="Carolingia" fo:font-size="15pt" style:text-underline-style="none" fo:font-weight="bold" officeooo:paragraph-rsid="03c4e6fe" style:font-size-asian="15pt" style:font-weight-asian="bold" style:font-size-complex="15pt" style:font-weight-complex="bold"/>
    </style:style>
    <style:style style:name="P86" style:family="paragraph" style:parent-style-name="Standard">
      <style:text-properties style:font-name="Carolingia" fo:font-size="15pt" style:text-underline-style="none" fo:font-weight="normal" officeooo:rsid="0005c2bd" officeooo:paragraph-rsid="03a8f3c2" style:font-size-asian="15pt" style:font-weight-asian="normal" style:font-size-complex="15pt" style:font-weight-complex="normal"/>
    </style:style>
    <style:style style:name="P87" style:family="paragraph" style:parent-style-name="Standard">
      <style:paragraph-properties fo:text-align="left" style:justify-single-word="false"/>
      <style:text-properties fo:color="#000000" loext:opacity="100%" style:font-name="Carolingia" fo:font-size="15pt" fo:font-weight="normal" officeooo:paragraph-rsid="03adc01b" style:font-size-asian="15pt" style:font-weight-asian="normal" style:font-size-complex="15pt" style:font-weight-complex="normal"/>
    </style:style>
    <style:style style:name="P88" style:family="paragraph" style:parent-style-name="Standard">
      <style:text-properties style:font-name="Carolingia" fo:font-size="15pt" officeooo:paragraph-rsid="03f03bae" style:font-size-asian="15pt" style:font-size-complex="15pt"/>
    </style:style>
    <style:style style:name="P89" style:family="paragraph" style:parent-style-name="Standard">
      <style:text-properties fo:color="#3465a4" loext:opacity="100%" style:font-name="Carolingia" fo:font-size="15pt" style:text-underline-style="none" fo:font-weight="bold" officeooo:rsid="0005c2bd" officeooo:paragraph-rsid="03f03bae" style:font-size-asian="15pt" style:font-weight-asian="bold" style:font-size-complex="15pt" style:font-weight-complex="bold"/>
    </style:style>
    <style:style style:name="P90" style:family="paragraph" style:parent-style-name="Standard">
      <style:text-properties fo:color="#3465a4" loext:opacity="100%" style:font-name="Carolingia" fo:font-size="15pt" style:text-underline-style="none" fo:font-weight="bold" officeooo:rsid="03173e30" officeooo:paragraph-rsid="024291ec" style:font-size-asian="15pt" style:font-weight-asian="bold" style:font-size-complex="15pt" style:font-weight-complex="bold"/>
    </style:style>
    <style:style style:name="P91" style:family="paragraph" style:parent-style-name="Standard">
      <style:text-properties style:font-name="Carolingia" fo:font-size="15pt" style:text-underline-style="solid" style:text-underline-width="auto" style:text-underline-color="font-color" fo:font-weight="normal" officeooo:rsid="0005c2bd" officeooo:paragraph-rsid="041ab1b7" style:font-size-asian="15pt" style:font-weight-asian="normal" style:font-size-complex="15pt" style:font-weight-complex="normal"/>
    </style:style>
    <style:style style:name="P92" style:family="paragraph" style:parent-style-name="Standard">
      <style:text-properties fo:font-size="14pt" style:text-underline-style="none" fo:font-weight="normal" officeooo:rsid="006f33fe" officeooo:paragraph-rsid="0455c2ab" style:font-size-asian="14pt" style:font-weight-asian="normal" style:font-size-complex="14pt" style:font-weight-complex="normal"/>
    </style:style>
    <style:style style:name="P93" style:family="paragraph" style:parent-style-name="Standard">
      <style:text-properties fo:font-size="15pt" style:text-underline-style="none" fo:font-weight="normal" officeooo:rsid="006f33fe" officeooo:paragraph-rsid="04617d96" style:font-size-asian="15pt" style:font-weight-asian="normal" style:font-size-complex="15pt" style:font-weight-complex="normal"/>
    </style:style>
    <style:style style:name="P94" style:family="paragraph" style:parent-style-name="Standard">
      <style:text-properties fo:font-size="14pt" style:text-underline-style="none" fo:font-weight="normal" officeooo:rsid="006f33fe" officeooo:paragraph-rsid="04617d96" style:font-size-asian="14pt" style:font-weight-asian="normal" style:font-size-complex="14pt" style:font-weight-complex="normal"/>
    </style:style>
    <style:style style:name="P95" style:family="paragraph" style:parent-style-name="Standard">
      <style:paragraph-properties fo:margin-top="0mm" fo:margin-bottom="1.99mm" style:contextual-spacing="false"/>
      <style:text-properties officeooo:paragraph-rsid="04878ff3"/>
    </style:style>
    <style:style style:name="P96" style:family="paragraph" style:parent-style-name="Table_20_Contents">
      <style:paragraph-properties fo:text-align="center" style:justify-single-word="false"/>
      <style:text-properties fo:font-size="15pt" fo:font-weight="bold" officeooo:rsid="00485964" officeooo:paragraph-rsid="040ce0e9" style:font-size-asian="15pt" style:font-weight-asian="bold" style:font-size-complex="15pt" style:font-weight-complex="bold"/>
    </style:style>
    <style:style style:name="P97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4878ff3" style:font-size-asian="15pt" style:font-weight-asian="bold" style:font-size-complex="15pt" style:font-weight-complex="bold"/>
    </style:style>
    <style:style style:name="P98" style:family="paragraph" style:parent-style-name="Table_20_Contents">
      <style:paragraph-properties fo:text-align="center" style:justify-single-word="false"/>
      <style:text-properties fo:font-size="15pt" officeooo:rsid="0008cba6" officeooo:paragraph-rsid="040ce0e9" style:font-size-asian="15pt" style:font-size-complex="15pt"/>
    </style:style>
    <style:style style:name="P99" style:family="paragraph" style:parent-style-name="Table_20_Contents">
      <style:paragraph-properties fo:text-align="right" style:justify-single-word="false"/>
      <style:text-properties fo:font-size="15pt" officeooo:rsid="0008cba6" officeooo:paragraph-rsid="04878ff3" style:font-size-asian="15pt" style:font-size-complex="15pt"/>
    </style:style>
    <style:style style:name="P100" style:family="paragraph" style:parent-style-name="Standard">
      <style:paragraph-properties fo:text-align="left" style:justify-single-word="false"/>
      <style:text-properties fo:color="#000000" loext:opacity="100%" fo:font-size="6pt" style:text-underline-style="none" fo:font-weight="normal" officeooo:paragraph-rsid="040ce0e9" style:font-size-asian="6pt" style:font-weight-asian="normal" style:font-size-complex="6pt" style:font-weight-complex="normal"/>
    </style:style>
    <style:style style:name="P101" style:family="paragraph" style:parent-style-name="Standard">
      <style:text-properties fo:font-size="15pt" style:text-underline-style="none" fo:font-weight="bold" officeooo:rsid="002f88c8" officeooo:paragraph-rsid="04baafda" style:font-size-asian="15pt" style:font-weight-asian="bold" style:font-size-complex="15pt" style:font-weight-complex="bold"/>
    </style:style>
    <style:style style:name="P102" style:family="paragraph" style:parent-style-name="Standard">
      <style:text-properties fo:font-size="15pt" style:text-underline-style="none" fo:font-weight="bold" officeooo:rsid="024b502d" officeooo:paragraph-rsid="04baafda" style:font-size-asian="15pt" style:font-weight-asian="bold" style:font-size-complex="15pt" style:font-weight-complex="bold"/>
    </style:style>
    <style:style style:name="P103" style:family="paragraph" style:parent-style-name="Standard">
      <style:paragraph-properties fo:text-align="left" style:justify-single-word="false"/>
      <style:text-properties officeooo:paragraph-rsid="04baafda"/>
    </style:style>
    <style:style style:name="P104" style:family="paragraph" style:parent-style-name="Standard">
      <style:paragraph-properties fo:margin-top="0mm" fo:margin-bottom="1.99mm" style:contextual-spacing="false"/>
      <style:text-properties fo:font-size="15pt" style:text-underline-style="none" fo:font-weight="normal" officeooo:rsid="01298765" officeooo:paragraph-rsid="04baafda" style:font-size-asian="15pt" style:font-weight-asian="normal" style:font-size-complex="15pt" style:font-weight-complex="normal"/>
    </style:style>
    <style:style style:name="P105" style:family="paragraph" style:parent-style-name="Standard">
      <style:text-properties fo:font-size="14pt" style:text-underline-style="solid" style:text-underline-width="auto" style:text-underline-color="font-color" fo:font-weight="normal" officeooo:rsid="00e92cb2" officeooo:paragraph-rsid="04baafda" style:font-size-asian="14pt" style:font-weight-asian="normal" style:font-size-complex="14pt" style:font-weight-complex="normal"/>
    </style:style>
    <style:style style:name="P106" style:family="paragraph" style:parent-style-name="Standard">
      <style:text-properties fo:font-size="14pt" style:text-underline-style="solid" style:text-underline-width="auto" style:text-underline-color="font-color" fo:font-weight="normal" officeooo:rsid="00e92cb2" officeooo:paragraph-rsid="040ce0e9" style:font-size-asian="14pt" style:font-weight-asian="normal" style:font-size-complex="14pt" style:font-weight-complex="normal"/>
    </style:style>
    <style:style style:name="P107" style:family="paragraph" style:parent-style-name="Standard">
      <style:text-properties fo:font-size="14pt" style:text-underline-style="none" fo:font-weight="bold" officeooo:rsid="000a2a9b" officeooo:paragraph-rsid="040ce0e9" style:font-size-asian="14pt" style:font-weight-asian="bold" style:font-size-complex="14pt" style:font-weight-complex="bold"/>
    </style:style>
    <style:style style:name="P108" style:family="paragraph" style:parent-style-name="Standard">
      <style:text-properties fo:font-size="14pt" style:text-underline-style="none" fo:font-weight="normal" officeooo:rsid="00e92cb2" officeooo:paragraph-rsid="040ce0e9" style:font-size-asian="14pt" style:font-weight-asian="normal" style:font-size-complex="14pt" style:font-weight-complex="normal"/>
    </style:style>
    <style:style style:name="P109" style:family="paragraph" style:parent-style-name="Standard">
      <style:paragraph-properties fo:text-align="left" style:justify-single-word="false" fo:break-before="page"/>
      <style:text-properties fo:font-size="24pt" style:text-underline-style="none" fo:font-weight="bold" officeooo:rsid="00485964" officeooo:paragraph-rsid="048066c9" style:font-size-asian="24pt" style:font-weight-asian="bold" style:font-size-complex="24pt" style:font-weight-complex="bold"/>
    </style:style>
    <style:style style:name="P110" style:family="paragraph" style:parent-style-name="Standard">
      <style:text-properties style:font-name="Carolingia" fo:font-size="15pt" style:text-underline-style="none" fo:font-weight="normal" officeooo:rsid="01034e99" officeooo:paragraph-rsid="048066c9" style:font-size-asian="15pt" style:font-weight-asian="normal" style:font-size-complex="15pt" style:font-weight-complex="normal"/>
    </style:style>
    <style:style style:name="P111" style:family="paragraph" style:parent-style-name="Standard">
      <style:text-properties style:font-name="Carolingia" fo:font-size="15pt" style:text-underline-style="none" fo:font-weight="normal" officeooo:rsid="000333b2" officeooo:paragraph-rsid="048066c9" style:font-size-asian="15pt" style:font-weight-asian="normal" style:font-size-complex="15pt" style:font-weight-complex="normal"/>
    </style:style>
    <style:style style:name="P112" style:family="paragraph" style:parent-style-name="Standard">
      <style:text-properties style:font-name="Carolingia" fo:font-size="15pt" style:text-underline-style="none" fo:font-weight="normal" officeooo:rsid="0004722d" officeooo:paragraph-rsid="048066c9" style:font-size-asian="15pt" style:font-weight-asian="normal" style:font-size-complex="15pt" style:font-weight-complex="normal"/>
    </style:style>
    <style:style style:name="P113" style:family="paragraph" style:parent-style-name="Standard">
      <style:text-properties style:font-name="Carolingia" fo:font-size="15pt" style:text-underline-style="none" fo:font-weight="bold" officeooo:rsid="0005c2bd" officeooo:paragraph-rsid="048066c9" style:font-size-asian="15pt" style:font-weight-asian="bold" style:font-size-complex="15pt" style:font-weight-complex="bold"/>
    </style:style>
    <style:style style:name="P114" style:family="paragraph" style:parent-style-name="Standard">
      <style:text-properties style:font-name="Carolingia" fo:font-size="15pt" style:text-underline-style="none" fo:font-weight="normal" officeooo:rsid="0005c2bd" officeooo:paragraph-rsid="048066c9" style:font-size-asian="15pt" style:font-weight-asian="normal" style:font-size-complex="15pt" style:font-weight-complex="normal"/>
    </style:style>
    <style:style style:name="P115" style:family="paragraph" style:parent-style-name="Standard">
      <style:paragraph-properties fo:text-align="left" style:justify-single-word="false"/>
      <style:text-properties fo:color="#000000" loext:opacity="100%" style:font-name="Carolingia" fo:font-size="15pt" officeooo:paragraph-rsid="048066c9" style:font-size-asian="15pt" style:font-size-complex="15pt"/>
    </style:style>
    <style:style style:name="P116" style:family="paragraph" style:parent-style-name="Standard">
      <style:text-properties style:font-name="Carolingia" fo:font-size="15pt" style:text-underline-style="solid" style:text-underline-width="auto" style:text-underline-color="font-color" fo:font-weight="normal" officeooo:rsid="0005c2bd" officeooo:paragraph-rsid="048066c9" style:font-size-asian="15pt" style:font-weight-asian="normal" style:font-size-complex="15pt" style:font-weight-complex="normal"/>
    </style:style>
    <style:style style:name="P117" style:family="paragraph" style:parent-style-name="Standard">
      <style:paragraph-properties fo:text-align="left" style:justify-single-word="false"/>
      <style:text-properties fo:color="#000000" loext:opacity="100%" style:font-name="Carolingia" fo:font-size="15pt" fo:font-weight="normal" officeooo:paragraph-rsid="048066c9" style:font-size-asian="15pt" style:font-weight-asian="normal" style:font-size-complex="15pt" style:font-weight-complex="normal"/>
    </style:style>
    <style:style style:name="P118" style:family="paragraph" style:parent-style-name="Standard">
      <style:text-properties style:font-name="Carolingia" fo:font-size="15pt" officeooo:paragraph-rsid="048066c9" style:font-size-asian="15pt" style:font-size-complex="15pt"/>
    </style:style>
    <style:style style:name="P119" style:family="paragraph" style:parent-style-name="Standard">
      <style:text-properties fo:font-size="15pt" style:text-underline-style="none" fo:font-weight="normal" officeooo:rsid="0005c2bd" officeooo:paragraph-rsid="048066c9" style:font-size-asian="15pt" style:font-weight-asian="normal" style:font-size-complex="15pt" style:font-weight-complex="normal"/>
    </style:style>
    <style:style style:name="P120" style:family="paragraph" style:parent-style-name="Standard">
      <style:paragraph-properties fo:text-align="left" style:justify-single-word="false"/>
      <style:text-properties fo:color="#000000" loext:opacity="100%" style:font-name="Carolingia" fo:font-size="15pt" style:text-underline-style="solid" style:text-underline-width="auto" style:text-underline-color="font-color" fo:font-weight="normal" officeooo:paragraph-rsid="048066c9" style:font-size-asian="15pt" style:font-weight-asian="normal" style:font-size-complex="15pt" style:font-weight-complex="normal"/>
    </style:style>
    <style:style style:name="P121" style:family="paragraph" style:parent-style-name="Standard">
      <style:text-properties fo:font-size="15pt" style:text-underline-style="none" fo:font-weight="normal" officeooo:rsid="002f88c8" officeooo:paragraph-rsid="048066c9" style:font-size-asian="15pt" style:font-weight-asian="normal" style:font-size-complex="15pt" style:font-weight-complex="normal"/>
    </style:style>
    <style:style style:name="P122" style:family="paragraph" style:parent-style-name="Table_20_Contents">
      <style:paragraph-properties fo:text-align="center" style:justify-single-word="false"/>
      <style:text-properties fo:font-size="15pt" fo:font-weight="bold" officeooo:rsid="00485964" officeooo:paragraph-rsid="048066c9" style:font-size-asian="15pt" style:font-weight-asian="bold" style:font-size-complex="15pt" style:font-weight-complex="bold"/>
    </style:style>
    <style:style style:name="P123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48de0fb" style:font-size-asian="15pt" style:font-weight-asian="bold" style:font-size-complex="15pt" style:font-weight-complex="bold"/>
    </style:style>
    <style:style style:name="P124" style:family="paragraph" style:parent-style-name="Table_20_Contents">
      <style:paragraph-properties fo:text-align="center" style:justify-single-word="false"/>
      <style:text-properties fo:font-size="15pt" officeooo:rsid="00485964" officeooo:paragraph-rsid="048066c9" style:font-size-asian="15pt" style:font-size-complex="15pt"/>
    </style:style>
    <style:style style:name="P125" style:family="paragraph" style:parent-style-name="Table_20_Contents">
      <style:paragraph-properties fo:text-align="center" style:justify-single-word="false"/>
      <style:text-properties fo:font-size="15pt" officeooo:rsid="0008cba6" officeooo:paragraph-rsid="048066c9" style:font-size-asian="15pt" style:font-size-complex="15pt"/>
    </style:style>
    <style:style style:name="P126" style:family="paragraph" style:parent-style-name="Table_20_Contents">
      <style:paragraph-properties fo:text-align="right" style:justify-single-word="false"/>
      <style:text-properties fo:font-size="15pt" officeooo:rsid="0008cba6" officeooo:paragraph-rsid="048de0fb" style:font-size-asian="15pt" style:font-size-complex="15pt"/>
    </style:style>
    <style:style style:name="P127" style:family="paragraph" style:parent-style-name="Table_20_Contents">
      <style:paragraph-properties fo:text-align="center" style:justify-single-word="false"/>
      <style:text-properties fo:font-size="15pt" officeooo:rsid="00499fa9" officeooo:paragraph-rsid="048066c9" style:font-size-asian="15pt" style:font-size-complex="15pt"/>
    </style:style>
    <style:style style:name="P128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48066c9" style:font-size-asian="15pt" style:font-weight-asian="normal" style:font-size-complex="15pt" style:font-weight-complex="normal"/>
    </style:style>
    <style:style style:name="P129" style:family="paragraph" style:parent-style-name="Standard">
      <style:text-properties fo:font-size="15pt" style:text-underline-style="none" fo:font-weight="bold" officeooo:rsid="000a2a9b" officeooo:paragraph-rsid="048066c9" style:font-size-asian="15pt" style:font-weight-asian="bold" style:font-size-complex="15pt" style:font-weight-complex="bold"/>
    </style:style>
    <style:style style:name="P130" style:family="paragraph" style:parent-style-name="Standard">
      <style:text-properties fo:font-size="15pt" style:text-underline-style="none" fo:font-weight="normal" officeooo:rsid="00e92cb2" officeooo:paragraph-rsid="048066c9" style:font-size-asian="15pt" style:font-weight-asian="normal" style:font-size-complex="15pt" style:font-weight-complex="normal"/>
    </style:style>
    <style:style style:name="P131" style:family="paragraph" style:parent-style-name="Standard">
      <style:paragraph-properties fo:text-align="left" style:justify-single-word="false" fo:break-before="page"/>
      <style:text-properties fo:font-size="24pt" style:text-underline-style="none" fo:font-weight="bold" officeooo:rsid="00597888" officeooo:paragraph-rsid="048066c9" style:font-size-asian="24pt" style:font-weight-asian="bold" style:font-size-complex="24pt" style:font-weight-complex="bold"/>
    </style:style>
    <style:style style:name="P132" style:family="paragraph" style:parent-style-name="Standard">
      <style:text-properties style:font-name="Carolingia" fo:font-size="15pt" style:text-underline-style="none" fo:font-weight="normal" officeooo:rsid="0005f06a" officeooo:paragraph-rsid="048066c9" style:font-size-asian="15pt" style:font-weight-asian="normal" style:font-size-complex="15pt" style:font-weight-complex="normal"/>
    </style:style>
    <style:style style:name="P133" style:family="paragraph" style:parent-style-name="Standard">
      <style:text-properties fo:color="#3465a4" loext:opacity="100%" fo:font-size="15pt" style:text-underline-style="none" fo:font-weight="bold" officeooo:rsid="0005c2bd" officeooo:paragraph-rsid="048066c9" style:font-size-asian="15pt" style:font-weight-asian="bold" style:font-size-complex="15pt" style:font-weight-complex="bold"/>
    </style:style>
    <style:style style:name="P134" style:family="paragraph" style:parent-style-name="Standard">
      <style:text-properties fo:color="#2a6099" loext:opacity="100%" style:font-name="Carolingia" fo:font-size="15pt" style:text-underline-style="none" fo:font-weight="bold" officeooo:rsid="03003a3b" officeooo:paragraph-rsid="048066c9" style:font-size-asian="15pt" style:font-weight-asian="bold" style:font-size-complex="15pt" style:font-weight-complex="bold"/>
    </style:style>
    <style:style style:name="P135" style:family="paragraph" style:parent-style-name="Standard">
      <style:paragraph-properties fo:line-height="100%"/>
      <style:text-properties style:font-name="Carolingia" fo:font-size="15pt" style:text-underline-style="none" fo:font-weight="bold" officeooo:rsid="0035896a" officeooo:paragraph-rsid="048066c9" fo:background-color="#eeeeee" style:font-size-asian="15pt" style:font-weight-asian="bold" style:font-size-complex="15pt" style:font-weight-complex="bold"/>
    </style:style>
    <style:style style:name="P136" style:family="paragraph" style:parent-style-name="Standard">
      <style:paragraph-properties fo:line-height="100%"/>
      <style:text-properties fo:font-size="14pt" officeooo:rsid="00e195de" officeooo:paragraph-rsid="048066c9" fo:background-color="#eeeeee" style:font-size-asian="14pt" style:font-size-complex="14pt"/>
    </style:style>
    <style:style style:name="P137" style:family="paragraph" style:parent-style-name="Standard">
      <style:paragraph-properties fo:line-height="100%"/>
      <style:text-properties officeooo:paragraph-rsid="048066c9" fo:background-color="#eeeeee"/>
    </style:style>
    <style:style style:name="P138" style:family="paragraph" style:parent-style-name="Standard">
      <style:paragraph-properties fo:line-height="100%"/>
      <style:text-properties fo:font-size="6pt" officeooo:paragraph-rsid="048066c9" style:font-size-asian="6pt" style:font-size-complex="6pt"/>
    </style:style>
    <style:style style:name="P139" style:family="paragraph" style:parent-style-name="Table_20_Contents">
      <style:paragraph-properties fo:text-align="center" style:justify-single-word="false"/>
      <style:text-properties fo:font-size="15pt" fo:font-weight="bold" officeooo:rsid="005c9522" officeooo:paragraph-rsid="048066c9" style:font-size-asian="15pt" style:font-weight-asian="bold" style:font-size-complex="15pt" style:font-weight-complex="bold"/>
    </style:style>
    <style:style style:name="P140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48fd10f" style:font-size-asian="15pt" style:font-weight-asian="bold" style:font-size-complex="15pt" style:font-weight-complex="bold"/>
    </style:style>
    <style:style style:name="P141" style:family="paragraph" style:parent-style-name="Table_20_Contents">
      <style:paragraph-properties fo:text-align="center" style:justify-single-word="false"/>
      <style:text-properties fo:font-size="15pt" officeooo:rsid="005c9522" officeooo:paragraph-rsid="048066c9" style:font-size-asian="15pt" style:font-size-complex="15pt"/>
    </style:style>
    <style:style style:name="P142" style:family="paragraph" style:parent-style-name="Table_20_Contents">
      <style:paragraph-properties fo:text-align="right" style:justify-single-word="false"/>
      <style:text-properties fo:font-size="15pt" officeooo:rsid="0008cba6" officeooo:paragraph-rsid="0490ac0a" style:font-size-asian="15pt" style:font-size-complex="15pt"/>
    </style:style>
    <style:style style:name="P143" style:family="paragraph" style:parent-style-name="Standard">
      <style:text-properties fo:font-size="15pt" style:text-underline-style="none" fo:font-weight="bold" officeooo:rsid="002f88c8" officeooo:paragraph-rsid="048066c9" style:font-size-asian="15pt" style:font-weight-asian="bold" style:font-size-complex="15pt" style:font-weight-complex="bold"/>
    </style:style>
    <style:style style:name="P144" style:family="paragraph" style:parent-style-name="Standard">
      <style:text-properties fo:font-size="15pt" style:text-underline-style="solid" style:text-underline-width="auto" style:text-underline-color="font-color" fo:font-weight="normal" officeooo:rsid="03f8f457" officeooo:paragraph-rsid="048066c9" style:font-size-asian="15pt" style:font-weight-asian="normal" style:font-size-complex="15pt" style:font-weight-complex="normal"/>
    </style:style>
    <style:style style:name="P145" style:family="paragraph" style:parent-style-name="Standard">
      <style:text-properties officeooo:paragraph-rsid="048066c9"/>
    </style:style>
    <style:style style:name="P146" style:family="paragraph" style:parent-style-name="Standard">
      <style:paragraph-properties fo:text-align="left" style:justify-single-word="false"/>
      <style:text-properties fo:color="#000000" loext:opacity="100%" style:font-name="Carolingia" fo:font-size="15pt" style:text-underline-style="none" fo:font-weight="bold" officeooo:rsid="0026d2f1" officeooo:paragraph-rsid="048066c9" style:font-size-asian="15pt" style:font-weight-asian="bold" style:font-size-complex="15pt" style:font-weight-complex="bold"/>
    </style:style>
    <style:style style:name="P147" style:family="paragraph" style:parent-style-name="Standard">
      <style:text-properties fo:font-size="15pt" style:text-underline-style="none" fo:font-weight="bold" officeooo:rsid="0005c2bd" officeooo:paragraph-rsid="048066c9" style:font-size-asian="15pt" style:font-weight-asian="bold" style:font-size-complex="15pt" style:font-weight-complex="bold"/>
    </style:style>
    <style:style style:name="P148" style:family="paragraph" style:parent-style-name="Standard">
      <style:text-properties fo:color="#3465a4" loext:opacity="100%" style:font-name="Carolingia" fo:font-size="15pt" style:text-underline-style="none" fo:font-weight="bold" officeooo:rsid="03173e30" officeooo:paragraph-rsid="048066c9" style:font-size-asian="15pt" style:font-weight-asian="bold" style:font-size-complex="15pt" style:font-weight-complex="bold"/>
    </style:style>
    <style:style style:name="P149" style:family="paragraph" style:parent-style-name="Standard">
      <style:paragraph-properties fo:text-align="left" style:justify-single-word="false"/>
      <style:text-properties style:font-name="Carolingia" fo:font-size="15pt" officeooo:paragraph-rsid="048066c9" style:font-size-asian="15pt" style:font-size-complex="15pt"/>
    </style:style>
    <style:style style:name="P150" style:family="paragraph" style:parent-style-name="Standard">
      <style:paragraph-properties fo:line-height="100%"/>
      <style:text-properties fo:font-size="14pt" officeooo:rsid="00e195de" officeooo:paragraph-rsid="048066c9" style:font-size-asian="14pt" style:font-size-complex="14pt"/>
    </style:style>
    <style:style style:name="P151" style:family="paragraph" style:parent-style-name="Standard">
      <style:paragraph-properties fo:line-height="100%"/>
      <style:text-properties fo:font-size="14pt" officeooo:rsid="00e195de" officeooo:paragraph-rsid="0481b2ea" fo:background-color="#eeeeee" style:font-size-asian="14pt" style:font-size-complex="14pt"/>
    </style:style>
    <style:style style:name="P152" style:family="paragraph" style:parent-style-name="Standard">
      <style:text-properties fo:font-size="15pt" style:text-underline-style="none" fo:font-weight="normal" officeooo:rsid="01034e99" officeooo:paragraph-rsid="048066c9" style:font-size-asian="15pt" style:font-weight-asian="normal" style:font-size-complex="15pt" style:font-weight-complex="normal"/>
    </style:style>
    <style:style style:name="P153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4910c54" style:font-size-asian="15pt" style:font-weight-asian="bold" style:font-size-complex="15pt" style:font-weight-complex="bold"/>
    </style:style>
    <style:style style:name="P154" style:family="paragraph" style:parent-style-name="Table_20_Contents">
      <style:paragraph-properties fo:text-align="right" style:justify-single-word="false"/>
      <style:text-properties fo:font-size="15pt" officeooo:rsid="0008cba6" officeooo:paragraph-rsid="049270c9" style:font-size-asian="15pt" style:font-size-complex="15pt"/>
    </style:style>
    <style:style style:name="P155" style:family="paragraph" style:parent-style-name="Standard">
      <style:paragraph-properties fo:text-align="left" style:justify-single-word="false"/>
      <style:text-properties fo:font-size="24pt" style:text-underline-style="none" fo:font-weight="bold" officeooo:rsid="007f3977" officeooo:paragraph-rsid="048066c9" style:font-size-asian="24pt" style:font-weight-asian="bold" style:font-size-complex="24pt" style:font-weight-complex="bold"/>
    </style:style>
    <style:style style:name="P156" style:family="paragraph" style:parent-style-name="Standard">
      <style:paragraph-properties fo:text-align="left" style:justify-single-word="false" fo:break-before="page"/>
      <style:text-properties fo:font-size="24pt" style:text-underline-style="none" fo:font-weight="bold" officeooo:rsid="007f3977" officeooo:paragraph-rsid="048066c9" style:font-size-asian="24pt" style:font-weight-asian="bold" style:font-size-complex="24pt" style:font-weight-complex="bold"/>
    </style:style>
    <style:style style:name="P157" style:family="paragraph" style:parent-style-name="Standard">
      <style:text-properties style:font-name="Carolingia" fo:font-size="15pt" style:text-underline-style="none" fo:font-weight="normal" officeooo:rsid="01034e99" officeooo:paragraph-rsid="03b5a370" style:font-size-asian="15pt" style:font-weight-asian="normal" style:font-size-complex="15pt" style:font-weight-complex="normal"/>
    </style:style>
    <style:style style:name="P158" style:family="paragraph" style:parent-style-name="Standard">
      <style:text-properties style:font-name="Carolingia" fo:font-size="15pt" style:text-underline-style="none" fo:font-weight="normal" officeooo:rsid="000333b2" officeooo:paragraph-rsid="024b74e5" style:font-size-asian="15pt" style:font-weight-asian="normal" style:font-size-complex="15pt" style:font-weight-complex="normal"/>
    </style:style>
    <style:style style:name="P159" style:family="paragraph" style:parent-style-name="Standard">
      <style:text-properties style:font-name="Carolingia" fo:font-size="15pt" style:text-underline-style="none" fo:font-weight="normal" officeooo:rsid="000333b2" officeooo:paragraph-rsid="03522f25" style:font-size-asian="15pt" style:font-weight-asian="normal" style:font-size-complex="15pt" style:font-weight-complex="normal"/>
    </style:style>
    <style:style style:name="P160" style:family="paragraph" style:parent-style-name="Standard">
      <style:text-properties style:font-name="Carolingia" fo:font-size="15pt" style:text-underline-style="none" fo:font-weight="normal" officeooo:rsid="0004722d" officeooo:paragraph-rsid="024b74e5" style:font-size-asian="15pt" style:font-weight-asian="normal" style:font-size-complex="15pt" style:font-weight-complex="normal"/>
    </style:style>
    <style:style style:name="P161" style:family="paragraph" style:parent-style-name="Standard">
      <style:text-properties style:font-name="Carolingia" fo:font-size="15pt" style:text-underline-style="none" fo:font-weight="normal" officeooo:rsid="0005c2bd" officeooo:paragraph-rsid="024ece1d" style:font-size-asian="15pt" style:font-weight-asian="normal" style:font-size-complex="15pt" style:font-weight-complex="normal"/>
    </style:style>
    <style:style style:name="P162" style:family="paragraph" style:parent-style-name="Standard">
      <style:text-properties style:font-name="Carolingia" fo:font-size="15pt" style:text-underline-style="none" fo:font-weight="normal" officeooo:rsid="0005c2bd" officeooo:paragraph-rsid="03afbb34" style:font-size-asian="15pt" style:font-weight-asian="normal" style:font-size-complex="15pt" style:font-weight-complex="normal"/>
    </style:style>
    <style:style style:name="P163" style:family="paragraph" style:parent-style-name="Standard">
      <style:paragraph-properties fo:text-align="left" style:justify-single-word="false"/>
      <style:text-properties fo:color="#000000" loext:opacity="100%" style:font-name="Carolingia" fo:font-size="15pt" officeooo:paragraph-rsid="03afbb34" style:font-size-asian="15pt" style:font-size-complex="15pt"/>
    </style:style>
    <style:style style:name="P164" style:family="paragraph" style:parent-style-name="Standard">
      <style:paragraph-properties fo:text-align="left" style:justify-single-word="false"/>
      <style:text-properties fo:color="#000000" loext:opacity="100%" style:font-name="Carolingia" fo:font-size="15pt" fo:font-weight="normal" officeooo:paragraph-rsid="03afbb34" style:font-size-asian="15pt" style:font-weight-asian="normal" style:font-size-complex="15pt" style:font-weight-complex="normal"/>
    </style:style>
    <style:style style:name="P165" style:family="paragraph" style:parent-style-name="Standard">
      <style:text-properties style:font-name="Carolingia" fo:font-size="15pt" officeooo:paragraph-rsid="03f16216" style:font-size-asian="15pt" style:font-size-complex="15pt"/>
    </style:style>
    <style:style style:name="P166" style:family="paragraph" style:parent-style-name="Standard">
      <style:text-properties fo:font-size="15pt" style:text-underline-style="none" fo:font-weight="normal" officeooo:rsid="0005c2bd" officeooo:paragraph-rsid="03f16216" style:font-size-asian="15pt" style:font-weight-asian="normal" style:font-size-complex="15pt" style:font-weight-complex="normal"/>
    </style:style>
    <style:style style:name="P167" style:family="paragraph" style:parent-style-name="Standard">
      <style:text-properties fo:color="#3465a4" loext:opacity="100%" style:font-name="Carolingia" fo:font-size="15pt" style:text-underline-style="none" fo:font-weight="bold" officeooo:rsid="024465f5" officeooo:paragraph-rsid="02c900aa" style:font-size-asian="15pt" style:font-weight-asian="bold" style:font-size-complex="15pt" style:font-weight-complex="bold"/>
    </style:style>
    <style:style style:name="P168" style:family="paragraph" style:parent-style-name="Standard">
      <style:text-properties fo:font-size="15pt" style:text-underline-style="none" fo:font-weight="bold" officeooo:rsid="00e195de" officeooo:paragraph-rsid="03e36b48" style:font-size-asian="15pt" style:font-weight-asian="bold" style:font-size-complex="15pt" style:font-weight-complex="bold"/>
    </style:style>
    <style:style style:name="P169" style:family="paragraph" style:parent-style-name="Standard">
      <style:text-properties fo:font-size="15pt" style:text-underline-style="none" fo:font-weight="bold" officeooo:rsid="0005c2bd" officeooo:paragraph-rsid="03e8125e" style:font-size-asian="15pt" style:font-weight-asian="bold" style:font-size-complex="15pt" style:font-weight-complex="bold"/>
    </style:style>
    <style:style style:name="P170" style:family="paragraph" style:parent-style-name="Standard">
      <style:text-properties fo:font-size="15pt" style:text-underline-style="none" fo:font-weight="bold" officeooo:rsid="00e195de" officeooo:paragraph-rsid="04738ef2" style:font-size-asian="15pt" style:font-weight-asian="bold" style:font-size-complex="15pt" style:font-weight-complex="bold"/>
    </style:style>
    <style:style style:name="P171" style:family="paragraph" style:parent-style-name="Standard">
      <style:text-properties fo:font-size="13pt" style:text-underline-style="solid" style:text-underline-width="auto" style:text-underline-color="font-color" fo:font-weight="normal" officeooo:rsid="00e195de" officeooo:paragraph-rsid="0082a5a6" style:font-size-asian="13pt" style:font-weight-asian="normal" style:font-size-complex="13pt" style:font-weight-complex="normal"/>
    </style:style>
    <style:style style:name="P172" style:family="paragraph" style:parent-style-name="Standard">
      <style:text-properties fo:font-size="14pt" style:text-underline-style="none" fo:font-weight="normal" officeooo:rsid="00e195de" officeooo:paragraph-rsid="0082a5a6" style:font-size-asian="14pt" style:font-weight-asian="normal" style:font-size-complex="14pt" style:font-weight-complex="normal"/>
    </style:style>
    <style:style style:name="P173" style:family="paragraph" style:parent-style-name="Standard">
      <style:text-properties fo:font-size="14pt" style:text-underline-style="none" fo:font-weight="normal" officeooo:rsid="00e195de" officeooo:paragraph-rsid="0095abea" style:font-size-asian="14pt" style:font-weight-asian="normal" style:font-size-complex="14pt" style:font-weight-complex="normal"/>
    </style:style>
    <style:style style:name="P174" style:family="paragraph" style:parent-style-name="Standard">
      <style:text-properties fo:font-size="14pt" style:text-underline-style="none" fo:font-weight="normal" officeooo:rsid="00e195de" officeooo:paragraph-rsid="02505907" style:font-size-asian="14pt" style:font-weight-asian="normal" style:font-size-complex="14pt" style:font-weight-complex="normal"/>
    </style:style>
    <style:style style:name="P175" style:family="paragraph" style:parent-style-name="Standard">
      <style:text-properties fo:font-size="15pt" fo:font-style="italic" style:text-underline-style="none" fo:font-weight="normal" officeooo:rsid="0099375c" officeooo:paragraph-rsid="02505907" style:font-size-asian="15pt" style:font-style-asian="italic" style:font-weight-asian="normal" style:font-size-complex="15pt" style:font-style-complex="italic" style:font-weight-complex="normal"/>
    </style:style>
    <style:style style:name="P176" style:family="paragraph" style:parent-style-name="Standard">
      <style:text-properties fo:font-size="14pt" style:text-underline-style="none" fo:font-weight="bold" officeooo:rsid="00a005d7" officeooo:paragraph-rsid="00a211c4" style:font-size-asian="14pt" style:font-weight-asian="bold" style:font-size-complex="14pt" style:font-weight-complex="bold"/>
    </style:style>
    <style:style style:name="P177" style:family="paragraph" style:parent-style-name="Standard">
      <style:text-properties fo:font-size="14pt" style:text-underline-style="none" fo:font-weight="bold" officeooo:rsid="00a005d7" officeooo:paragraph-rsid="04721eaa" style:font-size-asian="14pt" style:font-weight-asian="bold" style:font-size-complex="14pt" style:font-weight-complex="bold"/>
    </style:style>
    <style:style style:name="P178" style:family="paragraph" style:parent-style-name="Standard">
      <style:text-properties fo:font-size="14pt" style:text-underline-style="none" fo:font-weight="bold" officeooo:rsid="00a005d7" officeooo:paragraph-rsid="04786ad8" style:font-size-asian="14pt" style:font-weight-asian="bold" style:font-size-complex="14pt" style:font-weight-complex="bold"/>
    </style:style>
    <style:style style:name="P179" style:family="paragraph" style:parent-style-name="Standard">
      <style:text-properties fo:font-size="14pt" style:text-underline-style="none" fo:font-weight="bold" officeooo:rsid="00a005d7" officeooo:paragraph-rsid="047955ff" style:font-size-asian="14pt" style:font-weight-asian="bold" style:font-size-complex="14pt" style:font-weight-complex="bold"/>
    </style:style>
    <style:style style:name="P180" style:family="paragraph" style:parent-style-name="Standard">
      <style:text-properties fo:font-size="14pt" style:text-underline-style="none" fo:font-weight="bold" officeooo:rsid="00a005d7" officeooo:paragraph-rsid="00a747e1" style:font-size-asian="14pt" style:font-weight-asian="bold" style:font-size-complex="14pt" style:font-weight-complex="bold"/>
    </style:style>
    <style:style style:name="P181" style:family="paragraph" style:parent-style-name="Standard">
      <style:text-properties fo:font-size="14pt" style:text-underline-style="none" fo:font-weight="bold" officeooo:rsid="0005c2bd" officeooo:paragraph-rsid="047569d6" style:font-size-asian="14pt" style:font-weight-asian="bold" style:font-size-complex="14pt" style:font-weight-complex="bold"/>
    </style:style>
    <style:style style:name="P182" style:family="paragraph" style:parent-style-name="Standard">
      <style:text-properties fo:font-size="13pt" style:text-underline-style="none" fo:font-weight="normal" officeooo:rsid="00ed8a6c" officeooo:paragraph-rsid="0082a5a6" style:font-size-asian="13pt" style:font-weight-asian="normal" style:font-size-complex="13pt" style:font-weight-complex="normal"/>
    </style:style>
    <style:style style:name="P183" style:family="paragraph" style:parent-style-name="Standard">
      <style:text-properties fo:font-size="6pt" style:text-underline-style="none" fo:font-weight="bold" officeooo:rsid="0094f224" officeooo:paragraph-rsid="040b21e1" style:font-size-asian="5.25pt" style:font-weight-asian="bold" style:font-size-complex="6pt" style:font-weight-complex="bold"/>
    </style:style>
    <style:style style:name="P184" style:family="paragraph" style:parent-style-name="Table_20_Contents">
      <style:paragraph-properties fo:text-align="center" style:justify-single-word="false"/>
      <style:text-properties fo:font-size="15pt" fo:font-weight="bold" officeooo:rsid="00e73d7d" officeooo:paragraph-rsid="040b21e1" style:font-size-asian="15pt" style:font-weight-asian="bold" style:font-size-complex="15pt" style:font-weight-complex="bold"/>
    </style:style>
    <style:style style:name="P185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49aa786" style:font-size-asian="15pt" style:font-weight-asian="bold" style:font-size-complex="15pt" style:font-weight-complex="bold"/>
    </style:style>
    <style:style style:name="P186" style:family="paragraph" style:parent-style-name="Table_20_Contents">
      <style:paragraph-properties fo:text-align="center" style:justify-single-word="false"/>
      <style:text-properties fo:font-size="15pt" officeooo:rsid="00e73d7d" officeooo:paragraph-rsid="040b21e1" style:font-size-asian="15pt" style:font-size-complex="15pt"/>
    </style:style>
    <style:style style:name="P187" style:family="paragraph" style:parent-style-name="Table_20_Contents">
      <style:paragraph-properties fo:text-align="center" style:justify-single-word="false"/>
      <style:text-properties fo:font-size="15pt" officeooo:rsid="0008cba6" officeooo:paragraph-rsid="040b21e1" style:font-size-asian="15pt" style:font-size-complex="15pt"/>
    </style:style>
    <style:style style:name="P188" style:family="paragraph" style:parent-style-name="Table_20_Contents">
      <style:paragraph-properties fo:text-align="right" style:justify-single-word="false"/>
      <style:text-properties fo:font-size="15pt" officeooo:rsid="0008cba6" officeooo:paragraph-rsid="049aa786" style:font-size-asian="15pt" style:font-size-complex="15pt"/>
    </style:style>
    <style:style style:name="P189" style:family="paragraph" style:parent-style-name="Table_20_Contents">
      <style:paragraph-properties fo:text-align="center" style:justify-single-word="false"/>
      <style:text-properties fo:font-size="15pt" fo:font-weight="normal" officeooo:rsid="00e73d7d" officeooo:paragraph-rsid="040b21e1" style:font-size-asian="15pt" style:font-weight-asian="normal" style:font-size-complex="15pt" style:font-weight-complex="normal"/>
    </style:style>
    <style:style style:name="P190" style:family="paragraph" style:parent-style-name="Standard">
      <style:text-properties fo:color="#000000" loext:opacity="100%" style:font-name="Calibri1" fo:font-size="6pt" style:text-underline-style="none" fo:font-weight="normal" officeooo:rsid="000b7ad5" officeooo:paragraph-rsid="040b21e1" style:font-size-asian="6pt" style:font-weight-asian="normal" style:font-size-complex="6pt" style:font-weight-complex="normal"/>
    </style:style>
    <style:style style:name="P191" style:family="paragraph" style:parent-style-name="Standard">
      <style:text-properties fo:font-size="15pt" style:text-underline-style="none" fo:font-weight="bold" officeooo:rsid="0094f224" officeooo:paragraph-rsid="040b21e1" style:font-size-asian="15pt" style:font-weight-asian="bold" style:font-size-complex="15pt" style:font-weight-complex="bold"/>
    </style:style>
    <style:style style:name="P192" style:family="paragraph" style:parent-style-name="Standard">
      <style:text-properties fo:font-size="6pt" style:text-underline-style="none" fo:font-weight="normal" officeooo:rsid="0065e989" officeooo:paragraph-rsid="040b21e1" style:font-size-asian="6pt" style:font-weight-asian="normal" style:font-size-complex="6pt" style:font-weight-complex="normal"/>
    </style:style>
    <style:style style:name="P193" style:family="paragraph" style:parent-style-name="Standard">
      <style:text-properties fo:font-size="13pt" style:text-underline-style="none" fo:font-weight="normal" officeooo:rsid="00875045" officeooo:paragraph-rsid="040b21e1" style:font-size-asian="13pt" style:font-weight-asian="normal" style:font-size-complex="13pt" style:font-weight-complex="normal"/>
    </style:style>
    <style:style style:name="P194" style:family="paragraph" style:parent-style-name="Standard">
      <style:text-properties fo:font-size="13pt" officeooo:paragraph-rsid="040b21e1" style:font-size-asian="13pt" style:font-size-complex="13pt"/>
    </style:style>
    <style:style style:name="P195" style:family="paragraph" style:parent-style-name="Standard">
      <style:text-properties fo:font-size="6pt" style:text-underline-style="none" fo:font-weight="normal" officeooo:rsid="00e92cb2" officeooo:paragraph-rsid="040b21e1" style:font-size-asian="6pt" style:font-weight-asian="normal" style:font-size-complex="6pt" style:font-weight-complex="normal"/>
    </style:style>
    <style:style style:name="P196" style:family="paragraph" style:parent-style-name="Standard">
      <style:text-properties fo:font-size="13pt" style:text-underline-style="solid" style:text-underline-width="auto" style:text-underline-color="font-color" fo:font-weight="normal" officeooo:rsid="00e92cb2" officeooo:paragraph-rsid="04a099eb" style:font-size-asian="13pt" style:font-weight-asian="normal" style:font-size-complex="13pt" style:font-weight-complex="normal"/>
    </style:style>
    <style:style style:name="P197" style:family="paragraph" style:parent-style-name="Standard">
      <style:text-properties fo:font-size="13pt" style:text-underline-style="none" fo:font-weight="normal" officeooo:rsid="009d1685" officeooo:paragraph-rsid="04a099eb" style:font-size-asian="13pt" style:font-weight-asian="normal" style:font-size-complex="13pt" style:font-weight-complex="normal"/>
    </style:style>
    <style:style style:name="P198" style:family="paragraph" style:parent-style-name="Standard">
      <style:text-properties fo:font-size="13pt" style:text-underline-style="solid" style:text-underline-width="auto" style:text-underline-color="font-color" fo:font-weight="normal" officeooo:rsid="00e195de" officeooo:paragraph-rsid="04a099eb" style:font-size-asian="13pt" style:font-weight-asian="normal" style:font-size-complex="13pt" style:font-weight-complex="normal"/>
    </style:style>
    <style:style style:name="P199" style:family="paragraph" style:parent-style-name="Standard">
      <style:paragraph-properties fo:margin-top="0mm" fo:margin-bottom="1.99mm" style:contextual-spacing="false"/>
      <style:text-properties fo:font-size="13pt" style:text-underline-style="none" fo:font-weight="normal" officeooo:rsid="009d1685" officeooo:paragraph-rsid="04a099eb" style:font-size-asian="13pt" style:font-weight-asian="normal" style:font-size-complex="13pt" style:font-weight-complex="normal"/>
    </style:style>
    <style:style style:name="P200" style:family="paragraph" style:parent-style-name="Standard">
      <style:text-properties fo:font-size="13pt" style:text-underline-style="none" fo:font-weight="normal" officeooo:rsid="00e195de" officeooo:paragraph-rsid="040b21e1" style:font-size-asian="13pt" style:font-weight-asian="normal" style:font-size-complex="13pt" style:font-weight-complex="normal"/>
    </style:style>
    <style:style style:name="P201" style:family="paragraph" style:parent-style-name="Standard">
      <style:text-properties fo:font-size="13pt" style:text-underline-style="solid" style:text-underline-width="auto" style:text-underline-color="font-color" fo:font-weight="normal" officeooo:rsid="00e92cb2" officeooo:paragraph-rsid="040b21e1" style:font-size-asian="13pt" style:font-weight-asian="normal" style:font-size-complex="13pt" style:font-weight-complex="normal"/>
    </style:style>
    <style:style style:name="P202" style:family="paragraph" style:parent-style-name="Standard">
      <style:text-properties fo:font-size="13pt" style:text-underline-style="none" fo:font-weight="normal" officeooo:rsid="00e92cb2" officeooo:paragraph-rsid="040b21e1" style:font-size-asian="13pt" style:font-weight-asian="normal" style:font-size-complex="13pt" style:font-weight-complex="normal"/>
    </style:style>
    <style:style style:name="P203" style:family="paragraph" style:parent-style-name="Standard">
      <style:paragraph-properties fo:text-align="left" style:justify-single-word="false" fo:break-before="page"/>
      <style:text-properties style:font-name="Carolingia" fo:font-size="32pt" style:text-underline-style="none" fo:font-weight="bold" officeooo:rsid="0104ebf3" officeooo:paragraph-rsid="02c9520c" style:font-size-asian="32pt" style:font-weight-asian="bold" style:font-size-complex="32pt" style:font-weight-complex="bold"/>
    </style:style>
    <style:style style:name="P204" style:family="paragraph" style:parent-style-name="Standard">
      <style:paragraph-properties fo:text-align="left" style:justify-single-word="false"/>
      <style:text-properties style:font-name="Carolingia" fo:font-size="32pt" style:text-underline-style="none" fo:font-weight="bold" officeooo:rsid="0104ebf3" officeooo:paragraph-rsid="02c9520c" style:font-size-asian="32pt" style:font-weight-asian="bold" style:font-size-complex="32pt" style:font-weight-complex="bold"/>
    </style:style>
    <style:style style:name="P205" style:family="paragraph" style:parent-style-name="Standard">
      <style:paragraph-properties fo:text-align="left" style:justify-single-word="false"/>
      <style:text-properties fo:color="#000000" loext:opacity="100%" style:font-name="Carolingia" fo:font-size="24pt" style:text-underline-style="none" fo:font-weight="normal" officeooo:rsid="02c9520c" officeooo:paragraph-rsid="02dc37e5" style:font-size-asian="24pt" style:font-weight-asian="normal" style:font-size-complex="24pt" style:font-weight-complex="normal"/>
    </style:style>
    <style:style style:name="P206" style:family="paragraph" style:parent-style-name="Standard">
      <style:paragraph-properties fo:text-align="left" style:justify-single-word="false"/>
      <style:text-properties fo:color="#000000" loext:opacity="100%" style:font-name="Calibri1" fo:font-size="15pt" style:text-underline-style="none" fo:font-weight="normal" officeooo:rsid="02caf4ce" officeooo:paragraph-rsid="02dc37e5" style:font-size-asian="13.1000003814697pt" style:font-weight-asian="normal" style:font-size-complex="15pt" style:font-weight-complex="normal"/>
    </style:style>
    <style:style style:name="P207" style:family="paragraph" style:parent-style-name="Standard">
      <style:paragraph-properties fo:text-align="left" style:justify-single-word="false"/>
      <style:text-properties style:font-name="Carolingia" fo:font-size="24pt" style:text-underline-style="none" fo:font-weight="bold" officeooo:rsid="02caf4ce" officeooo:paragraph-rsid="02caf4ce" style:font-size-asian="24pt" style:font-weight-asian="bold" style:font-size-complex="24pt" style:font-weight-complex="bold"/>
    </style:style>
    <style:style style:name="P208" style:family="paragraph" style:parent-style-name="Standard">
      <style:paragraph-properties fo:text-align="left" style:justify-single-word="false"/>
      <style:text-properties style:font-name="Carolingia" fo:font-size="24pt" style:text-underline-style="none" fo:font-weight="bold" officeooo:rsid="02caf4ce" officeooo:paragraph-rsid="02d0af99" style:font-size-asian="24pt" style:font-weight-asian="bold" style:font-size-complex="24pt" style:font-weight-complex="bold"/>
    </style:style>
    <style:style style:name="P209" style:family="paragraph" style:parent-style-name="Standard">
      <style:paragraph-properties fo:text-align="left" style:justify-single-word="false"/>
      <style:text-properties fo:color="#000000" loext:opacity="100%" style:font-name="Calibri1" fo:font-size="15pt" style:text-underline-style="none" fo:font-weight="normal" officeooo:rsid="02f312ac" officeooo:paragraph-rsid="02f312ac" style:font-size-asian="13.1000003814697pt" style:font-weight-asian="normal" style:font-size-complex="15pt" style:font-weight-complex="normal"/>
    </style:style>
    <style:style style:name="P210" style:family="paragraph" style:parent-style-name="Standard">
      <style:paragraph-properties fo:text-align="left" style:justify-single-word="false"/>
      <style:text-properties fo:color="#000000" loext:opacity="100%" style:font-name="Calibri1" fo:font-size="15pt" style:text-underline-style="none" fo:font-weight="normal" officeooo:rsid="02cf0674" officeooo:paragraph-rsid="02dc37e5" style:font-size-asian="13.1000003814697pt" style:font-weight-asian="normal" style:font-size-complex="15pt" style:font-weight-complex="normal"/>
    </style:style>
    <style:style style:name="P211" style:family="paragraph" style:parent-style-name="Standard" style:list-style-name="L2">
      <style:paragraph-properties fo:text-align="left" style:justify-single-word="false"/>
      <style:text-properties officeooo:paragraph-rsid="02cdb609"/>
    </style:style>
    <style:style style:name="P212" style:family="paragraph" style:parent-style-name="Standard" style:list-style-name="L2">
      <style:paragraph-properties fo:text-align="left" style:justify-single-word="false"/>
      <style:text-properties officeooo:rsid="02f02eb7" officeooo:paragraph-rsid="02f02eb7"/>
    </style:style>
    <style:style style:name="P213" style:family="paragraph" style:parent-style-name="Standard" style:list-style-name="L2">
      <style:paragraph-properties fo:text-align="left" style:justify-single-word="false"/>
      <style:text-properties officeooo:paragraph-rsid="02cca386"/>
    </style:style>
    <style:style style:name="P214" style:family="paragraph" style:parent-style-name="Standard" style:list-style-name="L2">
      <style:paragraph-properties fo:text-align="left" style:justify-single-word="false"/>
      <style:text-properties officeooo:rsid="02cdb609" officeooo:paragraph-rsid="02dc37e5"/>
    </style:style>
    <style:style style:name="P215" style:family="paragraph" style:parent-style-name="Standard">
      <style:paragraph-properties fo:text-align="left" style:justify-single-word="false" fo:break-before="page"/>
      <style:text-properties style:font-name="Calibri1" fo:font-size="15pt" style:text-underline-style="solid" style:text-underline-width="auto" style:text-underline-color="font-color" fo:font-weight="bold" officeooo:rsid="0104ebf3" officeooo:paragraph-rsid="046404b2" style:font-size-asian="15pt" style:font-weight-asian="bold" style:font-size-complex="15pt" style:font-weight-complex="bold"/>
    </style:style>
    <style:style style:name="P216" style:family="paragraph" style:parent-style-name="Standard">
      <style:paragraph-properties fo:text-align="left" style:justify-single-word="false"/>
      <style:text-properties style:font-name="Calibri1" fo:font-size="13pt" style:text-underline-style="none" fo:font-weight="normal" officeooo:rsid="0104ebf3" officeooo:paragraph-rsid="046404b2" style:font-size-asian="13pt" style:font-weight-asian="normal" style:font-size-complex="13pt" style:font-weight-complex="normal"/>
    </style:style>
    <style:style style:name="P217" style:family="paragraph" style:parent-style-name="Standard">
      <style:paragraph-properties fo:text-align="left" style:justify-single-word="false"/>
      <style:text-properties style:font-name="Calibri1" fo:font-size="13pt" style:text-underline-style="none" fo:font-weight="normal" officeooo:rsid="0104ebf3" officeooo:paragraph-rsid="046404b2" fo:background-color="#eeeeee" style:font-size-asian="13pt" style:font-weight-asian="normal" style:font-size-complex="13pt" style:font-weight-complex="normal"/>
    </style:style>
    <style:style style:name="P218" style:family="paragraph" style:parent-style-name="Standard">
      <style:paragraph-properties fo:text-align="left" style:justify-single-word="false"/>
      <style:text-properties style:font-name="Calibri1" fo:font-size="13pt" style:text-underline-style="none" fo:font-weight="bold" officeooo:rsid="0104ebf3" officeooo:paragraph-rsid="046404b2" style:font-size-asian="13pt" style:font-weight-asian="bold" style:font-size-complex="13pt" style:font-weight-complex="bold"/>
    </style:style>
    <style:style style:name="P219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2e5a480" officeooo:paragraph-rsid="02b5cb3f" style:font-size-asian="15pt" style:font-weight-asian="bold" style:font-size-complex="15pt" style:font-weight-complex="bold"/>
    </style:style>
    <style:style style:name="P220" style:family="paragraph" style:parent-style-name="Standard">
      <style:text-properties fo:color="#127622" loext:opacity="100%" fo:font-size="15pt" style:text-underline-style="none" fo:font-weight="normal" officeooo:rsid="01156f02" officeooo:paragraph-rsid="02b5cb3f" style:font-size-asian="15pt" style:font-weight-asian="normal" style:font-size-complex="15pt" style:font-weight-complex="normal"/>
    </style:style>
    <style:style style:name="P221" style:family="paragraph" style:parent-style-name="Standard">
      <style:text-properties fo:font-size="6pt" style:text-underline-style="none" fo:font-weight="bold" officeooo:rsid="03019ed9" officeooo:paragraph-rsid="02b5cb3f" style:font-size-asian="6pt" style:font-weight-asian="bold" style:font-size-complex="6pt" style:font-weight-complex="bold"/>
    </style:style>
    <style:style style:name="P222" style:family="paragraph" style:parent-style-name="Standard">
      <style:text-properties fo:font-size="15pt" style:text-underline-style="none" fo:font-weight="bold" officeooo:rsid="03019ed9" officeooo:paragraph-rsid="02b5cb3f" style:font-size-asian="15pt" style:font-weight-asian="bold" style:font-size-complex="15pt" style:font-weight-complex="bold"/>
    </style:style>
    <style:style style:name="P223" style:family="paragraph" style:parent-style-name="Standard">
      <style:text-properties fo:font-size="6pt" style:text-underline-style="none" fo:font-weight="normal" officeooo:rsid="00e195de" officeooo:paragraph-rsid="02b5cb3f" style:font-size-asian="6pt" style:font-weight-asian="normal" style:font-size-complex="6pt" style:font-weight-complex="normal"/>
    </style:style>
    <style:style style:name="P224" style:family="paragraph" style:parent-style-name="Standard">
      <style:text-properties fo:font-size="15pt" style:text-underline-style="solid" style:text-underline-width="auto" style:text-underline-color="font-color" officeooo:rsid="00b53b22" officeooo:paragraph-rsid="02b5cb3f" style:font-size-asian="15pt" style:font-size-complex="15pt"/>
    </style:style>
    <style:style style:name="P225" style:family="paragraph" style:parent-style-name="Standard">
      <style:text-properties fo:font-size="15pt" style:text-underline-style="none" fo:font-weight="normal" officeooo:rsid="01156f02" officeooo:paragraph-rsid="02b5cb3f" style:font-size-asian="15pt" style:font-weight-asian="normal" style:font-size-complex="15pt" style:font-weight-complex="normal"/>
    </style:style>
    <style:style style:name="P226" style:family="paragraph" style:parent-style-name="Standard">
      <style:text-properties fo:font-size="6pt" style:text-underline-style="none" officeooo:rsid="00b53b22" officeooo:paragraph-rsid="02b5cb3f" style:font-size-asian="6pt" style:font-size-complex="6pt"/>
    </style:style>
    <style:style style:name="P227" style:family="paragraph" style:parent-style-name="Standard">
      <style:text-properties fo:font-size="15pt" style:text-underline-style="none" fo:font-weight="normal" officeooo:rsid="02eb847a" officeooo:paragraph-rsid="02b5cb3f" style:font-size-asian="15pt" style:font-weight-asian="normal" style:font-size-complex="15pt" style:font-weight-complex="normal"/>
    </style:style>
    <style:style style:name="P228" style:family="paragraph" style:parent-style-name="Standard">
      <style:text-properties fo:font-size="15pt" style:text-underline-style="none" fo:font-weight="normal" officeooo:rsid="01156f02" officeooo:paragraph-rsid="02b6a48e" style:font-size-asian="15pt" style:font-weight-asian="normal" style:font-size-complex="15pt" style:font-weight-complex="normal"/>
    </style:style>
    <style:style style:name="P229" style:family="paragraph" style:parent-style-name="Standard">
      <style:text-properties fo:font-size="15pt" style:text-underline-style="none" fo:font-weight="normal" officeooo:rsid="02ed8b63" officeooo:paragraph-rsid="02b6a48e" style:font-size-asian="15pt" style:font-weight-asian="normal" style:font-size-complex="15pt" style:font-weight-complex="normal"/>
    </style:style>
    <style:style style:name="P230" style:family="paragraph" style:parent-style-name="Standard">
      <style:text-properties fo:font-size="15pt" style:text-underline-style="none" fo:font-weight="normal" officeooo:rsid="02ee2436" officeooo:paragraph-rsid="02b6a48e" style:font-size-asian="15pt" style:font-weight-asian="normal" style:font-size-complex="15pt" style:font-weight-complex="normal"/>
    </style:style>
    <style:style style:name="P231" style:family="paragraph" style:parent-style-name="Standard">
      <style:text-properties fo:color="#127622" loext:opacity="100%" fo:font-size="15pt" style:text-underline-style="none" fo:font-weight="bold" officeooo:rsid="02e5a480" officeooo:paragraph-rsid="02b5cb3f" style:font-size-asian="15pt" style:font-weight-asian="bold" style:font-size-complex="15pt" style:font-weight-complex="bold"/>
    </style:style>
    <style:style style:name="P232" style:family="paragraph" style:parent-style-name="Standard">
      <style:text-properties fo:color="#127622" loext:opacity="100%" fo:font-size="15pt" style:text-underline-style="none" fo:font-weight="normal" officeooo:rsid="01156f02" officeooo:paragraph-rsid="02b34906" style:font-size-asian="15pt" style:font-weight-asian="normal" style:font-size-complex="15pt" style:font-weight-complex="normal"/>
    </style:style>
    <style:style style:name="P233" style:family="paragraph" style:parent-style-name="Standard">
      <style:text-properties fo:font-size="6pt" style:text-underline-style="none" fo:font-weight="bold" officeooo:rsid="03019ed9" officeooo:paragraph-rsid="02b34906" style:font-size-asian="6pt" style:font-weight-asian="bold" style:font-size-complex="6pt" style:font-weight-complex="bold"/>
    </style:style>
    <style:style style:name="P234" style:family="paragraph" style:parent-style-name="Standard">
      <style:text-properties fo:font-size="15pt" style:text-underline-style="none" fo:font-weight="bold" officeooo:rsid="03019ed9" officeooo:paragraph-rsid="02b34906" style:font-size-asian="15pt" style:font-weight-asian="bold" style:font-size-complex="15pt" style:font-weight-complex="bold"/>
    </style:style>
    <style:style style:name="P235" style:family="paragraph" style:parent-style-name="Standard">
      <style:text-properties fo:font-size="6pt" style:text-underline-style="none" fo:font-weight="normal" officeooo:rsid="00e195de" officeooo:paragraph-rsid="02b34906" style:font-size-asian="6pt" style:font-weight-asian="normal" style:font-size-complex="6pt" style:font-weight-complex="normal"/>
    </style:style>
    <style:style style:name="P236" style:family="paragraph" style:parent-style-name="Standard">
      <style:text-properties fo:font-size="15pt" style:text-underline-style="solid" style:text-underline-width="auto" style:text-underline-color="font-color" officeooo:rsid="00b53b22" officeooo:paragraph-rsid="02b34906" style:font-size-asian="15pt" style:font-size-complex="15pt"/>
    </style:style>
    <style:style style:name="P237" style:family="paragraph" style:parent-style-name="Standard">
      <style:text-properties fo:font-size="15pt" style:text-underline-style="none" fo:font-weight="normal" officeooo:rsid="01156f02" officeooo:paragraph-rsid="02b34906" style:font-size-asian="15pt" style:font-weight-asian="normal" style:font-size-complex="15pt" style:font-weight-complex="normal"/>
    </style:style>
    <style:style style:name="P238" style:family="paragraph" style:parent-style-name="Standard">
      <style:text-properties fo:font-size="6pt" style:text-underline-style="none" officeooo:rsid="00b53b22" officeooo:paragraph-rsid="02b34906" style:font-size-asian="6pt" style:font-size-complex="6pt"/>
    </style:style>
    <style:style style:name="P239" style:family="paragraph" style:parent-style-name="Standard">
      <style:text-properties fo:font-size="15pt" style:text-underline-style="none" officeooo:rsid="01156f02" officeooo:paragraph-rsid="02b34906" style:font-size-asian="15pt" style:font-size-complex="15pt"/>
    </style:style>
    <style:style style:name="P240" style:family="paragraph" style:parent-style-name="Standard">
      <style:text-properties fo:font-size="15pt" style:text-underline-style="none" fo:font-weight="normal" officeooo:rsid="02b62508" officeooo:paragraph-rsid="02b34906" style:font-size-asian="15pt" style:font-weight-asian="normal" style:font-size-complex="15pt" style:font-weight-complex="normal"/>
    </style:style>
    <style:style style:name="P241" style:family="paragraph" style:parent-style-name="Standard">
      <style:text-properties fo:color="#000000" loext:opacity="100%" fo:font-size="15pt" style:text-underline-style="none" fo:font-weight="normal" officeooo:rsid="016639af" officeooo:paragraph-rsid="02b34906" style:font-size-asian="15pt" style:font-weight-asian="normal" style:font-size-complex="15pt" style:font-weight-complex="normal"/>
    </style:style>
    <style:style style:name="P242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2fc1b20" officeooo:paragraph-rsid="02b75bbe" style:font-size-asian="15pt" style:font-weight-asian="bold" style:font-size-complex="15pt" style:font-weight-complex="bold"/>
    </style:style>
    <style:style style:name="P243" style:family="paragraph" style:parent-style-name="Standard">
      <style:text-properties fo:color="#127622" loext:opacity="100%" fo:font-size="15pt" style:text-underline-style="none" fo:font-weight="normal" officeooo:rsid="01156f02" officeooo:paragraph-rsid="02b75bbe" style:font-size-asian="15pt" style:font-weight-asian="normal" style:font-size-complex="15pt" style:font-weight-complex="normal"/>
    </style:style>
    <style:style style:name="P244" style:family="paragraph" style:parent-style-name="Standard">
      <style:text-properties fo:font-size="15pt" style:text-underline-style="none" fo:font-weight="bold" officeooo:rsid="02ffe123" officeooo:paragraph-rsid="02b75bbe" style:font-size-asian="15pt" style:font-weight-asian="bold" style:font-size-complex="15pt" style:font-weight-complex="bold"/>
    </style:style>
    <style:style style:name="P245" style:family="paragraph" style:parent-style-name="Standard">
      <style:text-properties fo:font-size="15pt" style:text-underline-style="solid" style:text-underline-width="auto" style:text-underline-color="font-color" fo:font-weight="normal" officeooo:rsid="00e195de" officeooo:paragraph-rsid="02b75bbe" style:font-size-asian="15pt" style:font-weight-asian="normal" style:font-size-complex="15pt" style:font-weight-complex="normal"/>
    </style:style>
    <style:style style:name="P246" style:family="paragraph" style:parent-style-name="Standard">
      <style:text-properties fo:font-size="15pt" style:text-underline-style="none" fo:font-weight="normal" officeooo:rsid="01156f02" officeooo:paragraph-rsid="02b75bbe" style:font-size-asian="15pt" style:font-weight-asian="normal" style:font-size-complex="15pt" style:font-weight-complex="normal"/>
    </style:style>
    <style:style style:name="P247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161d5fd" officeooo:paragraph-rsid="02b92a6b" style:font-size-asian="15pt" style:font-weight-asian="bold" style:font-size-complex="15pt" style:font-weight-complex="bold"/>
    </style:style>
    <style:style style:name="P248" style:family="paragraph" style:parent-style-name="Standard">
      <style:text-properties fo:color="#127622" loext:opacity="100%" fo:font-size="15pt" style:text-underline-style="none" fo:font-weight="normal" officeooo:rsid="01156f02" officeooo:paragraph-rsid="02b92a6b" style:font-size-asian="15pt" style:font-weight-asian="normal" style:font-size-complex="15pt" style:font-weight-complex="normal"/>
    </style:style>
    <style:style style:name="P249" style:family="paragraph" style:parent-style-name="Standard">
      <style:text-properties fo:font-size="15pt" style:text-underline-style="none" fo:font-weight="bold" officeooo:rsid="030ad6c4" officeooo:paragraph-rsid="02b92a6b" style:font-size-asian="15pt" style:font-weight-asian="bold" style:font-size-complex="15pt" style:font-weight-complex="bold"/>
    </style:style>
    <style:style style:name="P250" style:family="paragraph" style:parent-style-name="Standard">
      <style:text-properties fo:font-size="15pt" style:text-underline-style="solid" style:text-underline-width="auto" style:text-underline-color="font-color" fo:font-weight="normal" officeooo:rsid="00e195de" officeooo:paragraph-rsid="02b92a6b" style:font-size-asian="15pt" style:font-weight-asian="normal" style:font-size-complex="15pt" style:font-weight-complex="normal"/>
    </style:style>
    <style:style style:name="P251" style:family="paragraph" style:parent-style-name="Standard">
      <style:text-properties fo:font-size="15pt" style:text-underline-style="none" fo:font-weight="normal" officeooo:rsid="01156f02" officeooo:paragraph-rsid="02b92a6b" style:font-size-asian="15pt" style:font-weight-asian="normal" style:font-size-complex="15pt" style:font-weight-complex="normal"/>
    </style:style>
    <style:style style:name="P252" style:family="paragraph" style:parent-style-name="Standard">
      <style:text-properties fo:font-size="15pt" style:text-underline-style="none" fo:font-weight="normal" officeooo:rsid="01156f02" officeooo:paragraph-rsid="0379b8cb" style:font-size-asian="15pt" style:font-weight-asian="normal" style:font-size-complex="15pt" style:font-weight-complex="normal"/>
    </style:style>
    <style:style style:name="P253" style:family="paragraph" style:parent-style-name="Standard">
      <style:text-properties fo:font-size="15pt" style:text-underline-style="none" fo:font-weight="normal" officeooo:rsid="04a41e39" officeooo:paragraph-rsid="02b92a6b" style:font-size-asian="15pt" style:font-weight-asian="normal" style:font-size-complex="15pt" style:font-weight-complex="normal"/>
    </style:style>
    <style:style style:name="P254" style:family="paragraph" style:parent-style-name="Standard">
      <style:text-properties fo:font-size="15pt" style:text-underline-style="none" officeooo:rsid="01156f02" officeooo:paragraph-rsid="02b92a6b" style:font-size-asian="15pt" style:font-size-complex="15pt"/>
    </style:style>
    <style:style style:name="P255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1d179b3" officeooo:paragraph-rsid="03e95563" style:font-size-asian="15pt" style:font-weight-asian="bold" style:font-size-complex="15pt" style:font-weight-complex="bold"/>
    </style:style>
    <style:style style:name="P256" style:family="paragraph" style:parent-style-name="Standard">
      <style:text-properties fo:color="#127622" loext:opacity="100%" fo:font-size="14pt" style:text-underline-style="none" officeooo:rsid="00b53b22" officeooo:paragraph-rsid="03e95563" style:font-size-asian="14pt" style:font-size-complex="14pt"/>
    </style:style>
    <style:style style:name="P257" style:family="paragraph" style:parent-style-name="Standard">
      <style:text-properties fo:font-size="6pt" style:text-underline-style="none" officeooo:paragraph-rsid="03e95563" style:font-size-asian="6pt" style:font-size-complex="6pt"/>
    </style:style>
    <style:style style:name="P258" style:family="paragraph" style:parent-style-name="Standard">
      <style:text-properties fo:font-size="15pt" style:text-underline-style="solid" style:text-underline-width="auto" style:text-underline-color="font-color" officeooo:rsid="0362f432" officeooo:paragraph-rsid="03e95563" style:font-size-asian="15pt" style:font-size-complex="15pt"/>
    </style:style>
    <style:style style:name="P259" style:family="paragraph" style:parent-style-name="Standard">
      <style:text-properties fo:font-size="15pt" style:text-underline-style="solid" style:text-underline-width="auto" style:text-underline-color="font-color" officeooo:rsid="00b53b22" officeooo:paragraph-rsid="03e95563" style:font-size-asian="15pt" style:font-size-complex="15pt"/>
    </style:style>
    <style:style style:name="P260" style:family="paragraph" style:parent-style-name="Standard">
      <style:text-properties fo:font-size="15pt" style:text-underline-style="none" officeooo:rsid="00b53b22" officeooo:paragraph-rsid="03e95563" style:font-size-asian="15pt" style:font-size-complex="15pt"/>
    </style:style>
    <style:style style:name="P261" style:family="paragraph" style:parent-style-name="Standard">
      <style:text-properties fo:font-size="6pt" style:text-underline-style="none" officeooo:rsid="00b53b22" officeooo:paragraph-rsid="03e95563" style:font-size-asian="6pt" style:font-size-complex="6pt"/>
    </style:style>
    <style:style style:name="P262" style:family="paragraph" style:parent-style-name="Standard">
      <style:text-properties fo:font-size="12pt" style:text-underline-style="none" fo:font-weight="bold" officeooo:rsid="01d179b3" officeooo:paragraph-rsid="03e95563" style:font-size-asian="12pt" style:font-weight-asian="bold" style:font-size-complex="12pt" style:font-weight-complex="bold"/>
    </style:style>
    <style:style style:name="P263" style:family="paragraph" style:parent-style-name="Standard">
      <style:text-properties fo:color="#127622" loext:opacity="100%" fo:font-size="15pt" style:text-underline-style="none" fo:font-weight="bold" officeooo:rsid="01d179b3" officeooo:paragraph-rsid="03e95563" style:font-size-asian="15pt" style:font-weight-asian="bold" style:font-size-complex="15pt" style:font-weight-complex="bold"/>
    </style:style>
    <style:style style:name="P264" style:family="paragraph" style:parent-style-name="Standard">
      <style:text-properties fo:color="#224b12" loext:opacity="100%" fo:font-size="6pt" style:text-underline-style="none" officeooo:rsid="00b53b22" officeooo:paragraph-rsid="03e95563" style:font-size-asian="6pt" style:font-size-complex="6pt"/>
    </style:style>
    <style:style style:name="P265" style:family="paragraph" style:parent-style-name="Standard">
      <style:paragraph-properties fo:margin-top="0mm" fo:margin-bottom="1.01mm" style:contextual-spacing="false"/>
      <style:text-properties fo:font-size="12pt" style:text-underline-style="none" officeooo:rsid="00b53b22" officeooo:paragraph-rsid="03e95563" style:font-size-asian="12pt" style:font-size-complex="12pt"/>
    </style:style>
    <style:style style:name="P266" style:family="paragraph" style:parent-style-name="Standard">
      <style:text-properties fo:color="#000000" loext:opacity="100%" fo:font-size="15pt" style:text-underline-style="none" fo:font-weight="normal" officeooo:rsid="016639af" officeooo:paragraph-rsid="03e95563" style:font-size-asian="15pt" style:font-weight-asian="normal" style:font-size-complex="15pt" style:font-weight-complex="normal"/>
    </style:style>
    <style:style style:name="P267" style:family="paragraph" style:parent-style-name="Standard">
      <style:paragraph-properties fo:text-align="left" style:justify-single-word="false" fo:break-before="page"/>
      <style:text-properties fo:font-size="24pt" style:text-underline-style="none" fo:font-weight="bold" officeooo:rsid="007f3977" officeooo:paragraph-rsid="02ad54f2" style:font-size-asian="24pt" style:font-weight-asian="bold" style:font-size-complex="24pt" style:font-weight-complex="bold"/>
    </style:style>
    <style:style style:name="P268" style:family="paragraph" style:parent-style-name="Standard">
      <style:text-properties style:font-name="Carolingia" fo:font-size="15pt" style:text-underline-style="none" fo:font-weight="normal" officeooo:rsid="01034e99" officeooo:paragraph-rsid="03b456e8" style:font-size-asian="15pt" style:font-weight-asian="normal" style:font-size-complex="15pt" style:font-weight-complex="normal"/>
    </style:style>
    <style:style style:name="P269" style:family="paragraph" style:parent-style-name="Standard">
      <style:text-properties style:font-name="Carolingia" fo:font-size="15pt" style:text-underline-style="none" fo:font-weight="normal" officeooo:rsid="000333b2" officeooo:paragraph-rsid="02ad54f2" style:font-size-asian="15pt" style:font-weight-asian="normal" style:font-size-complex="15pt" style:font-weight-complex="normal"/>
    </style:style>
    <style:style style:name="P270" style:family="paragraph" style:parent-style-name="Standard">
      <style:text-properties style:font-name="Carolingia" fo:font-size="15pt" style:text-underline-style="none" fo:font-weight="normal" officeooo:rsid="000333b2" officeooo:paragraph-rsid="0395bfdb" style:font-size-asian="15pt" style:font-weight-asian="normal" style:font-size-complex="15pt" style:font-weight-complex="normal"/>
    </style:style>
    <style:style style:name="P271" style:family="paragraph" style:parent-style-name="Standard">
      <style:text-properties style:font-name="Carolingia" fo:font-size="15pt" style:text-underline-style="none" fo:font-weight="normal" officeooo:rsid="000333b2" officeooo:paragraph-rsid="0477c831" style:font-size-asian="15pt" style:font-weight-asian="normal" style:font-size-complex="15pt" style:font-weight-complex="normal"/>
    </style:style>
    <style:style style:name="P272" style:family="paragraph" style:parent-style-name="Standard">
      <style:text-properties style:font-name="Carolingia" fo:font-size="15pt" style:text-underline-style="none" fo:font-weight="normal" officeooo:rsid="0004722d" officeooo:paragraph-rsid="02ad54f2" style:font-size-asian="15pt" style:font-weight-asian="normal" style:font-size-complex="15pt" style:font-weight-complex="normal"/>
    </style:style>
    <style:style style:name="P273" style:family="paragraph" style:parent-style-name="Standard">
      <style:text-properties style:font-name="Carolingia" fo:font-size="15pt" style:text-underline-style="none" fo:font-weight="normal" officeooo:rsid="0004722d" officeooo:paragraph-rsid="0392557d" style:font-size-asian="15pt" style:font-weight-asian="normal" style:font-size-complex="15pt" style:font-weight-complex="normal"/>
    </style:style>
    <style:style style:name="P274" style:family="paragraph" style:parent-style-name="Standard">
      <style:text-properties style:font-name="Carolingia" fo:font-size="15pt" style:text-underline-style="none" fo:font-weight="bold" officeooo:rsid="0005c2bd" officeooo:paragraph-rsid="02ad54f2" style:font-size-asian="15pt" style:font-weight-asian="bold" style:font-size-complex="15pt" style:font-weight-complex="bold"/>
    </style:style>
    <style:style style:name="P275" style:family="paragraph" style:parent-style-name="Standard">
      <style:text-properties style:font-name="Carolingia" fo:font-size="15pt" style:text-underline-style="none" fo:font-weight="normal" officeooo:rsid="0005c2bd" officeooo:paragraph-rsid="03b39da2" style:font-size-asian="15pt" style:font-weight-asian="normal" style:font-size-complex="15pt" style:font-weight-complex="normal"/>
    </style:style>
    <style:style style:name="P276" style:family="paragraph" style:parent-style-name="Standard">
      <style:paragraph-properties fo:text-align="left" style:justify-single-word="false"/>
      <style:text-properties fo:color="#000000" loext:opacity="100%" style:font-name="Carolingia" fo:font-size="15pt" officeooo:paragraph-rsid="03b39da2" style:font-size-asian="15pt" style:font-size-complex="15pt"/>
    </style:style>
    <style:style style:name="P277" style:family="paragraph" style:parent-style-name="Standard">
      <style:text-properties style:font-name="Carolingia" fo:font-size="15pt" style:text-underline-style="none" fo:font-weight="normal" officeooo:rsid="0005c2bd" officeooo:paragraph-rsid="02ad54f2" style:font-size-asian="15pt" style:font-weight-asian="normal" style:font-size-complex="15pt" style:font-weight-complex="normal"/>
    </style:style>
    <style:style style:name="P278" style:family="paragraph" style:parent-style-name="Standard">
      <style:text-properties style:font-name="Carolingia" fo:font-size="15pt" officeooo:paragraph-rsid="03f1c3c3" style:font-size-asian="15pt" style:font-size-complex="15pt"/>
    </style:style>
    <style:style style:name="P279" style:family="paragraph" style:parent-style-name="Standard">
      <style:text-properties fo:font-size="15pt" style:text-underline-style="none" fo:font-weight="bold" officeooo:rsid="0005c2bd" officeooo:paragraph-rsid="03f1c3c3" style:font-size-asian="15pt" style:font-weight-asian="bold" style:font-size-complex="15pt" style:font-weight-complex="bold"/>
    </style:style>
    <style:style style:name="P280" style:family="paragraph" style:parent-style-name="Standard">
      <style:text-properties fo:font-size="15pt" style:text-underline-style="none" fo:font-weight="bold" officeooo:rsid="00e195de" officeooo:paragraph-rsid="02ad54f2" style:font-size-asian="15pt" style:font-weight-asian="bold" style:font-size-complex="15pt" style:font-weight-complex="bold"/>
    </style:style>
    <style:style style:name="P281" style:family="paragraph" style:parent-style-name="Standard">
      <style:text-properties fo:font-size="15pt" style:text-underline-style="none" fo:font-weight="bold" officeooo:rsid="00e195de" officeooo:paragraph-rsid="03e674f2" style:font-size-asian="15pt" style:font-weight-asian="bold" style:font-size-complex="15pt" style:font-weight-complex="bold"/>
    </style:style>
    <style:style style:name="P282" style:family="paragraph" style:parent-style-name="Standard">
      <style:text-properties fo:color="#127622" loext:opacity="100%" fo:font-size="15pt" style:text-underline-style="none" fo:font-weight="bold" officeooo:rsid="0005c2bd" officeooo:paragraph-rsid="03e674f2" style:font-size-asian="15pt" style:font-weight-asian="bold" style:font-size-complex="15pt" style:font-weight-complex="bold"/>
    </style:style>
    <style:style style:name="P283" style:family="paragraph" style:parent-style-name="Standard">
      <style:text-properties fo:font-size="13pt" style:text-underline-style="solid" style:text-underline-width="auto" style:text-underline-color="font-color" fo:font-weight="normal" officeooo:rsid="00e195de" officeooo:paragraph-rsid="02ad54f2" style:font-size-asian="13pt" style:font-weight-asian="normal" style:font-size-complex="13pt" style:font-weight-complex="normal"/>
    </style:style>
    <style:style style:name="P284" style:family="paragraph" style:parent-style-name="Standard">
      <style:text-properties fo:font-size="14pt" style:text-underline-style="none" fo:font-weight="normal" officeooo:rsid="00e195de" officeooo:paragraph-rsid="02ad54f2" style:font-size-asian="14pt" style:font-weight-asian="normal" style:font-size-complex="14pt" style:font-weight-complex="normal"/>
    </style:style>
    <style:style style:name="P285" style:family="paragraph" style:parent-style-name="Standard">
      <style:text-properties fo:font-size="15pt" fo:font-style="italic" style:text-underline-style="none" fo:font-weight="normal" officeooo:rsid="0099375c" officeooo:paragraph-rsid="04770e02" style:font-size-asian="15pt" style:font-style-asian="italic" style:font-weight-asian="normal" style:font-size-complex="15pt" style:font-style-complex="italic" style:font-weight-complex="normal"/>
    </style:style>
    <style:style style:name="P286" style:family="paragraph" style:parent-style-name="Standard">
      <style:text-properties fo:font-size="14pt" style:text-underline-style="none" fo:font-weight="bold" officeooo:rsid="00a005d7" officeooo:paragraph-rsid="02ad54f2" style:font-size-asian="14pt" style:font-weight-asian="bold" style:font-size-complex="14pt" style:font-weight-complex="bold"/>
    </style:style>
    <style:style style:name="P287" style:family="paragraph" style:parent-style-name="Standard">
      <style:text-properties fo:font-size="14pt" style:text-underline-style="none" fo:font-weight="bold" officeooo:rsid="00a005d7" officeooo:paragraph-rsid="04785a62" style:font-size-asian="14pt" style:font-weight-asian="bold" style:font-size-complex="14pt" style:font-weight-complex="bold"/>
    </style:style>
    <style:style style:name="P288" style:family="paragraph" style:parent-style-name="Standard">
      <style:text-properties fo:font-size="14pt" style:text-underline-style="none" fo:font-weight="bold" officeooo:rsid="00a005d7" officeooo:paragraph-rsid="047b396e" style:font-size-asian="14pt" style:font-weight-asian="bold" style:font-size-complex="14pt" style:font-weight-complex="bold"/>
    </style:style>
    <style:style style:name="P289" style:family="paragraph" style:parent-style-name="Standard">
      <style:text-properties fo:font-size="15pt" style:text-underline-style="none" fo:font-weight="bold" officeooo:rsid="0005c2bd" officeooo:paragraph-rsid="04770e02" style:font-size-asian="15pt" style:font-weight-asian="bold" style:font-size-complex="15pt" style:font-weight-complex="bold"/>
    </style:style>
    <style:style style:name="P290" style:family="paragraph" style:parent-style-name="Standard">
      <style:text-properties fo:font-size="13pt" style:text-underline-style="none" fo:font-weight="normal" officeooo:rsid="00ed8a6c" officeooo:paragraph-rsid="02ad54f2" style:font-size-asian="13pt" style:font-weight-asian="normal" style:font-size-complex="13pt" style:font-weight-complex="normal"/>
    </style:style>
    <style:style style:name="P291" style:family="paragraph" style:parent-style-name="Standard">
      <style:text-properties fo:font-size="6pt" style:text-underline-style="none" fo:font-weight="bold" officeooo:rsid="0094f224" officeooo:paragraph-rsid="040ada4c" style:font-size-asian="5.25pt" style:font-weight-asian="bold" style:font-size-complex="6pt" style:font-weight-complex="bold"/>
    </style:style>
    <style:style style:name="P292" style:family="paragraph" style:parent-style-name="Table_20_Contents">
      <style:paragraph-properties fo:text-align="center" style:justify-single-word="false"/>
      <style:text-properties fo:font-size="15pt" fo:font-weight="bold" officeooo:rsid="00e73d7d" officeooo:paragraph-rsid="040ada4c" style:font-size-asian="15pt" style:font-weight-asian="bold" style:font-size-complex="15pt" style:font-weight-complex="bold"/>
    </style:style>
    <style:style style:name="P293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49c50e2" style:font-size-asian="15pt" style:font-weight-asian="bold" style:font-size-complex="15pt" style:font-weight-complex="bold"/>
    </style:style>
    <style:style style:name="P294" style:family="paragraph" style:parent-style-name="Table_20_Contents">
      <style:paragraph-properties fo:text-align="center" style:justify-single-word="false"/>
      <style:text-properties fo:font-size="15pt" officeooo:rsid="00e73d7d" officeooo:paragraph-rsid="040ada4c" style:font-size-asian="15pt" style:font-size-complex="15pt"/>
    </style:style>
    <style:style style:name="P295" style:family="paragraph" style:parent-style-name="Table_20_Contents">
      <style:paragraph-properties fo:text-align="center" style:justify-single-word="false"/>
      <style:text-properties fo:font-size="15pt" officeooo:rsid="0008cba6" officeooo:paragraph-rsid="040ada4c" style:font-size-asian="15pt" style:font-size-complex="15pt"/>
    </style:style>
    <style:style style:name="P296" style:family="paragraph" style:parent-style-name="Table_20_Contents">
      <style:paragraph-properties fo:text-align="right" style:justify-single-word="false"/>
      <style:text-properties fo:font-size="15pt" officeooo:rsid="0008cba6" officeooo:paragraph-rsid="049c50e2" style:font-size-asian="15pt" style:font-size-complex="15pt"/>
    </style:style>
    <style:style style:name="P297" style:family="paragraph" style:parent-style-name="Table_20_Contents">
      <style:paragraph-properties fo:text-align="center" style:justify-single-word="false"/>
      <style:text-properties fo:font-size="15pt" fo:font-weight="normal" officeooo:rsid="00e73d7d" officeooo:paragraph-rsid="040ada4c" style:font-size-asian="15pt" style:font-weight-asian="normal" style:font-size-complex="15pt" style:font-weight-complex="normal"/>
    </style:style>
    <style:style style:name="P298" style:family="paragraph" style:parent-style-name="Standard">
      <style:text-properties fo:color="#000000" loext:opacity="100%" style:font-name="Calibri1" fo:font-size="6pt" style:text-underline-style="none" fo:font-weight="normal" officeooo:rsid="000b7ad5" officeooo:paragraph-rsid="040ada4c" style:font-size-asian="6pt" style:font-weight-asian="normal" style:font-size-complex="6pt" style:font-weight-complex="normal"/>
    </style:style>
    <style:style style:name="P299" style:family="paragraph" style:parent-style-name="Standard">
      <style:text-properties fo:font-size="15pt" style:text-underline-style="none" fo:font-weight="bold" officeooo:rsid="0094f224" officeooo:paragraph-rsid="040ada4c" style:font-size-asian="15pt" style:font-weight-asian="bold" style:font-size-complex="15pt" style:font-weight-complex="bold"/>
    </style:style>
    <style:style style:name="P300" style:family="paragraph" style:parent-style-name="Standard">
      <style:text-properties fo:font-size="6pt" style:text-underline-style="none" fo:font-weight="normal" officeooo:rsid="0065e989" officeooo:paragraph-rsid="040ada4c" style:font-size-asian="6pt" style:font-weight-asian="normal" style:font-size-complex="6pt" style:font-weight-complex="normal"/>
    </style:style>
    <style:style style:name="P301" style:family="paragraph" style:parent-style-name="Standard">
      <style:text-properties fo:font-size="13pt" style:text-underline-style="none" fo:font-weight="normal" officeooo:rsid="00875045" officeooo:paragraph-rsid="040ada4c" style:font-size-asian="13pt" style:font-weight-asian="normal" style:font-size-complex="13pt" style:font-weight-complex="normal"/>
    </style:style>
    <style:style style:name="P302" style:family="paragraph" style:parent-style-name="Standard">
      <style:text-properties fo:font-size="13pt" officeooo:paragraph-rsid="040ada4c" style:font-size-asian="13pt" style:font-size-complex="13pt"/>
    </style:style>
    <style:style style:name="P303" style:family="paragraph" style:parent-style-name="Standard">
      <style:text-properties fo:font-size="6pt" style:text-underline-style="none" fo:font-weight="normal" officeooo:rsid="00e92cb2" officeooo:paragraph-rsid="040ada4c" style:font-size-asian="6pt" style:font-weight-asian="normal" style:font-size-complex="6pt" style:font-weight-complex="normal"/>
    </style:style>
    <style:style style:name="P304" style:family="paragraph" style:parent-style-name="Standard">
      <style:text-properties fo:font-size="13pt" style:text-underline-style="solid" style:text-underline-width="auto" style:text-underline-color="font-color" fo:font-weight="normal" officeooo:rsid="00e92cb2" officeooo:paragraph-rsid="049eec16" style:font-size-asian="13pt" style:font-weight-asian="normal" style:font-size-complex="13pt" style:font-weight-complex="normal"/>
    </style:style>
    <style:style style:name="P305" style:family="paragraph" style:parent-style-name="Standard">
      <style:text-properties fo:font-size="13pt" style:text-underline-style="none" fo:font-weight="normal" officeooo:rsid="009d1685" officeooo:paragraph-rsid="040ada4c" style:font-size-asian="13pt" style:font-weight-asian="normal" style:font-size-complex="13pt" style:font-weight-complex="normal"/>
    </style:style>
    <style:style style:name="P306" style:family="paragraph" style:parent-style-name="Standard">
      <style:text-properties fo:font-size="13pt" style:text-underline-style="solid" style:text-underline-width="auto" style:text-underline-color="font-color" fo:font-weight="normal" officeooo:rsid="00e195de" officeooo:paragraph-rsid="040ada4c" style:font-size-asian="13pt" style:font-weight-asian="normal" style:font-size-complex="13pt" style:font-weight-complex="normal"/>
    </style:style>
    <style:style style:name="P307" style:family="paragraph" style:parent-style-name="Standard">
      <style:text-properties fo:font-size="13pt" style:text-underline-style="none" fo:font-weight="normal" officeooo:rsid="009d1685" officeooo:paragraph-rsid="049eec16" style:font-size-asian="13pt" style:font-weight-asian="normal" style:font-size-complex="13pt" style:font-weight-complex="normal"/>
    </style:style>
    <style:style style:name="P308" style:family="paragraph" style:parent-style-name="Standard">
      <style:paragraph-properties fo:margin-top="0mm" fo:margin-bottom="1.99mm" style:contextual-spacing="false"/>
      <style:text-properties fo:font-size="13pt" style:text-underline-style="none" fo:font-weight="normal" officeooo:rsid="009d1685" officeooo:paragraph-rsid="049eec16" style:font-size-asian="13pt" style:font-weight-asian="normal" style:font-size-complex="13pt" style:font-weight-complex="normal"/>
    </style:style>
    <style:style style:name="P309" style:family="paragraph" style:parent-style-name="Standard">
      <style:text-properties fo:font-size="13pt" style:text-underline-style="solid" style:text-underline-width="auto" style:text-underline-color="font-color" fo:font-weight="normal" officeooo:rsid="00e92cb2" officeooo:paragraph-rsid="040ada4c" style:font-size-asian="13pt" style:font-weight-asian="normal" style:font-size-complex="13pt" style:font-weight-complex="normal"/>
    </style:style>
    <style:style style:name="P310" style:family="paragraph" style:parent-style-name="Standard">
      <style:text-properties fo:font-size="13pt" style:text-underline-style="none" fo:font-weight="normal" officeooo:rsid="00e195de" officeooo:paragraph-rsid="040ada4c" style:font-size-asian="13pt" style:font-weight-asian="normal" style:font-size-complex="13pt" style:font-weight-complex="normal"/>
    </style:style>
    <style:style style:name="P311" style:family="paragraph" style:parent-style-name="Standard">
      <style:paragraph-properties fo:margin-top="0mm" fo:margin-bottom="1.99mm" style:contextual-spacing="false"/>
      <style:text-properties fo:font-size="13pt" style:text-underline-style="none" fo:font-weight="normal" officeooo:rsid="00e195de" officeooo:paragraph-rsid="040ada4c" style:font-size-asian="13pt" style:font-weight-asian="normal" style:font-size-complex="13pt" style:font-weight-complex="normal"/>
    </style:style>
    <style:style style:name="P312" style:family="paragraph" style:parent-style-name="Standard">
      <style:text-properties fo:font-size="13pt" style:text-underline-style="none" fo:font-weight="normal" officeooo:rsid="00e92cb2" officeooo:paragraph-rsid="040ada4c" style:font-size-asian="13pt" style:font-weight-asian="normal" style:font-size-complex="13pt" style:font-weight-complex="normal"/>
    </style:style>
    <style:style style:name="P313" style:family="paragraph" style:parent-style-name="Standard">
      <style:paragraph-properties fo:text-align="left" style:justify-single-word="false" fo:break-before="page"/>
      <style:text-properties style:font-name="Carolingia" fo:font-size="32pt" style:text-underline-style="none" fo:font-weight="bold" officeooo:rsid="0104ebf3" officeooo:paragraph-rsid="02db287c" style:font-size-asian="32pt" style:font-weight-asian="bold" style:font-size-complex="32pt" style:font-weight-complex="bold"/>
    </style:style>
    <style:style style:name="P314" style:family="paragraph" style:parent-style-name="Standard">
      <style:paragraph-properties fo:text-align="left" style:justify-single-word="false"/>
      <style:text-properties style:font-name="Carolingia" fo:font-size="32pt" style:text-underline-style="none" fo:font-weight="bold" officeooo:rsid="0104ebf3" officeooo:paragraph-rsid="02db287c" style:font-size-asian="32pt" style:font-weight-asian="bold" style:font-size-complex="32pt" style:font-weight-complex="bold"/>
    </style:style>
    <style:style style:name="P315" style:family="paragraph" style:parent-style-name="Standard">
      <style:paragraph-properties fo:text-align="left" style:justify-single-word="false"/>
      <style:text-properties fo:color="#000000" loext:opacity="100%" style:font-name="Carolingia" fo:font-size="24pt" style:text-underline-style="none" fo:font-weight="bold" officeooo:rsid="024ec295" officeooo:paragraph-rsid="02db287c" style:font-size-asian="24pt" style:font-weight-asian="bold" style:font-size-complex="24pt" style:font-weight-complex="bold"/>
    </style:style>
    <style:style style:name="P316" style:family="paragraph" style:parent-style-name="Standard">
      <style:paragraph-properties fo:text-align="left" style:justify-single-word="false"/>
      <style:text-properties fo:color="#8d281e" loext:opacity="100%" style:font-name="Carolingia" fo:font-size="24pt" style:text-underline-style="none" fo:font-weight="bold" officeooo:rsid="02caf4ce" officeooo:paragraph-rsid="02d72614" style:font-size-asian="24pt" style:font-weight-asian="bold" style:font-size-complex="24pt" style:font-weight-complex="bold"/>
    </style:style>
    <style:style style:name="P317" style:family="paragraph" style:parent-style-name="Standard">
      <style:paragraph-properties fo:text-align="left" style:justify-single-word="false"/>
      <style:text-properties fo:color="#c9211e" loext:opacity="100%" style:font-name="Carolingia" fo:font-size="24pt" style:text-underline-style="none" fo:font-weight="bold" officeooo:rsid="02caf4ce" officeooo:paragraph-rsid="02dd3988" style:font-size-asian="24pt" style:font-weight-asian="bold" style:font-size-complex="24pt" style:font-weight-complex="bold"/>
    </style:style>
    <style:style style:name="P318" style:family="paragraph" style:parent-style-name="Standard">
      <style:paragraph-properties fo:text-align="left" style:justify-single-word="false"/>
      <style:text-properties fo:color="#c9211e" loext:opacity="100%" style:font-name="Carolingia" fo:font-size="24pt" style:text-underline-style="none" fo:font-weight="bold" officeooo:rsid="02d72614" officeooo:paragraph-rsid="02dd3988" style:font-size-asian="24pt" style:font-weight-asian="bold" style:font-size-complex="24pt" style:font-weight-complex="bold"/>
    </style:style>
    <style:style style:name="P319" style:family="paragraph" style:parent-style-name="Standard">
      <style:paragraph-properties fo:text-align="left" style:justify-single-word="false"/>
      <style:text-properties fo:color="#c9211e" loext:opacity="100%" style:font-name="Carolingia" fo:font-size="24pt" style:text-underline-style="none" fo:font-weight="bold" officeooo:rsid="02d72614" officeooo:paragraph-rsid="02d72614" style:font-size-asian="24pt" style:font-weight-asian="bold" style:font-size-complex="24pt" style:font-weight-complex="bold"/>
    </style:style>
    <style:style style:name="P320" style:family="paragraph" style:parent-style-name="Standard">
      <style:paragraph-properties fo:text-align="left" style:justify-single-word="false"/>
      <style:text-properties fo:color="#c9211e" loext:opacity="100%" style:font-name="Carolingia" fo:font-size="24pt" style:text-underline-style="none" fo:font-weight="bold" officeooo:rsid="02de169b" officeooo:paragraph-rsid="02de169b" style:font-size-asian="24pt" style:font-weight-asian="bold" style:font-size-complex="24pt" style:font-weight-complex="bold"/>
    </style:style>
    <style:style style:name="P321" style:family="paragraph" style:parent-style-name="Standard">
      <style:paragraph-properties fo:text-align="left" style:justify-single-word="false"/>
      <style:text-properties officeooo:rsid="02d752d4" officeooo:paragraph-rsid="02d752d4"/>
    </style:style>
    <style:style style:name="P322" style:family="paragraph" style:parent-style-name="Standard" style:list-style-name="L2">
      <style:paragraph-properties fo:text-align="left" style:justify-single-word="false"/>
      <style:text-properties officeooo:paragraph-rsid="02d72614"/>
    </style:style>
    <style:style style:name="P323" style:family="paragraph" style:parent-style-name="Standard" style:list-style-name="L2">
      <style:paragraph-properties fo:text-align="left" style:justify-single-word="false"/>
      <style:text-properties officeooo:paragraph-rsid="02d752d4"/>
    </style:style>
    <style:style style:name="P324" style:family="paragraph" style:parent-style-name="Standard">
      <style:paragraph-properties fo:text-align="left" style:justify-single-word="false"/>
      <style:text-properties officeooo:rsid="02cdb609" officeooo:paragraph-rsid="02d72614"/>
    </style:style>
    <style:style style:name="P325" style:family="paragraph" style:parent-style-name="Standard">
      <style:paragraph-properties fo:break-before="page"/>
      <style:text-properties officeooo:paragraph-rsid="02ad54f2"/>
    </style:style>
    <style:style style:name="P326" style:family="paragraph" style:parent-style-name="Standard">
      <style:text-properties fo:color="#127622" loext:opacity="100%" fo:font-size="15pt" style:text-underline-style="none" fo:font-weight="normal" officeooo:rsid="01156f02" officeooo:paragraph-rsid="02556a41" style:font-size-asian="15pt" style:font-weight-asian="normal" style:font-size-complex="15pt" style:font-weight-complex="normal"/>
    </style:style>
    <style:style style:name="P327" style:family="paragraph" style:parent-style-name="Standard">
      <style:text-properties fo:font-size="6pt" style:text-underline-style="none" fo:font-weight="bold" officeooo:rsid="02e5276d" officeooo:paragraph-rsid="02556a41" style:font-size-asian="6pt" style:font-weight-asian="bold" style:font-size-complex="6pt" style:font-weight-complex="bold"/>
    </style:style>
    <style:style style:name="P328" style:family="paragraph" style:parent-style-name="Standard">
      <style:text-properties fo:font-size="15pt" style:text-underline-style="none" fo:font-weight="bold" officeooo:rsid="02e5276d" officeooo:paragraph-rsid="02556a41" style:font-size-asian="15pt" style:font-weight-asian="bold" style:font-size-complex="15pt" style:font-weight-complex="bold"/>
    </style:style>
    <style:style style:name="P329" style:family="paragraph" style:parent-style-name="Standard">
      <style:text-properties fo:font-size="6pt" style:text-underline-style="none" fo:font-weight="normal" officeooo:rsid="00e195de" officeooo:paragraph-rsid="02556a41" style:font-size-asian="6pt" style:font-weight-asian="normal" style:font-size-complex="6pt" style:font-weight-complex="normal"/>
    </style:style>
    <style:style style:name="P330" style:family="paragraph" style:parent-style-name="Standard">
      <style:text-properties fo:font-size="15pt" style:text-underline-style="solid" style:text-underline-width="auto" style:text-underline-color="font-color" officeooo:rsid="00b53b22" officeooo:paragraph-rsid="02556a41" style:font-size-asian="15pt" style:font-size-complex="15pt"/>
    </style:style>
    <style:style style:name="P331" style:family="paragraph" style:parent-style-name="Standard">
      <style:text-properties fo:font-size="15pt" style:text-underline-style="none" fo:font-weight="normal" officeooo:rsid="01156f02" officeooo:paragraph-rsid="02556a41" style:font-size-asian="15pt" style:font-weight-asian="normal" style:font-size-complex="15pt" style:font-weight-complex="normal"/>
    </style:style>
    <style:style style:name="P332" style:family="paragraph" style:parent-style-name="Standard">
      <style:text-properties fo:font-size="6pt" style:text-underline-style="none" officeooo:rsid="00b53b22" officeooo:paragraph-rsid="02556a41" style:font-size-asian="6pt" style:font-size-complex="6pt"/>
    </style:style>
    <style:style style:name="P333" style:family="paragraph" style:parent-style-name="Standard">
      <style:text-properties fo:font-size="15pt" style:text-underline-style="none" fo:font-weight="normal" officeooo:rsid="01156f02" officeooo:paragraph-rsid="037b2cff" style:font-size-asian="15pt" style:font-weight-asian="normal" style:font-size-complex="15pt" style:font-weight-complex="normal"/>
    </style:style>
    <style:style style:name="P334" style:family="paragraph" style:parent-style-name="Standard">
      <style:text-properties fo:font-size="15pt" style:text-underline-style="none" officeooo:rsid="01156f02" officeooo:paragraph-rsid="02556a41" style:font-size-asian="15pt" style:font-size-complex="15pt"/>
    </style:style>
    <style:style style:name="P335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2e5a480" officeooo:paragraph-rsid="026042aa" style:font-size-asian="15pt" style:font-weight-asian="bold" style:font-size-complex="15pt" style:font-weight-complex="bold"/>
    </style:style>
    <style:style style:name="P336" style:family="paragraph" style:parent-style-name="Standard">
      <style:text-properties fo:color="#127622" loext:opacity="100%" fo:font-size="15pt" style:text-underline-style="none" fo:font-weight="normal" officeooo:rsid="01156f02" officeooo:paragraph-rsid="026042aa" style:font-size-asian="15pt" style:font-weight-asian="normal" style:font-size-complex="15pt" style:font-weight-complex="normal"/>
    </style:style>
    <style:style style:name="P337" style:family="paragraph" style:parent-style-name="Standard">
      <style:text-properties fo:font-size="6pt" style:text-underline-style="none" fo:font-weight="bold" officeooo:rsid="03019ed9" officeooo:paragraph-rsid="026042aa" style:font-size-asian="6pt" style:font-weight-asian="bold" style:font-size-complex="6pt" style:font-weight-complex="bold"/>
    </style:style>
    <style:style style:name="P338" style:family="paragraph" style:parent-style-name="Standard">
      <style:text-properties fo:font-size="15pt" style:text-underline-style="none" fo:font-weight="bold" officeooo:rsid="03019ed9" officeooo:paragraph-rsid="026042aa" style:font-size-asian="15pt" style:font-weight-asian="bold" style:font-size-complex="15pt" style:font-weight-complex="bold"/>
    </style:style>
    <style:style style:name="P339" style:family="paragraph" style:parent-style-name="Standard">
      <style:text-properties fo:font-size="6pt" style:text-underline-style="none" fo:font-weight="normal" officeooo:rsid="00e195de" officeooo:paragraph-rsid="026042aa" style:font-size-asian="6pt" style:font-weight-asian="normal" style:font-size-complex="6pt" style:font-weight-complex="normal"/>
    </style:style>
    <style:style style:name="P340" style:family="paragraph" style:parent-style-name="Standard">
      <style:text-properties fo:font-size="15pt" style:text-underline-style="solid" style:text-underline-width="auto" style:text-underline-color="font-color" officeooo:rsid="00b53b22" officeooo:paragraph-rsid="026042aa" style:font-size-asian="15pt" style:font-size-complex="15pt"/>
    </style:style>
    <style:style style:name="P341" style:family="paragraph" style:parent-style-name="Standard">
      <style:text-properties fo:font-size="15pt" style:text-underline-style="none" fo:font-weight="normal" officeooo:rsid="01156f02" officeooo:paragraph-rsid="026042aa" style:font-size-asian="15pt" style:font-weight-asian="normal" style:font-size-complex="15pt" style:font-weight-complex="normal"/>
    </style:style>
    <style:style style:name="P342" style:family="paragraph" style:parent-style-name="Standard">
      <style:text-properties fo:font-size="6pt" style:text-underline-style="none" officeooo:rsid="00b53b22" officeooo:paragraph-rsid="026042aa" style:font-size-asian="6pt" style:font-size-complex="6pt"/>
    </style:style>
    <style:style style:name="P343" style:family="paragraph" style:parent-style-name="Standard">
      <style:text-properties fo:font-size="15pt" style:text-underline-style="none" fo:font-weight="normal" officeooo:rsid="01156f02" officeooo:paragraph-rsid="037b5c44" style:font-size-asian="15pt" style:font-weight-asian="normal" style:font-size-complex="15pt" style:font-weight-complex="normal"/>
    </style:style>
    <style:style style:name="P344" style:family="paragraph" style:parent-style-name="Standard">
      <style:text-properties fo:font-size="15pt" style:text-underline-style="none" officeooo:rsid="01156f02" officeooo:paragraph-rsid="026042aa" style:font-size-asian="15pt" style:font-size-complex="15pt"/>
    </style:style>
    <style:style style:name="P345" style:family="paragraph" style:parent-style-name="Standard">
      <style:text-properties fo:font-size="15pt" style:text-underline-style="none" fo:font-weight="normal" officeooo:rsid="02b62508" officeooo:paragraph-rsid="026042aa" style:font-size-asian="15pt" style:font-weight-asian="normal" style:font-size-complex="15pt" style:font-weight-complex="normal"/>
    </style:style>
    <style:style style:name="P346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3206457" officeooo:paragraph-rsid="025768cf" style:font-size-asian="15pt" style:font-weight-asian="bold" style:font-size-complex="15pt" style:font-weight-complex="bold"/>
    </style:style>
    <style:style style:name="P347" style:family="paragraph" style:parent-style-name="Standard">
      <style:text-properties fo:color="#127622" loext:opacity="100%" fo:font-size="15pt" style:text-underline-style="none" fo:font-weight="normal" officeooo:rsid="01156f02" officeooo:paragraph-rsid="025768cf" style:font-size-asian="15pt" style:font-weight-asian="normal" style:font-size-complex="15pt" style:font-weight-complex="normal"/>
    </style:style>
    <style:style style:name="P348" style:family="paragraph" style:parent-style-name="Standard">
      <style:text-properties fo:font-size="6pt" style:text-underline-style="none" fo:font-weight="bold" officeooo:rsid="03206457" officeooo:paragraph-rsid="025768cf" style:font-size-asian="6pt" style:font-weight-asian="bold" style:font-size-complex="6pt" style:font-weight-complex="bold"/>
    </style:style>
    <style:style style:name="P349" style:family="paragraph" style:parent-style-name="Standard">
      <style:text-properties fo:font-size="15pt" style:text-underline-style="none" fo:font-weight="bold" officeooo:rsid="03206457" officeooo:paragraph-rsid="025768cf" style:font-size-asian="15pt" style:font-weight-asian="bold" style:font-size-complex="15pt" style:font-weight-complex="bold"/>
    </style:style>
    <style:style style:name="P350" style:family="paragraph" style:parent-style-name="Standard">
      <style:text-properties fo:font-size="6pt" style:text-underline-style="none" fo:font-weight="normal" officeooo:rsid="00e195de" officeooo:paragraph-rsid="025768cf" style:font-size-asian="6pt" style:font-weight-asian="normal" style:font-size-complex="6pt" style:font-weight-complex="normal"/>
    </style:style>
    <style:style style:name="P351" style:family="paragraph" style:parent-style-name="Standard">
      <style:text-properties fo:font-size="15pt" style:text-underline-style="solid" style:text-underline-width="auto" style:text-underline-color="font-color" officeooo:rsid="00b53b22" officeooo:paragraph-rsid="025768cf" style:font-size-asian="15pt" style:font-size-complex="15pt"/>
    </style:style>
    <style:style style:name="P352" style:family="paragraph" style:parent-style-name="Standard">
      <style:text-properties fo:font-size="15pt" style:text-underline-style="none" fo:font-weight="normal" officeooo:rsid="01156f02" officeooo:paragraph-rsid="025768cf" style:font-size-asian="15pt" style:font-weight-asian="normal" style:font-size-complex="15pt" style:font-weight-complex="normal"/>
    </style:style>
    <style:style style:name="P353" style:family="paragraph" style:parent-style-name="Standard">
      <style:text-properties fo:font-size="6pt" style:text-underline-style="none" fo:font-weight="normal" officeooo:rsid="01156f02" officeooo:paragraph-rsid="025768cf" style:font-size-asian="6pt" style:font-weight-asian="normal" style:font-size-complex="6pt" style:font-weight-complex="normal"/>
    </style:style>
    <style:style style:name="P354" style:family="paragraph" style:parent-style-name="Standard">
      <style:text-properties fo:font-size="15pt" style:text-underline-style="solid" style:text-underline-width="auto" style:text-underline-color="font-color" fo:font-weight="normal" officeooo:rsid="00e195de" officeooo:paragraph-rsid="025768cf" style:font-size-asian="15pt" style:font-weight-asian="normal" style:font-size-complex="15pt" style:font-weight-complex="normal"/>
    </style:style>
    <style:style style:name="P355" style:family="paragraph" style:parent-style-name="Standard">
      <style:text-properties fo:font-size="15pt" style:text-underline-style="none" fo:font-weight="normal" officeooo:rsid="01156f02" officeooo:paragraph-rsid="037d507d" style:font-size-asian="15pt" style:font-weight-asian="normal" style:font-size-complex="15pt" style:font-weight-complex="normal"/>
    </style:style>
    <style:style style:name="P356" style:family="paragraph" style:parent-style-name="Standard">
      <style:text-properties style:font-name="Calibri" fo:font-size="15pt" style:text-underline-style="none" fo:font-weight="normal" officeooo:rsid="0329a57c" officeooo:paragraph-rsid="025768cf" style:font-name-asian="NSimSun" style:font-size-asian="15pt" style:font-weight-asian="normal" style:font-name-complex="Lucida Sans1" style:font-size-complex="15pt" style:font-weight-complex="normal"/>
    </style:style>
    <style:style style:name="P357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16639af" officeooo:paragraph-rsid="025adc4e" style:font-size-asian="15pt" style:font-weight-asian="bold" style:font-size-complex="15pt" style:font-weight-complex="bold"/>
    </style:style>
    <style:style style:name="P358" style:family="paragraph" style:parent-style-name="Standard">
      <style:text-properties fo:color="#127622" loext:opacity="100%" fo:font-size="15pt" style:text-underline-style="none" fo:font-weight="normal" officeooo:rsid="01156f02" officeooo:paragraph-rsid="025adc4e" style:font-size-asian="15pt" style:font-weight-asian="normal" style:font-size-complex="15pt" style:font-weight-complex="normal"/>
    </style:style>
    <style:style style:name="P359" style:family="paragraph" style:parent-style-name="Standard">
      <style:text-properties fo:font-size="6pt" style:text-underline-style="none" fo:font-weight="normal" officeooo:rsid="03019ed9" officeooo:paragraph-rsid="025adc4e" style:font-size-asian="6pt" style:font-weight-asian="normal" style:font-size-complex="6pt" style:font-weight-complex="normal"/>
    </style:style>
    <style:style style:name="P360" style:family="paragraph" style:parent-style-name="Standard">
      <style:text-properties fo:font-size="15pt" style:text-underline-style="none" fo:font-weight="bold" officeooo:rsid="03019ed9" officeooo:paragraph-rsid="025adc4e" style:font-size-asian="15pt" style:font-weight-asian="bold" style:font-size-complex="15pt" style:font-weight-complex="bold"/>
    </style:style>
    <style:style style:name="P361" style:family="paragraph" style:parent-style-name="Standard">
      <style:text-properties fo:font-size="6pt" style:text-underline-style="none" fo:font-weight="normal" officeooo:rsid="01156f02" officeooo:paragraph-rsid="025adc4e" style:font-size-asian="6pt" style:font-weight-asian="normal" style:font-size-complex="6pt" style:font-weight-complex="normal"/>
    </style:style>
    <style:style style:name="P362" style:family="paragraph" style:parent-style-name="Standard">
      <style:text-properties fo:font-size="15pt" style:text-underline-style="solid" style:text-underline-width="auto" style:text-underline-color="font-color" officeooo:rsid="00b53b22" officeooo:paragraph-rsid="025adc4e" style:font-size-asian="15pt" style:font-size-complex="15pt"/>
    </style:style>
    <style:style style:name="P363" style:family="paragraph" style:parent-style-name="Standard">
      <style:text-properties fo:font-size="15pt" style:text-underline-style="none" fo:font-weight="normal" officeooo:rsid="01156f02" officeooo:paragraph-rsid="025adc4e" style:font-size-asian="15pt" style:font-weight-asian="normal" style:font-size-complex="15pt" style:font-weight-complex="normal"/>
    </style:style>
    <style:style style:name="P364" style:family="paragraph" style:parent-style-name="Standard">
      <style:text-properties fo:font-size="6pt" style:text-underline-style="none" fo:font-weight="normal" officeooo:rsid="00e195de" officeooo:paragraph-rsid="025adc4e" style:font-size-asian="6pt" style:font-weight-asian="normal" style:font-size-complex="6pt" style:font-weight-complex="normal"/>
    </style:style>
    <style:style style:name="P365" style:family="paragraph" style:parent-style-name="Standard">
      <style:text-properties fo:font-size="15pt" style:text-underline-style="solid" style:text-underline-width="auto" style:text-underline-color="font-color" fo:font-weight="normal" officeooo:rsid="00e195de" officeooo:paragraph-rsid="025adc4e" style:font-size-asian="15pt" style:font-weight-asian="normal" style:font-size-complex="15pt" style:font-weight-complex="normal"/>
    </style:style>
    <style:style style:name="P366" style:family="paragraph" style:parent-style-name="Standard">
      <style:text-properties fo:font-size="15pt" style:text-underline-style="none" fo:font-weight="normal" officeooo:rsid="01156f02" officeooo:paragraph-rsid="037d85e3" style:font-size-asian="15pt" style:font-weight-asian="normal" style:font-size-complex="15pt" style:font-weight-complex="normal"/>
    </style:style>
    <style:style style:name="P367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161d5fd" officeooo:paragraph-rsid="034dfde7" style:font-size-asian="15pt" style:font-weight-asian="bold" style:font-size-complex="15pt" style:font-weight-complex="bold"/>
    </style:style>
    <style:style style:name="P368" style:family="paragraph" style:parent-style-name="Standard">
      <style:text-properties fo:color="#127622" loext:opacity="100%" fo:font-size="14pt" style:text-underline-style="none" fo:font-weight="normal" officeooo:rsid="01156f02" officeooo:paragraph-rsid="034dfde7" style:font-size-asian="14pt" style:font-weight-asian="normal" style:font-size-complex="14pt" style:font-weight-complex="normal"/>
    </style:style>
    <style:style style:name="P369" style:family="paragraph" style:parent-style-name="Standard">
      <style:text-properties fo:font-size="6pt" style:text-underline-style="none" fo:font-weight="bold" officeooo:rsid="030ad6c4" officeooo:paragraph-rsid="034dfde7" style:font-size-asian="6pt" style:font-weight-asian="bold" style:font-size-complex="6pt" style:font-weight-complex="bold"/>
    </style:style>
    <style:style style:name="P370" style:family="paragraph" style:parent-style-name="Standard">
      <style:text-properties fo:font-size="15pt" style:text-underline-style="none" fo:font-weight="bold" officeooo:rsid="030ad6c4" officeooo:paragraph-rsid="034dfde7" style:font-size-asian="15pt" style:font-weight-asian="bold" style:font-size-complex="15pt" style:font-weight-complex="bold"/>
    </style:style>
    <style:style style:name="P371" style:family="paragraph" style:parent-style-name="Standard">
      <style:text-properties fo:font-size="6pt" style:text-underline-style="none" fo:font-weight="normal" officeooo:rsid="00e195de" officeooo:paragraph-rsid="034dfde7" style:font-size-asian="6pt" style:font-weight-asian="normal" style:font-size-complex="6pt" style:font-weight-complex="normal"/>
    </style:style>
    <style:style style:name="P372" style:family="paragraph" style:parent-style-name="Standard">
      <style:text-properties fo:font-size="13pt" style:text-underline-style="solid" style:text-underline-width="auto" style:text-underline-color="font-color" fo:font-weight="normal" officeooo:rsid="00e195de" officeooo:paragraph-rsid="034dfde7" style:font-size-asian="13pt" style:font-weight-asian="normal" style:font-size-complex="13pt" style:font-weight-complex="normal"/>
    </style:style>
    <style:style style:name="P373" style:family="paragraph" style:parent-style-name="Standard">
      <style:text-properties fo:font-size="13pt" style:text-underline-style="none" fo:font-weight="normal" officeooo:rsid="01156f02" officeooo:paragraph-rsid="0380ad88" style:font-size-asian="13pt" style:font-weight-asian="normal" style:font-size-complex="13pt" style:font-weight-complex="normal"/>
    </style:style>
    <style:style style:name="P374" style:family="paragraph" style:parent-style-name="Standard">
      <style:text-properties fo:font-size="13pt" style:text-underline-style="none" fo:font-weight="normal" officeooo:rsid="01156f02" officeooo:paragraph-rsid="034dfde7" style:font-size-asian="13pt" style:font-weight-asian="normal" style:font-size-complex="13pt" style:font-weight-complex="normal"/>
    </style:style>
    <style:style style:name="P375" style:family="paragraph" style:parent-style-name="Standard">
      <style:text-properties fo:font-size="13pt" style:text-underline-style="none" fo:font-weight="normal" officeooo:rsid="01638b8a" officeooo:paragraph-rsid="034dfde7" style:font-size-asian="13pt" style:font-weight-asian="normal" style:font-size-complex="13pt" style:font-weight-complex="normal"/>
    </style:style>
    <style:style style:name="P376" style:family="paragraph" style:parent-style-name="Standard">
      <style:text-properties fo:font-size="13pt" style:text-underline-style="none" officeooo:rsid="01156f02" officeooo:paragraph-rsid="034dfde7" style:font-size-asian="13pt" style:font-size-complex="13pt"/>
    </style:style>
    <style:style style:name="P377" style:family="paragraph" style:parent-style-name="Standard">
      <style:paragraph-properties fo:text-align="left" style:justify-single-word="false" fo:break-before="page"/>
      <style:text-properties fo:font-size="24pt" style:text-underline-style="none" fo:font-weight="bold" officeooo:rsid="0104ebf3" officeooo:paragraph-rsid="0104ebf3" style:font-size-asian="24pt" style:font-weight-asian="bold" style:font-size-complex="24pt" style:font-weight-complex="bold"/>
    </style:style>
    <style:style style:name="P378" style:family="paragraph" style:parent-style-name="Standard">
      <style:text-properties style:font-name="Carolingia" fo:font-size="15pt" style:text-underline-style="none" fo:font-weight="normal" officeooo:rsid="01034e99" officeooo:paragraph-rsid="03b75c6c" style:font-size-asian="15pt" style:font-weight-asian="normal" style:font-size-complex="15pt" style:font-weight-complex="normal"/>
    </style:style>
    <style:style style:name="P379" style:family="paragraph" style:parent-style-name="Standard">
      <style:text-properties style:font-name="Carolingia" fo:font-size="15pt" style:text-underline-style="none" fo:font-weight="normal" officeooo:rsid="000333b2" officeooo:paragraph-rsid="025cd071" style:font-size-asian="15pt" style:font-weight-asian="normal" style:font-size-complex="15pt" style:font-weight-complex="normal"/>
    </style:style>
    <style:style style:name="P380" style:family="paragraph" style:parent-style-name="Standard">
      <style:text-properties style:font-name="Carolingia" fo:font-size="15pt" style:text-underline-style="none" fo:font-weight="normal" officeooo:rsid="000333b2" officeooo:paragraph-rsid="03b75c6c" style:font-size-asian="15pt" style:font-weight-asian="normal" style:font-size-complex="15pt" style:font-weight-complex="normal"/>
    </style:style>
    <style:style style:name="P381" style:family="paragraph" style:parent-style-name="Standard">
      <style:paragraph-properties fo:text-align="left" style:justify-single-word="false"/>
      <style:text-properties style:font-name="Carolingia" fo:font-size="15pt" fo:font-weight="normal" officeooo:paragraph-rsid="0422ff82" style:font-size-asian="15pt" style:font-weight-asian="normal" style:font-size-complex="15pt" style:font-weight-complex="normal"/>
    </style:style>
    <style:style style:name="P382" style:family="paragraph" style:parent-style-name="Standard">
      <style:text-properties style:font-name="Carolingia" fo:font-size="15pt" style:text-underline-style="none" fo:font-weight="normal" officeooo:rsid="000333b2" officeooo:paragraph-rsid="03681a56" style:font-size-asian="15pt" style:font-weight-asian="normal" style:font-size-complex="15pt" style:font-weight-complex="normal"/>
    </style:style>
    <style:style style:name="P383" style:family="paragraph" style:parent-style-name="Standard">
      <style:text-properties style:font-name="Carolingia" fo:font-size="15pt" style:text-underline-style="none" fo:font-weight="normal" officeooo:rsid="0004722d" officeooo:paragraph-rsid="025cd071" style:font-size-asian="15pt" style:font-weight-asian="normal" style:font-size-complex="15pt" style:font-weight-complex="normal"/>
    </style:style>
    <style:style style:name="P384" style:family="paragraph" style:parent-style-name="Standard">
      <style:text-properties style:font-name="Carolingia" fo:font-size="15pt" style:text-underline-style="none" fo:font-weight="normal" officeooo:rsid="0004722d" officeooo:paragraph-rsid="025e5167" style:font-size-asian="15pt" style:font-weight-asian="normal" style:font-size-complex="15pt" style:font-weight-complex="normal"/>
    </style:style>
    <style:style style:name="P385" style:family="paragraph" style:parent-style-name="Standard">
      <style:text-properties style:font-name="Carolingia" fo:font-size="15pt" style:text-underline-style="none" fo:font-weight="normal" officeooo:rsid="0004722d" officeooo:paragraph-rsid="025dc075" style:font-size-asian="15pt" style:font-weight-asian="normal" style:font-size-complex="15pt" style:font-weight-complex="normal"/>
    </style:style>
    <style:style style:name="P386" style:family="paragraph" style:parent-style-name="Standard">
      <style:text-properties style:font-name="Carolingia" fo:font-size="15pt" style:text-underline-style="none" fo:font-weight="bold" officeooo:rsid="0005c2bd" officeooo:paragraph-rsid="025cd071" style:font-size-asian="15pt" style:font-weight-asian="bold" style:font-size-complex="15pt" style:font-weight-complex="bold"/>
    </style:style>
    <style:style style:name="P387" style:family="paragraph" style:parent-style-name="Standard">
      <style:text-properties style:font-name="Carolingia" fo:font-size="15pt" style:text-underline-style="none" fo:font-weight="normal" officeooo:rsid="0005c2bd" officeooo:paragraph-rsid="03b75c6c" style:font-size-asian="15pt" style:font-weight-asian="normal" style:font-size-complex="15pt" style:font-weight-complex="normal"/>
    </style:style>
    <style:style style:name="P388" style:family="paragraph" style:parent-style-name="Standard">
      <style:paragraph-properties fo:text-align="left" style:justify-single-word="false"/>
      <style:text-properties fo:color="#000000" loext:opacity="100%" style:font-name="Carolingia" fo:font-size="15pt" officeooo:paragraph-rsid="03b75c6c" style:font-size-asian="15pt" style:font-size-complex="15pt"/>
    </style:style>
    <style:style style:name="P389" style:family="paragraph" style:parent-style-name="Standard">
      <style:text-properties style:font-name="Carolingia" fo:font-size="15pt" style:text-underline-style="none" fo:font-weight="normal" officeooo:rsid="0005c2bd" officeooo:paragraph-rsid="025e5167" style:font-size-asian="15pt" style:font-weight-asian="normal" style:font-size-complex="15pt" style:font-weight-complex="normal"/>
    </style:style>
    <style:style style:name="P390" style:family="paragraph" style:parent-style-name="Standard">
      <style:paragraph-properties fo:text-align="left" style:justify-single-word="false"/>
      <style:text-properties fo:color="#000000" loext:opacity="100%" style:font-name="Carolingia" fo:font-size="15pt" fo:font-weight="normal" officeooo:paragraph-rsid="03b75c6c" style:font-size-asian="15pt" style:font-weight-asian="normal" style:font-size-complex="15pt" style:font-weight-complex="normal"/>
    </style:style>
    <style:style style:name="P391" style:family="paragraph" style:parent-style-name="Standard">
      <style:text-properties style:font-name="Carolingia" fo:font-size="15pt" style:text-underline-style="none" fo:font-weight="normal" officeooo:rsid="0005f06a" officeooo:paragraph-rsid="025cd071" style:font-size-asian="15pt" style:font-weight-asian="normal" style:font-size-complex="15pt" style:font-weight-complex="normal"/>
    </style:style>
    <style:style style:name="P392" style:family="paragraph" style:parent-style-name="Standard">
      <style:text-properties style:font-name="Carolingia" fo:font-size="15pt" style:text-underline-style="none" fo:font-weight="normal" officeooo:rsid="0005c2bd" officeooo:paragraph-rsid="03f1c3c3" style:font-size-asian="15pt" style:font-weight-asian="normal" style:font-size-complex="15pt" style:font-weight-complex="normal"/>
    </style:style>
    <style:style style:name="P393" style:family="paragraph" style:parent-style-name="Standard">
      <style:paragraph-properties fo:text-align="left" style:justify-single-word="false"/>
      <style:text-properties fo:color="#000000" loext:opacity="100%" style:font-name="Carolingia" fo:font-size="15pt" style:text-underline-style="solid" style:text-underline-width="auto" style:text-underline-color="font-color" fo:font-weight="normal" officeooo:paragraph-rsid="03b7e6a8" style:font-size-asian="15pt" style:font-weight-asian="normal" style:font-size-complex="15pt" style:font-weight-complex="normal"/>
    </style:style>
    <style:style style:name="P394" style:family="paragraph" style:parent-style-name="Standard">
      <style:paragraph-properties fo:text-align="left" style:justify-single-word="false"/>
      <style:text-properties fo:color="#000000" loext:opacity="100%" style:font-name="Carolingia" fo:font-size="15pt" style:text-underline-style="solid" style:text-underline-width="auto" style:text-underline-color="font-color" fo:font-weight="normal" officeooo:paragraph-rsid="042194ca" style:font-size-asian="15pt" style:font-weight-asian="normal" style:font-size-complex="15pt" style:font-weight-complex="normal"/>
    </style:style>
    <style:style style:name="P395" style:family="paragraph" style:parent-style-name="Standard">
      <style:paragraph-properties fo:text-align="left" style:justify-single-word="false"/>
      <style:text-properties fo:color="#000000" loext:opacity="100%" style:font-name="Carolingia" fo:font-size="15pt" fo:font-weight="normal" officeooo:paragraph-rsid="042194ca" style:font-size-asian="15pt" style:font-weight-asian="normal" style:font-size-complex="15pt" style:font-weight-complex="normal"/>
    </style:style>
    <style:style style:name="P396" style:family="paragraph" style:parent-style-name="Standard">
      <style:text-properties fo:font-size="15pt" style:text-underline-style="none" fo:font-weight="normal" officeooo:rsid="01034e99" officeooo:paragraph-rsid="0104ebf3" style:font-size-asian="15pt" style:font-weight-asian="normal" style:font-size-complex="15pt" style:font-weight-complex="normal"/>
    </style:style>
    <style:style style:name="P397" style:family="paragraph" style:parent-style-name="Standard">
      <style:text-properties fo:color="#c9211e" loext:opacity="100%" fo:font-size="15pt" style:text-underline-style="none" fo:font-weight="bold" officeooo:rsid="0260baac" officeooo:paragraph-rsid="0260baac" style:font-size-asian="15pt" style:font-weight-asian="bold" style:font-size-complex="15pt" style:font-weight-complex="bold"/>
    </style:style>
    <style:style style:name="P398" style:family="paragraph" style:parent-style-name="Standard">
      <style:text-properties fo:font-size="15pt" style:text-underline-style="none" fo:font-weight="normal" officeooo:rsid="007f3977" officeooo:paragraph-rsid="01129664" style:font-size-asian="15pt" style:font-weight-asian="normal" style:font-size-complex="15pt" style:font-weight-complex="normal"/>
    </style:style>
    <style:style style:name="P399" style:family="paragraph" style:parent-style-name="Standard">
      <style:text-properties style:font-name="Carolingia" fo:font-size="15pt" style:text-underline-style="none" fo:font-weight="bold" officeooo:rsid="0104ebf3" officeooo:paragraph-rsid="0337e204" style:font-size-asian="15pt" style:font-weight-asian="bold" style:font-size-complex="15pt" style:font-weight-complex="bold"/>
    </style:style>
    <style:style style:name="P400" style:family="paragraph" style:parent-style-name="Standard">
      <style:paragraph-properties fo:text-align="left" style:justify-single-word="false"/>
      <style:text-properties fo:color="#000000" loext:opacity="100%" style:font-name="Carolingia" fo:font-size="15pt" style:text-underline-style="solid" style:text-underline-width="auto" style:text-underline-color="font-color" fo:font-weight="normal" officeooo:paragraph-rsid="03de0900" style:font-size-asian="15pt" style:font-weight-asian="normal" style:font-size-complex="15pt" style:font-weight-complex="normal"/>
    </style:style>
    <style:style style:name="P401" style:family="paragraph" style:parent-style-name="Standard">
      <style:paragraph-properties fo:text-align="left" style:justify-single-word="false"/>
      <style:text-properties fo:color="#000000" loext:opacity="100%" style:font-name="Carolingia" fo:font-size="15pt" fo:font-weight="normal" officeooo:paragraph-rsid="03de0900" style:font-size-asian="15pt" style:font-weight-asian="normal" style:font-size-complex="15pt" style:font-weight-complex="normal"/>
    </style:style>
    <style:style style:name="P402" style:family="paragraph" style:parent-style-name="Standard">
      <style:text-properties fo:font-size="15pt" style:text-underline-style="none" fo:font-weight="bold" officeooo:rsid="002f88c8" officeooo:paragraph-rsid="0260baac" style:font-size-asian="15pt" style:font-weight-asian="bold" style:font-size-complex="15pt" style:font-weight-complex="bold"/>
    </style:style>
    <style:style style:name="P403" style:family="paragraph" style:parent-style-name="Table_20_Contents">
      <style:paragraph-properties fo:text-align="center" style:justify-single-word="false"/>
      <style:text-properties fo:font-size="15pt" fo:font-weight="bold" officeooo:rsid="0034e78a" officeooo:paragraph-rsid="036ca81f" style:font-size-asian="15pt" style:font-weight-asian="bold" style:font-size-complex="15pt" style:font-weight-complex="bold"/>
    </style:style>
    <style:style style:name="P404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4a43828" style:font-size-asian="15pt" style:font-weight-asian="bold" style:font-size-complex="15pt" style:font-weight-complex="bold"/>
    </style:style>
    <style:style style:name="P405" style:family="paragraph" style:parent-style-name="Table_20_Contents">
      <style:paragraph-properties fo:text-align="center" style:justify-single-word="false"/>
      <style:text-properties fo:font-size="15pt" officeooo:rsid="00e73d7d" officeooo:paragraph-rsid="01249e8e" style:font-size-asian="15pt" style:font-size-complex="15pt"/>
    </style:style>
    <style:style style:name="P406" style:family="paragraph" style:parent-style-name="Table_20_Contents">
      <style:paragraph-properties fo:text-align="center" style:justify-single-word="false"/>
      <style:text-properties fo:font-size="15pt" officeooo:rsid="003f7803" officeooo:paragraph-rsid="01249e8e" style:font-size-asian="15pt" style:font-size-complex="15pt"/>
    </style:style>
    <style:style style:name="P407" style:family="paragraph" style:parent-style-name="Table_20_Contents">
      <style:paragraph-properties fo:text-align="center" style:justify-single-word="false"/>
      <style:text-properties fo:font-size="15pt" officeooo:rsid="0008cba6" officeooo:paragraph-rsid="01249e8e" style:font-size-asian="15pt" style:font-size-complex="15pt"/>
    </style:style>
    <style:style style:name="P408" style:family="paragraph" style:parent-style-name="Table_20_Contents">
      <style:paragraph-properties fo:text-align="center" style:justify-single-word="false"/>
      <style:text-properties fo:font-size="15pt" officeooo:rsid="012495cb" officeooo:paragraph-rsid="01249e8e" style:font-size-asian="15pt" style:font-size-complex="15pt"/>
    </style:style>
    <style:style style:name="P409" style:family="paragraph" style:parent-style-name="Table_20_Contents">
      <style:paragraph-properties fo:text-align="right" style:justify-single-word="false"/>
      <style:text-properties fo:font-size="15pt" officeooo:rsid="0008cba6" officeooo:paragraph-rsid="04a43828" style:font-size-asian="15pt" style:font-size-complex="15pt"/>
    </style:style>
    <style:style style:name="P410" style:family="paragraph" style:parent-style-name="Table_20_Contents">
      <style:paragraph-properties fo:text-align="center" style:justify-single-word="false"/>
      <style:text-properties fo:font-size="15pt" fo:font-weight="normal" officeooo:rsid="01249e8e" officeooo:paragraph-rsid="01249e8e" style:font-size-asian="15pt" style:font-weight-asian="normal" style:font-size-complex="15pt" style:font-weight-complex="normal"/>
    </style:style>
    <style:style style:name="P411" style:family="paragraph" style:parent-style-name="Table_20_Contents">
      <style:paragraph-properties fo:text-align="center" style:justify-single-word="false"/>
      <style:text-properties fo:font-size="15pt" fo:font-weight="normal" officeooo:rsid="012495cb" officeooo:paragraph-rsid="01249e8e" style:font-size-asian="15pt" style:font-weight-asian="normal" style:font-size-complex="15pt" style:font-weight-complex="normal"/>
    </style:style>
    <style:style style:name="P412" style:family="paragraph" style:parent-style-name="Table_20_Contents">
      <style:paragraph-properties fo:text-align="center" style:justify-single-word="false"/>
      <style:text-properties fo:font-size="15pt" officeooo:rsid="01249e8e" officeooo:paragraph-rsid="01249e8e" style:font-size-asian="15pt" style:font-size-complex="15pt"/>
    </style:style>
    <style:style style:name="P413" style:family="paragraph" style:parent-style-name="Standard">
      <style:text-properties fo:font-size="6pt" style:text-underline-style="none" fo:font-weight="normal" officeooo:rsid="000a2a9b" officeooo:paragraph-rsid="0233fa65" style:font-size-asian="6pt" style:font-weight-asian="normal" style:font-size-complex="6pt" style:font-weight-complex="normal"/>
    </style:style>
    <style:style style:name="P414" style:family="paragraph" style:parent-style-name="Standard">
      <style:text-properties fo:font-size="15pt" style:text-underline-style="none" fo:font-weight="bold" officeooo:rsid="002f88c8" officeooo:paragraph-rsid="040759cf" style:font-size-asian="15pt" style:font-weight-asian="bold" style:font-size-complex="15pt" style:font-weight-complex="bold"/>
    </style:style>
    <style:style style:name="P415" style:family="paragraph" style:parent-style-name="Standard">
      <style:text-properties fo:font-size="13pt" style:text-underline-style="none" fo:font-weight="bold" officeooo:rsid="024b502d" officeooo:paragraph-rsid="0458eba0" style:font-size-asian="13pt" style:font-weight-asian="bold" style:font-size-complex="13pt" style:font-weight-complex="bold"/>
    </style:style>
    <style:style style:name="P416" style:family="paragraph" style:parent-style-name="Standard">
      <style:text-properties fo:font-size="15pt" style:text-underline-style="solid" style:text-underline-width="auto" style:text-underline-color="font-color" fo:font-weight="normal" officeooo:rsid="023369cb" officeooo:paragraph-rsid="0407c45b" style:font-size-asian="15pt" style:font-weight-asian="normal" style:font-size-complex="15pt" style:font-weight-complex="normal"/>
    </style:style>
    <style:style style:name="P417" style:family="paragraph" style:parent-style-name="Standard">
      <style:text-properties fo:font-size="15pt" style:text-underline-style="none" fo:font-weight="bold" officeooo:rsid="000a2a9b" officeooo:paragraph-rsid="040759cf" style:font-size-asian="15pt" style:font-weight-asian="bold" style:font-size-complex="15pt" style:font-weight-complex="bold"/>
    </style:style>
    <style:style style:name="P418" style:family="paragraph" style:parent-style-name="Standard">
      <style:text-properties fo:font-size="6pt" style:text-underline-style="none" fo:font-weight="normal" officeooo:rsid="00e92cb2" officeooo:paragraph-rsid="040759cf" style:font-size-asian="6pt" style:font-weight-asian="normal" style:font-size-complex="6pt" style:font-weight-complex="normal"/>
    </style:style>
    <style:style style:name="P419" style:family="paragraph" style:parent-style-name="Standard">
      <style:text-properties fo:font-size="15pt" style:text-underline-style="solid" style:text-underline-width="auto" style:text-underline-color="font-color" fo:font-weight="bold" officeooo:rsid="00e92cb2" officeooo:paragraph-rsid="03f3dbd1" style:font-size-asian="15pt" style:font-weight-asian="bold" style:font-size-complex="15pt" style:font-weight-complex="bold"/>
    </style:style>
    <style:style style:name="P420" style:family="paragraph" style:parent-style-name="Standard">
      <style:text-properties fo:font-size="14pt" style:text-underline-style="none" fo:font-weight="normal" officeooo:rsid="00e92cb2" officeooo:paragraph-rsid="036e5e11" style:font-size-asian="14pt" style:font-weight-asian="normal" style:font-size-complex="14pt" style:font-weight-complex="normal"/>
    </style:style>
    <style:style style:name="P421" style:family="paragraph" style:parent-style-name="Standard">
      <style:paragraph-properties fo:break-before="page"/>
      <style:text-properties fo:font-size="15pt" style:text-underline-style="solid" style:text-underline-width="auto" style:text-underline-color="font-color" fo:font-weight="bold" officeooo:rsid="00e92cb2" officeooo:paragraph-rsid="03f3dbd1" style:font-size-asian="15pt" style:font-weight-asian="bold" style:font-size-complex="15pt" style:font-weight-complex="bold"/>
    </style:style>
    <style:style style:name="P422" style:family="paragraph" style:parent-style-name="Standard">
      <style:text-properties fo:font-size="14pt" style:text-underline-style="none" fo:font-weight="normal" officeooo:rsid="00e92cb2" officeooo:paragraph-rsid="03703f68" style:font-size-asian="14pt" style:font-weight-asian="normal" style:font-size-complex="14pt" style:font-weight-complex="normal"/>
    </style:style>
    <style:style style:name="P423" style:family="paragraph" style:parent-style-name="Standard">
      <style:text-properties fo:font-size="6pt" style:text-underline-style="none" fo:font-weight="normal" officeooo:rsid="00e92cb2" officeooo:paragraph-rsid="03703f68" style:font-size-asian="6pt" style:font-weight-asian="normal" style:font-size-complex="6pt" style:font-weight-complex="normal"/>
    </style:style>
    <style:style style:name="P424" style:family="paragraph" style:parent-style-name="Standard">
      <style:text-properties fo:font-size="14pt" style:text-underline-style="none" fo:font-weight="normal" officeooo:rsid="00e92cb2" officeooo:paragraph-rsid="03f3dbd1" style:font-size-asian="14pt" style:font-weight-asian="normal" style:font-size-complex="14pt" style:font-weight-complex="normal"/>
    </style:style>
    <style:style style:name="P425" style:family="paragraph" style:parent-style-name="Standard">
      <style:paragraph-properties fo:text-align="left" style:justify-single-word="false"/>
      <style:text-properties fo:color="#000000" loext:opacity="100%" fo:font-size="14pt" officeooo:paragraph-rsid="03703f68" style:font-size-asian="14pt" style:font-size-complex="14pt"/>
    </style:style>
    <style:style style:name="P426" style:family="paragraph" style:parent-style-name="Standard">
      <style:paragraph-properties fo:break-before="page"/>
      <style:text-properties fo:color="#c9211e" loext:opacity="100%" fo:font-size="15pt" style:text-underline-style="none" fo:font-weight="bold" officeooo:rsid="028fe1c9" officeooo:paragraph-rsid="026508a7" style:font-size-asian="15pt" style:font-weight-asian="bold" style:font-size-complex="15pt" style:font-weight-complex="bold"/>
    </style:style>
    <style:style style:name="P427" style:family="paragraph" style:parent-style-name="Standard">
      <style:text-properties fo:font-size="15pt" style:text-underline-style="none" officeooo:rsid="00bfa244" officeooo:paragraph-rsid="026508a7" style:font-size-asian="15pt" style:font-size-complex="15pt"/>
    </style:style>
    <style:style style:name="P428" style:family="paragraph" style:parent-style-name="Standard">
      <style:text-properties fo:font-size="15pt" style:text-underline-style="solid" style:text-underline-width="auto" style:text-underline-color="font-color" officeooo:rsid="00b53b22" officeooo:paragraph-rsid="026508a7" style:font-size-asian="15pt" style:font-size-complex="15pt"/>
    </style:style>
    <style:style style:name="P429" style:family="paragraph" style:parent-style-name="Standard">
      <style:text-properties fo:font-size="15pt" style:text-underline-style="none" officeooo:rsid="0291fd8e" officeooo:paragraph-rsid="026508a7" style:font-size-asian="15pt" style:font-size-complex="15pt"/>
    </style:style>
    <style:style style:name="P430" style:family="paragraph" style:parent-style-name="Standard">
      <style:text-properties fo:font-size="15pt" style:text-underline-style="none" fo:font-weight="normal" officeooo:rsid="0291fd8e" officeooo:paragraph-rsid="026508a7" style:font-size-asian="15pt" style:font-weight-asian="normal" style:font-size-complex="15pt" style:font-weight-complex="normal"/>
    </style:style>
    <style:style style:name="P431" style:family="paragraph" style:parent-style-name="Standard">
      <style:text-properties fo:font-size="15pt" style:text-underline-style="none" officeooo:rsid="00b53b22" officeooo:paragraph-rsid="026508a7" style:font-size-asian="15pt" style:font-size-complex="15pt"/>
    </style:style>
    <style:style style:name="P432" style:family="paragraph" style:parent-style-name="Standard">
      <style:text-properties fo:font-size="15pt" officeooo:rsid="00b53b22" officeooo:paragraph-rsid="026508a7" style:font-size-asian="15pt" style:font-size-complex="15pt"/>
    </style:style>
    <style:style style:name="P433" style:family="paragraph" style:parent-style-name="Standard">
      <style:text-properties fo:font-size="15pt" style:text-underline-style="none" officeooo:rsid="029a1619" officeooo:paragraph-rsid="026508a7" style:font-size-asian="15pt" style:font-size-complex="15pt"/>
    </style:style>
    <style:style style:name="P434" style:family="paragraph" style:parent-style-name="Standard">
      <style:text-properties fo:font-size="15pt" style:text-underline-style="solid" style:text-underline-width="auto" style:text-underline-color="font-color" officeooo:rsid="00bfa244" officeooo:paragraph-rsid="026508a7" style:font-size-asian="15pt" style:font-size-complex="15pt"/>
    </style:style>
    <style:style style:name="P435" style:family="paragraph" style:parent-style-name="Standard">
      <style:paragraph-properties fo:break-before="page"/>
      <style:text-properties fo:color="#c9211e" loext:opacity="100%" fo:font-size="15pt" fo:font-weight="bold" officeooo:rsid="00b53b22" officeooo:paragraph-rsid="0269da8b" style:font-size-asian="15pt" style:font-weight-asian="bold" style:font-size-complex="15pt" style:font-weight-complex="bold"/>
    </style:style>
    <style:style style:name="P436" style:family="paragraph" style:parent-style-name="Standard">
      <style:text-properties fo:color="#c9211e" loext:opacity="100%" fo:font-size="15pt" officeooo:paragraph-rsid="0269da8b" style:font-size-asian="15pt" style:font-size-complex="15pt"/>
    </style:style>
    <style:style style:name="P437" style:family="paragraph" style:parent-style-name="Standard">
      <style:text-properties fo:font-size="15pt" style:text-underline-style="solid" style:text-underline-width="auto" style:text-underline-color="font-color" officeooo:paragraph-rsid="0269da8b" style:font-size-asian="15pt" style:font-size-complex="15pt"/>
    </style:style>
    <style:style style:name="P438" style:family="paragraph" style:parent-style-name="Standard">
      <style:text-properties fo:font-size="15pt" style:text-underline-style="solid" style:text-underline-width="auto" style:text-underline-color="font-color" fo:font-weight="bold" officeooo:rsid="0362f432" officeooo:paragraph-rsid="0269da8b" style:font-size-asian="15pt" style:font-weight-asian="bold" style:font-size-complex="15pt" style:font-weight-complex="bold"/>
    </style:style>
    <style:style style:name="P439" style:family="paragraph" style:parent-style-name="Standard">
      <style:text-properties fo:font-size="15pt" style:text-underline-style="solid" style:text-underline-width="auto" style:text-underline-color="font-color" officeooo:rsid="00b53b22" officeooo:paragraph-rsid="0269da8b" style:font-size-asian="15pt" style:font-size-complex="15pt"/>
    </style:style>
    <style:style style:name="P440" style:family="paragraph" style:parent-style-name="Standard">
      <style:text-properties fo:font-size="15pt" officeooo:paragraph-rsid="0269da8b" style:font-size-asian="15pt" style:font-size-complex="15pt"/>
    </style:style>
    <style:style style:name="P441" style:family="paragraph" style:parent-style-name="Standard">
      <style:text-properties fo:font-size="15pt" officeooo:paragraph-rsid="0375ff29" style:font-size-asian="15pt" style:font-size-complex="15pt"/>
    </style:style>
    <style:style style:name="P442" style:family="paragraph" style:parent-style-name="Standard">
      <style:paragraph-properties fo:break-before="page"/>
      <style:text-properties fo:color="#c9211e" loext:opacity="100%" fo:font-size="15pt" officeooo:paragraph-rsid="026bbeec" style:font-size-asian="15pt" style:font-size-complex="15pt"/>
    </style:style>
    <style:style style:name="P443" style:family="paragraph" style:parent-style-name="Standard">
      <style:text-properties fo:color="#c9211e" loext:opacity="100%" fo:font-size="15pt" style:text-underline-style="none" officeooo:paragraph-rsid="026bbeec" style:font-size-asian="15pt" style:font-size-complex="15pt"/>
    </style:style>
    <style:style style:name="P444" style:family="paragraph" style:parent-style-name="Standard">
      <style:text-properties fo:font-size="6pt" style:text-underline-style="none" officeooo:paragraph-rsid="026bbeec" style:font-size-asian="6pt" style:font-size-complex="6pt"/>
    </style:style>
    <style:style style:name="P445" style:family="paragraph" style:parent-style-name="Standard">
      <style:text-properties fo:font-size="15pt" style:text-underline-style="solid" style:text-underline-width="auto" style:text-underline-color="font-color" fo:font-weight="bold" officeooo:rsid="0362f432" officeooo:paragraph-rsid="026bbeec" style:font-size-asian="15pt" style:font-weight-asian="bold" style:font-size-complex="15pt" style:font-weight-complex="bold"/>
    </style:style>
    <style:style style:name="P446" style:family="paragraph" style:parent-style-name="Standard">
      <style:text-properties fo:font-size="6pt" style:text-underline-style="none" officeooo:rsid="00b53b22" officeooo:paragraph-rsid="026bbeec" style:font-size-asian="6pt" style:font-size-complex="6pt"/>
    </style:style>
    <style:style style:name="P447" style:family="paragraph" style:parent-style-name="Standard">
      <style:text-properties fo:font-size="15pt" style:text-underline-style="solid" style:text-underline-width="auto" style:text-underline-color="font-color" officeooo:rsid="00b53b22" officeooo:paragraph-rsid="026bbeec" style:font-size-asian="15pt" style:font-size-complex="15pt"/>
    </style:style>
    <style:style style:name="P448" style:family="paragraph" style:parent-style-name="Standard">
      <style:text-properties fo:font-size="15pt" officeooo:paragraph-rsid="026bbeec" style:font-size-asian="15pt" style:font-size-complex="15pt"/>
    </style:style>
    <style:style style:name="P449" style:family="paragraph" style:parent-style-name="Standard">
      <style:text-properties fo:font-size="6pt" officeooo:paragraph-rsid="026bbeec" style:font-size-asian="6pt" style:font-size-complex="6pt"/>
    </style:style>
    <style:style style:name="P450" style:family="paragraph" style:parent-style-name="Standard">
      <style:text-properties fo:font-size="14pt" style:text-underline-style="solid" style:text-underline-width="auto" style:text-underline-color="font-color" officeooo:rsid="007c94d8" officeooo:paragraph-rsid="026bbeec" style:font-size-asian="14pt" style:font-size-complex="14pt"/>
    </style:style>
    <style:style style:name="P451" style:family="paragraph" style:parent-style-name="Standard">
      <style:text-properties fo:font-size="14pt" officeooo:paragraph-rsid="026bbeec" style:font-size-asian="14pt" style:font-size-complex="14pt"/>
    </style:style>
    <style:style style:name="P452" style:family="paragraph" style:parent-style-name="Standard">
      <style:text-properties fo:font-size="14pt" officeooo:paragraph-rsid="026d9ea3" style:font-size-asian="14pt" style:font-size-complex="14pt"/>
    </style:style>
    <style:style style:name="P453" style:family="paragraph" style:parent-style-name="Standard">
      <style:text-properties fo:font-size="14pt" officeooo:rsid="008381cd" officeooo:paragraph-rsid="026d9ea3" style:font-size-asian="14pt" style:font-size-complex="14pt"/>
    </style:style>
    <style:style style:name="P454" style:family="paragraph" style:parent-style-name="Standard">
      <style:text-properties fo:color="#c9211e" loext:opacity="100%" fo:font-size="6pt" style:text-underline-style="none" fo:font-weight="bold" officeooo:rsid="01ae5e11" officeooo:paragraph-rsid="026bbeec" style:font-size-asian="6pt" style:font-weight-asian="bold" style:font-size-complex="6pt" style:font-weight-complex="bold"/>
    </style:style>
    <style:style style:name="P455" style:family="paragraph" style:parent-style-name="Standard">
      <style:text-properties fo:font-size="14pt" officeooo:paragraph-rsid="026e53cc" style:font-size-asian="14pt" style:font-size-complex="14pt"/>
    </style:style>
    <style:style style:name="P456" style:family="paragraph" style:parent-style-name="Standard">
      <style:text-properties fo:color="#000000" loext:opacity="100%" fo:font-size="14pt" style:text-underline-style="none" fo:font-weight="normal" officeooo:rsid="00926f49" officeooo:paragraph-rsid="026bbeec" style:font-size-asian="14pt" style:font-weight-asian="normal" style:font-size-complex="14pt" style:font-weight-complex="normal"/>
    </style:style>
    <style:style style:name="P457" style:family="paragraph" style:parent-style-name="Standard">
      <style:paragraph-properties fo:break-before="page"/>
      <style:text-properties fo:color="#c9211e" loext:opacity="100%" fo:font-size="15pt" style:text-underline-style="none" fo:font-weight="bold" officeooo:rsid="01bb5eb2" officeooo:paragraph-rsid="026f822c" style:font-size-asian="15pt" style:font-weight-asian="bold" style:font-size-complex="15pt" style:font-weight-complex="bold"/>
    </style:style>
    <style:style style:name="P458" style:family="paragraph" style:parent-style-name="Standard">
      <style:text-properties fo:color="#c9211e" loext:opacity="100%" fo:font-size="15pt" style:text-underline-style="none" officeooo:rsid="00b53b22" officeooo:paragraph-rsid="026f822c" style:font-size-asian="15pt" style:font-size-complex="15pt"/>
    </style:style>
    <style:style style:name="P459" style:family="paragraph" style:parent-style-name="Standard">
      <style:text-properties fo:font-size="6pt" style:text-underline-style="none" officeooo:paragraph-rsid="026f822c" style:font-size-asian="6pt" style:font-size-complex="6pt"/>
    </style:style>
    <style:style style:name="P460" style:family="paragraph" style:parent-style-name="Standard">
      <style:text-properties fo:font-size="15pt" style:text-underline-style="solid" style:text-underline-width="auto" style:text-underline-color="font-color" officeooo:rsid="0362f432" officeooo:paragraph-rsid="026f822c" style:font-size-asian="15pt" style:font-size-complex="15pt"/>
    </style:style>
    <style:style style:name="P461" style:family="paragraph" style:parent-style-name="Standard">
      <style:text-properties fo:font-size="6pt" style:text-underline-style="none" officeooo:rsid="00b53b22" officeooo:paragraph-rsid="026f822c" style:font-size-asian="6pt" style:font-size-complex="6pt"/>
    </style:style>
    <style:style style:name="P462" style:family="paragraph" style:parent-style-name="Standard">
      <style:text-properties fo:font-size="15pt" style:text-underline-style="solid" style:text-underline-width="auto" style:text-underline-color="font-color" officeooo:rsid="00b53b22" officeooo:paragraph-rsid="026f822c" style:font-size-asian="15pt" style:font-size-complex="15pt"/>
    </style:style>
    <style:style style:name="P463" style:family="paragraph" style:parent-style-name="Standard">
      <style:text-properties fo:font-size="15pt" style:text-underline-style="none" officeooo:rsid="00b53b22" officeooo:paragraph-rsid="026f822c" style:font-size-asian="15pt" style:font-size-complex="15pt"/>
    </style:style>
    <style:style style:name="P464" style:family="paragraph" style:parent-style-name="Standard">
      <style:text-properties fo:font-size="15pt" style:text-underline-style="none" officeooo:rsid="00b53b22" officeooo:paragraph-rsid="0375ff29" style:font-size-asian="15pt" style:font-size-complex="15pt"/>
    </style:style>
    <style:style style:name="P465" style:family="paragraph" style:parent-style-name="Standard">
      <style:text-properties fo:font-size="15pt" style:text-underline-style="none" officeooo:rsid="00b53b22" officeooo:paragraph-rsid="027187fc" style:font-size-asian="15pt" style:font-size-complex="15pt"/>
    </style:style>
    <style:style style:name="P466" style:family="paragraph" style:parent-style-name="Standard">
      <style:text-properties fo:font-size="15pt" style:text-underline-style="none" fo:font-weight="normal" officeooo:rsid="03c1ee35" officeooo:paragraph-rsid="026f822c" style:font-size-asian="15pt" style:font-weight-asian="normal" style:font-size-complex="15pt" style:font-weight-complex="normal"/>
    </style:style>
    <style:style style:name="P467" style:family="paragraph" style:parent-style-name="Standard">
      <style:text-properties fo:color="#c9211e" loext:opacity="100%" fo:font-size="6pt" style:text-underline-style="none" officeooo:rsid="00b53b22" officeooo:paragraph-rsid="026f822c" style:font-size-asian="6pt" style:font-size-complex="6pt"/>
    </style:style>
    <style:style style:name="P468" style:family="paragraph" style:parent-style-name="Standard">
      <style:text-properties fo:font-size="15pt" style:text-underline-style="none" officeooo:rsid="00b53b22" officeooo:paragraph-rsid="0271f5bf" style:font-size-asian="15pt" style:font-size-complex="15pt"/>
    </style:style>
    <style:style style:name="P469" style:family="paragraph" style:parent-style-name="Standard">
      <style:text-properties fo:color="#c9211e" loext:opacity="100%" fo:font-size="15pt" style:text-underline-style="none" fo:font-weight="bold" officeooo:rsid="01bb5eb2" officeooo:paragraph-rsid="026f822c" style:font-size-asian="15pt" style:font-weight-asian="bold" style:font-size-complex="15pt" style:font-weight-complex="bold"/>
    </style:style>
    <style:style style:name="P470" style:family="paragraph" style:parent-style-name="Standard">
      <style:text-properties fo:font-size="15pt" style:text-underline-style="none" fo:font-weight="normal" officeooo:rsid="01be5ac5" officeooo:paragraph-rsid="026f822c" style:font-size-asian="15pt" style:font-weight-asian="normal" style:font-size-complex="15pt" style:font-weight-complex="normal"/>
    </style:style>
    <style:style style:name="P471" style:family="paragraph" style:parent-style-name="Standard">
      <style:text-properties fo:font-size="15pt" style:text-underline-style="none" officeooo:rsid="00b53b22" officeooo:paragraph-rsid="02742028" style:font-size-asian="15pt" style:font-size-complex="15pt"/>
    </style:style>
    <style:style style:name="P472" style:family="paragraph" style:parent-style-name="Standard">
      <style:text-properties fo:font-size="13pt" style:text-underline-style="solid" style:text-underline-width="auto" style:text-underline-color="font-color" officeooo:rsid="00b53b22" officeooo:paragraph-rsid="026f822c" style:font-size-asian="13pt" style:font-size-complex="13pt"/>
    </style:style>
    <style:style style:name="P473" style:family="paragraph" style:parent-style-name="Standard">
      <style:text-properties fo:font-size="13pt" style:text-underline-style="none" officeooo:rsid="00b53b22" officeooo:paragraph-rsid="026f822c" style:font-size-asian="13pt" style:font-size-complex="13pt"/>
    </style:style>
    <style:style style:name="P474" style:family="paragraph" style:parent-style-name="Standard">
      <style:text-properties fo:color="#000000" loext:opacity="100%" fo:font-size="13pt" style:text-underline-style="none" officeooo:rsid="01c8d27a" officeooo:paragraph-rsid="026f822c" style:font-size-asian="13pt" style:font-size-complex="13pt"/>
    </style:style>
    <style:style style:name="P475" style:family="paragraph" style:parent-style-name="Standard">
      <style:paragraph-properties fo:text-align="left" style:justify-single-word="false" fo:break-before="page"/>
      <style:text-properties fo:font-size="24pt" style:text-underline-style="none" fo:font-weight="bold" officeooo:rsid="01131ac4" officeooo:paragraph-rsid="01131ac4" style:font-size-asian="24pt" style:font-weight-asian="bold" style:font-size-complex="24pt" style:font-weight-complex="bold"/>
    </style:style>
    <style:style style:name="P476" style:family="paragraph" style:parent-style-name="Standard">
      <style:text-properties style:font-name="Carolingia" fo:font-size="15pt" style:text-underline-style="none" fo:font-weight="normal" officeooo:rsid="01034e99" officeooo:paragraph-rsid="03b9979e" style:font-size-asian="15pt" style:font-weight-asian="normal" style:font-size-complex="15pt" style:font-weight-complex="normal"/>
    </style:style>
    <style:style style:name="P477" style:family="paragraph" style:parent-style-name="Standard">
      <style:text-properties style:font-name="Carolingia" fo:font-size="15pt" style:text-underline-style="none" fo:font-weight="normal" officeooo:rsid="000333b2" officeooo:paragraph-rsid="02749f8a" style:font-size-asian="15pt" style:font-weight-asian="normal" style:font-size-complex="15pt" style:font-weight-complex="normal"/>
    </style:style>
    <style:style style:name="P478" style:family="paragraph" style:parent-style-name="Standard">
      <style:text-properties style:font-name="Carolingia" fo:font-size="15pt" style:text-underline-style="none" fo:font-weight="normal" officeooo:rsid="000333b2" officeooo:paragraph-rsid="03b9979e" style:font-size-asian="15pt" style:font-weight-asian="normal" style:font-size-complex="15pt" style:font-weight-complex="normal"/>
    </style:style>
    <style:style style:name="P479" style:family="paragraph" style:parent-style-name="Standard">
      <style:text-properties style:font-name="Carolingia" fo:font-size="15pt" style:text-underline-style="none" fo:font-weight="normal" officeooo:rsid="000333b2" officeooo:paragraph-rsid="042454d8" style:font-size-asian="15pt" style:font-weight-asian="normal" style:font-size-complex="15pt" style:font-weight-complex="normal"/>
    </style:style>
    <style:style style:name="P480" style:family="paragraph" style:parent-style-name="Standard">
      <style:text-properties style:font-name="Carolingia" fo:font-size="15pt" style:text-underline-style="none" fo:font-weight="normal" officeooo:rsid="0004722d" officeooo:paragraph-rsid="02749f8a" style:font-size-asian="15pt" style:font-weight-asian="normal" style:font-size-complex="15pt" style:font-weight-complex="normal"/>
    </style:style>
    <style:style style:name="P481" style:family="paragraph" style:parent-style-name="Standard">
      <style:text-properties style:font-name="Carolingia" fo:font-size="15pt" style:text-underline-style="none" fo:font-weight="normal" officeooo:rsid="0004722d" officeooo:paragraph-rsid="0425f4db" style:font-size-asian="15pt" style:font-weight-asian="normal" style:font-size-complex="15pt" style:font-weight-complex="normal"/>
    </style:style>
    <style:style style:name="P482" style:family="paragraph" style:parent-style-name="Standard">
      <style:text-properties style:font-name="Carolingia" fo:font-size="15pt" style:text-underline-style="none" fo:font-weight="normal" officeooo:rsid="0005c2bd" officeooo:paragraph-rsid="02749f8a" style:font-size-asian="15pt" style:font-weight-asian="normal" style:font-size-complex="15pt" style:font-weight-complex="normal"/>
    </style:style>
    <style:style style:name="P483" style:family="paragraph" style:parent-style-name="Standard">
      <style:text-properties style:font-name="Carolingia" fo:font-size="15pt" style:text-underline-style="none" fo:font-weight="normal" officeooo:rsid="0005c2bd" officeooo:paragraph-rsid="03b9c1f7" style:font-size-asian="15pt" style:font-weight-asian="normal" style:font-size-complex="15pt" style:font-weight-complex="normal"/>
    </style:style>
    <style:style style:name="P484" style:family="paragraph" style:parent-style-name="Standard">
      <style:paragraph-properties fo:text-align="left" style:justify-single-word="false"/>
      <style:text-properties fo:color="#000000" loext:opacity="100%" style:font-name="Carolingia" fo:font-size="15pt" officeooo:paragraph-rsid="03b9979e" style:font-size-asian="15pt" style:font-size-complex="15pt"/>
    </style:style>
    <style:style style:name="P485" style:family="paragraph" style:parent-style-name="Standard">
      <style:text-properties style:font-name="Carolingia" fo:font-size="15pt" style:text-underline-style="none" fo:font-weight="normal" officeooo:rsid="0005c2bd" officeooo:paragraph-rsid="03b9979e" style:font-size-asian="15pt" style:font-weight-asian="normal" style:font-size-complex="15pt" style:font-weight-complex="normal"/>
    </style:style>
    <style:style style:name="P486" style:family="paragraph" style:parent-style-name="Standard">
      <style:paragraph-properties fo:text-align="left" style:justify-single-word="false"/>
      <style:text-properties fo:color="#000000" loext:opacity="100%" style:font-name="Carolingia" fo:font-size="15pt" fo:font-weight="normal" officeooo:paragraph-rsid="03b9979e" style:font-size-asian="15pt" style:font-weight-asian="normal" style:font-size-complex="15pt" style:font-weight-complex="normal"/>
    </style:style>
    <style:style style:name="P487" style:family="paragraph" style:parent-style-name="Standard">
      <style:text-properties fo:font-size="15pt" style:text-underline-style="none" fo:font-weight="normal" officeooo:rsid="0005c2bd" officeooo:paragraph-rsid="03f1c3c3" style:font-size-asian="15pt" style:font-weight-asian="normal" style:font-size-complex="15pt" style:font-weight-complex="normal"/>
    </style:style>
    <style:style style:name="P488" style:family="paragraph" style:parent-style-name="Standard">
      <style:paragraph-properties fo:text-align="left" style:justify-single-word="false"/>
      <style:text-properties fo:color="#000000" loext:opacity="100%" style:font-name="Carolingia" fo:font-size="15pt" style:text-underline-style="solid" style:text-underline-width="auto" style:text-underline-color="font-color" fo:font-weight="normal" officeooo:paragraph-rsid="03bb0cb3" style:font-size-asian="15pt" style:font-weight-asian="normal" style:font-size-complex="15pt" style:font-weight-complex="normal"/>
    </style:style>
    <style:style style:name="P489" style:family="paragraph" style:parent-style-name="Standard">
      <style:paragraph-properties fo:text-align="left" style:justify-single-word="false"/>
      <style:text-properties fo:color="#000000" loext:opacity="100%" style:font-name="Carolingia" fo:font-size="15pt" style:text-underline-style="solid" style:text-underline-width="auto" style:text-underline-color="font-color" fo:font-weight="normal" officeooo:paragraph-rsid="042c5af8" style:font-size-asian="15pt" style:font-weight-asian="normal" style:font-size-complex="15pt" style:font-weight-complex="normal"/>
    </style:style>
    <style:style style:name="P490" style:family="paragraph" style:parent-style-name="Standard">
      <style:text-properties fo:font-size="15pt" style:text-underline-style="none" fo:font-weight="bold" officeooo:rsid="00e195de" officeooo:paragraph-rsid="042c5af8" style:font-size-asian="15pt" style:font-weight-asian="bold" style:font-size-complex="15pt" style:font-weight-complex="bold"/>
    </style:style>
    <style:style style:name="P491" style:family="paragraph" style:parent-style-name="Standard">
      <style:text-properties fo:font-size="15pt" style:text-underline-style="none" fo:font-weight="bold" officeooo:rsid="00e195de" officeooo:paragraph-rsid="02a38bec" style:font-size-asian="15pt" style:font-weight-asian="bold" style:font-size-complex="15pt" style:font-weight-complex="bold"/>
    </style:style>
    <style:style style:name="P492" style:family="paragraph" style:parent-style-name="Standard">
      <style:text-properties fo:font-size="15pt" style:text-underline-style="none" fo:font-weight="normal" officeooo:rsid="0005c2bd" officeooo:paragraph-rsid="0274d6c6" style:font-size-asian="15pt" style:font-weight-asian="normal" style:font-size-complex="15pt" style:font-weight-complex="normal"/>
    </style:style>
    <style:style style:name="P493" style:family="paragraph" style:parent-style-name="Standard">
      <style:text-properties fo:font-size="15pt" style:text-underline-style="none" fo:font-weight="bold" officeooo:rsid="0104ebf3" officeooo:paragraph-rsid="03390d92" style:font-size-asian="15pt" style:font-weight-asian="bold" style:font-size-complex="15pt" style:font-weight-complex="bold"/>
    </style:style>
    <style:style style:name="P494" style:family="paragraph" style:parent-style-name="Standard">
      <style:paragraph-properties fo:text-align="left" style:justify-single-word="false"/>
      <style:text-properties fo:color="#000000" loext:opacity="100%" style:font-name="Carolingia" fo:font-size="15pt" fo:font-weight="normal" officeooo:paragraph-rsid="03bb0cb3" style:font-size-asian="15pt" style:font-weight-asian="normal" style:font-size-complex="15pt" style:font-weight-complex="normal"/>
    </style:style>
    <style:style style:name="P495" style:family="paragraph" style:parent-style-name="Standard">
      <style:text-properties officeooo:paragraph-rsid="011c81cc"/>
    </style:style>
    <style:style style:name="P496" style:family="paragraph" style:parent-style-name="Table_20_Contents">
      <style:paragraph-properties fo:text-align="center" style:justify-single-word="false"/>
      <style:text-properties fo:font-size="14pt" fo:font-weight="bold" officeooo:rsid="012495cb" officeooo:paragraph-rsid="012495cb" style:font-size-asian="14pt" style:font-weight-asian="bold" style:font-size-complex="14pt" style:font-weight-complex="bold"/>
    </style:style>
    <style:style style:name="P497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4a6e67b" style:font-size-asian="15pt" style:font-weight-asian="bold" style:font-size-complex="15pt" style:font-weight-complex="bold"/>
    </style:style>
    <style:style style:name="P498" style:family="paragraph" style:parent-style-name="Table_20_Contents">
      <style:paragraph-properties fo:text-align="center" style:justify-single-word="false"/>
      <style:text-properties fo:font-size="14pt" officeooo:rsid="00e73d7d" officeooo:paragraph-rsid="012495cb" style:font-size-asian="14pt" style:font-size-complex="14pt"/>
    </style:style>
    <style:style style:name="P499" style:family="paragraph" style:parent-style-name="Table_20_Contents">
      <style:paragraph-properties fo:text-align="center" style:justify-single-word="false"/>
      <style:text-properties fo:font-size="14pt" officeooo:rsid="003f7803" officeooo:paragraph-rsid="012495cb" style:font-size-asian="14pt" style:font-size-complex="14pt"/>
    </style:style>
    <style:style style:name="P500" style:family="paragraph" style:parent-style-name="Table_20_Contents">
      <style:paragraph-properties fo:text-align="center" style:justify-single-word="false"/>
      <style:text-properties fo:font-size="14pt" officeooo:rsid="0008cba6" officeooo:paragraph-rsid="012495cb" style:font-size-asian="14pt" style:font-size-complex="14pt"/>
    </style:style>
    <style:style style:name="P501" style:family="paragraph" style:parent-style-name="Table_20_Contents">
      <style:paragraph-properties fo:text-align="center" style:justify-single-word="false"/>
      <style:text-properties fo:font-size="14pt" officeooo:rsid="012495cb" officeooo:paragraph-rsid="012495cb" style:font-size-asian="14pt" style:font-size-complex="14pt"/>
    </style:style>
    <style:style style:name="P502" style:family="paragraph" style:parent-style-name="Table_20_Contents">
      <style:paragraph-properties fo:text-align="right" style:justify-single-word="false"/>
      <style:text-properties fo:font-size="14pt" officeooo:rsid="0008cba6" officeooo:paragraph-rsid="04a6e67b" style:font-size-asian="14pt" style:font-size-complex="14pt"/>
    </style:style>
    <style:style style:name="P503" style:family="paragraph" style:parent-style-name="Table_20_Contents">
      <style:paragraph-properties fo:text-align="center" style:justify-single-word="false"/>
      <style:text-properties fo:font-size="14pt" fo:font-weight="normal" officeooo:rsid="012495cb" officeooo:paragraph-rsid="012495cb" style:font-size-asian="14pt" style:font-weight-asian="normal" style:font-size-complex="14pt" style:font-weight-complex="normal"/>
    </style:style>
    <style:style style:name="P504" style:family="paragraph" style:parent-style-name="Standard">
      <style:text-properties fo:font-size="6pt" style:text-underline-style="none" fo:font-weight="normal" officeooo:rsid="01298765" officeooo:paragraph-rsid="02999fd9" style:font-size-asian="6pt" style:font-weight-asian="normal" style:font-size-complex="6pt" style:font-weight-complex="normal"/>
    </style:style>
    <style:style style:name="P505" style:family="paragraph" style:parent-style-name="Standard">
      <style:text-properties fo:font-size="12pt" style:text-underline-style="none" fo:font-weight="bold" officeooo:rsid="002f88c8" officeooo:paragraph-rsid="04038d66" style:font-size-asian="12pt" style:font-weight-asian="bold" style:font-size-complex="12pt" style:font-weight-complex="bold"/>
    </style:style>
    <style:style style:name="P506" style:family="paragraph" style:parent-style-name="Standard">
      <style:text-properties fo:font-size="12pt" style:text-underline-style="none" fo:font-weight="normal" officeooo:rsid="002f88c8" officeooo:paragraph-rsid="0459ba5f" style:font-size-asian="12pt" style:font-weight-asian="normal" style:font-size-complex="12pt" style:font-weight-complex="normal"/>
    </style:style>
    <style:style style:name="P507" style:family="paragraph" style:parent-style-name="Standard">
      <style:text-properties fo:font-size="12pt" officeooo:paragraph-rsid="0459ba5f" style:font-size-asian="12pt" style:font-size-complex="12pt"/>
    </style:style>
    <style:style style:name="P508" style:family="paragraph" style:parent-style-name="Standard">
      <style:text-properties fo:font-size="12pt" style:text-underline-style="solid" style:text-underline-width="auto" style:text-underline-color="font-color" fo:font-weight="normal" officeooo:rsid="023369cb" officeooo:paragraph-rsid="04063d21" style:font-size-asian="12pt" style:font-weight-asian="normal" style:font-size-complex="12pt" style:font-weight-complex="normal"/>
    </style:style>
    <style:style style:name="P509" style:family="paragraph" style:parent-style-name="Standard">
      <style:paragraph-properties fo:text-align="left" style:justify-single-word="false"/>
      <style:text-properties fo:font-size="12pt" officeooo:paragraph-rsid="04063d21" style:font-size-asian="12pt" style:font-size-complex="12pt"/>
    </style:style>
    <style:style style:name="P510" style:family="paragraph" style:parent-style-name="Standard">
      <style:text-properties fo:font-size="12pt" style:text-underline-style="none" fo:font-weight="bold" officeooo:rsid="000a2a9b" officeooo:paragraph-rsid="04063d21" style:font-size-asian="12pt" style:font-weight-asian="bold" style:font-size-complex="12pt" style:font-weight-complex="bold"/>
    </style:style>
    <style:style style:name="P511" style:family="paragraph" style:parent-style-name="Standard">
      <style:text-properties fo:font-size="15pt" style:text-underline-style="solid" style:text-underline-width="auto" style:text-underline-color="font-color" fo:font-weight="bold" officeooo:rsid="00e92cb2" officeooo:paragraph-rsid="03f5bb4c" style:font-size-asian="15pt" style:font-weight-asian="bold" style:font-size-complex="15pt" style:font-weight-complex="bold"/>
    </style:style>
    <style:style style:name="P512" style:family="paragraph" style:parent-style-name="Standard">
      <style:text-properties fo:font-size="13pt" style:text-underline-style="none" fo:font-weight="normal" officeooo:rsid="00e92cb2" officeooo:paragraph-rsid="01ee8084" style:font-size-asian="13pt" style:font-weight-asian="normal" style:font-size-complex="13pt" style:font-weight-complex="normal"/>
    </style:style>
    <style:style style:name="P513" style:family="paragraph" style:parent-style-name="Standard">
      <style:paragraph-properties fo:break-before="page"/>
      <style:text-properties fo:font-size="15pt" style:text-underline-style="solid" style:text-underline-width="auto" style:text-underline-color="font-color" fo:font-weight="bold" officeooo:rsid="00e92cb2" officeooo:paragraph-rsid="03f5bb4c" style:font-size-asian="15pt" style:font-weight-asian="bold" style:font-size-complex="15pt" style:font-weight-complex="bold"/>
    </style:style>
    <style:style style:name="P514" style:family="paragraph" style:parent-style-name="Standard">
      <style:text-properties fo:font-size="6pt" style:text-underline-style="none" fo:font-weight="normal" officeooo:rsid="01298765" officeooo:paragraph-rsid="029b7887" style:font-size-asian="6pt" style:font-weight-asian="normal" style:font-size-complex="6pt" style:font-weight-complex="normal"/>
    </style:style>
    <style:style style:name="P515" style:family="paragraph" style:parent-style-name="Standard">
      <style:text-properties fo:font-size="13pt" style:text-underline-style="none" fo:font-weight="normal" officeooo:rsid="00e92cb2" officeooo:paragraph-rsid="03f5bb4c" style:font-size-asian="13pt" style:font-weight-asian="normal" style:font-size-complex="13pt" style:font-weight-complex="normal"/>
    </style:style>
    <style:style style:name="P516" style:family="paragraph" style:parent-style-name="Standard">
      <style:paragraph-properties fo:break-before="page"/>
      <style:text-properties fo:color="#c9211e" loext:opacity="100%" fo:font-size="15pt" fo:font-weight="bold" officeooo:rsid="00b53b22" officeooo:paragraph-rsid="0274dbd2" style:font-size-asian="15pt" style:font-weight-asian="bold" style:font-size-complex="15pt" style:font-weight-complex="bold"/>
    </style:style>
    <style:style style:name="P517" style:family="paragraph" style:parent-style-name="Standard">
      <style:text-properties fo:color="#c9211e" loext:opacity="100%" fo:font-size="15pt" officeooo:paragraph-rsid="0274dbd2" style:font-size-asian="15pt" style:font-size-complex="15pt"/>
    </style:style>
    <style:style style:name="P518" style:family="paragraph" style:parent-style-name="Standard">
      <style:text-properties fo:font-size="15pt" style:text-underline-style="solid" style:text-underline-width="auto" style:text-underline-color="font-color" officeooo:paragraph-rsid="0274dbd2" style:font-size-asian="15pt" style:font-size-complex="15pt"/>
    </style:style>
    <style:style style:name="P519" style:family="paragraph" style:parent-style-name="Standard">
      <style:text-properties fo:font-size="15pt" style:text-underline-style="solid" style:text-underline-width="auto" style:text-underline-color="font-color" fo:font-weight="bold" officeooo:rsid="0362f432" officeooo:paragraph-rsid="0274dbd2" style:font-size-asian="15pt" style:font-weight-asian="bold" style:font-size-complex="15pt" style:font-weight-complex="bold"/>
    </style:style>
    <style:style style:name="P520" style:family="paragraph" style:parent-style-name="Standard">
      <style:text-properties fo:font-size="15pt" style:text-underline-style="solid" style:text-underline-width="auto" style:text-underline-color="font-color" officeooo:rsid="00b53b22" officeooo:paragraph-rsid="0274dbd2" style:font-size-asian="15pt" style:font-size-complex="15pt"/>
    </style:style>
    <style:style style:name="P521" style:family="paragraph" style:parent-style-name="Standard">
      <style:text-properties fo:font-size="15pt" officeooo:paragraph-rsid="0274dbd2" style:font-size-asian="15pt" style:font-size-complex="15pt"/>
    </style:style>
    <style:style style:name="P522" style:family="paragraph" style:parent-style-name="Standard">
      <style:paragraph-properties fo:break-before="page"/>
      <style:text-properties fo:color="#c9211e" loext:opacity="100%" fo:font-size="15pt" officeooo:paragraph-rsid="0274dbd2" style:font-size-asian="15pt" style:font-size-complex="15pt"/>
    </style:style>
    <style:style style:name="P523" style:family="paragraph" style:parent-style-name="Standard">
      <style:text-properties fo:color="#c9211e" loext:opacity="100%" fo:font-size="15pt" style:text-underline-style="none" officeooo:paragraph-rsid="0274dbd2" style:font-size-asian="15pt" style:font-size-complex="15pt"/>
    </style:style>
    <style:style style:name="P524" style:family="paragraph" style:parent-style-name="Standard">
      <style:text-properties fo:font-size="6pt" style:text-underline-style="none" officeooo:paragraph-rsid="0274dbd2" style:font-size-asian="6pt" style:font-size-complex="6pt"/>
    </style:style>
    <style:style style:name="P525" style:family="paragraph" style:parent-style-name="Standard">
      <style:text-properties fo:font-size="6pt" style:text-underline-style="none" officeooo:rsid="00b53b22" officeooo:paragraph-rsid="0274dbd2" style:font-size-asian="6pt" style:font-size-complex="6pt"/>
    </style:style>
    <style:style style:name="P526" style:family="paragraph" style:parent-style-name="Standard">
      <style:text-properties fo:font-size="6pt" officeooo:paragraph-rsid="0274dbd2" style:font-size-asian="6pt" style:font-size-complex="6pt"/>
    </style:style>
    <style:style style:name="P527" style:family="paragraph" style:parent-style-name="Standard">
      <style:text-properties fo:font-size="14pt" style:text-underline-style="solid" style:text-underline-width="auto" style:text-underline-color="font-color" officeooo:rsid="007c94d8" officeooo:paragraph-rsid="0274dbd2" style:font-size-asian="14pt" style:font-size-complex="14pt"/>
    </style:style>
    <style:style style:name="P528" style:family="paragraph" style:parent-style-name="Standard">
      <style:text-properties fo:font-size="14pt" officeooo:paragraph-rsid="0274dbd2" style:font-size-asian="14pt" style:font-size-complex="14pt"/>
    </style:style>
    <style:style style:name="P529" style:family="paragraph" style:parent-style-name="Standard">
      <style:text-properties fo:font-size="14pt" officeooo:rsid="008381cd" officeooo:paragraph-rsid="0274dbd2" style:font-size-asian="14pt" style:font-size-complex="14pt"/>
    </style:style>
    <style:style style:name="P530" style:family="paragraph" style:parent-style-name="Standard">
      <style:text-properties fo:color="#c9211e" loext:opacity="100%" fo:font-size="6pt" style:text-underline-style="none" fo:font-weight="bold" officeooo:rsid="01ae5e11" officeooo:paragraph-rsid="0274dbd2" style:font-size-asian="6pt" style:font-weight-asian="bold" style:font-size-complex="6pt" style:font-weight-complex="bold"/>
    </style:style>
    <style:style style:name="P531" style:family="paragraph" style:parent-style-name="Standard">
      <style:text-properties fo:color="#000000" loext:opacity="100%" fo:font-size="14pt" style:text-underline-style="none" fo:font-weight="normal" officeooo:rsid="00926f49" officeooo:paragraph-rsid="0274dbd2" style:font-size-asian="14pt" style:font-weight-asian="normal" style:font-size-complex="14pt" style:font-weight-complex="normal"/>
    </style:style>
    <style:style style:name="P532" style:family="paragraph" style:parent-style-name="Standard">
      <style:paragraph-properties fo:break-before="page"/>
      <style:text-properties fo:color="#c9211e" loext:opacity="100%" fo:font-size="15pt" style:text-underline-style="none" fo:font-weight="bold" officeooo:rsid="01bb5eb2" officeooo:paragraph-rsid="0274dbd2" style:font-size-asian="15pt" style:font-weight-asian="bold" style:font-size-complex="15pt" style:font-weight-complex="bold"/>
    </style:style>
    <style:style style:name="P533" style:family="paragraph" style:parent-style-name="Standard">
      <style:text-properties fo:color="#c9211e" loext:opacity="100%" fo:font-size="15pt" style:text-underline-style="none" officeooo:rsid="00b53b22" officeooo:paragraph-rsid="0274dbd2" style:font-size-asian="15pt" style:font-size-complex="15pt"/>
    </style:style>
    <style:style style:name="P534" style:family="paragraph" style:parent-style-name="Standard">
      <style:text-properties fo:font-size="15pt" style:text-underline-style="solid" style:text-underline-width="auto" style:text-underline-color="font-color" officeooo:rsid="0362f432" officeooo:paragraph-rsid="0274dbd2" style:font-size-asian="15pt" style:font-size-complex="15pt"/>
    </style:style>
    <style:style style:name="P535" style:family="paragraph" style:parent-style-name="Standard">
      <style:text-properties fo:font-size="15pt" style:text-underline-style="none" officeooo:rsid="00b53b22" officeooo:paragraph-rsid="0274dbd2" style:font-size-asian="15pt" style:font-size-complex="15pt"/>
    </style:style>
    <style:style style:name="P536" style:family="paragraph" style:parent-style-name="Standard">
      <style:text-properties fo:font-size="15pt" style:text-underline-style="none" fo:font-weight="normal" officeooo:rsid="03c1ee35" officeooo:paragraph-rsid="0274dbd2" style:font-size-asian="15pt" style:font-weight-asian="normal" style:font-size-complex="15pt" style:font-weight-complex="normal"/>
    </style:style>
    <style:style style:name="P537" style:family="paragraph" style:parent-style-name="Standard">
      <style:text-properties fo:color="#c9211e" loext:opacity="100%" fo:font-size="6pt" style:text-underline-style="none" officeooo:rsid="00b53b22" officeooo:paragraph-rsid="0274dbd2" style:font-size-asian="6pt" style:font-size-complex="6pt"/>
    </style:style>
    <style:style style:name="P538" style:family="paragraph" style:parent-style-name="Standard">
      <style:paragraph-properties fo:text-align="left" style:justify-single-word="false"/>
      <style:text-properties fo:color="#c9211e" loext:opacity="100%" style:font-name="Calibri1" fo:font-size="15pt" style:text-underline-style="none" fo:font-weight="bold" officeooo:rsid="01faedee" officeooo:paragraph-rsid="0274dbd2" style:font-size-asian="15pt" style:font-weight-asian="bold" style:font-size-complex="15pt" style:font-weight-complex="bold"/>
    </style:style>
    <style:style style:name="P539" style:family="paragraph" style:parent-style-name="Standard">
      <style:paragraph-properties fo:text-align="left" style:justify-single-word="false" fo:break-before="page"/>
      <style:text-properties fo:color="#2a6099" loext:opacity="100%" style:font-name="Calibri1" fo:font-size="15pt" style:text-underline-style="none" fo:font-weight="bold" officeooo:rsid="01faedee" officeooo:paragraph-rsid="0350380a" style:font-size-asian="15pt" style:font-weight-asian="bold" style:font-size-complex="15pt" style:font-weight-complex="bold"/>
    </style:style>
    <style:style style:name="P540" style:family="paragraph" style:parent-style-name="Standard">
      <style:paragraph-properties fo:text-align="left" style:justify-single-word="false"/>
      <style:text-properties style:font-name="Calibri1" fo:font-size="13pt" style:text-underline-style="none" fo:font-weight="normal" officeooo:rsid="01faedee" officeooo:paragraph-rsid="0350380a" style:font-size-asian="13pt" style:font-weight-asian="normal" style:font-size-complex="13pt" style:font-weight-complex="normal"/>
    </style:style>
    <style:style style:name="P541" style:family="paragraph" style:parent-style-name="Standard">
      <style:paragraph-properties fo:text-align="left" style:justify-single-word="false"/>
      <style:text-properties style:font-name="Calibri1" fo:font-size="15pt" style:text-underline-style="none" fo:font-weight="bold" officeooo:rsid="01faedee" officeooo:paragraph-rsid="0350380a" style:font-size-asian="15pt" style:font-weight-asian="bold" style:font-size-complex="15pt" style:font-weight-complex="bold"/>
    </style:style>
    <style:style style:name="P542" style:family="paragraph" style:parent-style-name="Standard">
      <style:text-properties fo:font-size="15pt" style:text-underline-style="none" officeooo:rsid="00bfa244" officeooo:paragraph-rsid="0350380a" style:font-size-asian="15pt" style:font-size-complex="15pt"/>
    </style:style>
    <style:style style:name="P543" style:family="paragraph" style:parent-style-name="Standard">
      <style:text-properties fo:color="#c9211e" loext:opacity="100%" fo:font-size="15pt" style:text-underline-style="none" fo:font-weight="bold" officeooo:rsid="00bfa244" officeooo:paragraph-rsid="0350380a" style:font-size-asian="15pt" style:font-weight-asian="bold" style:font-size-complex="15pt" style:font-weight-complex="bold"/>
    </style:style>
    <style:style style:name="P544" style:family="paragraph" style:parent-style-name="Standard">
      <style:paragraph-properties fo:text-align="left" style:justify-single-word="false"/>
      <style:text-properties fo:color="#2a6099" loext:opacity="100%" style:font-name="Calibri1" fo:font-size="15pt" style:text-underline-style="none" fo:font-weight="bold" officeooo:rsid="01faedee" officeooo:paragraph-rsid="0350380a" style:font-size-asian="15pt" style:font-weight-asian="bold" style:font-size-complex="15pt" style:font-weight-complex="bold"/>
    </style:style>
    <style:style style:name="P545" style:family="paragraph" style:parent-style-name="Standard">
      <style:paragraph-properties fo:text-align="left" style:justify-single-word="false"/>
      <style:text-properties fo:color="#2a6099" loext:opacity="100%" style:font-name="Calibri1" fo:font-size="13pt" style:text-underline-style="none" fo:font-weight="normal" officeooo:rsid="01faedee" officeooo:paragraph-rsid="0350380a" style:font-size-asian="13pt" style:font-weight-asian="normal" style:font-size-complex="13pt" style:font-weight-complex="normal"/>
    </style:style>
    <style:style style:name="P546" style:family="paragraph" style:parent-style-name="Standard">
      <style:paragraph-properties fo:text-align="left" style:justify-single-word="false"/>
      <style:text-properties style:font-name="Calibri1" fo:font-size="15pt" style:text-underline-style="none" fo:font-weight="normal" officeooo:rsid="01faedee" officeooo:paragraph-rsid="0350380a" style:font-size-asian="15pt" style:font-weight-asian="normal" style:font-size-complex="15pt" style:font-weight-complex="normal"/>
    </style:style>
    <style:style style:name="P547" style:family="paragraph" style:parent-style-name="Standard">
      <style:paragraph-properties fo:margin-top="0mm" fo:margin-bottom="1.99mm" style:contextual-spacing="false"/>
      <style:text-properties fo:font-size="15pt" style:text-underline-style="none" fo:font-weight="normal" officeooo:rsid="02023b35" officeooo:paragraph-rsid="0350380a" style:font-size-asian="15pt" style:font-weight-asian="normal" style:font-size-complex="15pt" style:font-weight-complex="normal"/>
    </style:style>
    <style:style style:name="P548" style:family="paragraph" style:parent-style-name="Standard">
      <style:text-properties fo:font-size="15pt" style:text-underline-style="none" fo:font-weight="bold" officeooo:rsid="02042644" officeooo:paragraph-rsid="0350380a" style:font-size-asian="15pt" style:font-weight-asian="bold" style:font-size-complex="15pt" style:font-weight-complex="bold"/>
    </style:style>
    <style:style style:name="P549" style:family="paragraph" style:parent-style-name="Standard">
      <style:paragraph-properties fo:margin-top="0mm" fo:margin-bottom="1.99mm" style:contextual-spacing="false"/>
      <style:text-properties fo:color="#000000" loext:opacity="100%" fo:font-size="15pt" style:text-underline-style="none" fo:font-weight="normal" officeooo:rsid="02042644" officeooo:paragraph-rsid="04b46dd2" style:font-size-asian="15pt" style:font-weight-asian="normal" style:font-size-complex="15pt" style:font-weight-complex="normal"/>
    </style:style>
    <style:style style:name="P550" style:family="paragraph" style:parent-style-name="Standard">
      <style:paragraph-properties fo:margin-top="0mm" fo:margin-bottom="1.99mm" style:contextual-spacing="false"/>
      <style:text-properties fo:font-size="15pt" style:text-underline-style="none" fo:font-weight="bold" officeooo:rsid="02042644" officeooo:paragraph-rsid="04b46dd2" style:font-size-asian="15pt" style:font-weight-asian="bold" style:font-size-complex="15pt" style:font-weight-complex="bold"/>
    </style:style>
    <style:style style:name="P551" style:family="paragraph" style:parent-style-name="Standard">
      <style:paragraph-properties fo:text-align="center" style:justify-single-word="false"/>
      <style:text-properties style:font-name="Calibri1" fo:font-size="15pt" style:text-underline-style="none" fo:font-weight="bold" officeooo:rsid="04ad9930" officeooo:paragraph-rsid="04b44c00" style:font-size-asian="15pt" style:font-weight-asian="bold" style:font-size-complex="15pt" style:font-weight-complex="bold"/>
    </style:style>
    <style:style style:name="P552" style:family="paragraph" style:parent-style-name="Standard">
      <style:paragraph-properties fo:text-align="left" style:justify-single-word="false"/>
      <style:text-properties style:font-name="Calibri1" fo:font-size="15pt" style:text-underline-style="solid" style:text-underline-width="auto" style:text-underline-color="font-color" fo:font-weight="bold" officeooo:rsid="04ad9930" officeooo:paragraph-rsid="04b02989" style:font-size-asian="15pt" style:font-weight-asian="bold" style:font-size-complex="15pt" style:font-weight-complex="bold"/>
    </style:style>
    <style:style style:name="P553" style:family="paragraph" style:parent-style-name="Standard">
      <style:paragraph-properties fo:text-align="left" style:justify-single-word="false"/>
      <style:text-properties style:font-name="Calibri1" fo:font-size="15pt" fo:font-weight="bold" officeooo:rsid="04ad9930" officeooo:paragraph-rsid="04b02989" style:font-size-asian="15pt" style:font-weight-asian="bold" style:font-size-complex="15pt" style:font-weight-complex="bold"/>
    </style:style>
    <style:style style:name="T1" style:family="text">
      <style:text-properties fo:font-size="10pt" fo:font-weight="bold" style:font-size-asian="10pt" style:font-weight-asian="bold" style:font-size-complex="10pt" style:font-weight-complex="bold"/>
    </style:style>
    <style:style style:name="T2" style:family="text">
      <style:text-properties fo:font-size="10pt" fo:font-weight="bold" officeooo:rsid="04821d36" style:font-size-asian="10pt" style:font-weight-asian="bold" style:font-size-complex="10pt" style:font-weight-complex="bold"/>
    </style:style>
    <style:style style:name="T3" style:family="text">
      <style:text-properties fo:font-size="10pt" fo:font-weight="bold" officeooo:rsid="047d9eb0" style:font-size-asian="10pt" style:font-weight-asian="bold" style:font-size-complex="10pt" style:font-weight-complex="bold"/>
    </style:style>
    <style:style style:name="T4" style:family="text">
      <style:text-properties fo:font-size="10pt" fo:font-weight="bold" officeooo:rsid="034c5570" style:font-size-asian="10pt" style:font-weight-asian="bold" style:font-size-complex="10pt" style:font-weight-complex="bold"/>
    </style:style>
    <style:style style:name="T5" style:family="text">
      <style:text-properties fo:font-size="10pt" fo:font-weight="bold" officeooo:rsid="046c116d" style:font-size-asian="10pt" style:font-weight-asian="bold" style:font-size-complex="10pt" style:font-weight-complex="bold"/>
    </style:style>
    <style:style style:name="T6" style:family="text">
      <style:text-properties officeooo:rsid="02bcaacd"/>
    </style:style>
    <style:style style:name="T7" style:family="text">
      <style:text-properties officeooo:rsid="0195b842"/>
    </style:style>
    <style:style style:name="T8" style:family="text">
      <style:text-properties fo:color="#c9211e" loext:opacity="100%"/>
    </style:style>
    <style:style style:name="T9" style:family="text">
      <style:text-properties fo:font-style="normal" style:font-style-asian="normal" style:font-style-complex="normal"/>
    </style:style>
    <style:style style:name="T10" style:family="text">
      <style:text-properties fo:font-style="normal" officeooo:rsid="032941ad" style:font-style-asian="normal" style:font-style-complex="normal"/>
    </style:style>
    <style:style style:name="T11" style:family="text">
      <style:text-properties fo:font-style="normal" officeooo:rsid="034bd219" style:font-style-asian="normal" style:font-style-complex="normal"/>
    </style:style>
    <style:style style:name="T12" style:family="text">
      <style:text-properties fo:font-style="normal" officeooo:rsid="04348baf" style:font-style-asian="normal" style:font-style-complex="normal"/>
    </style:style>
    <style:style style:name="T13" style:family="text">
      <style:text-properties fo:font-style="normal" officeooo:rsid="045c2edc" style:font-style-asian="normal" style:font-style-complex="normal"/>
    </style:style>
    <style:style style:name="T14" style:family="text">
      <style:text-properties fo:font-weight="normal" style:font-weight-asian="normal" style:font-weight-complex="normal"/>
    </style:style>
    <style:style style:name="T15" style:family="text">
      <style:text-properties fo:font-weight="normal" officeooo:rsid="01ad6031" style:font-weight-asian="normal" style:font-weight-complex="normal"/>
    </style:style>
    <style:style style:name="T16" style:family="text">
      <style:text-properties fo:font-weight="normal" officeooo:rsid="01ac08c0" style:font-weight-asian="normal" style:font-weight-complex="normal"/>
    </style:style>
    <style:style style:name="T17" style:family="text">
      <style:text-properties fo:font-weight="normal" officeooo:rsid="02816d0e" style:font-weight-asian="normal" style:font-weight-complex="normal"/>
    </style:style>
    <style:style style:name="T18" style:family="text">
      <style:text-properties fo:font-weight="normal" officeooo:rsid="01ad74a9" style:font-weight-asian="normal" style:font-weight-complex="normal"/>
    </style:style>
    <style:style style:name="T19" style:family="text">
      <style:text-properties fo:font-weight="normal" officeooo:rsid="01ac43c4" style:font-weight-asian="normal" style:font-weight-complex="normal"/>
    </style:style>
    <style:style style:name="T20" style:family="text">
      <style:text-properties fo:font-weight="normal" officeooo:rsid="033c667e" style:font-weight-asian="normal" style:font-weight-complex="normal"/>
    </style:style>
    <style:style style:name="T21" style:family="text">
      <style:text-properties fo:font-weight="normal" officeooo:rsid="033dd7d5" style:font-weight-asian="normal" style:font-weight-complex="normal"/>
    </style:style>
    <style:style style:name="T22" style:family="text">
      <style:text-properties fo:font-weight="normal" officeooo:rsid="033ec97e" style:font-weight-asian="normal" style:font-weight-complex="normal"/>
    </style:style>
    <style:style style:name="T23" style:family="text">
      <style:text-properties fo:font-weight="normal" officeooo:rsid="0347f351" style:font-weight-asian="normal" style:font-weight-complex="normal"/>
    </style:style>
    <style:style style:name="T24" style:family="text">
      <style:text-properties officeooo:rsid="033e052b"/>
    </style:style>
    <style:style style:name="T25" style:family="text">
      <style:text-properties officeooo:rsid="032941ad"/>
    </style:style>
    <style:style style:name="T26" style:family="text">
      <style:text-properties fo:font-weight="normal" officeooo:rsid="014a3b53" style:font-weight-asian="normal" style:font-weight-complex="normal"/>
    </style:style>
    <style:style style:name="T27" style:family="text">
      <style:text-properties fo:font-weight="normal" officeooo:rsid="01c47fc0" style:font-weight-asian="normal" style:font-weight-complex="normal"/>
    </style:style>
    <style:style style:name="T28" style:family="text">
      <style:text-properties officeooo:rsid="01cb97ef"/>
    </style:style>
    <style:style style:name="T29" style:family="text">
      <style:text-properties fo:color="#000000" loext:opacity="100%" fo:font-weight="bold" officeooo:rsid="01be688a" style:font-weight-asian="bold" style:font-weight-complex="bold"/>
    </style:style>
    <style:style style:name="T30" style:family="text">
      <style:text-properties officeooo:rsid="01be688a"/>
    </style:style>
    <style:style style:name="T31" style:family="text">
      <style:text-properties fo:color="#000000" loext:opacity="100%" officeooo:rsid="01be688a"/>
    </style:style>
    <style:style style:name="T32" style:family="text">
      <style:text-properties fo:color="#000000" loext:opacity="100%" style:font-name="Calibri" officeooo:rsid="00b83bdc" style:font-name-asian="Calibri" style:font-name-complex="Calibri"/>
    </style:style>
    <style:style style:name="T33" style:family="text">
      <style:text-properties officeooo:rsid="0213a3a3"/>
    </style:style>
    <style:style style:name="T34" style:family="text">
      <style:text-properties officeooo:rsid="0217a899"/>
    </style:style>
    <style:style style:name="T35" style:family="text">
      <style:text-properties officeooo:rsid="014c9322"/>
    </style:style>
    <style:style style:name="T36" style:family="text">
      <style:text-properties officeooo:rsid="021c76f3"/>
    </style:style>
    <style:style style:name="T37" style:family="text">
      <style:text-properties officeooo:rsid="0100727d"/>
    </style:style>
    <style:style style:name="T38" style:family="text">
      <style:text-properties fo:font-weight="bold" style:font-weight-asian="bold" style:font-weight-complex="bold"/>
    </style:style>
    <style:style style:name="T39" style:family="text">
      <style:text-properties fo:font-weight="bold" officeooo:rsid="0100727d" style:font-weight-asian="bold" style:font-weight-complex="bold"/>
    </style:style>
    <style:style style:name="T40" style:family="text">
      <style:text-properties officeooo:rsid="019c2785"/>
    </style:style>
    <style:style style:name="T41" style:family="text">
      <style:text-properties style:text-underline-style="none" fo:font-weight="normal" officeooo:rsid="01bfbee6" style:font-weight-asian="normal" style:font-weight-complex="normal"/>
    </style:style>
    <style:style style:name="T42" style:family="text">
      <style:text-properties style:text-underline-style="none" fo:font-weight="normal" officeooo:rsid="01cc31a5" style:font-weight-asian="normal" style:font-weight-complex="normal"/>
    </style:style>
    <style:style style:name="T43" style:family="text">
      <style:text-properties style:text-underline-style="none" fo:font-weight="normal" officeooo:rsid="01c9f2cb" style:font-weight-asian="normal" style:font-weight-complex="normal"/>
    </style:style>
    <style:style style:name="T44" style:family="text">
      <style:text-properties style:text-underline-style="none" fo:font-weight="normal" officeooo:rsid="01298765" style:font-weight-asian="normal" style:font-weight-complex="normal"/>
    </style:style>
    <style:style style:name="T45" style:family="text">
      <style:text-properties style:text-underline-style="none" fo:font-weight="normal" officeooo:rsid="00254374" style:font-weight-asian="normal" style:font-weight-complex="normal"/>
    </style:style>
    <style:style style:name="T46" style:family="text">
      <style:text-properties style:text-underline-style="none" fo:font-weight="normal" officeooo:rsid="01ca5686" style:font-weight-asian="normal" style:font-weight-complex="normal"/>
    </style:style>
    <style:style style:name="T47" style:family="text">
      <style:text-properties fo:font-weight="normal" officeooo:rsid="015b1276" style:font-weight-asian="normal" style:font-weight-complex="normal"/>
    </style:style>
    <style:style style:name="T48" style:family="text">
      <style:text-properties style:font-name="Calibri" fo:font-weight="normal" officeooo:rsid="00b83bdc" style:font-name-asian="Calibri" style:font-weight-asian="normal" style:font-name-complex="Calibri" style:font-weight-complex="normal"/>
    </style:style>
    <style:style style:name="T49" style:family="text">
      <style:text-properties fo:font-weight="normal" officeooo:rsid="015c5f19" style:font-weight-asian="normal" style:font-weight-complex="normal"/>
    </style:style>
    <style:style style:name="T50" style:family="text">
      <style:text-properties fo:font-weight="normal" officeooo:rsid="015dcce8" style:font-weight-asian="normal" style:font-weight-complex="normal"/>
    </style:style>
    <style:style style:name="T51" style:family="text">
      <style:text-properties fo:font-weight="normal" officeooo:rsid="015ed139" style:font-weight-asian="normal" style:font-weight-complex="normal"/>
    </style:style>
    <style:style style:name="T52" style:family="text">
      <style:text-properties fo:font-weight="normal" officeooo:rsid="01646d3b" style:font-weight-asian="normal" style:font-weight-complex="normal"/>
    </style:style>
    <style:style style:name="T53" style:family="text">
      <style:text-properties fo:font-weight="normal" officeooo:rsid="0163f593" style:font-weight-asian="normal" style:font-weight-complex="normal"/>
    </style:style>
    <style:style style:name="T54" style:family="text">
      <style:text-properties fo:font-weight="normal" officeooo:rsid="016036b3" style:font-weight-asian="normal" style:font-weight-complex="normal"/>
    </style:style>
    <style:style style:name="T55" style:family="text">
      <style:text-properties style:font-name="Calibri" fo:font-weight="normal" officeooo:rsid="016036b3" style:font-name-asian="Calibri" style:font-weight-asian="normal" style:font-name-complex="Calibri" style:font-weight-complex="normal"/>
    </style:style>
    <style:style style:name="T56" style:family="text">
      <style:text-properties fo:font-weight="normal" officeooo:rsid="01d3be6a" style:font-weight-asian="normal" style:font-weight-complex="normal"/>
    </style:style>
    <style:style style:name="T57" style:family="text">
      <style:text-properties fo:font-weight="normal" officeooo:rsid="01632a0d" style:font-weight-asian="normal" style:font-weight-complex="normal"/>
    </style:style>
    <style:style style:name="T58" style:family="text">
      <style:text-properties fo:font-weight="normal" officeooo:rsid="0163dfa4" style:font-weight-asian="normal" style:font-weight-complex="normal"/>
    </style:style>
    <style:style style:name="T59" style:family="text">
      <style:text-properties style:font-name="Calibri" officeooo:rsid="00b83bdc" style:font-name-asian="Calibri" style:font-name-complex="Calibri"/>
    </style:style>
    <style:style style:name="T60" style:family="text">
      <style:text-properties fo:font-weight="normal" officeooo:rsid="017828d0" style:font-weight-asian="normal" style:font-weight-complex="normal"/>
    </style:style>
    <style:style style:name="T61" style:family="text">
      <style:text-properties fo:font-weight="normal" officeooo:rsid="017a4f32" style:font-weight-asian="normal" style:font-weight-complex="normal"/>
    </style:style>
    <style:style style:name="T62" style:family="text">
      <style:text-properties fo:font-weight="normal" officeooo:rsid="017b9870" style:font-weight-asian="normal" style:font-weight-complex="normal"/>
    </style:style>
    <style:style style:name="T63" style:family="text">
      <style:text-properties fo:font-weight="normal" officeooo:rsid="0179d250" style:font-weight-asian="normal" style:font-weight-complex="normal"/>
    </style:style>
    <style:style style:name="T64" style:family="text">
      <style:text-properties fo:font-weight="normal" officeooo:rsid="0181ed3a" style:font-weight-asian="normal" style:font-weight-complex="normal"/>
    </style:style>
    <style:style style:name="T65" style:family="text">
      <style:text-properties fo:color="#808080" loext:opacity="100%" fo:font-size="9pt" fo:font-weight="normal" officeooo:rsid="0145d552" style:font-size-asian="9pt" style:font-weight-asian="normal" style:font-size-complex="9pt" style:font-weight-complex="normal"/>
    </style:style>
    <style:style style:name="T66" style:family="text">
      <style:text-properties fo:font-size="9pt" fo:font-weight="normal" officeooo:rsid="0145d552" style:font-size-asian="9pt" style:font-weight-asian="normal" style:font-size-complex="9pt" style:font-weight-complex="normal"/>
    </style:style>
    <style:style style:name="T67" style:family="text">
      <style:text-properties fo:font-size="14pt" fo:font-weight="bold" officeooo:rsid="0329bc41" style:font-size-asian="14pt" style:font-weight-asian="bold" style:font-size-complex="14pt" style:font-weight-complex="bold"/>
    </style:style>
    <style:style style:name="T68" style:family="text">
      <style:text-properties fo:font-size="14pt" officeooo:rsid="0329bc41" style:font-size-asian="14pt" style:font-size-complex="14pt"/>
    </style:style>
    <style:style style:name="T69" style:family="text">
      <style:text-properties fo:color="#c9211e" loext:opacity="100%" style:font-name="Carolingia" fo:font-size="48pt" fo:background-color="#ffbf00" loext:char-shading-value="0" style:font-size-asian="48pt" style:font-size-complex="48pt"/>
    </style:style>
    <style:style style:name="T70" style:family="text">
      <style:text-properties style:font-name="Carolingia"/>
    </style:style>
    <style:style style:name="T71" style:family="text">
      <style:text-properties fo:color="#c9211e" loext:opacity="100%" fo:font-weight="bold" officeooo:rsid="000333b2" style:font-weight-asian="bold" style:font-weight-complex="bold"/>
    </style:style>
    <style:style style:name="T72" style:family="text">
      <style:text-properties fo:font-weight="bold" officeooo:rsid="000333b2" style:font-weight-asian="bold" style:font-weight-complex="bold"/>
    </style:style>
    <style:style style:name="T73" style:family="text">
      <style:text-properties officeooo:rsid="000333b2"/>
    </style:style>
    <style:style style:name="T74" style:family="text">
      <style:text-properties style:text-underline-style="solid" style:text-underline-width="auto" style:text-underline-color="font-color" officeooo:rsid="000333b2"/>
    </style:style>
    <style:style style:name="T75" style:family="text">
      <style:text-properties fo:color="#c9211e" loext:opacity="100%" fo:font-weight="bold" officeooo:rsid="00c61c25" style:font-weight-asian="bold" style:font-weight-complex="bold"/>
    </style:style>
    <style:style style:name="T76" style:family="text">
      <style:text-properties fo:font-weight="bold" officeooo:rsid="00c61c25" style:font-weight-asian="bold" style:font-weight-complex="bold"/>
    </style:style>
    <style:style style:name="T77" style:family="text">
      <style:text-properties officeooo:rsid="00061258"/>
    </style:style>
    <style:style style:name="T78" style:family="text">
      <style:text-properties fo:color="#2a6099" loext:opacity="100%" fo:font-weight="bold" officeooo:rsid="00b21ef0" style:font-weight-asian="bold" style:font-weight-complex="bold"/>
    </style:style>
    <style:style style:name="T79" style:family="text">
      <style:text-properties fo:color="#c9211e" loext:opacity="100%" fo:font-weight="bold" style:font-weight-asian="bold" style:font-weight-complex="bold"/>
    </style:style>
    <style:style style:name="T80" style:family="text">
      <style:text-properties fo:color="#3465a4" loext:opacity="100%" fo:font-weight="bold" officeooo:rsid="028f4e8a" style:font-weight-asian="bold" style:font-weight-complex="bold"/>
    </style:style>
    <style:style style:name="T81" style:family="text">
      <style:text-properties fo:color="#c9211e" loext:opacity="100%" fo:font-weight="bold" officeooo:rsid="00061258" style:font-weight-asian="bold" style:font-weight-complex="bold"/>
    </style:style>
    <style:style style:name="T82" style:family="text">
      <style:text-properties fo:font-weight="bold" officeooo:rsid="00061258" style:font-weight-asian="bold" style:font-weight-complex="bold"/>
    </style:style>
    <style:style style:name="T83" style:family="text">
      <style:text-properties fo:color="#2a6099" loext:opacity="100%" fo:font-weight="bold" officeooo:rsid="00c61c25" style:font-weight-asian="bold" style:font-weight-complex="bold"/>
    </style:style>
    <style:style style:name="T84" style:family="text">
      <style:text-properties style:text-underline-style="solid" style:text-underline-width="auto" style:text-underline-color="font-color"/>
    </style:style>
    <style:style style:name="T85" style:family="text">
      <style:text-properties fo:color="#000000" loext:opacity="100%" style:text-underline-style="solid" style:text-underline-width="auto" style:text-underline-color="font-color" fo:font-weight="bold" style:font-weight-asian="bold" style:font-weight-complex="bold"/>
    </style:style>
    <style:style style:name="T86" style:family="text">
      <style:text-properties fo:font-size="10pt" style:font-size-asian="10pt" style:font-size-complex="10pt"/>
    </style:style>
    <style:style style:name="T87" style:family="text">
      <style:text-properties fo:color="#2a6099" loext:opacity="100%" fo:font-weight="bold" style:font-weight-asian="bold" style:font-weight-complex="bold"/>
    </style:style>
    <style:style style:name="T88" style:family="text">
      <style:text-properties fo:color="#2a6099" loext:opacity="100%" fo:font-weight="bold" officeooo:rsid="039e51c7" style:font-weight-asian="bold" style:font-weight-complex="bold"/>
    </style:style>
    <style:style style:name="T89" style:family="text">
      <style:text-properties fo:color="#2a6099" loext:opacity="100%" fo:font-weight="bold" officeooo:rsid="025cd071" style:font-weight-asian="bold" style:font-weight-complex="bold"/>
    </style:style>
    <style:style style:name="T90" style:family="text">
      <style:text-properties fo:color="#c9211e" loext:opacity="100%" officeooo:rsid="002f88c8"/>
    </style:style>
    <style:style style:name="T91" style:family="text">
      <style:text-properties fo:color="#c9211e" loext:opacity="100%" fo:font-weight="bold" officeooo:rsid="002f88c8" style:font-weight-asian="bold" style:font-weight-complex="bold"/>
    </style:style>
    <style:style style:name="T92" style:family="text">
      <style:text-properties fo:color="#000000" loext:opacity="100%" fo:font-weight="bold" officeooo:rsid="002f88c8" style:font-weight-asian="bold" style:font-weight-complex="bold"/>
    </style:style>
    <style:style style:name="T93" style:family="text">
      <style:text-properties fo:color="#2a6099" loext:opacity="100%" fo:font-weight="bold" officeooo:rsid="024ec295" style:font-weight-asian="bold" style:font-weight-complex="bold"/>
    </style:style>
    <style:style style:name="T94" style:family="text">
      <style:text-properties fo:color="#2a6099" loext:opacity="100%" fo:font-weight="bold" officeooo:rsid="002f88c8" style:font-weight-asian="bold" style:font-weight-complex="bold"/>
    </style:style>
    <style:style style:name="T95" style:family="text">
      <style:text-properties fo:color="#2a6099" loext:opacity="100%" fo:font-weight="bold" officeooo:rsid="00776a34" style:font-weight-asian="bold" style:font-weight-complex="bold"/>
    </style:style>
    <style:style style:name="T96" style:family="text">
      <style:text-properties officeooo:rsid="003468fb"/>
    </style:style>
    <style:style style:name="T97" style:family="text">
      <style:text-properties style:text-position="super 58%" fo:font-style="normal" officeooo:rsid="001471f2" style:font-style-asian="normal" style:font-style-complex="normal"/>
    </style:style>
    <style:style style:name="T98" style:family="text">
      <style:text-properties style:text-position="super 58%" fo:font-style="normal" officeooo:rsid="0013224a" style:font-style-asian="normal" style:font-style-complex="normal"/>
    </style:style>
    <style:style style:name="T99" style:family="text">
      <style:text-properties officeooo:rsid="0004722d"/>
    </style:style>
    <style:style style:name="T100" style:family="text">
      <style:text-properties fo:color="#c9211e" loext:opacity="100%" fo:font-weight="bold" officeooo:rsid="003468fb" style:font-weight-asian="bold" style:font-weight-complex="bold"/>
    </style:style>
    <style:style style:name="T101" style:family="text">
      <style:text-properties fo:font-weight="bold" officeooo:rsid="003468fb" style:font-weight-asian="bold" style:font-weight-complex="bold"/>
    </style:style>
    <style:style style:name="T102" style:family="text">
      <style:text-properties fo:color="#c9211e" loext:opacity="100%" officeooo:rsid="0228f053"/>
    </style:style>
    <style:style style:name="T103" style:family="text">
      <style:text-properties fo:color="#000000" loext:opacity="100%" officeooo:rsid="0228f053"/>
    </style:style>
    <style:style style:name="T104" style:family="text">
      <style:text-properties fo:color="#2a6099" loext:opacity="100%" officeooo:rsid="00b83bdc" style:font-name-asian="Calibri" style:font-name-complex="Calibri"/>
    </style:style>
    <style:style style:name="T105" style:family="text">
      <style:text-properties fo:color="#2a6099" loext:opacity="100%" officeooo:rsid="024442e7" style:font-name-asian="Calibri" style:font-name-complex="Calibri"/>
    </style:style>
    <style:style style:name="T106" style:family="text">
      <style:text-properties fo:color="#c9211e" loext:opacity="100%" officeooo:rsid="022acf86"/>
    </style:style>
    <style:style style:name="T107" style:family="text">
      <style:text-properties officeooo:rsid="022acf86"/>
    </style:style>
    <style:style style:name="T108" style:family="text">
      <style:text-properties fo:color="#2a6099" loext:opacity="100%" officeooo:rsid="00b21ef0"/>
    </style:style>
    <style:style style:name="T109" style:family="text">
      <style:text-properties fo:color="#2a6099" loext:opacity="100%" officeooo:rsid="049293d8"/>
    </style:style>
    <style:style style:name="T110" style:family="text">
      <style:text-properties officeooo:rsid="0009e01f"/>
    </style:style>
    <style:style style:name="T111" style:family="text">
      <style:text-properties fo:font-weight="normal" officeooo:rsid="0009e01f" style:font-weight-asian="normal" style:font-weight-complex="normal"/>
    </style:style>
    <style:style style:name="T112" style:family="text">
      <style:text-properties fo:color="#2a6099" loext:opacity="100%" officeooo:rsid="00b3efb2"/>
    </style:style>
    <style:style style:name="T113" style:family="text">
      <style:text-properties fo:color="#2a6099" loext:opacity="100%" officeooo:rsid="02408514"/>
    </style:style>
    <style:style style:name="T114" style:family="text">
      <style:text-properties fo:color="#3465a4" loext:opacity="100%" fo:font-weight="normal" officeooo:rsid="024291ec" style:font-weight-asian="normal" style:font-weight-complex="normal"/>
    </style:style>
    <style:style style:name="T115" style:family="text">
      <style:text-properties fo:color="#3465a4" loext:opacity="100%" fo:font-weight="normal" style:font-weight-asian="normal" style:font-weight-complex="normal"/>
    </style:style>
    <style:style style:name="T116" style:family="text">
      <style:text-properties fo:color="#3465a4" loext:opacity="100%" fo:font-weight="normal" officeooo:rsid="02408514" style:font-weight-asian="normal" style:font-weight-complex="normal"/>
    </style:style>
    <style:style style:name="T117" style:family="text">
      <style:text-properties fo:color="#355269" loext:opacity="100%" officeooo:rsid="02408514"/>
    </style:style>
    <style:style style:name="T118" style:family="text">
      <style:text-properties fo:color="#c9211e" loext:opacity="100%" officeooo:rsid="0004722d"/>
    </style:style>
    <style:style style:name="T119" style:family="text">
      <style:text-properties fo:color="#2a6099" loext:opacity="100%" officeooo:rsid="024ec295"/>
    </style:style>
    <style:style style:name="T120" style:family="text">
      <style:text-properties fo:color="#2a6099" loext:opacity="100%" fo:font-weight="bold" officeooo:rsid="00b3efb2" style:font-weight-asian="bold" style:font-weight-complex="bold"/>
    </style:style>
    <style:style style:name="T121" style:family="text">
      <style:text-properties fo:color="#2a6099" loext:opacity="100%" fo:font-weight="bold" officeooo:rsid="047d9eb0" style:font-weight-asian="bold" style:font-weight-complex="bold"/>
    </style:style>
    <style:style style:name="T122" style:family="text">
      <style:text-properties fo:color="#2a6099" loext:opacity="100%" officeooo:rsid="019fdc81"/>
    </style:style>
    <style:style style:name="T123" style:family="text">
      <style:text-properties fo:color="#2a6099" loext:opacity="100%" officeooo:rsid="023c66b8"/>
    </style:style>
    <style:style style:name="T124" style:family="text">
      <style:text-properties fo:color="#2a6099" loext:opacity="100%" officeooo:rsid="046f43d3"/>
    </style:style>
    <style:style style:name="T125" style:family="text">
      <style:text-properties fo:color="#2a6099" loext:opacity="100%" officeooo:rsid="047d9eb0"/>
    </style:style>
    <style:style style:name="T126" style:family="text">
      <style:text-properties fo:color="#c9211e" loext:opacity="100%" fo:font-weight="bold" officeooo:rsid="019fdc81" style:font-weight-asian="bold" style:font-weight-complex="bold"/>
    </style:style>
    <style:style style:name="T127" style:family="text">
      <style:text-properties fo:color="#c9211e" loext:opacity="100%" fo:font-weight="bold" officeooo:rsid="019fdc81" fo:background-color="#eeeeee" loext:char-shading-value="0" style:font-weight-asian="bold" style:font-weight-complex="bold"/>
    </style:style>
    <style:style style:name="T128" style:family="text">
      <style:text-properties fo:color="#c9211e" loext:opacity="100%" fo:font-style="normal" fo:font-weight="bold" officeooo:rsid="0019d2a8" fo:background-color="#eeeeee" loext:char-shading-value="0" style:font-style-asian="normal" style:font-weight-asian="bold" style:font-style-complex="normal" style:font-weight-complex="bold"/>
    </style:style>
    <style:style style:name="T129" style:family="text">
      <style:text-properties fo:font-style="normal" fo:font-weight="bold" officeooo:rsid="0019d2a8" fo:background-color="#eeeeee" loext:char-shading-value="0" style:font-style-asian="normal" style:font-weight-asian="bold" style:font-style-complex="normal" style:font-weight-complex="bold"/>
    </style:style>
    <style:style style:name="T130" style:family="text">
      <style:text-properties fo:color="#c9211e" loext:opacity="100%" fo:font-weight="bold" fo:background-color="#eeeeee" loext:char-shading-value="0" style:font-weight-asian="bold" style:font-weight-complex="bold"/>
    </style:style>
    <style:style style:name="T131" style:family="text">
      <style:text-properties fo:font-weight="bold" fo:background-color="#eeeeee" loext:char-shading-value="0" style:font-weight-asian="bold" style:font-weight-complex="bold"/>
    </style:style>
    <style:style style:name="T132" style:family="text">
      <style:text-properties fo:background-color="#eeeeee" loext:char-shading-value="0"/>
    </style:style>
    <style:style style:name="T133" style:family="text">
      <style:text-properties fo:color="#2a6099" loext:opacity="100%" officeooo:rsid="00b21ef0" fo:background-color="#eeeeee" loext:char-shading-value="0"/>
    </style:style>
    <style:style style:name="T134" style:family="text">
      <style:text-properties fo:color="#2a6099" loext:opacity="100%" fo:font-weight="bold" officeooo:rsid="0004d0f1" fo:background-color="#eeeeee" loext:char-shading-value="0" style:font-weight-asian="bold" style:font-weight-complex="bold"/>
    </style:style>
    <style:style style:name="T135" style:family="text">
      <style:text-properties fo:color="#2a6099" loext:opacity="100%" fo:font-weight="bold" officeooo:rsid="00b21ef0" fo:background-color="#eeeeee" loext:char-shading-value="0" style:font-weight-asian="bold" style:font-weight-complex="bold"/>
    </style:style>
    <style:style style:name="T136" style:family="text">
      <style:text-properties officeooo:rsid="0004d0f1"/>
    </style:style>
    <style:style style:name="T137" style:family="text">
      <style:text-properties fo:color="#c9211e" loext:opacity="100%" fo:font-weight="bold" officeooo:rsid="0004d0f1" fo:background-color="#eeeeee" loext:char-shading-value="0" style:font-weight-asian="bold" style:font-weight-complex="bold"/>
    </style:style>
    <style:style style:name="T138" style:family="text">
      <style:text-properties fo:font-weight="bold" officeooo:rsid="0004d0f1" fo:background-color="#eeeeee" loext:char-shading-value="0" style:font-weight-asian="bold" style:font-weight-complex="bold"/>
    </style:style>
    <style:style style:name="T139" style:family="text">
      <style:text-properties officeooo:rsid="0004d0f1" fo:background-color="#eeeeee" loext:char-shading-value="0"/>
    </style:style>
    <style:style style:name="T140" style:family="text">
      <style:text-properties fo:color="#2a6099" loext:opacity="100%" officeooo:rsid="02f0210b" fo:background-color="#eeeeee" loext:char-shading-value="0"/>
    </style:style>
    <style:style style:name="T141" style:family="text">
      <style:text-properties fo:color="#2a6099" loext:opacity="100%" officeooo:rsid="02408514" fo:background-color="#eeeeee" loext:char-shading-value="0"/>
    </style:style>
    <style:style style:name="T142" style:family="text">
      <style:text-properties officeooo:rsid="0004d0f1" fo:background-color="transparent" loext:char-shading-value="0"/>
    </style:style>
    <style:style style:name="T143" style:family="text">
      <style:text-properties fo:color="#c9211e" loext:opacity="100%" fo:font-weight="bold" officeooo:rsid="0004d0f1" style:font-weight-asian="bold" style:font-weight-complex="bold"/>
    </style:style>
    <style:style style:name="T144" style:family="text">
      <style:text-properties fo:font-weight="bold" officeooo:rsid="0004d0f1" style:font-weight-asian="bold" style:font-weight-complex="bold"/>
    </style:style>
    <style:style style:name="T145" style:family="text">
      <style:text-properties fo:color="#2a6099" loext:opacity="100%" fo:font-weight="bold" officeooo:rsid="046c209a" style:font-weight-asian="bold" style:font-weight-complex="bold"/>
    </style:style>
    <style:style style:name="T146" style:family="text">
      <style:text-properties fo:color="#2a6099" loext:opacity="100%" officeooo:rsid="0004d0f1"/>
    </style:style>
    <style:style style:name="T147" style:family="text">
      <style:text-properties fo:color="#2a6099" loext:opacity="100%" fo:font-weight="bold" officeooo:rsid="02408514" fo:background-color="#eeeeee" loext:char-shading-value="0" style:font-weight-asian="bold" style:font-weight-complex="bold"/>
    </style:style>
    <style:style style:name="T148" style:family="text">
      <style:text-properties fo:color="#b4c7dc" loext:opacity="100%" officeooo:rsid="0004d0f1" fo:background-color="#eeeeee" loext:char-shading-value="0"/>
    </style:style>
    <style:style style:name="T149" style:family="text">
      <style:text-properties fo:color="#b4c7dc" loext:opacity="100%" fo:font-weight="bold" officeooo:rsid="00b21ef0" fo:background-color="#eeeeee" loext:char-shading-value="0" style:font-weight-asian="bold" style:font-weight-complex="bold"/>
    </style:style>
    <style:style style:name="T150" style:family="text">
      <style:text-properties fo:color="#b4c7dc" loext:opacity="100%" fo:font-weight="bold" officeooo:rsid="048b0e40" fo:background-color="#eeeeee" loext:char-shading-value="0" style:font-weight-asian="bold" style:font-weight-complex="bold"/>
    </style:style>
    <style:style style:name="T151" style:family="text">
      <style:text-properties fo:color="#b4c7dc" loext:opacity="100%" fo:font-weight="bold" officeooo:rsid="00b997ae" fo:background-color="#eeeeee" loext:char-shading-value="0" style:font-weight-asian="bold" style:font-weight-complex="bold"/>
    </style:style>
    <style:style style:name="T152" style:family="text">
      <style:text-properties fo:color="#3465a4" loext:opacity="100%" officeooo:rsid="02c7af99" fo:background-color="#eeeeee" loext:char-shading-value="0"/>
    </style:style>
    <style:style style:name="T153" style:family="text">
      <style:text-properties fo:color="#2a6099" loext:opacity="100%" fo:font-weight="bold" officeooo:rsid="0004d0f1" fo:background-color="transparent" loext:char-shading-value="0" style:font-weight-asian="bold" style:font-weight-complex="bold"/>
    </style:style>
    <style:style style:name="T154" style:family="text">
      <style:text-properties fo:color="#2a6099" loext:opacity="100%" fo:font-weight="bold" officeooo:rsid="046c209a" style:font-name-asian="Calibri" style:font-weight-asian="bold" style:font-name-complex="Calibri" style:font-weight-complex="bold"/>
    </style:style>
    <style:style style:name="T155" style:family="text">
      <style:text-properties fo:color="#2a6099" loext:opacity="100%" fo:font-weight="bold" officeooo:rsid="00b83bdc" fo:background-color="#eeeeee" loext:char-shading-value="0" style:font-name-asian="Calibri" style:font-weight-asian="bold" style:font-name-complex="Calibri" style:font-weight-complex="bold"/>
    </style:style>
    <style:style style:name="T156" style:family="text">
      <style:text-properties fo:color="#2a6099" loext:opacity="100%" fo:font-weight="bold" officeooo:rsid="00b21ef0" fo:background-color="transparent" loext:char-shading-value="0" style:font-weight-asian="bold" style:font-weight-complex="bold"/>
    </style:style>
    <style:style style:name="T157" style:family="text">
      <style:text-properties fo:color="#5983b0" loext:opacity="100%" fo:font-weight="bold" officeooo:rsid="003f7803" style:font-weight-asian="bold" style:font-weight-complex="bold"/>
    </style:style>
    <style:style style:name="T158" style:family="text">
      <style:text-properties fo:color="#5983b0" loext:opacity="100%" fo:font-weight="bold" officeooo:rsid="00b3efb2" style:font-weight-asian="bold" style:font-weight-complex="bold"/>
    </style:style>
    <style:style style:name="T159" style:family="text">
      <style:text-properties fo:color="#2a6099" loext:opacity="100%" officeooo:rsid="045b9e76" fo:background-color="#eeeeee" loext:char-shading-value="0"/>
    </style:style>
    <style:style style:name="T160" style:family="text">
      <style:text-properties fo:color="#5983b0" loext:opacity="100%" fo:font-weight="bold" officeooo:rsid="0004d0f1" style:font-weight-asian="bold" style:font-weight-complex="bold"/>
    </style:style>
    <style:style style:name="T161" style:family="text">
      <style:text-properties fo:color="#5983b0" loext:opacity="100%" fo:font-weight="bold" officeooo:rsid="02c8e69f" style:font-weight-asian="bold" style:font-weight-complex="bold"/>
    </style:style>
    <style:style style:name="T162" style:family="text">
      <style:text-properties fo:color="#5983b0" loext:opacity="100%" fo:font-weight="bold" officeooo:rsid="00b21ef0" style:font-weight-asian="bold" style:font-weight-complex="bold"/>
    </style:style>
    <style:style style:name="T163" style:family="text">
      <style:text-properties fo:color="#5983b0" loext:opacity="100%" fo:font-weight="bold" officeooo:rsid="028f4e8a" style:font-weight-asian="bold" style:font-weight-complex="bold"/>
    </style:style>
    <style:style style:name="T164" style:family="text">
      <style:text-properties fo:color="#000000" loext:opacity="100%" fo:font-size="9pt" officeooo:rsid="04b004b5" fo:background-color="transparent" loext:char-shading-value="0" style:font-size-asian="9pt" style:font-size-complex="9pt"/>
    </style:style>
    <style:style style:name="T165" style:family="text">
      <style:text-properties fo:color="#000000" loext:opacity="100%" fo:font-size="9pt" officeooo:rsid="046034f1" fo:background-color="transparent" loext:char-shading-value="0" style:font-size-asian="9pt" style:font-size-complex="9pt"/>
    </style:style>
    <style:style style:name="T166" style:family="text">
      <style:text-properties fo:color="#000000" loext:opacity="100%"/>
    </style:style>
    <style:style style:name="T167" style:family="text">
      <style:text-properties fo:color="#2a6099" loext:opacity="100%" fo:font-weight="bold" officeooo:rsid="02c8b1c3" style:font-weight-asian="bold" style:font-weight-complex="bold"/>
    </style:style>
    <style:style style:name="T168" style:family="text">
      <style:text-properties fo:color="#c9211e" loext:opacity="100%" officeooo:rsid="00b3efb2"/>
    </style:style>
    <style:style style:name="T169" style:family="text">
      <style:text-properties fo:color="#000000" loext:opacity="100%" style:text-underline-style="solid" style:text-underline-width="auto" style:text-underline-color="font-color" officeooo:rsid="00b3efb2"/>
    </style:style>
    <style:style style:name="T170" style:family="text">
      <style:text-properties fo:color="#2a6099" loext:opacity="100%" fo:font-weight="bold" officeooo:rsid="003468fb" style:font-weight-asian="bold" style:font-weight-complex="bold"/>
    </style:style>
    <style:style style:name="T171" style:family="text">
      <style:text-properties fo:color="#2a6099" loext:opacity="100%" fo:font-weight="bold" officeooo:rsid="00b4b952" style:font-weight-asian="bold" style:font-weight-complex="bold"/>
    </style:style>
    <style:style style:name="T172" style:family="text">
      <style:text-properties fo:color="#2a6099" loext:opacity="100%" officeooo:rsid="00b4b952"/>
    </style:style>
    <style:style style:name="T173" style:family="text">
      <style:text-properties officeooo:rsid="00b4b952"/>
    </style:style>
    <style:style style:name="T174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175" style:family="text">
      <style:text-properties style:text-underline-style="none" fo:font-weight="bold" style:font-weight-asian="bold" style:font-weight-complex="bold"/>
    </style:style>
    <style:style style:name="T176" style:family="text">
      <style:text-properties fo:color="#000000" loext:opacity="100%" fo:font-weight="bold" style:font-weight-asian="bold" style:font-weight-complex="bold"/>
    </style:style>
    <style:style style:name="T177" style:family="text">
      <style:text-properties fo:color="#000000" loext:opacity="100%" fo:font-weight="bold" officeooo:rsid="00ce1e5f" style:font-weight-asian="bold" style:font-weight-complex="bold"/>
    </style:style>
    <style:style style:name="T178" style:family="text">
      <style:text-properties fo:font-size="13pt" style:font-size-asian="13pt" style:font-size-complex="13pt"/>
    </style:style>
    <style:style style:name="T179" style:family="text">
      <style:text-properties fo:font-size="13pt" officeooo:rsid="001157bb" style:font-size-asian="13pt" style:font-size-complex="13pt"/>
    </style:style>
    <style:style style:name="T180" style:family="text">
      <style:text-properties fo:color="#2a6099" loext:opacity="100%" fo:font-weight="bold" officeooo:rsid="02408514" style:font-weight-asian="bold" style:font-weight-complex="bold"/>
    </style:style>
    <style:style style:name="T181" style:family="text">
      <style:text-properties fo:color="#000000" loext:opacity="100%" fo:font-weight="bold" officeooo:rsid="00b4b952" style:font-weight-asian="bold" style:font-weight-complex="bold"/>
    </style:style>
    <style:style style:name="T182" style:family="text">
      <style:text-properties fo:color="#c9211e" loext:opacity="100%" style:text-underline-style="none" fo:font-weight="bold" officeooo:rsid="0005f06a" style:font-weight-asian="bold" style:font-weight-complex="bold"/>
    </style:style>
    <style:style style:name="T183" style:family="text">
      <style:text-properties fo:color="#000000" loext:opacity="100%" style:text-underline-style="none" fo:font-weight="bold" officeooo:rsid="0005f06a" style:font-weight-asian="bold" style:font-weight-complex="bold"/>
    </style:style>
    <style:style style:name="T184" style:family="text">
      <style:text-properties style:text-underline-style="none" fo:font-weight="bold" officeooo:rsid="0005f06a" style:font-weight-asian="bold" style:font-weight-complex="bold"/>
    </style:style>
    <style:style style:name="T185" style:family="text">
      <style:text-properties style:text-underline-style="none" fo:font-weight="normal" officeooo:rsid="0005f06a" style:font-weight-asian="normal" style:font-weight-complex="normal"/>
    </style:style>
    <style:style style:name="T186" style:family="text">
      <style:text-properties fo:color="#3465a4" loext:opacity="100%" style:text-underline-style="none" fo:font-weight="bold" officeooo:rsid="01af5fa0" style:font-weight-asian="bold" style:font-weight-complex="bold"/>
    </style:style>
    <style:style style:name="T187" style:family="text">
      <style:text-properties fo:color="#c9211e" loext:opacity="100%" style:text-underline-style="none" fo:font-weight="bold" officeooo:rsid="01af5fa0" style:font-weight-asian="bold" style:font-weight-complex="bold"/>
    </style:style>
    <style:style style:name="T188" style:family="text">
      <style:text-properties fo:color="#ffbf00" loext:opacity="100%" style:text-underline-style="none" fo:font-weight="bold" officeooo:rsid="01519bf9" style:font-weight-asian="bold" style:font-weight-complex="bold"/>
    </style:style>
    <style:style style:name="T189" style:family="text">
      <style:text-properties style:text-underline-style="none" fo:font-weight="normal" officeooo:rsid="01519bf9" style:font-weight-asian="normal" style:font-weight-complex="normal"/>
    </style:style>
    <style:style style:name="T190" style:family="text">
      <style:text-properties fo:color="#3465a4" loext:opacity="100%" style:text-underline-style="none" fo:font-weight="bold" officeooo:rsid="031c12ff" style:font-weight-asian="bold" style:font-weight-complex="bold"/>
    </style:style>
    <style:style style:name="T191" style:family="text">
      <style:text-properties fo:color="#c9211e" loext:opacity="100%" style:text-underline-style="none" fo:font-weight="bold" officeooo:rsid="031c12ff" style:font-weight-asian="bold" style:font-weight-complex="bold"/>
    </style:style>
    <style:style style:name="T192" style:family="text">
      <style:text-properties fo:color="#999999" loext:opacity="100%" style:text-underline-style="none" fo:font-weight="bold" officeooo:rsid="01519bf9" style:font-weight-asian="bold" style:font-weight-complex="bold"/>
    </style:style>
    <style:style style:name="T193" style:family="text">
      <style:text-properties fo:color="#999999" loext:opacity="100%" style:text-underline-style="none" fo:font-weight="bold" officeooo:rsid="01af5fa0" style:font-weight-asian="bold" style:font-weight-complex="bold"/>
    </style:style>
    <style:style style:name="T194" style:family="text">
      <style:text-properties fo:color="#3465a4" loext:opacity="100%" style:text-underline-style="none" fo:font-weight="bold" officeooo:rsid="01b60816" style:font-weight-asian="bold" style:font-weight-complex="bold"/>
    </style:style>
    <style:style style:name="T195" style:family="text">
      <style:text-properties fo:color="#c9211e" loext:opacity="100%" style:text-underline-style="none" fo:font-weight="bold" officeooo:rsid="01b60816" style:font-weight-asian="bold" style:font-weight-complex="bold"/>
    </style:style>
    <style:style style:name="T196" style:family="text">
      <style:text-properties fo:color="#b85c00" loext:opacity="100%" style:text-underline-style="none" fo:font-weight="bold" officeooo:rsid="01519bf9" style:font-weight-asian="bold" style:font-weight-complex="bold"/>
    </style:style>
    <style:style style:name="T197" style:family="text">
      <style:text-properties fo:color="#3465a4" loext:opacity="100%" officeooo:rsid="02408514"/>
    </style:style>
    <style:style style:name="T198" style:family="text">
      <style:text-properties fo:color="#3465a4" loext:opacity="100%" officeooo:rsid="028f4e8a"/>
    </style:style>
    <style:style style:name="T199" style:family="text">
      <style:text-properties fo:font-style="normal" style:text-underline-style="solid" style:text-underline-width="auto" style:text-underline-color="font-color" style:font-style-asian="normal" style:font-style-complex="normal"/>
    </style:style>
    <style:style style:name="T200" style:family="text">
      <style:text-properties fo:font-style="normal" style:text-underline-style="solid" style:text-underline-width="auto" style:text-underline-color="font-color" officeooo:rsid="010a400d" style:font-style-asian="normal" style:font-style-complex="normal"/>
    </style:style>
    <style:style style:name="T201" style:family="text">
      <style:text-properties fo:font-style="normal" style:text-underline-style="solid" style:text-underline-width="auto" style:text-underline-color="font-color" officeooo:rsid="006d4be9" style:font-style-asian="normal" style:font-style-complex="normal"/>
    </style:style>
    <style:style style:name="T202" style:family="text">
      <style:text-properties fo:font-style="normal" style:text-underline-style="solid" style:text-underline-width="auto" style:text-underline-color="font-color" officeooo:rsid="016f946a" style:font-style-asian="normal" style:font-style-complex="normal"/>
    </style:style>
    <style:style style:name="T203" style:family="text">
      <style:text-properties fo:font-style="normal" style:text-underline-style="solid" style:text-underline-width="auto" style:text-underline-color="font-color" officeooo:rsid="03e26a11" style:font-style-asian="normal" style:font-style-complex="normal"/>
    </style:style>
    <style:style style:name="T204" style:family="text">
      <style:text-properties fo:font-weight="bold" officeooo:rsid="04372718" style:font-weight-asian="bold" style:font-weight-complex="bold"/>
    </style:style>
    <style:style style:name="T205" style:family="text">
      <style:text-properties officeooo:rsid="04372718"/>
    </style:style>
    <style:style style:name="T206" style:family="text">
      <style:text-properties officeooo:rsid="04392d6f"/>
    </style:style>
    <style:style style:name="T207" style:family="text">
      <style:text-properties officeooo:rsid="0439697c"/>
    </style:style>
    <style:style style:name="T208" style:family="text">
      <style:text-properties officeooo:rsid="03de57f7"/>
    </style:style>
    <style:style style:name="T209" style:family="text">
      <style:text-properties officeooo:rsid="0174342b"/>
    </style:style>
    <style:style style:name="T210" style:family="text">
      <style:text-properties officeooo:rsid="0070cc7d"/>
    </style:style>
    <style:style style:name="T211" style:family="text">
      <style:text-properties officeooo:rsid="03096590"/>
    </style:style>
    <style:style style:name="T212" style:family="text">
      <style:text-properties fo:font-weight="bold" officeooo:rsid="01754d71" style:font-weight-asian="bold" style:font-weight-complex="bold"/>
    </style:style>
    <style:style style:name="T213" style:family="text">
      <style:text-properties officeooo:rsid="01754d71"/>
    </style:style>
    <style:style style:name="T214" style:family="text">
      <style:text-properties officeooo:rsid="0441f70d"/>
    </style:style>
    <style:style style:name="T215" style:family="text">
      <style:text-properties fo:font-weight="bold" officeooo:rsid="0176763b" style:font-weight-asian="bold" style:font-weight-complex="bold"/>
    </style:style>
    <style:style style:name="T216" style:family="text">
      <style:text-properties officeooo:rsid="0176763b"/>
    </style:style>
    <style:style style:name="T217" style:family="text">
      <style:text-properties officeooo:rsid="0303eaac"/>
    </style:style>
    <style:style style:name="T218" style:family="text">
      <style:text-properties fo:color="#000000" loext:opacity="100%" fo:font-style="normal" fo:font-weight="bold" officeooo:rsid="043a756a" style:font-style-asian="normal" style:font-weight-asian="bold" style:font-style-complex="normal" style:font-weight-complex="bold"/>
    </style:style>
    <style:style style:name="T219" style:family="text">
      <style:text-properties fo:color="#000000" loext:opacity="100%" fo:font-style="normal" officeooo:rsid="043a756a" style:font-style-asian="normal" style:font-style-complex="normal"/>
    </style:style>
    <style:style style:name="T220" style:family="text">
      <style:text-properties fo:color="#000000" loext:opacity="100%" fo:font-style="normal" officeooo:rsid="0442faf2" style:font-style-asian="normal" style:font-style-complex="normal"/>
    </style:style>
    <style:style style:name="T221" style:family="text">
      <style:text-properties officeooo:rsid="0302eef9"/>
    </style:style>
    <style:style style:name="T222" style:family="text">
      <style:text-properties officeooo:rsid="016c5d8e"/>
    </style:style>
    <style:style style:name="T223" style:family="text">
      <style:text-properties officeooo:rsid="00702111"/>
    </style:style>
    <style:style style:name="T224" style:family="text">
      <style:text-properties officeooo:rsid="030f28c4"/>
    </style:style>
    <style:style style:name="T225" style:family="text">
      <style:text-properties fo:font-weight="bold" officeooo:rsid="016e9f59" style:font-weight-asian="bold" style:font-weight-complex="bold"/>
    </style:style>
    <style:style style:name="T226" style:family="text">
      <style:text-properties officeooo:rsid="016a5f3c"/>
    </style:style>
    <style:style style:name="T227" style:family="text">
      <style:text-properties officeooo:rsid="016e9f59"/>
    </style:style>
    <style:style style:name="T228" style:family="text">
      <style:text-properties officeooo:rsid="016e98ce"/>
    </style:style>
    <style:style style:name="T229" style:family="text">
      <style:text-properties fo:font-weight="bold" officeooo:rsid="043bc581" style:font-weight-asian="bold" style:font-weight-complex="bold"/>
    </style:style>
    <style:style style:name="T230" style:family="text">
      <style:text-properties fo:color="#000000" loext:opacity="100%" fo:font-style="normal" fo:font-weight="bold" officeooo:rsid="043afc82" style:font-style-asian="normal" style:font-weight-asian="bold" style:font-style-complex="normal" style:font-weight-complex="bold"/>
    </style:style>
    <style:style style:name="T231" style:family="text">
      <style:text-properties fo:color="#000000" loext:opacity="100%" fo:font-style="normal" officeooo:rsid="043afc82" style:font-style-asian="normal" style:font-style-complex="normal"/>
    </style:style>
    <style:style style:name="T232" style:family="text">
      <style:text-properties fo:color="#000000" loext:opacity="100%" fo:font-style="normal" officeooo:rsid="043b35e6" style:font-style-asian="normal" style:font-style-complex="normal"/>
    </style:style>
    <style:style style:name="T233" style:family="text">
      <style:text-properties officeooo:rsid="006fe0d3"/>
    </style:style>
    <style:style style:name="T234" style:family="text">
      <style:text-properties officeooo:rsid="0304f0b5"/>
    </style:style>
    <style:style style:name="T235" style:family="text">
      <style:text-properties officeooo:rsid="0304fc40"/>
    </style:style>
    <style:style style:name="T236" style:family="text">
      <style:text-properties officeooo:rsid="0314e24e"/>
    </style:style>
    <style:style style:name="T237" style:family="text">
      <style:text-properties fo:font-weight="bold" officeooo:rsid="016cb391" style:font-weight-asian="bold" style:font-weight-complex="bold"/>
    </style:style>
    <style:style style:name="T238" style:family="text">
      <style:text-properties fo:font-weight="bold" officeooo:rsid="006fe0d3" style:font-weight-asian="bold" style:font-weight-complex="bold"/>
    </style:style>
    <style:style style:name="T239" style:family="text">
      <style:text-properties officeooo:rsid="0170db18"/>
    </style:style>
    <style:style style:name="T240" style:family="text">
      <style:text-properties fo:font-weight="bold" officeooo:rsid="016fe439" style:font-weight-asian="bold" style:font-weight-complex="bold"/>
    </style:style>
    <style:style style:name="T241" style:family="text">
      <style:text-properties officeooo:rsid="016fe439"/>
    </style:style>
    <style:style style:name="T242" style:family="text">
      <style:text-properties officeooo:rsid="0437ceb2"/>
    </style:style>
    <style:style style:name="T243" style:family="text">
      <style:text-properties fo:font-weight="bold" officeooo:rsid="0439697c" style:font-weight-asian="bold" style:font-weight-complex="bold"/>
    </style:style>
    <style:style style:name="T244" style:family="text">
      <style:text-properties fo:font-weight="bold" officeooo:rsid="0437ceb2" style:font-weight-asian="bold" style:font-weight-complex="bold"/>
    </style:style>
    <style:style style:name="T245" style:family="text">
      <style:text-properties officeooo:rsid="043d77a9"/>
    </style:style>
    <style:style style:name="T246" style:family="text">
      <style:text-properties fo:font-weight="bold" officeooo:rsid="043d77a9" style:font-weight-asian="bold" style:font-weight-complex="bold"/>
    </style:style>
    <style:style style:name="T247" style:family="text">
      <style:text-properties fo:font-weight="bold" officeooo:rsid="0455c2ab" style:font-weight-asian="bold" style:font-weight-complex="bold"/>
    </style:style>
    <style:style style:name="T248" style:family="text">
      <style:text-properties fo:font-weight="bold" officeooo:rsid="0445e17e" style:font-weight-asian="bold" style:font-weight-complex="bold"/>
    </style:style>
    <style:style style:name="T249" style:family="text">
      <style:text-properties fo:font-weight="bold" officeooo:rsid="043daaef" style:font-weight-asian="bold" style:font-weight-complex="bold"/>
    </style:style>
    <style:style style:name="T250" style:family="text">
      <style:text-properties officeooo:rsid="043daaef"/>
    </style:style>
    <style:style style:name="T251" style:family="text">
      <style:text-properties officeooo:rsid="01e94274"/>
    </style:style>
    <style:style style:name="T252" style:family="text">
      <style:text-properties officeooo:rsid="01d90829"/>
    </style:style>
    <style:style style:name="T253" style:family="text">
      <style:text-properties officeooo:rsid="01729f14"/>
    </style:style>
    <style:style style:name="T254" style:family="text">
      <style:text-properties fo:font-weight="bold" officeooo:rsid="044021b0" style:font-weight-asian="bold" style:font-weight-complex="bold"/>
    </style:style>
    <style:style style:name="T255" style:family="text">
      <style:text-properties fo:font-weight="bold" officeooo:rsid="043a756a" style:font-weight-asian="bold" style:font-weight-complex="bold"/>
    </style:style>
    <style:style style:name="T256" style:family="text">
      <style:text-properties officeooo:rsid="043a756a"/>
    </style:style>
    <style:style style:name="T257" style:family="text">
      <style:text-properties officeooo:rsid="044021b0"/>
    </style:style>
    <style:style style:name="T258" style:family="text">
      <style:text-properties fo:color="#000000" loext:opacity="100%" style:font-name="Calibri1" fo:font-style="normal" style:text-underline-style="none" fo:font-weight="bold" officeooo:rsid="0439697c" style:font-style-asian="normal" style:font-weight-asian="bold" style:font-style-complex="normal" style:font-weight-complex="bold"/>
    </style:style>
    <style:style style:name="T259" style:family="text">
      <style:text-properties fo:color="#000000" loext:opacity="100%" style:font-name="Calibri1" fo:font-style="normal" style:text-underline-style="none" fo:font-weight="normal" officeooo:rsid="0439697c" style:font-style-asian="normal" style:font-weight-asian="normal" style:font-style-complex="normal" style:font-weight-complex="normal"/>
    </style:style>
    <style:style style:name="T260" style:family="text">
      <style:text-properties fo:color="#000000" loext:opacity="100%" style:font-name="Calibri1" fo:font-style="normal" style:text-underline-style="none" fo:font-weight="normal" officeooo:rsid="0441f70d" style:font-style-asian="normal" style:font-weight-asian="normal" style:font-style-complex="normal" style:font-weight-complex="normal"/>
    </style:style>
    <style:style style:name="T261" style:family="text">
      <style:text-properties fo:color="#000000" loext:opacity="100%" style:font-name="Calibri1" fo:font-style="normal" style:text-underline-style="none" fo:font-weight="bold" officeooo:rsid="00278bdc" style:font-style-asian="normal" style:font-weight-asian="bold" style:font-style-complex="normal" style:font-weight-complex="bold"/>
    </style:style>
    <style:style style:name="T262" style:family="text">
      <style:text-properties fo:color="#000000" loext:opacity="100%" style:font-name="Calibri1" fo:font-style="normal" style:text-underline-style="none" fo:font-weight="bold" officeooo:rsid="0439e97a" style:font-style-asian="normal" style:font-weight-asian="bold" style:font-style-complex="normal" style:font-weight-complex="bold"/>
    </style:style>
    <style:style style:name="T263" style:family="text">
      <style:text-properties fo:color="#000000" loext:opacity="100%" style:font-name="Calibri1" fo:font-style="normal" style:text-underline-style="none" fo:font-weight="normal" officeooo:rsid="0439e97a" style:font-style-asian="normal" style:font-weight-asian="normal" style:font-style-complex="normal" style:font-weight-complex="normal"/>
    </style:style>
    <style:style style:name="T264" style:family="text">
      <style:text-properties fo:font-style="normal" style:text-underline-style="solid" style:text-underline-width="auto" style:text-underline-color="font-color" officeooo:rsid="03de57f7" style:font-style-asian="normal" style:font-style-complex="normal"/>
    </style:style>
    <style:style style:name="T265" style:family="text">
      <style:text-properties fo:color="#000000" loext:opacity="100%" fo:font-style="normal" officeooo:rsid="03de57f7" style:font-style-asian="normal" style:font-style-complex="normal"/>
    </style:style>
    <style:style style:name="T266" style:family="text">
      <style:text-properties officeooo:rsid="045447de"/>
    </style:style>
    <style:style style:name="T267" style:family="text">
      <style:text-properties fo:font-size="13pt" officeooo:rsid="03de57f7" style:font-size-asian="13pt" style:font-size-complex="13pt"/>
    </style:style>
    <style:style style:name="T268" style:family="text">
      <style:text-properties fo:font-size="13pt" officeooo:rsid="016e9f59" style:font-size-asian="13pt" style:font-size-complex="13pt"/>
    </style:style>
    <style:style style:name="T269" style:family="text">
      <style:text-properties fo:font-size="13pt" officeooo:rsid="0437ceb2" style:font-size-asian="13pt" style:font-size-complex="13pt"/>
    </style:style>
    <style:style style:name="T270" style:family="text">
      <style:text-properties fo:font-size="13pt" officeooo:rsid="04372718" style:font-size-asian="13pt" style:font-size-complex="13pt"/>
    </style:style>
    <style:style style:name="T271" style:family="text">
      <style:text-properties officeooo:rsid="043ee5ac"/>
    </style:style>
    <style:style style:name="T272" style:family="text">
      <style:text-properties fo:color="#000000" loext:opacity="100%" style:font-name="Calibri1" fo:font-style="normal" style:text-underline-style="none" fo:font-weight="normal" officeooo:rsid="03de57f7" style:font-style-asian="normal" style:font-weight-asian="normal" style:font-style-complex="normal" style:font-weight-complex="normal"/>
    </style:style>
    <style:style style:name="T273" style:family="text">
      <style:text-properties officeooo:rsid="00583c4b"/>
    </style:style>
    <style:style style:name="T274" style:family="text">
      <style:text-properties officeooo:rsid="024b502d"/>
    </style:style>
    <style:style style:name="T275" style:family="text">
      <style:text-properties fo:font-weight="normal" officeooo:rsid="00583c4b" style:font-weight-asian="normal" style:font-weight-complex="normal"/>
    </style:style>
    <style:style style:name="T276" style:family="text">
      <style:text-properties fo:font-weight="normal" officeooo:rsid="024b74e5" style:font-weight-asian="normal" style:font-weight-complex="normal"/>
    </style:style>
    <style:style style:name="T277" style:family="text">
      <style:text-properties fo:font-weight="normal" officeooo:rsid="0371e779" style:font-weight-asian="normal" style:font-weight-complex="normal"/>
    </style:style>
    <style:style style:name="T278" style:family="text">
      <style:text-properties fo:font-weight="normal" officeooo:rsid="01156f02" style:font-weight-asian="normal" style:font-weight-complex="normal"/>
    </style:style>
    <style:style style:name="T279" style:family="text">
      <style:text-properties fo:font-weight="normal" officeooo:rsid="00275d60" style:font-weight-asian="normal" style:font-weight-complex="normal"/>
    </style:style>
    <style:style style:name="T280" style:family="text">
      <style:text-properties fo:color="#000000" loext:opacity="100%" fo:font-size="15pt" style:text-underline-style="none" fo:font-weight="bold" officeooo:rsid="0033fb0d" style:font-size-asian="15pt" style:font-weight-asian="bold" style:font-size-complex="15pt" style:font-weight-complex="bold"/>
    </style:style>
    <style:style style:name="T281" style:family="text">
      <style:text-properties fo:color="#000000" loext:opacity="100%" fo:font-size="15pt" style:text-underline-style="none" fo:font-weight="normal" officeooo:rsid="0033fb0d" style:font-size-asian="15pt" style:font-weight-asian="normal" style:font-size-complex="15pt" style:font-weight-complex="normal"/>
    </style:style>
    <style:style style:name="T282" style:family="text">
      <style:text-properties fo:color="#000000" loext:opacity="100%" fo:font-size="15pt" style:text-underline-style="none" fo:font-weight="normal" style:font-size-asian="15pt" style:font-weight-asian="normal" style:font-size-complex="15pt" style:font-weight-complex="normal"/>
    </style:style>
    <style:style style:name="T283" style:family="text">
      <style:text-properties fo:color="#000000" loext:opacity="100%" style:font-name="Calibri" fo:font-size="15pt" style:text-underline-style="none" fo:font-weight="normal" officeooo:rsid="00355d28" style:font-name-asian="Calibri" style:font-size-asian="15pt" style:font-weight-asian="normal" style:font-name-complex="Calibri" style:font-size-complex="15pt" style:font-weight-complex="normal"/>
    </style:style>
    <style:style style:name="T284" style:family="text">
      <style:text-properties fo:color="#000000" loext:opacity="100%" fo:font-size="15pt" style:text-underline-style="none" fo:font-weight="normal" officeooo:rsid="00355d28" style:font-size-asian="15pt" style:font-weight-asian="normal" style:font-size-complex="15pt" style:font-weight-complex="normal"/>
    </style:style>
    <style:style style:name="T285" style:family="text">
      <style:text-properties style:font-name="Calibri"/>
    </style:style>
    <style:style style:name="T286" style:family="text">
      <style:text-properties style:font-name="Calibri" fo:font-size="15pt" fo:font-weight="bold" style:font-size-asian="15pt" style:font-weight-asian="bold" style:font-size-complex="15pt" style:font-weight-complex="bold"/>
    </style:style>
    <style:style style:name="T287" style:family="text">
      <style:text-properties fo:font-size="12pt" fo:font-weight="normal" officeooo:rsid="04b048ce" style:font-size-asian="12pt" style:font-weight-asian="normal" style:font-size-complex="12pt" style:font-weight-complex="normal"/>
    </style:style>
    <style:style style:name="T288" style:family="text">
      <style:text-properties style:font-name="Calibri" fo:font-size="15pt" style:font-size-asian="15pt" style:font-size-complex="15pt"/>
    </style:style>
    <style:style style:name="T289" style:family="text">
      <style:text-properties officeooo:rsid="0008cba6"/>
    </style:style>
    <style:style style:name="T290" style:family="text">
      <style:text-properties fo:font-size="12pt" officeooo:rsid="04b048ce" style:font-size-asian="12pt" style:font-size-complex="12pt"/>
    </style:style>
    <style:style style:name="T291" style:family="text">
      <style:text-properties style:text-underline-style="none" fo:font-weight="bold" officeooo:rsid="001b2fa0" style:font-weight-asian="bold" style:font-weight-complex="bold"/>
    </style:style>
    <style:style style:name="T292" style:family="text">
      <style:text-properties style:text-underline-style="none" fo:font-weight="bold" officeooo:rsid="000a2a9b" style:font-weight-asian="bold" style:font-weight-complex="bold"/>
    </style:style>
    <style:style style:name="T293" style:family="text">
      <style:text-properties fo:color="#000000" loext:opacity="100%" style:text-underline-style="none" officeooo:rsid="000a2a9b"/>
    </style:style>
    <style:style style:name="T294" style:family="text">
      <style:text-properties fo:color="#000000" loext:opacity="100%" style:text-underline-style="none" fo:font-weight="bold" officeooo:rsid="000a2a9b" style:font-weight-asian="bold" style:font-weight-complex="bold"/>
    </style:style>
    <style:style style:name="T295" style:family="text">
      <style:text-properties style:text-underline-style="none" officeooo:rsid="000a2a9b"/>
    </style:style>
    <style:style style:name="T296" style:family="text">
      <style:text-properties style:text-underline-style="none" officeooo:rsid="01091a88"/>
    </style:style>
    <style:style style:name="T297" style:family="text">
      <style:text-properties style:text-underline-style="none"/>
    </style:style>
    <style:style style:name="T298" style:family="text">
      <style:text-properties style:text-underline-style="none" fo:font-weight="bold" officeooo:rsid="012f1898" style:font-weight-asian="bold" style:font-weight-complex="bold"/>
    </style:style>
    <style:style style:name="T299" style:family="text">
      <style:text-properties style:text-underline-style="none" officeooo:rsid="012f1898"/>
    </style:style>
    <style:style style:name="T300" style:family="text">
      <style:text-properties style:text-underline-style="none" fo:font-weight="bold" officeooo:rsid="0221a790" style:font-weight-asian="bold" style:font-weight-complex="bold"/>
    </style:style>
    <style:style style:name="T301" style:family="text">
      <style:text-properties style:text-underline-style="none" officeooo:rsid="010ea76d"/>
    </style:style>
    <style:style style:name="T302" style:family="text">
      <style:text-properties style:text-underline-style="none" officeooo:rsid="01c47fc0"/>
    </style:style>
    <style:style style:name="T303" style:family="text">
      <style:text-properties fo:color="#000000" loext:opacity="100%" style:text-underline-style="none" officeooo:rsid="01c47fc0"/>
    </style:style>
    <style:style style:name="T304" style:family="text">
      <style:text-properties fo:color="#000000" loext:opacity="100%" style:text-underline-style="none" fo:font-weight="bold" officeooo:rsid="01c47fc0" style:font-weight-asian="bold" style:font-weight-complex="bold"/>
    </style:style>
    <style:style style:name="T305" style:family="text">
      <style:text-properties fo:color="#000000" loext:opacity="100%" style:text-underline-style="none"/>
    </style:style>
    <style:style style:name="T306" style:family="text">
      <style:text-properties fo:color="#000000" loext:opacity="100%" style:text-underline-style="none" fo:font-weight="bold" style:font-weight-asian="bold" style:font-weight-complex="bold"/>
    </style:style>
    <style:style style:name="T307" style:family="text">
      <style:text-properties style:text-underline-style="none" officeooo:rsid="000d6c0d"/>
    </style:style>
    <style:style style:name="T308" style:family="text">
      <style:text-properties style:text-underline-style="none" officeooo:rsid="048a9ce9"/>
    </style:style>
    <style:style style:name="T309" style:family="text">
      <style:text-properties style:text-underline-style="none" fo:font-weight="bold" officeooo:rsid="010ea76d" style:font-weight-asian="bold" style:font-weight-complex="bold"/>
    </style:style>
    <style:style style:name="T310" style:family="text">
      <style:text-properties officeooo:rsid="000e074c"/>
    </style:style>
    <style:style style:name="T311" style:family="text">
      <style:text-properties fo:font-weight="normal" officeooo:rsid="00e92cb2" style:font-weight-asian="normal" style:font-weight-complex="normal"/>
    </style:style>
    <style:style style:name="T312" style:family="text">
      <style:text-properties officeooo:rsid="0109e92c"/>
    </style:style>
    <style:style style:name="T313" style:family="text">
      <style:text-properties fo:font-weight="normal" officeooo:rsid="0109e92c" style:font-weight-asian="normal" style:font-weight-complex="normal"/>
    </style:style>
    <style:style style:name="T314" style:family="text">
      <style:text-properties fo:font-weight="normal" officeooo:rsid="01c71ec7" style:font-weight-asian="normal" style:font-weight-complex="normal"/>
    </style:style>
    <style:style style:name="T315" style:family="text">
      <style:text-properties fo:color="#000000" loext:opacity="100%" fo:font-weight="normal" officeooo:rsid="00e92cb2" style:font-weight-asian="normal" style:font-weight-complex="normal"/>
    </style:style>
    <style:style style:name="T316" style:family="text">
      <style:text-properties fo:color="#000000" loext:opacity="100%" officeooo:rsid="00e92cb2"/>
    </style:style>
    <style:style style:name="T317" style:family="text">
      <style:text-properties fo:color="#000000" loext:opacity="100%" style:text-underline-style="none" fo:font-weight="bold" officeooo:rsid="000e074c" style:font-weight-asian="bold" style:font-weight-complex="bold"/>
    </style:style>
    <style:style style:name="T318" style:family="text">
      <style:text-properties fo:color="#000000" loext:opacity="100%" style:text-underline-style="none" fo:font-weight="normal" officeooo:rsid="00e92cb2" style:font-weight-asian="normal" style:font-weight-complex="normal"/>
    </style:style>
    <style:style style:name="T319" style:family="text">
      <style:text-properties fo:color="#000000" loext:opacity="100%" style:text-underline-style="none" fo:font-weight="bold" officeooo:rsid="012f3e0b" style:font-weight-asian="bold" style:font-weight-complex="bold"/>
    </style:style>
    <style:style style:name="T320" style:family="text">
      <style:text-properties fo:color="#000000" loext:opacity="100%" style:text-underline-style="none" fo:font-weight="normal" officeooo:rsid="012f3e0b" style:font-weight-asian="normal" style:font-weight-complex="normal"/>
    </style:style>
    <style:style style:name="T321" style:family="text">
      <style:text-properties fo:color="#000000" loext:opacity="100%" style:text-underline-style="none" fo:font-weight="normal" officeooo:rsid="01c5dc18" style:font-weight-asian="normal" style:font-weight-complex="normal"/>
    </style:style>
    <style:style style:name="T322" style:family="text">
      <style:text-properties fo:color="#000000" loext:opacity="100%" style:text-underline-style="none" fo:font-weight="normal" officeooo:rsid="01091a88" style:font-weight-asian="normal" style:font-weight-complex="normal"/>
    </style:style>
    <style:style style:name="T323" style:family="text">
      <style:text-properties fo:color="#000000" loext:opacity="100%" style:text-underline-style="none" fo:font-weight="bold" officeooo:rsid="0109e92c" style:font-weight-asian="bold" style:font-weight-complex="bold"/>
    </style:style>
    <style:style style:name="T324" style:family="text">
      <style:text-properties fo:color="#000000" loext:opacity="100%" style:text-underline-style="none" fo:font-weight="normal" officeooo:rsid="0109e92c" style:font-weight-asian="normal" style:font-weight-complex="normal"/>
    </style:style>
    <style:style style:name="T325" style:family="text">
      <style:text-properties fo:color="#000000" loext:opacity="100%" style:text-underline-style="none" fo:font-weight="normal" officeooo:rsid="01c71ec7" style:font-weight-asian="normal" style:font-weight-complex="normal"/>
    </style:style>
    <style:style style:name="T326" style:family="text">
      <style:text-properties fo:color="#000000" loext:opacity="100%" fo:font-size="15pt" style:text-underline-style="none" fo:font-weight="bold" style:font-size-asian="15pt" style:font-weight-asian="bold" style:font-size-complex="15pt" style:font-weight-complex="bold"/>
    </style:style>
    <style:style style:name="T327" style:family="text">
      <style:text-properties fo:color="#000000" loext:opacity="100%" style:text-underline-style="solid" style:text-underline-width="auto" style:text-underline-color="font-color" fo:font-weight="bold" officeooo:rsid="000333b2" style:font-weight-asian="bold" style:font-weight-complex="bold"/>
    </style:style>
    <style:style style:name="T328" style:family="text">
      <style:text-properties fo:color="#3465a4" loext:opacity="100%" fo:font-weight="bold" style:font-weight-asian="bold" style:font-weight-complex="bold"/>
    </style:style>
    <style:style style:name="T329" style:family="text">
      <style:text-properties fo:color="#2a6099" loext:opacity="100%" fo:font-weight="bold" officeooo:rsid="024291ec" style:font-weight-asian="bold" style:font-weight-complex="bold"/>
    </style:style>
    <style:style style:name="T330" style:family="text">
      <style:text-properties fo:color="#c9211e" loext:opacity="100%" fo:font-weight="bold" officeooo:rsid="0228f053" style:font-weight-asian="bold" style:font-weight-complex="bold"/>
    </style:style>
    <style:style style:name="T331" style:family="text">
      <style:text-properties fo:color="#000000" loext:opacity="100%" fo:font-weight="bold" officeooo:rsid="0228f053" style:font-weight-asian="bold" style:font-weight-complex="bold"/>
    </style:style>
    <style:style style:name="T332" style:family="text">
      <style:text-properties fo:color="#2a6099" loext:opacity="100%" fo:font-weight="bold" officeooo:rsid="00b83bdc" style:font-name-asian="Calibri" style:font-weight-asian="bold" style:font-name-complex="Calibri" style:font-weight-complex="bold"/>
    </style:style>
    <style:style style:name="T333" style:family="text">
      <style:text-properties fo:color="#2a6099" loext:opacity="100%" fo:font-weight="bold" officeooo:rsid="024442e7" style:font-name-asian="Calibri" style:font-weight-asian="bold" style:font-name-complex="Calibri" style:font-weight-complex="bold"/>
    </style:style>
    <style:style style:name="T334" style:family="text">
      <style:text-properties fo:color="#c9211e" loext:opacity="100%" fo:font-weight="bold" officeooo:rsid="022acf86" style:font-weight-asian="bold" style:font-weight-complex="bold"/>
    </style:style>
    <style:style style:name="T335" style:family="text">
      <style:text-properties fo:font-weight="bold" officeooo:rsid="022acf86" style:font-weight-asian="bold" style:font-weight-complex="bold"/>
    </style:style>
    <style:style style:name="T336" style:family="text">
      <style:text-properties fo:color="#2a6099" loext:opacity="100%" fo:font-weight="bold" officeooo:rsid="049293d8" style:font-weight-asian="bold" style:font-weight-complex="bold"/>
    </style:style>
    <style:style style:name="T337" style:family="text">
      <style:text-properties fo:color="#2a6099" loext:opacity="100%" fo:font-weight="bold" officeooo:rsid="02775cbe" style:font-weight-asian="bold" style:font-weight-complex="bold"/>
    </style:style>
    <style:style style:name="T338" style:family="text">
      <style:text-properties fo:font-weight="bold" officeooo:rsid="0009e01f" style:font-weight-asian="bold" style:font-weight-complex="bold"/>
    </style:style>
    <style:style style:name="T339" style:family="text">
      <style:text-properties fo:color="#2a6099" loext:opacity="100%" fo:font-weight="bold" officeooo:rsid="024442e7" style:font-weight-asian="bold" style:font-weight-complex="bold"/>
    </style:style>
    <style:style style:name="T340" style:family="text">
      <style:text-properties fo:color="#3465a4" loext:opacity="100%" officeooo:rsid="024291ec"/>
    </style:style>
    <style:style style:name="T341" style:family="text">
      <style:text-properties fo:color="#3465a4" loext:opacity="100%" officeooo:rsid="00b997ae"/>
    </style:style>
    <style:style style:name="T342" style:family="text">
      <style:text-properties fo:color="#3465a4" loext:opacity="100%"/>
    </style:style>
    <style:style style:name="T343" style:family="text">
      <style:text-properties fo:color="#3465a4" loext:opacity="100%" officeooo:rsid="03a4805b"/>
    </style:style>
    <style:style style:name="T344" style:family="text">
      <style:text-properties fo:color="#c9211e" loext:opacity="100%" fo:font-weight="bold" officeooo:rsid="0004722d" style:font-weight-asian="bold" style:font-weight-complex="bold"/>
    </style:style>
    <style:style style:name="T345" style:family="text">
      <style:text-properties fo:font-weight="bold" officeooo:rsid="0004722d" style:font-weight-asian="bold" style:font-weight-complex="bold"/>
    </style:style>
    <style:style style:name="T346" style:family="text">
      <style:text-properties fo:color="#2a6099" loext:opacity="100%" fo:font-weight="bold" officeooo:rsid="0282b59f" style:font-weight-asian="bold" style:font-weight-complex="bold"/>
    </style:style>
    <style:style style:name="T347" style:family="text">
      <style:text-properties fo:color="#2a6099" loext:opacity="100%" fo:font-weight="bold" officeooo:rsid="032732e3" style:font-weight-asian="bold" style:font-weight-complex="bold"/>
    </style:style>
    <style:style style:name="T348" style:family="text">
      <style:text-properties fo:font-style="italic" fo:background-color="#eeeeee" loext:char-shading-value="0" style:font-style-asian="italic" style:font-style-complex="italic"/>
    </style:style>
    <style:style style:name="T349" style:family="text">
      <style:text-properties fo:font-style="normal" officeooo:rsid="0019d2a8" fo:background-color="#eeeeee" loext:char-shading-value="0" style:font-style-asian="normal" style:font-style-complex="normal"/>
    </style:style>
    <style:style style:name="T350" style:family="text">
      <style:text-properties fo:color="#2a6099" loext:opacity="100%" officeooo:rsid="024442e7" fo:background-color="#eeeeee" loext:char-shading-value="0"/>
    </style:style>
    <style:style style:name="T351" style:family="text">
      <style:text-properties fo:color="#2a6099" loext:opacity="100%" fo:font-weight="bold" officeooo:rsid="024442e7" fo:background-color="#eeeeee" loext:char-shading-value="0" style:font-weight-asian="bold" style:font-weight-complex="bold"/>
    </style:style>
    <style:style style:name="T352" style:family="text">
      <style:text-properties fo:color="#2a6099" loext:opacity="100%" fo:font-weight="bold" officeooo:rsid="024465f5" fo:background-color="#eeeeee" loext:char-shading-value="0" style:font-weight-asian="bold" style:font-weight-complex="bold"/>
    </style:style>
    <style:style style:name="T353" style:family="text">
      <style:text-properties fo:color="#2a6099" loext:opacity="100%" fo:font-weight="bold" officeooo:rsid="02c8e69f" style:font-weight-asian="bold" style:font-weight-complex="bold"/>
    </style:style>
    <style:style style:name="T354" style:family="text">
      <style:text-properties fo:color="#2a6099" loext:opacity="100%" fo:font-weight="bold" officeooo:rsid="0004d0f1" style:font-weight-asian="bold" style:font-weight-complex="bold"/>
    </style:style>
    <style:style style:name="T355" style:family="text">
      <style:text-properties fo:color="#3465a4" loext:opacity="100%" fo:font-weight="bold" officeooo:rsid="0004d0f1" fo:background-color="#eeeeee" loext:char-shading-value="0" style:font-weight-asian="bold" style:font-weight-complex="bold"/>
    </style:style>
    <style:style style:name="T356" style:family="text">
      <style:text-properties fo:color="#3465a4" loext:opacity="100%" fo:font-weight="bold" officeooo:rsid="00b21ef0" fo:background-color="#eeeeee" loext:char-shading-value="0" style:font-weight-asian="bold" style:font-weight-complex="bold"/>
    </style:style>
    <style:style style:name="T357" style:family="text">
      <style:text-properties fo:color="#3465a4" loext:opacity="100%" fo:font-weight="bold" officeooo:rsid="00b997ae" fo:background-color="#eeeeee" loext:char-shading-value="0" style:font-weight-asian="bold" style:font-weight-complex="bold"/>
    </style:style>
    <style:style style:name="T358" style:family="text">
      <style:text-properties fo:color="#3465a4" loext:opacity="100%" fo:font-weight="bold" officeooo:rsid="0249f1da" fo:background-color="#eeeeee" loext:char-shading-value="0" style:font-weight-asian="bold" style:font-weight-complex="bold"/>
    </style:style>
    <style:style style:name="T359" style:family="text">
      <style:text-properties fo:color="#3465a4" loext:opacity="100%" fo:background-color="#eeeeee" loext:char-shading-value="0"/>
    </style:style>
    <style:style style:name="T360" style:family="text">
      <style:text-properties fo:color="#3465a4" loext:opacity="100%" officeooo:rsid="02c8e69f" fo:background-color="#eeeeee" loext:char-shading-value="0"/>
    </style:style>
    <style:style style:name="T361" style:family="text">
      <style:text-properties fo:color="#2a6099" loext:opacity="100%" fo:font-weight="bold" officeooo:rsid="024291ec" style:font-name-asian="Calibri" style:font-weight-asian="bold" style:font-name-complex="Calibri" style:font-weight-complex="bold"/>
    </style:style>
    <style:style style:name="T362" style:family="text">
      <style:text-properties fo:color="#2a6099" loext:opacity="100%" fo:font-weight="bold" officeooo:rsid="047d9eb0" style:font-name-asian="Calibri" style:font-weight-asian="bold" style:font-name-complex="Calibri" style:font-weight-complex="bold"/>
    </style:style>
    <style:style style:name="T363" style:family="text">
      <style:text-properties fo:color="#3465a4" loext:opacity="100%" officeooo:rsid="024ece1d" fo:background-color="#eeeeee" loext:char-shading-value="0"/>
    </style:style>
    <style:style style:name="T364" style:family="text">
      <style:text-properties fo:color="#3465a4" loext:opacity="100%" fo:font-weight="bold" officeooo:rsid="00b83bdc" fo:background-color="#eeeeee" loext:char-shading-value="0" style:font-name-asian="Calibri" style:font-weight-asian="bold" style:font-name-complex="Calibri" style:font-weight-complex="bold"/>
    </style:style>
    <style:style style:name="T365" style:family="text">
      <style:text-properties fo:color="#3465a4" loext:opacity="100%" fo:font-weight="bold" officeooo:rsid="002e5be7" style:font-weight-asian="bold" style:font-weight-complex="bold"/>
    </style:style>
    <style:style style:name="T366" style:family="text">
      <style:text-properties fo:color="#3465a4" loext:opacity="100%" fo:font-weight="bold" officeooo:rsid="00b997ae" style:font-weight-asian="bold" style:font-weight-complex="bold"/>
    </style:style>
    <style:style style:name="T367" style:family="text">
      <style:text-properties fo:color="#3465a4" loext:opacity="100%" officeooo:rsid="00b21ef0" fo:background-color="#eeeeee" loext:char-shading-value="0"/>
    </style:style>
    <style:style style:name="T368" style:family="text">
      <style:text-properties fo:color="#3465a4" loext:opacity="100%" officeooo:rsid="024442e7" fo:background-color="#eeeeee" loext:char-shading-value="0"/>
    </style:style>
    <style:style style:name="T369" style:family="text">
      <style:text-properties fo:color="#3465a4" loext:opacity="100%" officeooo:rsid="0004d0f1" fo:background-color="#eeeeee" loext:char-shading-value="0"/>
    </style:style>
    <style:style style:name="T370" style:family="text">
      <style:text-properties fo:color="#3465a4" loext:opacity="100%" fo:font-weight="bold" officeooo:rsid="024442e7" fo:background-color="#eeeeee" loext:char-shading-value="0" style:font-weight-asian="bold" style:font-weight-complex="bold"/>
    </style:style>
    <style:style style:name="T371" style:family="text">
      <style:text-properties fo:color="#3465a4" loext:opacity="100%" fo:font-weight="bold" officeooo:rsid="0004d0f1" style:font-weight-asian="bold" style:font-weight-complex="bold"/>
    </style:style>
    <style:style style:name="T372" style:family="text">
      <style:text-properties fo:color="#2a6099" loext:opacity="100%" fo:font-weight="bold" officeooo:rsid="024465f5" style:font-weight-asian="bold" style:font-weight-complex="bold"/>
    </style:style>
    <style:style style:name="T373" style:family="text">
      <style:text-properties fo:color="#2a6099" loext:opacity="100%" fo:font-weight="bold" officeooo:rsid="02493192" style:font-weight-asian="bold" style:font-weight-complex="bold"/>
    </style:style>
    <style:style style:name="T374" style:family="text">
      <style:text-properties fo:color="#2a6099" loext:opacity="100%" fo:font-weight="bold" officeooo:rsid="0248b950" style:font-weight-asian="bold" style:font-weight-complex="bold"/>
    </style:style>
    <style:style style:name="T375" style:family="text">
      <style:text-properties fo:color="#5983b0" loext:opacity="100%" officeooo:rsid="02c8e69f"/>
    </style:style>
    <style:style style:name="T376" style:family="text">
      <style:text-properties fo:color="#2a6099" loext:opacity="100%"/>
    </style:style>
    <style:style style:name="T377" style:family="text">
      <style:text-properties fo:color="#2a6099" loext:opacity="100%" officeooo:rsid="024465f5"/>
    </style:style>
    <style:style style:name="T378" style:family="text">
      <style:text-properties fo:color="#000000" loext:opacity="100%" fo:font-weight="normal" officeooo:rsid="00b4b952" style:font-weight-asian="normal" style:font-weight-complex="normal"/>
    </style:style>
    <style:style style:name="T379" style:family="text">
      <style:text-properties fo:color="#000000" loext:opacity="100%" style:text-underline-style="solid" style:text-underline-width="auto" style:text-underline-color="font-color" officeooo:rsid="00b4b952"/>
    </style:style>
    <style:style style:name="T380" style:family="text">
      <style:text-properties fo:color="#000000" loext:opacity="100%" style:text-underline-style="solid" style:text-underline-width="auto" style:text-underline-color="font-color" fo:font-weight="bold" officeooo:rsid="00b4b952" style:font-weight-asian="bold" style:font-weight-complex="bold"/>
    </style:style>
    <style:style style:name="T381" style:family="text">
      <style:text-properties fo:color="#c9211e" loext:opacity="100%" officeooo:rsid="0005c2bd"/>
    </style:style>
    <style:style style:name="T382" style:family="text">
      <style:text-properties officeooo:rsid="0005c2bd"/>
    </style:style>
    <style:style style:name="T383" style:family="text">
      <style:text-properties officeooo:rsid="00ce1e5f"/>
    </style:style>
    <style:style style:name="T384" style:family="text">
      <style:text-properties fo:font-size="13pt" fo:font-weight="normal" officeooo:rsid="0005c2bd" style:font-size-asian="13pt" style:font-weight-asian="normal" style:font-size-complex="13pt" style:font-weight-complex="normal"/>
    </style:style>
    <style:style style:name="T385" style:family="text">
      <style:text-properties fo:font-size="13pt" fo:font-weight="normal" officeooo:rsid="001157bb" style:font-size-asian="13pt" style:font-weight-asian="normal" style:font-size-complex="13pt" style:font-weight-complex="normal"/>
    </style:style>
    <style:style style:name="T386" style:family="text">
      <style:text-properties fo:color="#000000" loext:opacity="100%" style:text-underline-style="solid" style:text-underline-width="auto" style:text-underline-color="font-color" officeooo:rsid="00400efe"/>
    </style:style>
    <style:style style:name="T387" style:family="text">
      <style:text-properties fo:color="#3465a4" loext:opacity="100%" style:text-underline-style="none" fo:font-weight="bold" officeooo:rsid="03f03bae" style:font-weight-asian="bold" style:font-weight-complex="bold"/>
    </style:style>
    <style:style style:name="T388" style:family="text">
      <style:text-properties officeooo:rsid="024465f5"/>
    </style:style>
    <style:style style:name="T389" style:family="text">
      <style:text-properties officeooo:rsid="028f4e8a"/>
    </style:style>
    <style:style style:name="T390" style:family="text">
      <style:text-properties officeooo:rsid="02fed4f7"/>
    </style:style>
    <style:style style:name="T391" style:family="text">
      <style:text-properties fo:color="#000000" loext:opacity="100%" style:font-name="Calibri1" fo:font-style="normal" style:text-underline-style="none" officeooo:rsid="0439697c" style:font-style-asian="normal" style:font-style-complex="normal"/>
    </style:style>
    <style:style style:name="T392" style:family="text">
      <style:text-properties fo:color="#000000" loext:opacity="100%" style:font-name="Calibri1" fo:font-style="normal" style:text-underline-style="none" officeooo:rsid="0439e97a" style:font-style-asian="normal" style:font-style-complex="normal"/>
    </style:style>
    <style:style style:name="T393" style:family="text">
      <style:text-properties fo:color="#000000" loext:opacity="100%" style:font-name="Calibri1" fo:font-size="14pt" fo:font-style="normal" style:text-underline-style="none" fo:font-weight="bold" officeooo:rsid="0439697c" style:font-size-asian="14pt" style:font-style-asian="normal" style:font-weight-asian="bold" style:font-size-complex="14pt" style:font-style-complex="normal" style:font-weight-complex="bold"/>
    </style:style>
    <style:style style:name="T394" style:family="text">
      <style:text-properties fo:color="#000000" loext:opacity="100%" style:font-name="Calibri1" fo:font-size="14pt" fo:font-style="normal" style:text-underline-style="none" fo:font-weight="normal" officeooo:rsid="0439697c" style:font-size-asian="14pt" style:font-style-asian="normal" style:font-weight-asian="normal" style:font-size-complex="14pt" style:font-style-complex="normal" style:font-weight-complex="normal"/>
    </style:style>
    <style:style style:name="T395" style:family="text">
      <style:text-properties fo:color="#000000" loext:opacity="100%" style:font-name="Calibri1" fo:font-size="14pt" fo:font-style="normal" style:text-underline-style="none" fo:font-weight="normal" officeooo:rsid="03de57f7" style:font-size-asian="14pt" style:font-style-asian="normal" style:font-weight-asian="normal" style:font-size-complex="14pt" style:font-style-complex="normal" style:font-weight-complex="normal"/>
    </style:style>
    <style:style style:name="T396" style:family="text">
      <style:text-properties fo:color="#000000" loext:opacity="100%" style:font-name="Calibri1" fo:font-size="14pt" fo:font-style="normal" style:text-underline-style="none" fo:font-weight="normal" officeooo:rsid="0441f70d" style:font-size-asian="14pt" style:font-style-asian="normal" style:font-weight-asian="normal" style:font-size-complex="14pt" style:font-style-complex="normal" style:font-weight-complex="normal"/>
    </style:style>
    <style:style style:name="T397" style:family="text">
      <style:text-properties fo:color="#000000" loext:opacity="100%" style:font-name="Calibri1" fo:font-size="14pt" fo:font-style="normal" style:text-underline-style="none" fo:font-weight="bold" officeooo:rsid="00278bdc" style:font-size-asian="14pt" style:font-style-asian="normal" style:font-weight-asian="bold" style:font-size-complex="14pt" style:font-style-complex="normal" style:font-weight-complex="bold"/>
    </style:style>
    <style:style style:name="T398" style:family="text">
      <style:text-properties fo:color="#000000" loext:opacity="100%" style:font-name="Calibri1" fo:font-size="14pt" fo:font-style="normal" style:text-underline-style="none" fo:font-weight="bold" officeooo:rsid="0439e97a" style:font-size-asian="14pt" style:font-style-asian="normal" style:font-weight-asian="bold" style:font-size-complex="14pt" style:font-style-complex="normal" style:font-weight-complex="bold"/>
    </style:style>
    <style:style style:name="T399" style:family="text">
      <style:text-properties fo:color="#000000" loext:opacity="100%" style:font-name="Calibri1" fo:font-size="14pt" fo:font-style="normal" style:text-underline-style="none" fo:font-weight="normal" officeooo:rsid="0439e97a" style:font-size-asian="14pt" style:font-style-asian="normal" style:font-weight-asian="normal" style:font-size-complex="14pt" style:font-style-complex="normal" style:font-weight-complex="normal"/>
    </style:style>
    <style:style style:name="T400" style:family="text">
      <style:text-properties officeooo:rsid="0008e540"/>
    </style:style>
    <style:style style:name="T401" style:family="text">
      <style:text-properties officeooo:rsid="003f7803"/>
    </style:style>
    <style:style style:name="T402" style:family="text">
      <style:text-properties officeooo:rsid="002cedcc"/>
    </style:style>
    <style:style style:name="T403" style:family="text">
      <style:text-properties fo:font-size="12pt" officeooo:rsid="04878ff3" style:font-size-asian="12pt" style:font-size-complex="12pt"/>
    </style:style>
    <style:style style:name="T404" style:family="text">
      <style:text-properties officeooo:rsid="0030dc2d"/>
    </style:style>
    <style:style style:name="T405" style:family="text">
      <style:text-properties officeooo:rsid="00233a41"/>
    </style:style>
    <style:style style:name="T406" style:family="text">
      <style:text-properties officeooo:rsid="0032bdb1"/>
    </style:style>
    <style:style style:name="T407" style:family="text">
      <style:text-properties fo:font-weight="normal" officeooo:rsid="0032bdb1" style:font-weight-asian="normal" style:font-weight-complex="normal"/>
    </style:style>
    <style:style style:name="T408" style:family="text">
      <style:text-properties fo:font-weight="normal" officeooo:rsid="00233a41" style:font-weight-asian="normal" style:font-weight-complex="normal"/>
    </style:style>
    <style:style style:name="T409" style:family="text">
      <style:text-properties officeooo:rsid="00341072"/>
    </style:style>
    <style:style style:name="T410" style:family="text">
      <style:text-properties fo:font-weight="normal" officeooo:rsid="00341072" style:font-weight-asian="normal" style:font-weight-complex="normal"/>
    </style:style>
    <style:style style:name="T411" style:family="text">
      <style:text-properties fo:font-weight="normal" officeooo:rsid="00331a54" style:font-weight-asian="normal" style:font-weight-complex="normal"/>
    </style:style>
    <style:style style:name="T412" style:family="text">
      <style:text-properties fo:font-weight="normal" officeooo:rsid="0186db9f" style:font-weight-asian="normal" style:font-weight-complex="normal"/>
    </style:style>
    <style:style style:name="T413" style:family="text">
      <style:text-properties fo:font-weight="normal" officeooo:rsid="00749aa8" style:font-weight-asian="normal" style:font-weight-complex="normal"/>
    </style:style>
    <style:style style:name="T414" style:family="text">
      <style:text-properties officeooo:rsid="00367066"/>
    </style:style>
    <style:style style:name="T415" style:family="text">
      <style:text-properties fo:font-weight="normal" officeooo:rsid="00367066" style:font-weight-asian="normal" style:font-weight-complex="normal"/>
    </style:style>
    <style:style style:name="T416" style:family="text">
      <style:text-properties officeooo:rsid="01156f02"/>
    </style:style>
    <style:style style:name="T417" style:family="text">
      <style:text-properties officeooo:rsid="00192439"/>
    </style:style>
    <style:style style:name="T418" style:family="text">
      <style:text-properties officeooo:rsid="011a1a68"/>
    </style:style>
    <style:style style:name="T419" style:family="text">
      <style:text-properties fo:font-weight="bold" officeooo:rsid="000e074c" style:font-weight-asian="bold" style:font-weight-complex="bold"/>
    </style:style>
    <style:style style:name="T420" style:family="text">
      <style:text-properties fo:font-weight="bold" officeooo:rsid="012f3e0b" style:font-weight-asian="bold" style:font-weight-complex="bold"/>
    </style:style>
    <style:style style:name="T421" style:family="text">
      <style:text-properties officeooo:rsid="012f3e0b"/>
    </style:style>
    <style:style style:name="T422" style:family="text">
      <style:text-properties officeooo:rsid="01c5dc18"/>
    </style:style>
    <style:style style:name="T423" style:family="text">
      <style:text-properties officeooo:rsid="01091a88"/>
    </style:style>
    <style:style style:name="T424" style:family="text">
      <style:text-properties fo:font-weight="bold" officeooo:rsid="0109e92c" style:font-weight-asian="bold" style:font-weight-complex="bold"/>
    </style:style>
    <style:style style:name="T425" style:family="text">
      <style:text-properties officeooo:rsid="01c71ec7"/>
    </style:style>
    <style:style style:name="T426" style:family="text">
      <style:text-properties style:font-name="Carolingia" fo:font-size="15pt" style:font-size-asian="15pt" style:font-size-complex="15pt"/>
    </style:style>
    <style:style style:name="T427" style:family="text">
      <style:text-properties style:font-name="Carolingia" officeooo:rsid="0230a7ed"/>
    </style:style>
    <style:style style:name="T428" style:family="text">
      <style:text-properties fo:color="#3465a4" loext:opacity="100%" fo:font-weight="bold" officeooo:rsid="023eed80" style:font-weight-asian="bold" style:font-weight-complex="bold"/>
    </style:style>
    <style:style style:name="T429" style:family="text">
      <style:text-properties fo:color="#2a6099" loext:opacity="100%" fo:font-weight="bold" officeooo:rsid="025cd071" style:font-name-asian="Calibri" style:font-weight-asian="bold" style:font-name-complex="Calibri" style:font-weight-complex="bold"/>
    </style:style>
    <style:style style:name="T430" style:family="text">
      <style:text-properties fo:color="#2a6099" loext:opacity="100%" fo:font-weight="bold" officeooo:rsid="04ad27af" style:font-name-asian="Calibri" style:font-weight-asian="bold" style:font-name-complex="Calibri" style:font-weight-complex="bold"/>
    </style:style>
    <style:style style:name="T431" style:family="text">
      <style:text-properties fo:color="#2a6099" loext:opacity="100%" fo:font-weight="bold" officeooo:rsid="0374b32b" style:font-weight-asian="bold" style:font-weight-complex="bold"/>
    </style:style>
    <style:style style:name="T432" style:family="text">
      <style:text-properties fo:color="#2a6099" loext:opacity="100%" fo:font-weight="bold" officeooo:rsid="045ed460" style:font-weight-asian="bold" style:font-weight-complex="bold"/>
    </style:style>
    <style:style style:name="T433" style:family="text">
      <style:text-properties fo:color="#2a6099" loext:opacity="100%" fo:font-weight="bold" officeooo:rsid="02749f8a" style:font-weight-asian="bold" style:font-weight-complex="bold"/>
    </style:style>
    <style:style style:name="T434" style:family="text">
      <style:text-properties fo:color="#2a6099" loext:opacity="100%" fo:font-weight="bold" officeooo:rsid="046a88f0" style:font-weight-asian="bold" style:font-weight-complex="bold"/>
    </style:style>
    <style:style style:name="T435" style:family="text">
      <style:text-properties fo:color="#3465a4" loext:opacity="100%" officeooo:rsid="0274d6c6"/>
    </style:style>
    <style:style style:name="T436" style:family="text">
      <style:text-properties fo:color="#3465a4" loext:opacity="100%" officeooo:rsid="03483bda"/>
    </style:style>
    <style:style style:name="T437" style:family="text">
      <style:text-properties fo:color="#3465a4" loext:opacity="100%" fo:font-weight="bold" officeooo:rsid="02408514" style:font-weight-asian="bold" style:font-weight-complex="bold"/>
    </style:style>
    <style:style style:name="T438" style:family="text">
      <style:text-properties fo:color="#2a6099" loext:opacity="100%" fo:font-weight="bold" officeooo:rsid="0277a1a9" style:font-weight-asian="bold" style:font-weight-complex="bold"/>
    </style:style>
    <style:style style:name="T439" style:family="text">
      <style:text-properties fo:color="#2a6099" loext:opacity="100%" officeooo:rsid="0274d6c6"/>
    </style:style>
    <style:style style:name="T440" style:family="text">
      <style:text-properties fo:color="#3465a4" loext:opacity="100%" officeooo:rsid="02749f8a" fo:background-color="#eeeeee" loext:char-shading-value="0"/>
    </style:style>
    <style:style style:name="T441" style:family="text">
      <style:text-properties fo:color="#3465a4" loext:opacity="100%" officeooo:rsid="045b9e76" fo:background-color="#eeeeee" loext:char-shading-value="0"/>
    </style:style>
    <style:style style:name="T442" style:family="text">
      <style:text-properties fo:color="#2a6099" loext:opacity="100%" fo:font-weight="bold" officeooo:rsid="045b9e76" fo:background-color="#eeeeee" loext:char-shading-value="0" style:font-weight-asian="bold" style:font-weight-complex="bold"/>
    </style:style>
    <style:style style:name="T443" style:family="text">
      <style:text-properties fo:color="#2a6099" loext:opacity="100%" fo:font-weight="bold" officeooo:rsid="0274d6c6" fo:background-color="#eeeeee" loext:char-shading-value="0" style:font-weight-asian="bold" style:font-weight-complex="bold"/>
    </style:style>
    <style:style style:name="T444" style:family="text">
      <style:text-properties fo:color="#2a6099" loext:opacity="100%" fo:font-weight="bold" officeooo:rsid="0469f0d9" fo:background-color="#eeeeee" loext:char-shading-value="0" style:font-weight-asian="bold" style:font-weight-complex="bold"/>
    </style:style>
    <style:style style:name="T445" style:family="text">
      <style:text-properties fo:color="#2a6099" loext:opacity="100%" officeooo:rsid="0277a1a9" fo:background-color="#eeeeee" loext:char-shading-value="0"/>
    </style:style>
    <style:style style:name="T446" style:family="text">
      <style:text-properties fo:color="#2a6099" loext:opacity="100%" fo:font-weight="bold" officeooo:rsid="0279dfe1" style:font-weight-asian="bold" style:font-weight-complex="bold"/>
    </style:style>
    <style:style style:name="T447" style:family="text">
      <style:text-properties fo:color="#2a6099" loext:opacity="100%" fo:font-weight="bold" officeooo:rsid="02e69f50" style:font-weight-asian="bold" style:font-weight-complex="bold"/>
    </style:style>
    <style:style style:name="T448" style:family="text">
      <style:text-properties fo:color="#c9211e" loext:opacity="100%" fo:font-weight="bold" officeooo:rsid="027ced79" style:font-name-asian="Calibri" style:font-weight-asian="bold" style:font-name-complex="Calibri" style:font-weight-complex="bold"/>
    </style:style>
    <style:style style:name="T449" style:family="text">
      <style:text-properties fo:color="#000000" loext:opacity="100%" fo:font-weight="bold" officeooo:rsid="027ced79" style:font-name-asian="Calibri" style:font-weight-asian="bold" style:font-name-complex="Calibri" style:font-weight-complex="bold"/>
    </style:style>
    <style:style style:name="T450" style:family="text">
      <style:text-properties fo:color="#2a6099" loext:opacity="100%" fo:font-weight="bold" officeooo:rsid="027ced79" style:font-name-asian="Calibri" style:font-weight-asian="bold" style:font-name-complex="Calibri" style:font-weight-complex="bold"/>
    </style:style>
    <style:style style:name="T451" style:family="text">
      <style:text-properties fo:color="#2a6099" loext:opacity="100%" fo:font-size="12pt" fo:font-weight="bold" officeooo:rsid="048ca01a" style:font-name-asian="Calibri" style:font-size-asian="12pt" style:font-weight-asian="bold" style:font-name-complex="Calibri" style:font-size-complex="12pt" style:font-weight-complex="bold"/>
    </style:style>
    <style:style style:name="T452" style:family="text">
      <style:text-properties fo:color="#3465a4" loext:opacity="100%" officeooo:rsid="0277a1a9" fo:background-color="#eeeeee" loext:char-shading-value="0"/>
    </style:style>
    <style:style style:name="T453" style:family="text">
      <style:text-properties fo:color="#2a6099" loext:opacity="100%" officeooo:rsid="0004d0f1" fo:background-color="#eeeeee" loext:char-shading-value="0"/>
    </style:style>
    <style:style style:name="T454" style:family="text">
      <style:text-properties fo:color="#3465a4" loext:opacity="100%" fo:font-weight="bold" officeooo:rsid="0279dfe1" style:font-weight-asian="bold" style:font-weight-complex="bold"/>
    </style:style>
    <style:style style:name="T455" style:family="text">
      <style:text-properties fo:color="#2a6099" loext:opacity="100%" fo:font-weight="bold" officeooo:rsid="003f7803" style:font-weight-asian="bold" style:font-weight-complex="bold"/>
    </style:style>
    <style:style style:name="T456" style:family="text">
      <style:text-properties fo:color="#3465a4" loext:opacity="100%" fo:font-weight="bold" officeooo:rsid="02749f8a" fo:background-color="#eeeeee" loext:char-shading-value="0" style:font-weight-asian="bold" style:font-weight-complex="bold"/>
    </style:style>
    <style:style style:name="T457" style:family="text">
      <style:text-properties fo:color="#3465a4" loext:opacity="100%" fo:font-weight="bold" officeooo:rsid="045b9e76" fo:background-color="#eeeeee" loext:char-shading-value="0" style:font-weight-asian="bold" style:font-weight-complex="bold"/>
    </style:style>
    <style:style style:name="T458" style:family="text">
      <style:text-properties fo:color="#3465a4" loext:opacity="100%" fo:font-weight="bold" officeooo:rsid="0469f0d9" style:font-weight-asian="bold" style:font-weight-complex="bold"/>
    </style:style>
    <style:style style:name="T459" style:family="text">
      <style:text-properties fo:color="#3465a4" loext:opacity="100%" fo:font-weight="bold" officeooo:rsid="045b9e76" style:font-weight-asian="bold" style:font-weight-complex="bold"/>
    </style:style>
    <style:style style:name="T460" style:family="text">
      <style:text-properties fo:color="#2a6099" loext:opacity="100%" fo:font-weight="bold" officeooo:rsid="0279044b" style:font-weight-asian="bold" style:font-weight-complex="bold"/>
    </style:style>
    <style:style style:name="T461" style:family="text">
      <style:text-properties fo:color="#2a6099" loext:opacity="100%" fo:font-weight="bold" officeooo:rsid="0469f0d9" style:font-weight-asian="bold" style:font-weight-complex="bold"/>
    </style:style>
    <style:style style:name="T462" style:family="text">
      <style:text-properties fo:color="#2a6099" loext:opacity="100%" fo:font-weight="bold" officeooo:rsid="045b9e76" style:font-weight-asian="bold" style:font-weight-complex="bold"/>
    </style:style>
    <style:style style:name="T463" style:family="text">
      <style:text-properties fo:color="#000000" loext:opacity="100%" style:text-underline-style="solid" style:text-underline-width="auto" style:text-underline-color="font-color" fo:font-weight="bold" officeooo:rsid="0334d05d" style:font-weight-asian="bold" style:font-weight-complex="bold"/>
    </style:style>
    <style:style style:name="T464" style:family="text">
      <style:text-properties fo:color="#2a6099" loext:opacity="100%" fo:font-weight="bold" officeooo:rsid="044bf4ad" style:font-weight-asian="bold" style:font-weight-complex="bold"/>
    </style:style>
    <style:style style:name="T465" style:family="text">
      <style:text-properties fo:color="#2a6099" loext:opacity="100%" fo:font-weight="bold" officeooo:rsid="045fb698" style:font-weight-asian="bold" style:font-weight-complex="bold"/>
    </style:style>
    <style:style style:name="T466" style:family="text">
      <style:text-properties fo:color="#3465a4" loext:opacity="100%" fo:font-size="14pt" officeooo:rsid="00b3efb2" style:font-size-asian="14pt" style:font-size-complex="14pt"/>
    </style:style>
    <style:style style:name="T467" style:family="text">
      <style:text-properties fo:color="#2a6099" loext:opacity="100%" fo:font-weight="bold" officeooo:rsid="0274d6c6" style:font-weight-asian="bold" style:font-weight-complex="bold"/>
    </style:style>
    <style:style style:name="T468" style:family="text">
      <style:text-properties style:text-underline-style="solid" style:text-underline-width="auto" style:text-underline-color="font-color" fo:font-weight="normal" style:font-weight-asian="normal" style:font-weight-complex="normal"/>
    </style:style>
    <style:style style:name="T469" style:family="text">
      <style:text-properties fo:color="#c9211e" loext:opacity="100%" style:text-underline-style="none" fo:font-weight="bold" style:font-weight-asian="bold" style:font-weight-complex="bold"/>
    </style:style>
    <style:style style:name="T470" style:family="text">
      <style:text-properties fo:color="#000000" loext:opacity="100%" style:text-underline-style="none" fo:font-weight="bold" officeooo:rsid="00ce1e5f" style:font-weight-asian="bold" style:font-weight-complex="bold"/>
    </style:style>
    <style:style style:name="T471" style:family="text">
      <style:text-properties fo:font-size="13pt" style:text-underline-style="none" style:font-size-asian="13pt" style:font-size-complex="13pt"/>
    </style:style>
    <style:style style:name="T472" style:family="text">
      <style:text-properties fo:font-size="13pt" style:text-underline-style="none" officeooo:rsid="001157bb" style:font-size-asian="13pt" style:font-size-complex="13pt"/>
    </style:style>
    <style:style style:name="T473" style:family="text">
      <style:text-properties fo:color="#2a6099" loext:opacity="100%" fo:font-weight="bold" officeooo:rsid="027a38f6" style:font-weight-asian="bold" style:font-weight-complex="bold"/>
    </style:style>
    <style:style style:name="T474" style:family="text">
      <style:text-properties fo:color="#2a6099" loext:opacity="100%" fo:font-weight="bold" officeooo:rsid="0260baac" style:font-weight-asian="bold" style:font-weight-complex="bold"/>
    </style:style>
    <style:style style:name="T475" style:family="text">
      <style:text-properties fo:color="#3465a4" loext:opacity="100%" officeooo:rsid="025e5167"/>
    </style:style>
    <style:style style:name="T476" style:family="text">
      <style:text-properties fo:color="#3465a4" loext:opacity="100%" style:text-underline-style="none" fo:font-weight="bold" officeooo:rsid="03f1c3c3" style:font-weight-asian="bold" style:font-weight-complex="bold"/>
    </style:style>
    <style:style style:name="T477" style:family="text">
      <style:text-properties fo:color="#3465a4" loext:opacity="100%" style:text-underline-style="none" fo:font-weight="bold" officeooo:rsid="03f34725" style:font-weight-asian="bold" style:font-weight-complex="bold"/>
    </style:style>
    <style:style style:name="T478" style:family="text">
      <style:text-properties fo:color="#3465a4" loext:opacity="100%" style:font-name="Carolingia" fo:font-weight="bold" officeooo:rsid="0279044b" style:font-weight-asian="bold" style:font-weight-complex="bold"/>
    </style:style>
    <style:style style:name="T479" style:family="text">
      <style:text-properties fo:color="#3465a4" loext:opacity="100%" style:font-name="Carolingia" fo:font-weight="bold" officeooo:rsid="02408514" style:font-weight-asian="bold" style:font-weight-complex="bold"/>
    </style:style>
    <style:style style:name="T480" style:family="text">
      <style:text-properties fo:color="#3465a4" loext:opacity="100%" style:font-name="Carolingia" fo:font-weight="bold" officeooo:rsid="02a38bec" style:font-weight-asian="bold" style:font-weight-complex="bold"/>
    </style:style>
    <style:style style:name="T481" style:family="text">
      <style:text-properties fo:color="#3465a4" loext:opacity="100%" style:font-name="Carolingia" fo:font-weight="bold" officeooo:rsid="046b89aa" style:font-weight-asian="bold" style:font-weight-complex="bold"/>
    </style:style>
    <style:style style:name="T482" style:family="text">
      <style:text-properties style:font-name="Carolingia" fo:font-size="15pt" style:text-underline-style="none" fo:font-weight="normal" officeooo:rsid="0005c2bd" style:font-size-asian="15pt" style:font-weight-asian="normal" style:font-size-complex="15pt" style:font-weight-complex="normal"/>
    </style:style>
    <style:style style:name="T483" style:family="text">
      <style:text-properties fo:font-weight="bold" officeooo:rsid="01272c03" style:font-weight-asian="bold" style:font-weight-complex="bold"/>
    </style:style>
    <style:style style:name="T484" style:family="text">
      <style:text-properties officeooo:rsid="00485964"/>
    </style:style>
    <style:style style:name="T485" style:family="text">
      <style:text-properties fo:font-size="12pt" officeooo:rsid="048de0fb" style:font-size-asian="12pt" style:font-size-complex="12pt"/>
    </style:style>
    <style:style style:name="T486" style:family="text">
      <style:text-properties fo:font-weight="bold" officeooo:rsid="03fc462b" style:font-weight-asian="bold" style:font-weight-complex="bold"/>
    </style:style>
    <style:style style:name="T487" style:family="text">
      <style:text-properties fo:font-weight="bold" officeooo:rsid="002f88c8" style:font-weight-asian="bold" style:font-weight-complex="bold"/>
    </style:style>
    <style:style style:name="T488" style:family="text">
      <style:text-properties fo:font-weight="bold" officeooo:rsid="00759fce" style:font-weight-asian="bold" style:font-weight-complex="bold"/>
    </style:style>
    <style:style style:name="T489" style:family="text">
      <style:text-properties fo:font-weight="bold" officeooo:rsid="03f79d6b" style:font-weight-asian="bold" style:font-weight-complex="bold"/>
    </style:style>
    <style:style style:name="T490" style:family="text">
      <style:text-properties officeooo:rsid="03f79d6b"/>
    </style:style>
    <style:style style:name="T491" style:family="text">
      <style:text-properties fo:font-weight="bold" officeooo:rsid="00517386" style:font-weight-asian="bold" style:font-weight-complex="bold"/>
    </style:style>
    <style:style style:name="T492" style:family="text">
      <style:text-properties officeooo:rsid="00517386"/>
    </style:style>
    <style:style style:name="T493" style:family="text">
      <style:text-properties officeooo:rsid="01441473"/>
    </style:style>
    <style:style style:name="T494" style:family="text">
      <style:text-properties officeooo:rsid="01453cd6"/>
    </style:style>
    <style:style style:name="T495" style:family="text">
      <style:text-properties officeooo:rsid="00499fa9"/>
    </style:style>
    <style:style style:name="T496" style:family="text">
      <style:text-properties fo:font-weight="bold" officeooo:rsid="00499fa9" style:font-weight-asian="bold" style:font-weight-complex="bold"/>
    </style:style>
    <style:style style:name="T497" style:family="text">
      <style:text-properties officeooo:rsid="027b2db3"/>
    </style:style>
    <style:style style:name="T498" style:family="text">
      <style:text-properties officeooo:rsid="002ec7ec"/>
    </style:style>
    <style:style style:name="T499" style:family="text">
      <style:text-properties officeooo:rsid="04007a4e"/>
    </style:style>
    <style:style style:name="T500" style:family="text">
      <style:text-properties officeooo:rsid="007e1afb"/>
    </style:style>
    <style:style style:name="T501" style:family="text">
      <style:text-properties fo:font-weight="bold" officeooo:rsid="027ced79" style:font-weight-asian="bold" style:font-weight-complex="bold"/>
    </style:style>
    <style:style style:name="T502" style:family="text">
      <style:text-properties style:text-underline-style="none" fo:font-weight="bold" officeooo:rsid="004b26b2" style:font-weight-asian="bold" style:font-weight-complex="bold"/>
    </style:style>
    <style:style style:name="T503" style:family="text">
      <style:text-properties style:text-underline-style="none" officeooo:rsid="01c5dc18"/>
    </style:style>
    <style:style style:name="T504" style:family="text">
      <style:text-properties style:text-underline-style="none" officeooo:rsid="004b26b2"/>
    </style:style>
    <style:style style:name="T505" style:family="text">
      <style:text-properties fo:color="#3465a4" loext:opacity="100%" fo:font-weight="bold" officeooo:rsid="02a7ed1f" style:font-weight-asian="bold" style:font-weight-complex="bold"/>
    </style:style>
    <style:style style:name="T506" style:family="text">
      <style:text-properties fo:color="#3465a4" loext:opacity="100%" officeooo:rsid="02a7ed1f"/>
    </style:style>
    <style:style style:name="T507" style:family="text">
      <style:text-properties fo:color="#2a6099" loext:opacity="100%" fo:font-weight="bold" officeooo:rsid="027fa3e3" style:font-weight-asian="bold" style:font-weight-complex="bold"/>
    </style:style>
    <style:style style:name="T508" style:family="text">
      <style:text-properties fo:color="#c9211e" loext:opacity="100%" fo:font-weight="bold" officeooo:rsid="027fa3e3" style:font-name-asian="Calibri" style:font-weight-asian="bold" style:font-name-complex="Calibri" style:font-weight-complex="bold"/>
    </style:style>
    <style:style style:name="T509" style:family="text">
      <style:text-properties fo:color="#000000" loext:opacity="100%" fo:font-weight="bold" officeooo:rsid="027fa3e3" style:font-name-asian="Calibri" style:font-weight-asian="bold" style:font-name-complex="Calibri" style:font-weight-complex="bold"/>
    </style:style>
    <style:style style:name="T510" style:family="text">
      <style:text-properties fo:color="#2a6099" loext:opacity="100%" officeooo:rsid="0004d0f1" style:font-name-asian="Calibri" style:font-name-complex="Calibri"/>
    </style:style>
    <style:style style:name="T511" style:family="text">
      <style:text-properties fo:color="#2a6099" loext:opacity="100%" fo:font-weight="bold" officeooo:rsid="027fa3e3" style:font-name-asian="Calibri" style:font-weight-asian="bold" style:font-name-complex="Calibri" style:font-weight-complex="bold"/>
    </style:style>
    <style:style style:name="T512" style:family="text">
      <style:text-properties fo:color="#2a6099" loext:opacity="100%" fo:font-weight="bold" officeooo:rsid="02a967fe" style:font-name-asian="Calibri" style:font-weight-asian="bold" style:font-name-complex="Calibri" style:font-weight-complex="bold"/>
    </style:style>
    <style:style style:name="T513" style:family="text">
      <style:text-properties fo:color="#2a6099" loext:opacity="100%" fo:font-weight="bold" officeooo:rsid="0493d106" style:font-weight-asian="bold" style:font-weight-complex="bold"/>
    </style:style>
    <style:style style:name="T514" style:family="text">
      <style:text-properties fo:color="#2a6099" loext:opacity="100%" fo:font-weight="bold" officeooo:rsid="02aa3740" style:font-weight-asian="bold" style:font-weight-complex="bold"/>
    </style:style>
    <style:style style:name="T515" style:family="text">
      <style:text-properties fo:color="#2a6099" loext:opacity="100%" fo:font-weight="bold" officeooo:rsid="02e967e2" style:font-weight-asian="bold" style:font-weight-complex="bold"/>
    </style:style>
    <style:style style:name="T516" style:family="text">
      <style:text-properties fo:color="#3465a4" loext:opacity="100%" officeooo:rsid="0277a1a9"/>
    </style:style>
    <style:style style:name="T517" style:family="text">
      <style:text-properties fo:color="#3465a4" loext:opacity="100%" officeooo:rsid="03dafaf9"/>
    </style:style>
    <style:style style:name="T518" style:family="text">
      <style:text-properties fo:font-style="italic" style:font-style-asian="italic" style:font-style-complex="italic"/>
    </style:style>
    <style:style style:name="T519" style:family="text">
      <style:text-properties fo:color="#c9211e" loext:opacity="100%" fo:font-style="normal" fo:font-weight="bold" officeooo:rsid="028128eb" fo:background-color="#eeeeee" loext:char-shading-value="0" style:font-style-asian="normal" style:font-weight-asian="bold" style:font-style-complex="normal" style:font-weight-complex="bold"/>
    </style:style>
    <style:style style:name="T520" style:family="text">
      <style:text-properties fo:font-style="normal" fo:font-weight="bold" officeooo:rsid="028128eb" fo:background-color="#eeeeee" loext:char-shading-value="0" style:font-style-asian="normal" style:font-weight-asian="bold" style:font-style-complex="normal" style:font-weight-complex="bold"/>
    </style:style>
    <style:style style:name="T521" style:family="text">
      <style:text-properties fo:font-style="normal" fo:font-weight="bold" officeooo:rsid="038ed9f4" fo:background-color="#eeeeee" loext:char-shading-value="0" style:font-style-asian="normal" style:font-weight-asian="bold" style:font-style-complex="normal" style:font-weight-complex="bold"/>
    </style:style>
    <style:style style:name="T522" style:family="text">
      <style:text-properties fo:color="#2a6099" loext:opacity="100%" fo:font-weight="bold" officeooo:rsid="028128eb" fo:background-color="#eeeeee" loext:char-shading-value="0" style:font-weight-asian="bold" style:font-weight-complex="bold"/>
    </style:style>
    <style:style style:name="T523" style:family="text">
      <style:text-properties fo:color="#2a6099" loext:opacity="100%" fo:font-weight="bold" officeooo:rsid="02e967e2" fo:background-color="#eeeeee" loext:char-shading-value="0" style:font-weight-asian="bold" style:font-weight-complex="bold"/>
    </style:style>
    <style:style style:name="T524" style:family="text">
      <style:text-properties fo:color="#2a6099" loext:opacity="100%" officeooo:rsid="02aa27b8" fo:background-color="#eeeeee" loext:char-shading-value="0"/>
    </style:style>
    <style:style style:name="T525" style:family="text">
      <style:text-properties fo:color="#2a6099" loext:opacity="100%" fo:font-weight="bold" officeooo:rsid="02aa27b8" fo:background-color="#eeeeee" loext:char-shading-value="0" style:font-weight-asian="bold" style:font-weight-complex="bold"/>
    </style:style>
    <style:style style:name="T526" style:family="text">
      <style:text-properties fo:color="#2a6099" loext:opacity="100%" fo:font-weight="bold" officeooo:rsid="047e847e" style:font-weight-asian="bold" style:font-weight-complex="bold"/>
    </style:style>
    <style:style style:name="T527" style:family="text">
      <style:text-properties fo:color="#2a6099" loext:opacity="100%" fo:font-weight="bold" officeooo:rsid="0277a1a9" fo:background-color="#eeeeee" loext:char-shading-value="0" style:font-weight-asian="bold" style:font-weight-complex="bold"/>
    </style:style>
    <style:style style:name="T528" style:family="text">
      <style:text-properties fo:color="#2a6099" loext:opacity="100%" officeooo:rsid="027fa3e3" fo:background-color="#eeeeee" loext:char-shading-value="0"/>
    </style:style>
    <style:style style:name="T529" style:family="text">
      <style:text-properties fo:color="#2a6099" loext:opacity="100%" fo:font-weight="bold" officeooo:rsid="02e78eda" style:font-weight-asian="bold" style:font-weight-complex="bold"/>
    </style:style>
    <style:style style:name="T530" style:family="text">
      <style:text-properties fo:color="#3465a4" loext:opacity="100%" officeooo:rsid="02f0210b" fo:background-color="#eeeeee" loext:char-shading-value="0"/>
    </style:style>
    <style:style style:name="T531" style:family="text">
      <style:text-properties fo:color="#2a6099" loext:opacity="100%" officeooo:rsid="025cd071" fo:background-color="#eeeeee" loext:char-shading-value="0"/>
    </style:style>
    <style:style style:name="T532" style:family="text">
      <style:text-properties fo:color="#2a6099" loext:opacity="100%" officeooo:rsid="02e78eda" fo:background-color="#eeeeee" loext:char-shading-value="0"/>
    </style:style>
    <style:style style:name="T533" style:family="text">
      <style:text-properties fo:color="#2a6099" loext:opacity="100%" fo:font-weight="bold" officeooo:rsid="02a7ed1f" style:font-weight-asian="bold" style:font-weight-complex="bold"/>
    </style:style>
    <style:style style:name="T534" style:family="text">
      <style:text-properties fo:color="#3465a4" loext:opacity="100%" fo:font-weight="bold" officeooo:rsid="02aa27b8" fo:background-color="#eeeeee" loext:char-shading-value="0" style:font-weight-asian="bold" style:font-weight-complex="bold"/>
    </style:style>
    <style:style style:name="T535" style:family="text">
      <style:text-properties fo:color="#3465a4" loext:opacity="100%" fo:font-weight="bold" officeooo:rsid="02a862bb" style:font-weight-asian="bold" style:font-weight-complex="bold"/>
    </style:style>
    <style:style style:name="T536" style:family="text">
      <style:text-properties fo:color="#3465a4" loext:opacity="100%" fo:font-weight="bold" officeooo:rsid="02e78eda" style:font-weight-asian="bold" style:font-weight-complex="bold"/>
    </style:style>
    <style:style style:name="T537" style:family="text">
      <style:text-properties fo:color="#c9211e" loext:opacity="100%" fo:font-weight="bold" officeooo:rsid="027fcaee" style:font-weight-asian="bold" style:font-weight-complex="bold"/>
    </style:style>
    <style:style style:name="T538" style:family="text">
      <style:text-properties fo:font-weight="bold" officeooo:rsid="027fcaee" style:font-weight-asian="bold" style:font-weight-complex="bold"/>
    </style:style>
    <style:style style:name="T539" style:family="text">
      <style:text-properties fo:font-weight="bold" officeooo:rsid="0331a7ba" style:font-weight-asian="bold" style:font-weight-complex="bold"/>
    </style:style>
    <style:style style:name="T540" style:family="text">
      <style:text-properties officeooo:rsid="027fcaee"/>
    </style:style>
    <style:style style:name="T541" style:family="text">
      <style:text-properties fo:color="#2a6099" loext:opacity="100%" fo:font-weight="bold" officeooo:rsid="027fcaee" style:font-weight-asian="bold" style:font-weight-complex="bold"/>
    </style:style>
    <style:style style:name="T542" style:family="text">
      <style:text-properties fo:color="#2a6099" loext:opacity="100%" fo:font-weight="bold" officeooo:rsid="0331a7ba" style:font-weight-asian="bold" style:font-weight-complex="bold"/>
    </style:style>
    <style:style style:name="T543" style:family="text">
      <style:text-properties fo:color="#000000" loext:opacity="100%" style:text-underline-style="solid" style:text-underline-width="auto" style:text-underline-color="font-color" fo:font-weight="bold" officeooo:rsid="00b3efb2" style:font-weight-asian="bold" style:font-weight-complex="bold"/>
    </style:style>
    <style:style style:name="T544" style:family="text">
      <style:text-properties fo:color="#3465a4" loext:opacity="100%" fo:font-weight="bold" officeooo:rsid="027fcaee" style:font-weight-asian="bold" style:font-weight-complex="bold"/>
    </style:style>
    <style:style style:name="T545" style:family="text">
      <style:text-properties style:text-underline-style="none" fo:font-weight="normal" style:font-weight-asian="normal" style:font-weight-complex="normal"/>
    </style:style>
    <style:style style:name="T546" style:family="text">
      <style:text-properties fo:font-weight="bold" officeooo:rsid="0332d201" style:font-weight-asian="bold" style:font-weight-complex="bold"/>
    </style:style>
    <style:style style:name="T547" style:family="text">
      <style:text-properties fo:font-weight="bold" officeooo:rsid="00ce1e5f" style:font-weight-asian="bold" style:font-weight-complex="bold"/>
    </style:style>
    <style:style style:name="T548" style:family="text">
      <style:text-properties fo:color="#2a6099" loext:opacity="100%" fo:font-weight="bold" officeooo:rsid="0332d201" style:font-weight-asian="bold" style:font-weight-complex="bold"/>
    </style:style>
    <style:style style:name="T549" style:family="text">
      <style:text-properties fo:color="#c9211e" loext:opacity="100%" style:text-underline-style="none" fo:font-weight="bold" officeooo:rsid="0026d2f1" style:font-weight-asian="bold" style:font-weight-complex="bold"/>
    </style:style>
    <style:style style:name="T550" style:family="text">
      <style:text-properties style:font-name="Carolingia" officeooo:rsid="02a7ed1f"/>
    </style:style>
    <style:style style:name="T551" style:family="text">
      <style:text-properties style:font-name="Carolingia" officeooo:rsid="02408514"/>
    </style:style>
    <style:style style:name="T552" style:family="text">
      <style:text-properties style:font-name="Carolingia" officeooo:rsid="02e82970"/>
    </style:style>
    <style:style style:name="T553" style:family="text">
      <style:text-properties style:font-name="Carolingia" officeooo:rsid="027dfc21"/>
    </style:style>
    <style:style style:name="T554" style:family="text">
      <style:text-properties style:font-name="Carolingia" officeooo:rsid="02a38bec"/>
    </style:style>
    <style:style style:name="T555" style:family="text">
      <style:text-properties officeooo:rsid="03173e30"/>
    </style:style>
    <style:style style:name="T556" style:family="text">
      <style:text-properties fo:color="#3465a4" loext:opacity="100%" officeooo:rsid="03173e30"/>
    </style:style>
    <style:style style:name="T557" style:family="text">
      <style:text-properties officeooo:rsid="027fa3e3"/>
    </style:style>
    <style:style style:name="T558" style:family="text">
      <style:text-properties fo:color="#c9211e" loext:opacity="100%" officeooo:rsid="028128eb"/>
    </style:style>
    <style:style style:name="T559" style:family="text">
      <style:text-properties fo:color="#c9211e" loext:opacity="100%" officeooo:rsid="02a7ed1f"/>
    </style:style>
    <style:style style:name="T560" style:family="text">
      <style:text-properties fo:color="#c9211e" loext:opacity="100%" fo:font-weight="bold" officeooo:rsid="006be284" style:font-weight-asian="bold" style:font-weight-complex="bold"/>
    </style:style>
    <style:style style:name="T561" style:family="text">
      <style:text-properties fo:color="#c9211e" loext:opacity="100%" fo:font-weight="bold" officeooo:rsid="02a967fe" style:font-weight-asian="bold" style:font-weight-complex="bold"/>
    </style:style>
    <style:style style:name="T562" style:family="text">
      <style:text-properties officeooo:rsid="006be284"/>
    </style:style>
    <style:style style:name="T563" style:family="text">
      <style:text-properties fo:color="#c9211e" loext:opacity="100%" style:text-underline-style="none" fo:font-weight="bold" officeooo:rsid="00699d5b" style:font-weight-asian="bold" style:font-weight-complex="bold"/>
    </style:style>
    <style:style style:name="T564" style:family="text">
      <style:text-properties fo:color="#c9211e" loext:opacity="100%" style:text-underline-style="none" fo:font-weight="bold" officeooo:rsid="02a967fe" style:font-weight-asian="bold" style:font-weight-complex="bold"/>
    </style:style>
    <style:style style:name="T565" style:family="text">
      <style:text-properties fo:color="#c9211e" loext:opacity="100%" style:text-underline-style="none" fo:font-weight="bold" officeooo:rsid="01a56744" style:font-weight-asian="bold" style:font-weight-complex="bold"/>
    </style:style>
    <style:style style:name="T566" style:family="text">
      <style:text-properties fo:color="#c9211e" loext:opacity="100%" style:text-underline-style="none" fo:font-weight="bold" officeooo:rsid="031db7d6" style:font-weight-asian="bold" style:font-weight-complex="bold"/>
    </style:style>
    <style:style style:name="T567" style:family="text">
      <style:text-properties style:text-underline-style="none" fo:font-weight="normal" officeooo:rsid="00699d5b" style:font-weight-asian="normal" style:font-weight-complex="normal"/>
    </style:style>
    <style:style style:name="T568" style:family="text">
      <style:text-properties fo:color="#c9211e" loext:opacity="100%" fo:font-weight="bold" officeooo:rsid="00699d5b" style:font-weight-asian="bold" style:font-weight-complex="bold"/>
    </style:style>
    <style:style style:name="T569" style:family="text">
      <style:text-properties fo:color="#c9211e" loext:opacity="100%" fo:font-weight="bold" officeooo:rsid="01a56744" style:font-weight-asian="bold" style:font-weight-complex="bold"/>
    </style:style>
    <style:style style:name="T570" style:family="text">
      <style:text-properties style:text-underline-style="none" fo:font-weight="normal" officeooo:rsid="018ae8a0" style:font-weight-asian="normal" style:font-weight-complex="normal"/>
    </style:style>
    <style:style style:name="T571" style:family="text">
      <style:text-properties fo:color="#c9211e" loext:opacity="100%" style:text-underline-style="none" fo:font-weight="bold" officeooo:rsid="00bdfe9a" style:font-weight-asian="bold" style:font-weight-complex="bold"/>
    </style:style>
    <style:style style:name="T572" style:family="text">
      <style:text-properties fo:color="#c9211e" loext:opacity="100%" fo:font-weight="bold" officeooo:rsid="031db7d6" style:font-weight-asian="bold" style:font-weight-complex="bold"/>
    </style:style>
    <style:style style:name="T573" style:family="text">
      <style:text-properties fo:color="#c9211e" loext:opacity="100%" fo:font-weight="bold" officeooo:rsid="02aa27b8" style:font-weight-asian="bold" style:font-weight-complex="bold"/>
    </style:style>
    <style:style style:name="T574" style:family="text">
      <style:text-properties fo:color="#c9211e" loext:opacity="100%" style:text-underline-style="none" fo:font-weight="bold" officeooo:rsid="00be37f6" style:font-weight-asian="bold" style:font-weight-complex="bold"/>
    </style:style>
    <style:style style:name="T575" style:family="text">
      <style:text-properties style:text-underline-style="none" fo:font-weight="normal" officeooo:rsid="00f9941c" style:font-weight-asian="normal" style:font-weight-complex="normal"/>
    </style:style>
    <style:style style:name="T576" style:family="text">
      <style:text-properties fo:color="#c9211e" loext:opacity="100%" fo:font-weight="bold" officeooo:rsid="006ae703" style:font-weight-asian="bold" style:font-weight-complex="bold"/>
    </style:style>
    <style:style style:name="T577" style:family="text">
      <style:text-properties fo:color="#c9211e" loext:opacity="100%" fo:font-weight="bold" officeooo:rsid="031d1565" style:font-weight-asian="bold" style:font-weight-complex="bold"/>
    </style:style>
    <style:style style:name="T578" style:family="text">
      <style:text-properties officeooo:rsid="006ae703"/>
    </style:style>
    <style:style style:name="T579" style:family="text">
      <style:text-properties style:text-underline-style="none" fo:font-weight="normal" officeooo:rsid="0480805e" style:font-weight-asian="normal" style:font-weight-complex="normal"/>
    </style:style>
    <style:style style:name="T580" style:family="text">
      <style:text-properties fo:font-size="14pt" officeooo:rsid="00e195de" style:font-size-asian="14pt" style:font-size-complex="14pt"/>
    </style:style>
    <style:style style:name="T581" style:family="text">
      <style:text-properties fo:color="#c9211e" loext:opacity="100%" fo:font-size="14pt" fo:font-weight="bold" officeooo:rsid="00699d5b" style:font-size-asian="14pt" style:font-weight-asian="bold" style:font-size-complex="14pt" style:font-weight-complex="bold"/>
    </style:style>
    <style:style style:name="T582" style:family="text">
      <style:text-properties fo:color="#c9211e" loext:opacity="100%" fo:font-size="14pt" fo:font-weight="bold" officeooo:rsid="006ae703" style:font-size-asian="14pt" style:font-weight-asian="bold" style:font-size-complex="14pt" style:font-weight-complex="bold"/>
    </style:style>
    <style:style style:name="T583" style:family="text">
      <style:text-properties fo:color="#c9211e" loext:opacity="100%" fo:font-size="14pt" fo:font-weight="bold" officeooo:rsid="02aa27b8" style:font-size-asian="14pt" style:font-weight-asian="bold" style:font-size-complex="14pt" style:font-weight-complex="bold"/>
    </style:style>
    <style:style style:name="T584" style:family="text">
      <style:text-properties fo:color="#000000" loext:opacity="100%" fo:font-size="14pt" fo:font-weight="bold" officeooo:rsid="018ae8a0" style:font-size-asian="14pt" style:font-weight-asian="bold" style:font-size-complex="14pt" style:font-weight-complex="bold"/>
    </style:style>
    <style:style style:name="T585" style:family="text">
      <style:text-properties fo:color="#000000" loext:opacity="100%" fo:font-size="14pt" style:text-underline-style="none" fo:font-weight="bold" officeooo:rsid="0188a10e" style:font-size-asian="14pt" style:font-weight-asian="bold" style:font-size-complex="14pt" style:font-weight-complex="bold"/>
    </style:style>
    <style:style style:name="T586" style:family="text">
      <style:text-properties fo:color="#000000" loext:opacity="100%" fo:font-size="14pt" style:text-underline-style="none" fo:font-weight="bold" officeooo:rsid="01871867" style:font-size-asian="14pt" style:font-weight-asian="bold" style:font-size-complex="14pt" style:font-weight-complex="bold"/>
    </style:style>
    <style:style style:name="T587" style:family="text">
      <style:text-properties fo:color="#000000" loext:opacity="100%" fo:font-size="14pt" style:text-underline-style="none" fo:font-weight="bold" officeooo:rsid="01a56744" style:font-size-asian="14pt" style:font-weight-asian="bold" style:font-size-complex="14pt" style:font-weight-complex="bold"/>
    </style:style>
    <style:style style:name="T588" style:family="text">
      <style:text-properties fo:color="#000000" loext:opacity="100%" fo:font-size="14pt" style:text-underline-style="none" fo:font-weight="bold" officeooo:rsid="0430fc86" style:font-size-asian="14pt" style:font-weight-asian="bold" style:font-size-complex="14pt" style:font-weight-complex="bold"/>
    </style:style>
    <style:style style:name="T589" style:family="text">
      <style:text-properties fo:color="#000000" loext:opacity="100%" fo:font-size="14pt" style:text-underline-style="none" fo:font-weight="bold" officeooo:rsid="00e195de" style:font-size-asian="14pt" style:font-weight-asian="bold" style:font-size-complex="14pt" style:font-weight-complex="bold"/>
    </style:style>
    <style:style style:name="T590" style:family="text">
      <style:text-properties fo:color="#000000" loext:opacity="100%" fo:font-size="14pt" style:text-underline-style="none" fo:font-weight="bold" officeooo:rsid="018ae8a0" style:font-size-asian="14pt" style:font-weight-asian="bold" style:font-size-complex="14pt" style:font-weight-complex="bold"/>
    </style:style>
    <style:style style:name="T591" style:family="text">
      <style:text-properties fo:font-size="12pt" style:font-size-asian="12pt" style:font-size-complex="12pt"/>
    </style:style>
    <style:style style:name="T592" style:family="text">
      <style:text-properties officeooo:rsid="005c9522"/>
    </style:style>
    <style:style style:name="T593" style:family="text">
      <style:text-properties officeooo:rsid="005c9e91"/>
    </style:style>
    <style:style style:name="T594" style:family="text">
      <style:text-properties fo:font-size="12pt" officeooo:rsid="0490ac0a" style:font-size-asian="12pt" style:font-size-complex="12pt"/>
    </style:style>
    <style:style style:name="T595" style:family="text">
      <style:text-properties officeooo:rsid="0490ac0a"/>
    </style:style>
    <style:style style:name="T596" style:family="text">
      <style:text-properties officeooo:rsid="03f8f457"/>
    </style:style>
    <style:style style:name="T597" style:family="text">
      <style:text-properties fo:font-weight="normal" officeooo:rsid="03f79d6b" style:font-weight-asian="normal" style:font-weight-complex="normal"/>
    </style:style>
    <style:style style:name="T598" style:family="text">
      <style:text-properties fo:font-weight="normal" officeooo:rsid="0064af69" style:font-weight-asian="normal" style:font-weight-complex="normal"/>
    </style:style>
    <style:style style:name="T599" style:family="text">
      <style:text-properties fo:font-weight="normal" officeooo:rsid="00499fa9" style:font-weight-asian="normal" style:font-weight-complex="normal"/>
    </style:style>
    <style:style style:name="T600" style:family="text">
      <style:text-properties fo:font-weight="normal" officeooo:rsid="00517386" style:font-weight-asian="normal" style:font-weight-complex="normal"/>
    </style:style>
    <style:style style:name="T601" style:family="text">
      <style:text-properties fo:font-weight="normal" officeooo:rsid="01dcc6e1" style:font-weight-asian="normal" style:font-weight-complex="normal"/>
    </style:style>
    <style:style style:name="T602" style:family="text">
      <style:text-properties fo:font-weight="normal" officeooo:rsid="020e1478" style:font-weight-asian="normal" style:font-weight-complex="normal"/>
    </style:style>
    <style:style style:name="T603" style:family="text">
      <style:text-properties fo:font-weight="normal" officeooo:rsid="01dbb491" style:font-weight-asian="normal" style:font-weight-complex="normal"/>
    </style:style>
    <style:style style:name="T604" style:family="text">
      <style:text-properties fo:font-weight="normal" officeooo:rsid="03631ff3" style:font-weight-asian="normal" style:font-weight-complex="normal"/>
    </style:style>
    <style:style style:name="T605" style:family="text">
      <style:text-properties fo:font-weight="normal" officeooo:rsid="01df2a42" style:font-weight-asian="normal" style:font-weight-complex="normal"/>
    </style:style>
    <style:style style:name="T606" style:family="text">
      <style:text-properties style:text-underline-style="none" officeooo:rsid="04007a4e"/>
    </style:style>
    <style:style style:name="T607" style:family="text">
      <style:text-properties style:text-underline-style="none" officeooo:rsid="0401a691"/>
    </style:style>
    <style:style style:name="T608" style:family="text">
      <style:text-properties style:text-underline-style="none" officeooo:rsid="020e1478"/>
    </style:style>
    <style:style style:name="T609" style:family="text">
      <style:text-properties style:text-underline-style="none" officeooo:rsid="01dcc6e1"/>
    </style:style>
    <style:style style:name="T610" style:family="text">
      <style:text-properties style:text-underline-style="none" officeooo:rsid="005ab8d4"/>
    </style:style>
    <style:style style:name="T611" style:family="text">
      <style:text-properties style:text-underline-style="none" fo:font-weight="bold" officeooo:rsid="005ab8d4" style:font-weight-asian="bold" style:font-weight-complex="bold"/>
    </style:style>
    <style:style style:name="T612" style:family="text">
      <style:text-properties fo:color="#808080" loext:opacity="100%"/>
    </style:style>
    <style:style style:name="T613" style:family="text">
      <style:text-properties fo:color="#808080" loext:opacity="100%" fo:font-weight="bold" officeooo:rsid="0109e92c" style:font-weight-asian="bold" style:font-weight-complex="bold"/>
    </style:style>
    <style:style style:name="T614" style:family="text">
      <style:text-properties fo:color="#808080" loext:opacity="100%" officeooo:rsid="0109e92c"/>
    </style:style>
    <style:style style:name="T615" style:family="text">
      <style:text-properties fo:color="#808080" loext:opacity="100%" officeooo:rsid="01c71ec7"/>
    </style:style>
    <style:style style:name="T616" style:family="text">
      <style:text-properties style:font-name="Calibri1" officeooo:rsid="005a6095"/>
    </style:style>
    <style:style style:name="T617" style:family="text">
      <style:text-properties style:font-name="Calibri1" fo:font-weight="bold" officeooo:rsid="005a6095" style:font-weight-asian="bold" style:font-weight-complex="bold"/>
    </style:style>
    <style:style style:name="T618" style:family="text">
      <style:text-properties style:font-name="Calibri1" officeooo:rsid="01c8d812"/>
    </style:style>
    <style:style style:name="T619" style:family="text">
      <style:text-properties fo:color="#000000" loext:opacity="100%" style:text-underline-style="solid" style:text-underline-width="auto" style:text-underline-color="font-color" officeooo:rsid="000333b2"/>
    </style:style>
    <style:style style:name="T620" style:family="text">
      <style:text-properties fo:color="#3465a4" loext:opacity="100%" fo:font-weight="bold" officeooo:rsid="0285fe40" style:font-weight-asian="bold" style:font-weight-complex="bold"/>
    </style:style>
    <style:style style:name="T621" style:family="text">
      <style:text-properties fo:color="#2a6099" loext:opacity="100%" fo:font-weight="bold" officeooo:rsid="02eaab74" style:font-weight-asian="bold" style:font-weight-complex="bold"/>
    </style:style>
    <style:style style:name="T622" style:family="text">
      <style:text-properties fo:color="#2a6099" loext:opacity="100%" fo:font-weight="bold" officeooo:rsid="049564ab" style:font-weight-asian="bold" style:font-weight-complex="bold"/>
    </style:style>
    <style:style style:name="T623" style:family="text">
      <style:text-properties fo:color="#3465a4" loext:opacity="100%" officeooo:rsid="027fa3e3"/>
    </style:style>
    <style:style style:name="T624" style:family="text">
      <style:text-properties fo:font-style="normal" fo:font-weight="bold" officeooo:rsid="03d8ed72" fo:background-color="#eeeeee" loext:char-shading-value="0" style:font-style-asian="normal" style:font-weight-asian="bold" style:font-style-complex="normal" style:font-weight-complex="bold"/>
    </style:style>
    <style:style style:name="T625" style:family="text">
      <style:text-properties fo:color="#3465a4" loext:opacity="100%" fo:font-weight="bold" officeooo:rsid="027fa3e3" fo:background-color="#eeeeee" loext:char-shading-value="0" style:font-weight-asian="bold" style:font-weight-complex="bold"/>
    </style:style>
    <style:style style:name="T626" style:family="text">
      <style:text-properties fo:color="#3465a4" loext:opacity="100%" fo:font-weight="bold" officeooo:rsid="02e8ec35" fo:background-color="#eeeeee" loext:char-shading-value="0" style:font-weight-asian="bold" style:font-weight-complex="bold"/>
    </style:style>
    <style:style style:name="T627" style:family="text">
      <style:text-properties fo:color="#2a6099" loext:opacity="100%" fo:font-weight="bold" officeooo:rsid="02e8ec35" style:font-weight-asian="bold" style:font-weight-complex="bold"/>
    </style:style>
    <style:style style:name="T628" style:family="text">
      <style:text-properties fo:color="#2a6099" loext:opacity="100%" fo:font-weight="bold" officeooo:rsid="02e8ec35" fo:background-color="#eeeeee" loext:char-shading-value="0" style:font-weight-asian="bold" style:font-weight-complex="bold"/>
    </style:style>
    <style:style style:name="T629" style:family="text">
      <style:text-properties fo:color="#2a6099" loext:opacity="100%" fo:font-weight="bold" officeooo:rsid="031f8971" fo:background-color="#eeeeee" loext:char-shading-value="0" style:font-weight-asian="bold" style:font-weight-complex="bold"/>
    </style:style>
    <style:style style:name="T630" style:family="text">
      <style:text-properties fo:color="#3465a4" loext:opacity="100%" fo:font-weight="bold" officeooo:rsid="027fa3e3" style:font-weight-asian="bold" style:font-weight-complex="bold"/>
    </style:style>
    <style:style style:name="T631" style:family="text">
      <style:text-properties fo:color="#2a6099" loext:opacity="100%" officeooo:rsid="02e8ec35" fo:background-color="#eeeeee" loext:char-shading-value="0"/>
    </style:style>
    <style:style style:name="T632" style:family="text">
      <style:text-properties fo:color="#3465a4" loext:opacity="100%" fo:font-weight="bold" officeooo:rsid="02e8ec35" style:font-weight-asian="bold" style:font-weight-complex="bold"/>
    </style:style>
    <style:style style:name="T633" style:family="text">
      <style:text-properties fo:color="#c9211e" loext:opacity="100%" officeooo:rsid="027fcaee"/>
    </style:style>
    <style:style style:name="T634" style:family="text">
      <style:text-properties officeooo:rsid="033442ec"/>
    </style:style>
    <style:style style:name="T635" style:family="text">
      <style:text-properties fo:color="#2a6099" loext:opacity="100%" fo:font-weight="bold" officeooo:rsid="033442ec" style:font-weight-asian="bold" style:font-weight-complex="bold"/>
    </style:style>
    <style:style style:name="T636" style:family="text">
      <style:text-properties fo:font-weight="bold" officeooo:rsid="033442ec" style:font-weight-asian="bold" style:font-weight-complex="bold"/>
    </style:style>
    <style:style style:name="T637" style:family="text">
      <style:text-properties fo:color="#2a6099" loext:opacity="100%" fo:font-weight="bold" officeooo:rsid="031f8971" style:font-weight-asian="bold" style:font-weight-complex="bold"/>
    </style:style>
    <style:style style:name="T638" style:family="text">
      <style:text-properties fo:color="#c9211e" loext:opacity="100%" fo:font-family="Carolingia" style:font-family-generic="swiss" fo:font-size="24pt" style:text-underline-style="none" fo:font-weight="bold" officeooo:rsid="001ad18f" style:font-size-asian="24pt" style:font-weight-asian="bold" style:font-size-complex="24pt" style:font-weight-complex="bold"/>
    </style:style>
    <style:style style:name="T639" style:family="text">
      <style:text-properties fo:color="#3465a4" loext:opacity="100%" style:font-name="Carolingia" officeooo:rsid="02a38bec"/>
    </style:style>
    <style:style style:name="T640" style:family="text">
      <style:text-properties fo:color="#3465a4" loext:opacity="100%" style:font-name="Carolingia" officeooo:rsid="02408514"/>
    </style:style>
    <style:style style:name="T641" style:family="text">
      <style:text-properties fo:color="#3465a4" loext:opacity="100%" style:font-name="Carolingia" officeooo:rsid="027dfc21"/>
    </style:style>
    <style:style style:name="T642" style:family="text">
      <style:text-properties fo:color="#3465a4" loext:opacity="100%" style:font-name="Carolingia" officeooo:rsid="03173e30"/>
    </style:style>
    <style:style style:name="T643" style:family="text">
      <style:text-properties fo:color="#3465a4" loext:opacity="100%" style:font-name="Carolingia" officeooo:rsid="03003a3b"/>
    </style:style>
    <style:style style:name="T644" style:family="text">
      <style:text-properties style:text-underline-style="none" fo:font-weight="normal" fo:background-color="#eeeeee" loext:char-shading-value="0" style:font-weight-asian="normal" style:font-weight-complex="normal"/>
    </style:style>
    <style:style style:name="T645" style:family="text">
      <style:text-properties fo:color="#c9211e" loext:opacity="100%" fo:font-weight="bold" officeooo:rsid="006be284" fo:background-color="#eeeeee" loext:char-shading-value="0" style:font-weight-asian="bold" style:font-weight-complex="bold"/>
    </style:style>
    <style:style style:name="T646" style:family="text">
      <style:text-properties officeooo:rsid="006be284" fo:background-color="#eeeeee" loext:char-shading-value="0"/>
    </style:style>
    <style:style style:name="T647" style:family="text">
      <style:text-properties fo:color="#c9211e" loext:opacity="100%" style:text-underline-style="none" fo:font-weight="bold" officeooo:rsid="00699d5b" fo:background-color="#eeeeee" loext:char-shading-value="0" style:font-weight-asian="bold" style:font-weight-complex="bold"/>
    </style:style>
    <style:style style:name="T648" style:family="text">
      <style:text-properties fo:color="#c9211e" loext:opacity="100%" style:text-underline-style="none" fo:font-weight="bold" officeooo:rsid="01a56744" fo:background-color="#eeeeee" loext:char-shading-value="0" style:font-weight-asian="bold" style:font-weight-complex="bold"/>
    </style:style>
    <style:style style:name="T649" style:family="text">
      <style:text-properties fo:color="#c9211e" loext:opacity="100%" style:text-underline-style="none" fo:font-weight="bold" officeooo:rsid="031d4387" fo:background-color="#eeeeee" loext:char-shading-value="0" style:font-weight-asian="bold" style:font-weight-complex="bold"/>
    </style:style>
    <style:style style:name="T650" style:family="text">
      <style:text-properties style:text-underline-style="none" fo:font-weight="normal" officeooo:rsid="00699d5b" fo:background-color="#eeeeee" loext:char-shading-value="0" style:font-weight-asian="normal" style:font-weight-complex="normal"/>
    </style:style>
    <style:style style:name="T651" style:family="text">
      <style:text-properties fo:color="#c9211e" loext:opacity="100%" fo:font-weight="bold" officeooo:rsid="00699d5b" fo:background-color="#eeeeee" loext:char-shading-value="0" style:font-weight-asian="bold" style:font-weight-complex="bold"/>
    </style:style>
    <style:style style:name="T652" style:family="text">
      <style:text-properties fo:color="#c9211e" loext:opacity="100%" fo:font-weight="bold" officeooo:rsid="01a56744" fo:background-color="#eeeeee" loext:char-shading-value="0" style:font-weight-asian="bold" style:font-weight-complex="bold"/>
    </style:style>
    <style:style style:name="T653" style:family="text">
      <style:text-properties fo:color="#c9211e" loext:opacity="100%" fo:font-weight="bold" officeooo:rsid="028128eb" fo:background-color="#eeeeee" loext:char-shading-value="0" style:font-weight-asian="bold" style:font-weight-complex="bold"/>
    </style:style>
    <style:style style:name="T654" style:family="text">
      <style:text-properties fo:color="#c9211e" loext:opacity="100%" style:text-underline-style="none" fo:font-weight="bold" officeooo:rsid="028128eb" style:font-weight-asian="bold" style:font-weight-complex="bold"/>
    </style:style>
    <style:style style:name="T655" style:family="text">
      <style:text-properties fo:color="#c9211e" loext:opacity="100%" fo:font-weight="bold" officeooo:rsid="028128eb" style:font-weight-asian="bold" style:font-weight-complex="bold"/>
    </style:style>
    <style:style style:name="T656" style:family="text">
      <style:text-properties fo:color="#c9211e" loext:opacity="100%" fo:font-weight="bold" officeooo:rsid="031d4387" style:font-weight-asian="bold" style:font-weight-complex="bold"/>
    </style:style>
    <style:style style:name="T657" style:family="text">
      <style:text-properties fo:color="#c9211e" loext:opacity="100%" fo:font-weight="bold" officeooo:rsid="02e8ec35" style:font-weight-asian="bold" style:font-weight-complex="bold"/>
    </style:style>
    <style:style style:name="T658" style:family="text">
      <style:text-properties officeooo:rsid="00699d5b"/>
    </style:style>
    <style:style style:name="T659" style:family="text">
      <style:text-properties fo:color="#c9211e" loext:opacity="100%" style:text-underline-style="none" fo:font-weight="bold" officeooo:rsid="02e8ec35" style:font-weight-asian="bold" style:font-weight-complex="bold"/>
    </style:style>
    <style:style style:name="T660" style:family="text">
      <style:text-properties fo:color="#000000" loext:opacity="100%" fo:font-size="14pt" style:text-underline-style="none" fo:font-weight="bold" officeooo:rsid="03d3776f" style:font-size-asian="14pt" style:font-weight-asian="bold" style:font-size-complex="14pt" style:font-weight-complex="bold"/>
    </style:style>
    <style:style style:name="T661" style:family="text">
      <style:text-properties fo:color="#000000" loext:opacity="100%" fo:font-size="14pt" style:text-underline-style="none" fo:font-weight="normal" officeooo:rsid="018ae8a0" style:font-size-asian="14pt" style:font-weight-asian="normal" style:font-size-complex="14pt" style:font-weight-complex="normal"/>
    </style:style>
    <style:style style:name="T662" style:family="text">
      <style:text-properties fo:font-size="12pt" officeooo:rsid="049270c9" style:font-size-asian="12pt" style:font-size-complex="12pt"/>
    </style:style>
    <style:style style:name="T663" style:family="text">
      <style:text-properties fo:color="#c9211e" loext:opacity="100%" style:font-name="Carolingia" fo:font-size="15pt" fo:background-color="transparent" loext:char-shading-value="0" style:font-size-asian="15pt" style:font-size-complex="15pt"/>
    </style:style>
    <style:style style:name="T664" style:family="text">
      <style:text-properties fo:color="#3465a4" loext:opacity="100%" fo:font-weight="bold" officeooo:rsid="02af343f" style:font-weight-asian="bold" style:font-weight-complex="bold"/>
    </style:style>
    <style:style style:name="T665" style:family="text">
      <style:text-properties officeooo:rsid="024b74e5"/>
    </style:style>
    <style:style style:name="T666" style:family="text">
      <style:text-properties fo:font-weight="bold" officeooo:rsid="024ec295" style:font-weight-asian="bold" style:font-weight-complex="bold"/>
    </style:style>
    <style:style style:name="T667" style:family="text">
      <style:text-properties fo:color="#127622" loext:opacity="100%" fo:font-weight="bold" officeooo:rsid="02af343f" style:font-weight-asian="bold" style:font-weight-complex="bold"/>
    </style:style>
    <style:style style:name="T668" style:family="text">
      <style:text-properties fo:color="#c9211e" loext:opacity="100%" fo:font-weight="bold" officeooo:rsid="024ec295" style:font-weight-asian="bold" style:font-weight-complex="bold"/>
    </style:style>
    <style:style style:name="T669" style:family="text">
      <style:text-properties fo:color="#c9211e" loext:opacity="100%" fo:font-weight="bold" officeooo:rsid="024ec295" style:font-name-asian="Calibri" style:font-weight-asian="bold" style:font-name-complex="Calibri" style:font-weight-complex="bold"/>
    </style:style>
    <style:style style:name="T670" style:family="text">
      <style:text-properties fo:color="#000000" loext:opacity="100%" fo:font-weight="bold" officeooo:rsid="024ec295" style:font-name-asian="Calibri" style:font-weight-asian="bold" style:font-name-complex="Calibri" style:font-weight-complex="bold"/>
    </style:style>
    <style:style style:name="T671" style:family="text">
      <style:text-properties fo:color="#2a6099" loext:opacity="100%" fo:font-weight="bold" officeooo:rsid="024ec295" style:font-name-asian="Calibri" style:font-weight-asian="bold" style:font-name-complex="Calibri" style:font-weight-complex="bold"/>
    </style:style>
    <style:style style:name="T672" style:family="text">
      <style:text-properties fo:color="#127622" loext:opacity="100%" fo:font-size="12pt" officeooo:rsid="024ec295" style:font-size-asian="12pt" style:font-size-complex="12pt"/>
    </style:style>
    <style:style style:name="T673" style:family="text">
      <style:text-properties fo:color="#127622" loext:opacity="100%" fo:font-size="12pt" officeooo:rsid="02af343f" style:font-size-asian="12pt" style:font-size-complex="12pt"/>
    </style:style>
    <style:style style:name="T674" style:family="text">
      <style:text-properties fo:color="#3465a4" loext:opacity="100%" officeooo:rsid="024ec295"/>
    </style:style>
    <style:style style:name="T675" style:family="text">
      <style:text-properties fo:color="#3465a4" loext:opacity="100%" officeooo:rsid="03aff315"/>
    </style:style>
    <style:style style:name="T676" style:family="text">
      <style:text-properties fo:color="#2a6099" loext:opacity="100%" fo:font-weight="bold" officeooo:rsid="02d49e86" style:font-weight-asian="bold" style:font-weight-complex="bold"/>
    </style:style>
    <style:style style:name="T677" style:family="text">
      <style:text-properties fo:color="#2a6099" loext:opacity="100%" officeooo:rsid="02e0f649" fo:background-color="#eeeeee" loext:char-shading-value="0"/>
    </style:style>
    <style:style style:name="T678" style:family="text">
      <style:text-properties fo:color="#2a6099" loext:opacity="100%" fo:font-weight="bold" officeooo:rsid="024ec295" fo:background-color="#eeeeee" loext:char-shading-value="0" style:font-name-asian="Calibri" style:font-weight-asian="bold" style:font-name-complex="Calibri" style:font-weight-complex="bold"/>
    </style:style>
    <style:style style:name="T679" style:family="text">
      <style:text-properties fo:color="#2a6099" loext:opacity="100%" fo:font-weight="bold" officeooo:rsid="02c900aa" fo:background-color="#eeeeee" loext:char-shading-value="0" style:font-name-asian="Calibri" style:font-weight-asian="bold" style:font-name-complex="Calibri" style:font-weight-complex="bold"/>
    </style:style>
    <style:style style:name="T680" style:family="text">
      <style:text-properties fo:color="#2a6099" loext:opacity="100%" fo:font-weight="bold" officeooo:rsid="02d49e86" style:font-name-asian="Calibri" style:font-weight-asian="bold" style:font-name-complex="Calibri" style:font-weight-complex="bold"/>
    </style:style>
    <style:style style:name="T681" style:family="text">
      <style:text-properties fo:color="#2a6099" loext:opacity="100%" fo:font-weight="bold" officeooo:rsid="024ece1d" fo:background-color="#eeeeee" loext:char-shading-value="0" style:font-name-asian="Calibri" style:font-weight-asian="bold" style:font-name-complex="Calibri" style:font-weight-complex="bold"/>
    </style:style>
    <style:style style:name="T682" style:family="text">
      <style:text-properties fo:color="#3465a4" loext:opacity="100%" fo:font-weight="bold" officeooo:rsid="02af770e" style:font-weight-asian="bold" style:font-weight-complex="bold"/>
    </style:style>
    <style:style style:name="T683" style:family="text">
      <style:text-properties fo:color="#3465a4" loext:opacity="100%" fo:font-weight="bold" officeooo:rsid="02f84947" style:font-weight-asian="bold" style:font-weight-complex="bold"/>
    </style:style>
    <style:style style:name="T684" style:family="text">
      <style:text-properties fo:color="#2a6099" loext:opacity="100%" fo:font-weight="bold" officeooo:rsid="02c900aa" style:font-weight-asian="bold" style:font-weight-complex="bold"/>
    </style:style>
    <style:style style:name="T685" style:family="text">
      <style:text-properties fo:color="#2a6099" loext:opacity="100%" fo:font-weight="bold" officeooo:rsid="024ece1d" style:font-weight-asian="bold" style:font-weight-complex="bold"/>
    </style:style>
    <style:style style:name="T686" style:family="text">
      <style:text-properties fo:color="#2a6099" loext:opacity="100%" fo:font-weight="bold" officeooo:rsid="0285fe40" style:font-weight-asian="bold" style:font-weight-complex="bold"/>
    </style:style>
    <style:style style:name="T687" style:family="text">
      <style:text-properties fo:color="#3465a4" loext:opacity="100%" officeooo:rsid="02505907"/>
    </style:style>
    <style:style style:name="T688" style:family="text">
      <style:text-properties fo:color="#3465a4" loext:opacity="100%" officeooo:rsid="02860b4f"/>
    </style:style>
    <style:style style:name="T689" style:family="text">
      <style:text-properties fo:color="#3465a4" loext:opacity="100%" fo:font-weight="bold" officeooo:rsid="02505907" style:font-weight-asian="bold" style:font-weight-complex="bold"/>
    </style:style>
    <style:style style:name="T690" style:family="text">
      <style:text-properties fo:color="#3465a4" loext:opacity="100%" style:text-underline-style="none" fo:font-weight="bold" officeooo:rsid="03f16216" style:font-weight-asian="bold" style:font-weight-complex="bold"/>
    </style:style>
    <style:style style:name="T691" style:family="text">
      <style:text-properties fo:color="#3465a4" loext:opacity="100%" style:font-name="Carolingia" fo:font-weight="bold" officeooo:rsid="024465f5" style:font-weight-asian="bold" style:font-weight-complex="bold"/>
    </style:style>
    <style:style style:name="T692" style:family="text">
      <style:text-properties fo:color="#3465a4" loext:opacity="100%" style:font-name="Carolingia" fo:font-weight="bold" officeooo:rsid="0291e854" style:font-weight-asian="bold" style:font-weight-complex="bold"/>
    </style:style>
    <style:style style:name="T693" style:family="text">
      <style:text-properties fo:color="#3465a4" loext:opacity="100%" style:font-name="Carolingia" fo:font-weight="bold" officeooo:rsid="02afcd97" style:font-weight-asian="bold" style:font-weight-complex="bold"/>
    </style:style>
    <style:style style:name="T694" style:family="text">
      <style:text-properties fo:color="#3465a4" loext:opacity="100%" style:font-name="Carolingia" officeooo:rsid="02afcd97"/>
    </style:style>
    <style:style style:name="T695" style:family="text">
      <style:text-properties fo:color="#3465a4" loext:opacity="100%" style:font-name="Carolingia" fo:font-weight="bold" officeooo:rsid="02c900aa" style:font-weight-asian="bold" style:font-weight-complex="bold"/>
    </style:style>
    <style:style style:name="T696" style:family="text">
      <style:text-properties fo:color="#c9211e" loext:opacity="100%" style:font-name="Carolingia" officeooo:rsid="00ed8a6c"/>
    </style:style>
    <style:style style:name="T697" style:family="text">
      <style:text-properties style:font-name="Carolingia" officeooo:rsid="00ed8a6c"/>
    </style:style>
    <style:style style:name="T698" style:family="text">
      <style:text-properties fo:font-size="12pt" fo:font-weight="normal" officeooo:rsid="00ed8a6c" style:font-size-asian="12pt" style:font-weight-asian="normal" style:font-size-complex="12pt" style:font-weight-complex="normal"/>
    </style:style>
    <style:style style:name="T699" style:family="text">
      <style:text-properties fo:font-size="12pt" fo:font-weight="normal" officeooo:rsid="00853802" style:font-size-asian="12pt" style:font-weight-asian="normal" style:font-size-complex="12pt" style:font-weight-complex="normal"/>
    </style:style>
    <style:style style:name="T700" style:family="text">
      <style:text-properties fo:font-size="12pt" fo:font-weight="normal" officeooo:rsid="010b0d8f" style:font-size-asian="12pt" style:font-weight-asian="normal" style:font-size-complex="12pt" style:font-weight-complex="normal"/>
    </style:style>
    <style:style style:name="T701" style:family="text">
      <style:text-properties fo:font-size="12pt" fo:font-weight="normal" officeooo:rsid="00fe7dc6" style:font-size-asian="12pt" style:font-weight-asian="normal" style:font-size-complex="12pt" style:font-weight-complex="normal"/>
    </style:style>
    <style:style style:name="T702" style:family="text">
      <style:text-properties fo:color="#3465a4" loext:opacity="100%" fo:font-size="12pt" officeooo:rsid="02d27ac7" style:font-size-asian="12pt" style:font-size-complex="12pt"/>
    </style:style>
    <style:style style:name="T703" style:family="text">
      <style:text-properties fo:font-size="12pt" fo:font-weight="normal" style:font-size-asian="12pt" style:font-weight-asian="normal" style:font-size-complex="12pt" style:font-weight-complex="normal"/>
    </style:style>
    <style:style style:name="T704" style:family="text">
      <style:text-properties fo:color="#3465a4" loext:opacity="100%" fo:font-size="12pt" officeooo:rsid="00fe7dc6" style:font-size-asian="12pt" style:font-size-complex="12pt"/>
    </style:style>
    <style:style style:name="T705" style:family="text">
      <style:text-properties fo:color="#3465a4" loext:opacity="100%" fo:font-size="12pt" officeooo:rsid="02c9520c" style:font-size-asian="12pt" style:font-size-complex="12pt"/>
    </style:style>
    <style:style style:name="T706" style:family="text">
      <style:text-properties fo:color="#127622" loext:opacity="100%" officeooo:rsid="02b315af"/>
    </style:style>
    <style:style style:name="T707" style:family="text">
      <style:text-properties fo:color="#127622" loext:opacity="100%" officeooo:rsid="02e5a480"/>
    </style:style>
    <style:style style:name="T708" style:family="text">
      <style:text-properties fo:color="#127622" loext:opacity="100%"/>
    </style:style>
    <style:style style:name="T709" style:family="text">
      <style:text-properties fo:color="#127622" loext:opacity="100%" officeooo:rsid="02b6cbcf"/>
    </style:style>
    <style:style style:name="T710" style:family="text">
      <style:text-properties fo:color="#c9211e" loext:opacity="100%" style:font-name="Carolingia"/>
    </style:style>
    <style:style style:name="T711" style:family="text">
      <style:text-properties fo:font-size="12pt" fo:font-weight="normal" officeooo:rsid="04394d64" style:font-size-asian="12pt" style:font-weight-asian="normal" style:font-size-complex="12pt" style:font-weight-complex="normal"/>
    </style:style>
    <style:style style:name="T712" style:family="text">
      <style:text-properties officeooo:rsid="0101b973"/>
    </style:style>
    <style:style style:name="T713" style:family="text">
      <style:text-properties officeooo:rsid="0095abea"/>
    </style:style>
    <style:style style:name="T714" style:family="text">
      <style:text-properties officeooo:rsid="0097a604"/>
    </style:style>
    <style:style style:name="T715" style:family="text">
      <style:text-properties fo:font-style="italic" fo:font-weight="bold" officeooo:rsid="02505907" style:font-style-asian="italic" style:font-weight-asian="bold" style:font-style-complex="italic" style:font-weight-complex="bold"/>
    </style:style>
    <style:style style:name="T716" style:family="text">
      <style:text-properties fo:font-style="italic" fo:font-weight="bold" officeooo:rsid="0099375c" style:font-style-asian="italic" style:font-weight-asian="bold" style:font-style-complex="italic" style:font-weight-complex="bold"/>
    </style:style>
    <style:style style:name="T717" style:family="text">
      <style:text-properties fo:color="#c9211e" loext:opacity="100%" style:font-name="Carolingia" fo:font-style="normal" fo:font-weight="bold" officeooo:rsid="00e123e4" style:font-style-asian="normal" style:font-weight-asian="bold" style:font-style-complex="normal" style:font-weight-complex="bold"/>
    </style:style>
    <style:style style:name="T718" style:family="text">
      <style:text-properties style:font-name="Carolingia" fo:font-style="normal" fo:font-weight="bold" officeooo:rsid="00e123e4" style:font-style-asian="normal" style:font-weight-asian="bold" style:font-style-complex="normal" style:font-weight-complex="bold"/>
    </style:style>
    <style:style style:name="T719" style:family="text">
      <style:text-properties fo:font-style="normal" fo:font-weight="bold" officeooo:rsid="00e123e4" style:font-style-asian="normal" style:font-weight-asian="bold" style:font-style-complex="normal" style:font-weight-complex="bold"/>
    </style:style>
    <style:style style:name="T720" style:family="text">
      <style:text-properties fo:font-size="12pt" fo:font-style="normal" officeooo:rsid="00e195de" style:font-size-asian="12pt" style:font-style-asian="normal" style:font-size-complex="12pt" style:font-style-complex="normal"/>
    </style:style>
    <style:style style:name="T721" style:family="text">
      <style:text-properties fo:font-size="12pt" fo:font-style="normal" officeooo:rsid="00e123e4" style:font-size-asian="12pt" style:font-style-asian="normal" style:font-size-complex="12pt" style:font-style-complex="normal"/>
    </style:style>
    <style:style style:name="T722" style:family="text">
      <style:text-properties fo:font-size="12pt" fo:font-style="normal" officeooo:rsid="02f7903b" style:font-size-asian="12pt" style:font-style-asian="normal" style:font-size-complex="12pt" style:font-style-complex="normal"/>
    </style:style>
    <style:style style:name="T723" style:family="text">
      <style:text-properties fo:color="#3465a4" loext:opacity="100%" fo:font-size="12pt" fo:font-style="normal" fo:font-weight="bold" officeooo:rsid="00fe7dc6" style:font-size-asian="12pt" style:font-style-asian="normal" style:font-weight-asian="bold" style:font-size-complex="12pt" style:font-style-complex="normal" style:font-weight-complex="bold"/>
    </style:style>
    <style:style style:name="T724" style:family="text">
      <style:text-properties fo:color="#3465a4" loext:opacity="100%" fo:font-size="12pt" fo:font-style="normal" fo:font-weight="bold" officeooo:rsid="02c9520c" style:font-size-asian="12pt" style:font-style-asian="normal" style:font-weight-asian="bold" style:font-size-complex="12pt" style:font-style-complex="normal" style:font-weight-complex="bold"/>
    </style:style>
    <style:style style:name="T725" style:family="text">
      <style:text-properties fo:font-weight="normal" officeooo:rsid="00a211c4" style:font-weight-asian="normal" style:font-weight-complex="normal"/>
    </style:style>
    <style:style style:name="T726" style:family="text">
      <style:text-properties fo:font-weight="normal" officeooo:rsid="00af0c0d" style:font-weight-asian="normal" style:font-weight-complex="normal"/>
    </style:style>
    <style:style style:name="T727" style:family="text">
      <style:text-properties officeooo:rsid="00a691af"/>
    </style:style>
    <style:style style:name="T728" style:family="text">
      <style:text-properties fo:font-weight="normal" officeooo:rsid="00a691af" style:font-weight-asian="normal" style:font-weight-complex="normal"/>
    </style:style>
    <style:style style:name="T729" style:family="text">
      <style:text-properties officeooo:rsid="00a211c4"/>
    </style:style>
    <style:style style:name="T730" style:family="text">
      <style:text-properties fo:font-weight="normal" officeooo:rsid="00a490ee" style:font-weight-asian="normal" style:font-weight-complex="normal"/>
    </style:style>
    <style:style style:name="T731" style:family="text">
      <style:text-properties fo:font-weight="normal" officeooo:rsid="00a6d62f" style:font-weight-asian="normal" style:font-weight-complex="normal"/>
    </style:style>
    <style:style style:name="T732" style:family="text">
      <style:text-properties fo:font-weight="normal" officeooo:rsid="00ab030e" style:font-weight-asian="normal" style:font-weight-complex="normal"/>
    </style:style>
    <style:style style:name="T733" style:family="text">
      <style:text-properties officeooo:rsid="00a1c686"/>
    </style:style>
    <style:style style:name="T734" style:family="text">
      <style:text-properties fo:font-weight="normal" officeooo:rsid="00a1c686" style:font-weight-asian="normal" style:font-weight-complex="normal"/>
    </style:style>
    <style:style style:name="T735" style:family="text">
      <style:text-properties fo:font-style="italic" officeooo:rsid="02505907" style:font-style-asian="italic" style:font-style-complex="italic"/>
    </style:style>
    <style:style style:name="T736" style:family="text">
      <style:text-properties fo:font-style="italic" officeooo:rsid="00a747e1" style:font-style-asian="italic" style:font-style-complex="italic"/>
    </style:style>
    <style:style style:name="T737" style:family="text">
      <style:text-properties fo:font-style="italic" officeooo:rsid="010034ae" style:font-style-asian="italic" style:font-style-complex="italic"/>
    </style:style>
    <style:style style:name="T738" style:family="text">
      <style:text-properties fo:color="#c9211e" loext:opacity="100%" style:font-name="Carolingia" fo:font-size="15pt" officeooo:rsid="047569d6" style:font-size-asian="15pt" style:font-size-complex="15pt"/>
    </style:style>
    <style:style style:name="T739" style:family="text">
      <style:text-properties style:font-name="Carolingia" fo:font-size="15pt" officeooo:rsid="00ed8a6c" style:font-size-asian="15pt" style:font-size-complex="15pt"/>
    </style:style>
    <style:style style:name="T740" style:family="text">
      <style:text-properties fo:color="#c9211e" loext:opacity="100%" style:font-name="Carolingia" fo:font-size="15pt" officeooo:rsid="00ed8a6c" style:font-size-asian="15pt" style:font-size-complex="15pt"/>
    </style:style>
    <style:style style:name="T741" style:family="text">
      <style:text-properties style:font-name="Carolingia" fo:font-size="15pt" officeooo:rsid="0430e5b1" style:font-size-asian="15pt" style:font-size-complex="15pt"/>
    </style:style>
    <style:style style:name="T742" style:family="text">
      <style:text-properties fo:font-size="15pt" officeooo:rsid="00ed8a6c" style:font-size-asian="15pt" style:font-size-complex="15pt"/>
    </style:style>
    <style:style style:name="T743" style:family="text">
      <style:text-properties fo:font-size="12pt" fo:font-weight="normal" officeooo:rsid="00e195de" style:font-size-asian="12pt" style:font-weight-asian="normal" style:font-size-complex="12pt" style:font-weight-complex="normal"/>
    </style:style>
    <style:style style:name="T744" style:family="text">
      <style:text-properties officeooo:rsid="009132bd"/>
    </style:style>
    <style:style style:name="T745" style:family="text">
      <style:text-properties officeooo:rsid="009204b7"/>
    </style:style>
    <style:style style:name="T746" style:family="text">
      <style:text-properties officeooo:rsid="008fd917"/>
    </style:style>
    <style:style style:name="T747" style:family="text">
      <style:text-properties fo:color="#000000" loext:opacity="100%" style:font-name="Calibri1" officeooo:rsid="000b7ad5"/>
    </style:style>
    <style:style style:name="T748" style:family="text">
      <style:text-properties officeooo:rsid="00e94111"/>
    </style:style>
    <style:style style:name="T749" style:family="text">
      <style:text-properties officeooo:rsid="00e73d7d"/>
    </style:style>
    <style:style style:name="T750" style:family="text">
      <style:text-properties fo:color="#000000" loext:opacity="100%" style:font-name="Calibri" style:text-underline-style="none" officeooo:rsid="00b83bdc" style:font-name-asian="Calibri" style:font-name-complex="Calibri"/>
    </style:style>
    <style:style style:name="T751" style:family="text">
      <style:text-properties fo:font-size="12pt" officeooo:rsid="049aa786" style:font-size-asian="12pt" style:font-size-complex="12pt"/>
    </style:style>
    <style:style style:name="T752" style:family="text">
      <style:text-properties fo:color="#000000" loext:opacity="100%" style:font-name="Calibri" style:text-underline-style="none" fo:font-weight="normal" officeooo:rsid="00b83bdc" style:font-name-asian="Calibri" style:font-weight-asian="normal" style:font-name-complex="Calibri" style:font-weight-complex="normal"/>
    </style:style>
    <style:style style:name="T753" style:family="text">
      <style:text-properties fo:color="#000000" loext:opacity="100%" fo:font-weight="normal" style:font-weight-asian="normal" style:font-weight-complex="normal"/>
    </style:style>
    <style:style style:name="T754" style:family="text">
      <style:text-properties fo:color="#000000" loext:opacity="100%" style:font-name="Calibri" style:text-underline-style="none" fo:font-weight="normal" style:font-name-asian="Calibri" style:font-weight-asian="normal" style:font-name-complex="Calibri" style:font-weight-complex="normal"/>
    </style:style>
    <style:style style:name="T755" style:family="text">
      <style:text-properties officeooo:rsid="00e76b99"/>
    </style:style>
    <style:style style:name="T756" style:family="text">
      <style:text-properties fo:color="#000000" loext:opacity="100%" style:font-name="Calibri" style:text-underline-style="none" fo:font-weight="normal" officeooo:rsid="00e76b99" style:font-name-asian="Calibri" style:font-weight-asian="normal" style:font-name-complex="Calibri" style:font-weight-complex="normal"/>
    </style:style>
    <style:style style:name="T757" style:family="text">
      <style:text-properties officeooo:rsid="0065e989"/>
    </style:style>
    <style:style style:name="T758" style:family="text">
      <style:text-properties fo:font-weight="normal" officeooo:rsid="0065e989" style:font-weight-asian="normal" style:font-weight-complex="normal"/>
    </style:style>
    <style:style style:name="T759" style:family="text">
      <style:text-properties officeooo:rsid="025456cf"/>
    </style:style>
    <style:style style:name="T760" style:family="text">
      <style:text-properties officeooo:rsid="0040e48b"/>
    </style:style>
    <style:style style:name="T761" style:family="text">
      <style:text-properties officeooo:rsid="00a8a79a"/>
    </style:style>
    <style:style style:name="T762" style:family="text">
      <style:text-properties officeooo:rsid="00ed8a6c"/>
    </style:style>
    <style:style style:name="T763" style:family="text">
      <style:text-properties style:text-underline-style="none" fo:font-weight="normal" officeooo:rsid="00875045" style:font-weight-asian="normal" style:font-weight-complex="normal"/>
    </style:style>
    <style:style style:name="T764" style:family="text">
      <style:text-properties style:text-underline-style="none" fo:font-weight="normal" officeooo:rsid="008b37f1" style:font-weight-asian="normal" style:font-weight-complex="normal"/>
    </style:style>
    <style:style style:name="T765" style:family="text">
      <style:text-properties style:text-underline-style="none" fo:font-weight="normal" officeooo:rsid="008859d8" style:font-weight-asian="normal" style:font-weight-complex="normal"/>
    </style:style>
    <style:style style:name="T766" style:family="text">
      <style:text-properties style:text-underline-style="none" fo:font-weight="normal" officeooo:rsid="00404a84" style:font-weight-asian="normal" style:font-weight-complex="normal"/>
    </style:style>
    <style:style style:name="T767" style:family="text">
      <style:text-properties style:text-underline-style="none" fo:font-weight="normal" officeooo:rsid="02505907" style:font-weight-asian="normal" style:font-weight-complex="normal"/>
    </style:style>
    <style:style style:name="T768" style:family="text">
      <style:text-properties style:text-underline-style="none" fo:font-weight="normal" officeooo:rsid="0057dbbb" style:font-weight-asian="normal" style:font-weight-complex="normal"/>
    </style:style>
    <style:style style:name="T769" style:family="text">
      <style:text-properties style:text-underline-style="none" fo:font-weight="normal" officeooo:rsid="0377b25a" style:font-weight-asian="normal" style:font-weight-complex="normal"/>
    </style:style>
    <style:style style:name="T770" style:family="text">
      <style:text-properties style:text-underline-style="none" fo:font-weight="normal" officeooo:rsid="037922b9" style:font-weight-asian="normal" style:font-weight-complex="normal"/>
    </style:style>
    <style:style style:name="T771" style:family="text">
      <style:text-properties style:text-underline-style="none" fo:font-weight="normal" officeooo:rsid="0065e989" style:font-weight-asian="normal" style:font-weight-complex="normal"/>
    </style:style>
    <style:style style:name="T772" style:family="text">
      <style:text-properties officeooo:rsid="009d1685"/>
    </style:style>
    <style:style style:name="T773" style:family="text">
      <style:text-properties officeooo:rsid="00e56fb7"/>
    </style:style>
    <style:style style:name="T774" style:family="text">
      <style:text-properties officeooo:rsid="04971974"/>
    </style:style>
    <style:style style:name="T775" style:family="text">
      <style:text-properties fo:font-weight="bold" officeooo:rsid="01e8ba29" style:font-weight-asian="bold" style:font-weight-complex="bold"/>
    </style:style>
    <style:style style:name="T776" style:family="text">
      <style:text-properties officeooo:rsid="01e8ba29"/>
    </style:style>
    <style:style style:name="T777" style:family="text">
      <style:text-properties fo:font-weight="bold" officeooo:rsid="0496b1ee" style:font-weight-asian="bold" style:font-weight-complex="bold"/>
    </style:style>
    <style:style style:name="T778" style:family="text">
      <style:text-properties officeooo:rsid="0496b1ee"/>
    </style:style>
    <style:style style:name="T779" style:family="text">
      <style:text-properties fo:font-weight="bold" officeooo:rsid="01cd926a" style:font-weight-asian="bold" style:font-weight-complex="bold"/>
    </style:style>
    <style:style style:name="T780" style:family="text">
      <style:text-properties officeooo:rsid="01cd926a"/>
    </style:style>
    <style:style style:name="T781" style:family="text">
      <style:text-properties style:text-underline-style="solid" style:text-underline-width="auto" style:text-underline-color="font-color" officeooo:rsid="00ed33a1"/>
    </style:style>
    <style:style style:name="T782" style:family="text">
      <style:text-properties style:text-underline-style="solid" style:text-underline-width="auto" style:text-underline-color="font-color" officeooo:rsid="00e92cb2"/>
    </style:style>
    <style:style style:name="T783" style:family="text">
      <style:text-properties fo:font-weight="bold" officeooo:rsid="00e56fb7" style:font-weight-asian="bold" style:font-weight-complex="bold"/>
    </style:style>
    <style:style style:name="T784" style:family="text">
      <style:text-properties fo:font-weight="bold" officeooo:rsid="0129e3bf" style:font-weight-asian="bold" style:font-weight-complex="bold"/>
    </style:style>
    <style:style style:name="T785" style:family="text">
      <style:text-properties officeooo:rsid="0129e3bf"/>
    </style:style>
    <style:style style:name="T786" style:family="text">
      <style:text-properties fo:font-weight="bold" officeooo:rsid="00f835b5" style:font-weight-asian="bold" style:font-weight-complex="bold"/>
    </style:style>
    <style:style style:name="T787" style:family="text">
      <style:text-properties officeooo:rsid="0237e207"/>
    </style:style>
    <style:style style:name="T788" style:family="text">
      <style:text-properties fo:font-weight="bold" officeooo:rsid="0237e207" style:font-weight-asian="bold" style:font-weight-complex="bold"/>
    </style:style>
    <style:style style:name="T789" style:family="text">
      <style:text-properties fo:font-weight="bold" officeooo:rsid="012d52a1" style:font-weight-asian="bold" style:font-weight-complex="bold"/>
    </style:style>
    <style:style style:name="T790" style:family="text">
      <style:text-properties officeooo:rsid="012d52a1"/>
    </style:style>
    <style:style style:name="T791" style:family="text">
      <style:text-properties officeooo:rsid="0235b4ab"/>
    </style:style>
    <style:style style:name="T792" style:family="text">
      <style:text-properties fo:font-weight="bold" officeooo:rsid="0235b4ab" style:font-weight-asian="bold" style:font-weight-complex="bold"/>
    </style:style>
    <style:style style:name="T793" style:family="text">
      <style:text-properties officeooo:rsid="00e76829"/>
    </style:style>
    <style:style style:name="T794" style:family="text">
      <style:text-properties fo:color="#808080" loext:opacity="100%" fo:font-weight="bold" officeooo:rsid="00f835b5" style:font-weight-asian="bold" style:font-weight-complex="bold"/>
    </style:style>
    <style:style style:name="T795" style:family="text">
      <style:text-properties officeooo:rsid="00951f51"/>
    </style:style>
    <style:style style:name="T796" style:family="text">
      <style:text-properties officeooo:rsid="0094f224"/>
    </style:style>
    <style:style style:name="T797" style:family="text">
      <style:text-properties officeooo:rsid="00eab902"/>
    </style:style>
    <style:style style:name="T798" style:family="text">
      <style:text-properties fo:color="#000000" loext:opacity="100%" fo:font-weight="bold" officeooo:rsid="00e92cb2" style:font-weight-asian="bold" style:font-weight-complex="bold"/>
    </style:style>
    <style:style style:name="T799" style:family="text">
      <style:text-properties fo:color="#c9211e" loext:opacity="100%" fo:font-size="48pt" officeooo:rsid="02c9520c" fo:background-color="#ffbf00" loext:char-shading-value="0" style:font-size-asian="48pt" style:font-size-complex="48pt"/>
    </style:style>
    <style:style style:name="T800" style:family="text">
      <style:text-properties fo:color="#127622" loext:opacity="100%" fo:font-size="48pt" officeooo:rsid="02c9520c" fo:background-color="#ffbf00" loext:char-shading-value="0" style:font-size-asian="48pt" style:font-size-complex="48pt"/>
    </style:style>
    <style:style style:name="T801" style:family="text">
      <style:text-properties fo:color="#127622" loext:opacity="100%" fo:font-size="24pt" officeooo:rsid="02c9520c" style:font-size-asian="24pt" style:font-size-complex="24pt"/>
    </style:style>
    <style:style style:name="T802" style:family="text">
      <style:text-properties fo:color="#127622" loext:opacity="100%" fo:font-size="24pt" officeooo:rsid="02d27ac7" style:font-size-asian="24pt" style:font-size-complex="24pt"/>
    </style:style>
    <style:style style:name="T803" style:family="text">
      <style:text-properties fo:color="#127622" loext:opacity="100%" officeooo:rsid="02d0af99"/>
    </style:style>
    <style:style style:name="T804" style:family="text">
      <style:text-properties fo:color="#127622" loext:opacity="100%" officeooo:rsid="02d212ad"/>
    </style:style>
    <style:style style:name="T805" style:family="text">
      <style:text-properties fo:color="#127622" loext:opacity="100%" officeooo:rsid="02c9520c"/>
    </style:style>
    <style:style style:name="T806" style:family="text">
      <style:text-properties fo:color="#127622" loext:opacity="100%" officeooo:rsid="02f47090"/>
    </style:style>
    <style:style style:name="T807" style:family="text">
      <style:text-properties officeooo:rsid="02cf0674"/>
    </style:style>
    <style:style style:name="T808" style:family="text">
      <style:text-properties fo:color="#000000" loext:opacity="100%" style:font-name="Calibri1" fo:font-size="15pt" style:text-underline-style="none" fo:font-weight="normal" officeooo:rsid="02caf4ce" style:font-size-asian="13.1000003814697pt" style:font-weight-asian="normal" style:font-size-complex="15pt" style:font-weight-complex="normal"/>
    </style:style>
    <style:style style:name="T809" style:family="text">
      <style:text-properties fo:color="#000000" loext:opacity="100%" style:font-name="Calibri1" fo:font-size="15pt" style:text-underline-style="none" fo:font-weight="normal" officeooo:rsid="02cd2b63" style:font-size-asian="13.1000003814697pt" style:font-weight-asian="normal" style:font-size-complex="15pt" style:font-weight-complex="normal"/>
    </style:style>
    <style:style style:name="T810" style:family="text">
      <style:text-properties fo:color="#000000" loext:opacity="100%" style:font-name="Calibri1" fo:font-size="15pt" style:text-underline-style="none" fo:font-weight="normal" style:font-size-asian="13.1000003814697pt" style:font-weight-asian="normal" style:font-size-complex="15pt" style:font-weight-complex="normal"/>
    </style:style>
    <style:style style:name="T811" style:family="text">
      <style:text-properties fo:color="#000000" loext:opacity="100%" style:font-name="Calibri1" fo:font-size="15pt" style:text-underline-style="none" fo:font-weight="normal" officeooo:rsid="02cca386" style:font-size-asian="13.1000003814697pt" style:font-weight-asian="normal" style:font-size-complex="15pt" style:font-weight-complex="normal"/>
    </style:style>
    <style:style style:name="T812" style:family="text">
      <style:text-properties fo:color="#000000" loext:opacity="100%" style:font-name="Calibri1" fo:font-size="15pt" style:text-underline-style="none" fo:font-weight="normal" officeooo:rsid="02ceb800" style:font-size-asian="13.1000003814697pt" style:font-weight-asian="normal" style:font-size-complex="15pt" style:font-weight-complex="normal"/>
    </style:style>
    <style:style style:name="T813" style:family="text">
      <style:text-properties fo:color="#000000" loext:opacity="100%" style:font-name="Calibri1" fo:font-size="15pt" style:text-underline-style="none" fo:font-weight="normal" officeooo:rsid="02cdb609" style:font-size-asian="13.1000003814697pt" style:font-weight-asian="normal" style:font-size-complex="15pt" style:font-weight-complex="normal"/>
    </style:style>
    <style:style style:name="T814" style:family="text">
      <style:text-properties fo:color="#000000" loext:opacity="100%" style:font-name="Calibri1" fo:font-size="15pt" style:text-underline-style="none" fo:font-weight="normal" officeooo:rsid="02dc37e5" style:font-size-asian="13.1000003814697pt" style:font-weight-asian="normal" style:font-size-complex="15pt" style:font-weight-complex="normal"/>
    </style:style>
    <style:style style:name="T815" style:family="text">
      <style:text-properties fo:font-weight="normal" officeooo:rsid="02505907" style:font-weight-asian="normal" style:font-weight-complex="normal"/>
    </style:style>
    <style:style style:name="T816" style:family="text">
      <style:text-properties fo:font-weight="normal" officeooo:rsid="0377b25a" style:font-weight-asian="normal" style:font-weight-complex="normal"/>
    </style:style>
    <style:style style:name="T817" style:family="text">
      <style:text-properties fo:font-weight="normal" officeooo:rsid="037922b9" style:font-weight-asian="normal" style:font-weight-complex="normal"/>
    </style:style>
    <style:style style:name="T818" style:family="text">
      <style:text-properties fo:font-size="15pt" style:font-size-asian="15pt" style:font-size-complex="15pt"/>
    </style:style>
    <style:style style:name="T819" style:family="text">
      <style:text-properties officeooo:rsid="01fe19a6"/>
    </style:style>
    <style:style style:name="T820" style:family="text">
      <style:text-properties officeooo:rsid="01fa7a58"/>
    </style:style>
    <style:style style:name="T821" style:family="text">
      <style:text-properties officeooo:rsid="01fb4b23"/>
    </style:style>
    <style:style style:name="T822" style:family="text">
      <style:text-properties officeooo:rsid="01fcd495"/>
    </style:style>
    <style:style style:name="T823" style:family="text">
      <style:text-properties officeooo:rsid="01ff66b2"/>
    </style:style>
    <style:style style:name="T824" style:family="text">
      <style:text-properties officeooo:rsid="00b0e559"/>
    </style:style>
    <style:style style:name="T825" style:family="text">
      <style:text-properties officeooo:rsid="0200f11d"/>
    </style:style>
    <style:style style:name="T826" style:family="text">
      <style:text-properties officeooo:rsid="0201d1b7"/>
    </style:style>
    <style:style style:name="T827" style:family="text">
      <style:text-properties officeooo:rsid="0203b9ca"/>
    </style:style>
    <style:style style:name="T828" style:family="text">
      <style:text-properties officeooo:rsid="02047387"/>
    </style:style>
    <style:style style:name="T829" style:family="text">
      <style:text-properties fo:color="#000000" loext:opacity="100%" style:text-underline-style="none" fo:font-weight="normal" style:font-weight-asian="normal" style:font-weight-complex="normal"/>
    </style:style>
    <style:style style:name="T830" style:family="text">
      <style:text-properties fo:color="#000000" loext:opacity="100%" officeooo:rsid="05f5ae0a"/>
    </style:style>
    <style:style style:name="T831" style:family="text">
      <style:text-properties fo:color="#000000" loext:opacity="100%" officeooo:rsid="02241ff8"/>
    </style:style>
    <style:style style:name="T832" style:family="text">
      <style:text-properties fo:color="#000000" loext:opacity="100%" officeooo:rsid="02047387"/>
    </style:style>
    <style:style style:name="T833" style:family="text">
      <style:text-properties fo:color="#000000" loext:opacity="100%" officeooo:rsid="020551b1"/>
    </style:style>
    <style:style style:name="T834" style:family="text">
      <style:text-properties officeooo:rsid="04b25a18"/>
    </style:style>
    <style:style style:name="T835" style:family="text">
      <style:text-properties officeooo:rsid="0388a7cb"/>
    </style:style>
    <style:style style:name="T836" style:family="text">
      <style:text-properties fo:color="#c9211e" loext:opacity="100%" officeooo:rsid="0281cff2"/>
    </style:style>
    <style:style style:name="T837" style:family="text">
      <style:text-properties officeooo:rsid="02dd9dfa"/>
    </style:style>
    <style:style style:name="T838" style:family="text">
      <style:text-properties fo:color="#c9211e" loext:opacity="100%" officeooo:rsid="038a6bf5"/>
    </style:style>
    <style:style style:name="T839" style:family="text">
      <style:text-properties officeooo:rsid="038ecfc4"/>
    </style:style>
    <style:style style:name="T840" style:family="text">
      <style:text-properties officeooo:rsid="038eee22"/>
    </style:style>
    <style:style style:name="T841" style:family="text">
      <style:text-properties officeooo:rsid="01612d84"/>
    </style:style>
    <style:style style:name="T842" style:family="text">
      <style:text-properties officeooo:rsid="02e5bca5"/>
    </style:style>
    <style:style style:name="T843" style:family="text">
      <style:text-properties officeooo:rsid="02e7245f"/>
    </style:style>
    <style:style style:name="T844" style:family="text">
      <style:text-properties officeooo:rsid="03a1bcfc"/>
    </style:style>
    <style:style style:name="T845" style:family="text">
      <style:text-properties officeooo:rsid="050e743f"/>
    </style:style>
    <style:style style:name="T846" style:family="text">
      <style:text-properties officeooo:rsid="0510fc7b"/>
    </style:style>
    <style:style style:name="T847" style:family="text">
      <style:text-properties fo:font-weight="bold" officeooo:rsid="050e743f" style:font-weight-asian="bold" style:font-weight-complex="bold"/>
    </style:style>
    <style:style style:name="T848" style:family="text">
      <style:text-properties officeooo:rsid="0385242f"/>
    </style:style>
    <style:style style:name="T849" style:family="text">
      <style:text-properties officeooo:rsid="0379b8cb"/>
    </style:style>
    <style:style style:name="T850" style:family="text">
      <style:text-properties officeooo:rsid="02e81722"/>
    </style:style>
    <style:style style:name="T851" style:family="text">
      <style:text-properties officeooo:rsid="02e94649"/>
    </style:style>
    <style:style style:name="T852" style:family="text">
      <style:text-properties officeooo:rsid="02ea2d62"/>
    </style:style>
    <style:style style:name="T853" style:family="text">
      <style:text-properties officeooo:rsid="02eb516c"/>
    </style:style>
    <style:style style:name="T854" style:family="text">
      <style:text-properties officeooo:rsid="02eb847a"/>
    </style:style>
    <style:style style:name="T855" style:family="text">
      <style:text-properties fo:font-weight="bold" officeooo:rsid="02e33bd3" style:font-weight-asian="bold" style:font-weight-complex="bold"/>
    </style:style>
    <style:style style:name="T856" style:family="text">
      <style:text-properties officeooo:rsid="02ec6b06"/>
    </style:style>
    <style:style style:name="T857" style:family="text">
      <style:text-properties fo:font-weight="bold" officeooo:rsid="02e3d4c5" style:font-weight-asian="bold" style:font-weight-complex="bold"/>
    </style:style>
    <style:style style:name="T858" style:family="text">
      <style:text-properties officeooo:rsid="03d4f4b3"/>
    </style:style>
    <style:style style:name="T859" style:family="text">
      <style:text-properties fo:font-weight="bold" officeooo:rsid="02e3f378" style:font-weight-asian="bold" style:font-weight-complex="bold"/>
    </style:style>
    <style:style style:name="T860" style:family="text">
      <style:text-properties officeooo:rsid="02ed8b63"/>
    </style:style>
    <style:style style:name="T861" style:family="text">
      <style:text-properties officeooo:rsid="02ee2436"/>
    </style:style>
    <style:style style:name="T862" style:family="text">
      <style:text-properties officeooo:rsid="02ef30a8"/>
    </style:style>
    <style:style style:name="T863" style:family="text">
      <style:text-properties officeooo:rsid="02f07c0a"/>
    </style:style>
    <style:style style:name="T864" style:family="text">
      <style:text-properties fo:font-size="15pt" style:text-underline-style="none" fo:font-weight="normal" officeooo:rsid="01156f02" style:font-size-asian="15pt" style:font-weight-asian="normal" style:font-size-complex="15pt" style:font-weight-complex="normal"/>
    </style:style>
    <style:style style:name="T865" style:family="text">
      <style:text-properties officeooo:rsid="04b0eaf0"/>
    </style:style>
    <style:style style:name="T866" style:family="text">
      <style:text-properties officeooo:rsid="03ed9d19"/>
    </style:style>
    <style:style style:name="T867" style:family="text">
      <style:text-properties officeooo:rsid="02b62508"/>
    </style:style>
    <style:style style:name="T868" style:family="text">
      <style:text-properties fo:font-weight="bold" officeooo:rsid="02b62508" style:font-weight-asian="bold" style:font-weight-complex="bold"/>
    </style:style>
    <style:style style:name="T869" style:family="text">
      <style:text-properties fo:font-weight="normal" officeooo:rsid="02e81722" style:font-weight-asian="normal" style:font-weight-complex="normal"/>
    </style:style>
    <style:style style:name="T870" style:family="text">
      <style:text-properties fo:font-weight="normal" officeooo:rsid="02b62508" style:font-weight-asian="normal" style:font-weight-complex="normal"/>
    </style:style>
    <style:style style:name="T871" style:family="text">
      <style:text-properties officeooo:rsid="02b7b14a"/>
    </style:style>
    <style:style style:name="T872" style:family="text">
      <style:text-properties style:font-name="Calibri" fo:font-size="12pt" officeooo:rsid="024fac6c" style:font-name-asian="NSimSun" style:font-size-asian="12pt" style:font-name-complex="Lucida Sans1" style:font-size-complex="12pt"/>
    </style:style>
    <style:style style:name="T873" style:family="text">
      <style:text-properties officeooo:rsid="03e79fd4"/>
    </style:style>
    <style:style style:name="T874" style:family="text">
      <style:text-properties officeooo:rsid="039070ec"/>
    </style:style>
    <style:style style:name="T875" style:family="text">
      <style:text-properties officeooo:rsid="02fc1b20"/>
    </style:style>
    <style:style style:name="T876" style:family="text">
      <style:text-properties style:font-name="Calibri" officeooo:rsid="02fc1b20" style:font-name-asian="Calibri" style:font-name-complex="Calibri"/>
    </style:style>
    <style:style style:name="T877" style:family="text">
      <style:text-properties style:font-name="Calibri" officeooo:rsid="018e8bdf" style:font-name-asian="Calibri" style:font-name-complex="Calibri"/>
    </style:style>
    <style:style style:name="T878" style:family="text">
      <style:text-properties style:font-name="Calibri" officeooo:rsid="02f23896" style:font-name-asian="Calibri" style:font-name-complex="Calibri"/>
    </style:style>
    <style:style style:name="T879" style:family="text">
      <style:text-properties officeooo:rsid="02f0ba6f"/>
    </style:style>
    <style:style style:name="T880" style:family="text">
      <style:text-properties officeooo:rsid="051a3145"/>
    </style:style>
    <style:style style:name="T881" style:family="text">
      <style:text-properties officeooo:rsid="02fcc66e"/>
    </style:style>
    <style:style style:name="T882" style:family="text">
      <style:text-properties fo:font-weight="bold" officeooo:rsid="02f8dd31" style:font-weight-asian="bold" style:font-weight-complex="bold"/>
    </style:style>
    <style:style style:name="T883" style:family="text">
      <style:text-properties officeooo:rsid="02fd7155"/>
    </style:style>
    <style:style style:name="T884" style:family="text">
      <style:text-properties fo:font-weight="bold" officeooo:rsid="02f9d4fa" style:font-weight-asian="bold" style:font-weight-complex="bold"/>
    </style:style>
    <style:style style:name="T885" style:family="text">
      <style:text-properties officeooo:rsid="02fe7924"/>
    </style:style>
    <style:style style:name="T886" style:family="text">
      <style:text-properties fo:font-weight="bold" officeooo:rsid="02fa7f8c" style:font-weight-asian="bold" style:font-weight-complex="bold"/>
    </style:style>
    <style:style style:name="T887" style:family="text">
      <style:text-properties officeooo:rsid="02ff71c9"/>
    </style:style>
    <style:style style:name="T888" style:family="text">
      <style:text-properties fo:color="#000000" loext:opacity="100%" style:font-name="Calibri" officeooo:rsid="02f0ba6f" style:font-name-asian="NSimSun" style:font-name-complex="Lucida Sans1"/>
    </style:style>
    <style:style style:name="T889" style:family="text">
      <style:text-properties fo:color="#000000" loext:opacity="100%" style:font-name="Calibri" officeooo:rsid="02ff71c9" style:font-name-asian="NSimSun" style:font-name-complex="Lucida Sans1"/>
    </style:style>
    <style:style style:name="T890" style:family="text">
      <style:text-properties officeooo:rsid="04ae835b"/>
    </style:style>
    <style:style style:name="T891" style:family="text">
      <style:text-properties officeooo:rsid="04096a6d"/>
    </style:style>
    <style:style style:name="T892" style:family="text">
      <style:text-properties officeooo:rsid="0161d5fd"/>
    </style:style>
    <style:style style:name="T893" style:family="text">
      <style:text-properties officeooo:rsid="04a6c57e"/>
    </style:style>
    <style:style style:name="T894" style:family="text">
      <style:text-properties style:font-name="Calibri" officeooo:rsid="04a84c80" style:font-name-asian="Calibri" style:font-name-complex="Calibri"/>
    </style:style>
    <style:style style:name="T895" style:family="text">
      <style:text-properties officeooo:rsid="04a84c80"/>
    </style:style>
    <style:style style:name="T896" style:family="text">
      <style:text-properties officeooo:rsid="04a2567d"/>
    </style:style>
    <style:style style:name="T897" style:family="text">
      <style:text-properties officeooo:rsid="04a2f43f"/>
    </style:style>
    <style:style style:name="T898" style:family="text">
      <style:text-properties fo:font-weight="bold" officeooo:rsid="04a2f43f" style:font-weight-asian="bold" style:font-weight-complex="bold"/>
    </style:style>
    <style:style style:name="T899" style:family="text">
      <style:text-properties officeooo:rsid="04a38d15"/>
    </style:style>
    <style:style style:name="T900" style:family="text">
      <style:text-properties officeooo:rsid="04a41e39"/>
    </style:style>
    <style:style style:name="T901" style:family="text">
      <style:text-properties officeooo:rsid="04a69fe6"/>
    </style:style>
    <style:style style:name="T902" style:family="text">
      <style:text-properties fo:font-weight="bold" officeooo:rsid="04a69fe6" style:font-weight-asian="bold" style:font-weight-complex="bold"/>
    </style:style>
    <style:style style:name="T903" style:family="text">
      <style:text-properties officeooo:rsid="04a6b9d9"/>
    </style:style>
    <style:style style:name="T904" style:family="text">
      <style:text-properties fo:font-weight="bold" officeooo:rsid="04a6b9d9" style:font-weight-asian="bold" style:font-weight-complex="bold"/>
    </style:style>
    <style:style style:name="T905" style:family="text">
      <style:text-properties fo:font-weight="normal" officeooo:rsid="04a41e39" style:font-weight-asian="normal" style:font-weight-complex="normal"/>
    </style:style>
    <style:style style:name="T906" style:family="text">
      <style:text-properties fo:font-weight="normal" officeooo:rsid="04a69fe6" style:font-weight-asian="normal" style:font-weight-complex="normal"/>
    </style:style>
    <style:style style:name="T907" style:family="text">
      <style:text-properties fo:font-weight="normal" officeooo:rsid="04a6b9d9" style:font-weight-asian="normal" style:font-weight-complex="normal"/>
    </style:style>
    <style:style style:name="T908" style:family="text">
      <style:text-properties fo:font-weight="bold" officeooo:rsid="04a6c57e" style:font-weight-asian="bold" style:font-weight-complex="bold"/>
    </style:style>
    <style:style style:name="T909" style:family="text">
      <style:text-properties fo:font-weight="bold" officeooo:rsid="030c991a" style:font-weight-asian="bold" style:font-weight-complex="bold"/>
    </style:style>
    <style:style style:name="T910" style:family="text">
      <style:text-properties fo:font-weight="bold" officeooo:rsid="04a9e3d8" style:font-weight-asian="bold" style:font-weight-complex="bold"/>
    </style:style>
    <style:style style:name="T911" style:family="text">
      <style:text-properties fo:font-weight="bold" officeooo:rsid="04abc841" style:font-weight-asian="bold" style:font-weight-complex="bold"/>
    </style:style>
    <style:style style:name="T912" style:family="text">
      <style:text-properties fo:font-weight="normal" officeooo:rsid="04abc841" style:font-weight-asian="normal" style:font-weight-complex="normal"/>
    </style:style>
    <style:style style:name="T913" style:family="text">
      <style:text-properties fo:font-weight="bold" officeooo:rsid="031840df" style:font-weight-asian="bold" style:font-weight-complex="bold"/>
    </style:style>
    <style:style style:name="T914" style:family="text">
      <style:text-properties fo:font-weight="bold" officeooo:rsid="04abdbeb" style:font-weight-asian="bold" style:font-weight-complex="bold"/>
    </style:style>
    <style:style style:name="T915" style:family="text">
      <style:text-properties fo:font-weight="bold" officeooo:rsid="03195f2e" style:font-weight-asian="bold" style:font-weight-complex="bold"/>
    </style:style>
    <style:style style:name="T916" style:family="text">
      <style:text-properties fo:font-weight="normal" officeooo:rsid="04abdbeb" style:font-weight-asian="normal" style:font-weight-complex="normal"/>
    </style:style>
    <style:style style:name="T917" style:family="text">
      <style:text-properties fo:font-weight="normal" officeooo:rsid="02b92a6b" style:font-weight-asian="normal" style:font-weight-complex="normal"/>
    </style:style>
    <style:style style:name="T918" style:family="text">
      <style:text-properties fo:font-weight="bold" officeooo:rsid="04ac034e" style:font-weight-asian="bold" style:font-weight-complex="bold"/>
    </style:style>
    <style:style style:name="T919" style:family="text">
      <style:text-properties fo:color="#000000" loext:opacity="100%" style:font-name="Calibri" fo:font-weight="normal" officeooo:rsid="04a6b9d9" style:font-name-asian="NSimSun" style:font-weight-asian="normal" style:font-name-complex="Lucida Sans1" style:font-weight-complex="normal"/>
    </style:style>
    <style:style style:name="T920" style:family="text">
      <style:text-properties fo:color="#000000" loext:opacity="100%" style:font-name="Calibri" officeooo:rsid="04ac034e" style:font-name-asian="NSimSun" style:font-name-complex="Lucida Sans1"/>
    </style:style>
    <style:style style:name="T921" style:family="text">
      <style:text-properties fo:color="#000000" loext:opacity="100%" style:font-name="Calibri" officeooo:rsid="04acafa7" style:font-name-asian="NSimSun" style:font-name-complex="Lucida Sans1"/>
    </style:style>
    <style:style style:name="T922" style:family="text">
      <style:text-properties officeooo:rsid="04b2d781"/>
    </style:style>
    <style:style style:name="T923" style:family="text">
      <style:text-properties officeooo:rsid="037ab79d"/>
    </style:style>
    <style:style style:name="T924" style:family="text">
      <style:text-properties officeooo:rsid="02b4b4f4"/>
    </style:style>
    <style:style style:name="T925" style:family="text">
      <style:text-properties officeooo:rsid="0281cff2"/>
    </style:style>
    <style:style style:name="T926" style:family="text">
      <style:text-properties officeooo:rsid="038a6bf5"/>
    </style:style>
    <style:style style:name="T927" style:family="text">
      <style:text-properties officeooo:rsid="038de91d"/>
    </style:style>
    <style:style style:name="T928" style:family="text">
      <style:text-properties officeooo:rsid="038b7b79"/>
    </style:style>
    <style:style style:name="T929" style:family="text">
      <style:text-properties officeooo:rsid="00c87703"/>
    </style:style>
    <style:style style:name="T930" style:family="text">
      <style:text-properties officeooo:rsid="01d2c0f1"/>
    </style:style>
    <style:style style:name="T931" style:family="text">
      <style:text-properties officeooo:rsid="01d179b3"/>
    </style:style>
    <style:style style:name="T932" style:family="text">
      <style:text-properties fo:color="#c9211e" loext:opacity="100%" fo:font-weight="bold" officeooo:rsid="05ad8c4b" style:font-weight-asian="bold" style:font-weight-complex="bold"/>
    </style:style>
    <style:style style:name="T933" style:family="text">
      <style:text-properties fo:color="#c9211e" loext:opacity="100%" fo:font-weight="bold" officeooo:rsid="05fade9d" style:font-weight-asian="bold" style:font-weight-complex="bold"/>
    </style:style>
    <style:style style:name="T934" style:family="text">
      <style:text-properties style:text-underline-style="none" fo:font-weight="bold" officeooo:rsid="035dd688" style:font-weight-asian="bold" style:font-weight-complex="bold"/>
    </style:style>
    <style:style style:name="T935" style:family="text">
      <style:text-properties style:text-underline-style="none" fo:font-weight="bold" officeooo:rsid="036c5ebd" style:font-weight-asian="bold" style:font-weight-complex="bold"/>
    </style:style>
    <style:style style:name="T936" style:family="text">
      <style:text-properties style:text-underline-style="none" fo:font-weight="bold" officeooo:rsid="036e82ac" style:font-weight-asian="bold" style:font-weight-complex="bold"/>
    </style:style>
    <style:style style:name="T937" style:family="text">
      <style:text-properties style:text-underline-style="none" fo:font-weight="bold" officeooo:rsid="0371490d" style:font-weight-asian="bold" style:font-weight-complex="bold"/>
    </style:style>
    <style:style style:name="T938" style:family="text">
      <style:text-properties style:text-underline-style="none" fo:font-weight="bold" officeooo:rsid="02b4a899" style:font-weight-asian="bold" style:font-weight-complex="bold"/>
    </style:style>
    <style:style style:name="T939" style:family="text">
      <style:text-properties style:text-underline-style="none" fo:font-weight="bold" officeooo:rsid="0528f60c" style:font-weight-asian="bold" style:font-weight-complex="bold"/>
    </style:style>
    <style:style style:name="T940" style:family="text">
      <style:text-properties style:text-underline-style="none" fo:font-weight="bold" officeooo:rsid="05d502d4" style:font-weight-asian="bold" style:font-weight-complex="bold"/>
    </style:style>
    <style:style style:name="T941" style:family="text">
      <style:text-properties officeooo:rsid="00cd7af5"/>
    </style:style>
    <style:style style:name="T942" style:family="text">
      <style:text-properties officeooo:rsid="023e878e"/>
    </style:style>
    <style:style style:name="T943" style:family="text">
      <style:text-properties officeooo:rsid="05d84712"/>
    </style:style>
    <style:style style:name="T944" style:family="text">
      <style:text-properties fo:font-weight="bold" officeooo:rsid="00cd7af5" style:font-weight-asian="bold" style:font-weight-complex="bold"/>
    </style:style>
    <style:style style:name="T945" style:family="text">
      <style:text-properties fo:font-weight="bold" officeooo:rsid="05d84712" style:font-weight-asian="bold" style:font-weight-complex="bold"/>
    </style:style>
    <style:style style:name="T946" style:family="text">
      <style:text-properties fo:font-weight="bold" officeooo:rsid="0312b500" style:font-weight-asian="bold" style:font-weight-complex="bold"/>
    </style:style>
    <style:style style:name="T947" style:family="text">
      <style:text-properties fo:font-weight="normal" officeooo:rsid="02b4b4f4" style:font-weight-asian="normal" style:font-weight-complex="normal"/>
    </style:style>
    <style:style style:name="T948" style:family="text">
      <style:text-properties fo:font-weight="bold" officeooo:rsid="0312d229" style:font-weight-asian="bold" style:font-weight-complex="bold"/>
    </style:style>
    <style:style style:name="T949" style:family="text">
      <style:text-properties officeooo:rsid="01d451a3"/>
    </style:style>
    <style:style style:name="T950" style:family="text">
      <style:text-properties officeooo:rsid="05d502d4"/>
    </style:style>
    <style:style style:name="T951" style:family="text">
      <style:text-properties officeooo:rsid="01dd27da"/>
    </style:style>
    <style:style style:name="T952" style:family="text">
      <style:text-properties officeooo:rsid="01d62afd"/>
    </style:style>
    <style:style style:name="T953" style:family="text">
      <style:text-properties officeooo:rsid="01d971c9"/>
    </style:style>
    <style:style style:name="T954" style:family="text">
      <style:text-properties fo:font-weight="bold" officeooo:rsid="01d971c9" style:font-weight-asian="bold" style:font-weight-complex="bold"/>
    </style:style>
    <style:style style:name="T955" style:family="text">
      <style:text-properties officeooo:rsid="01da89fb"/>
    </style:style>
    <style:style style:name="T956" style:family="text">
      <style:text-properties officeooo:rsid="05d61459"/>
    </style:style>
    <style:style style:name="T957" style:family="text">
      <style:text-properties fo:font-weight="bold" officeooo:rsid="01de9d19" style:font-weight-asian="bold" style:font-weight-complex="bold"/>
    </style:style>
    <style:style style:name="T958" style:family="text">
      <style:text-properties officeooo:rsid="01de9d19"/>
    </style:style>
    <style:style style:name="T959" style:family="text">
      <style:text-properties fo:font-weight="bold" officeooo:rsid="01dec89c" style:font-weight-asian="bold" style:font-weight-complex="bold"/>
    </style:style>
    <style:style style:name="T960" style:family="text">
      <style:text-properties officeooo:rsid="01dec89c"/>
    </style:style>
    <style:style style:name="T961" style:family="text">
      <style:text-properties officeooo:rsid="01e0435a"/>
    </style:style>
    <style:style style:name="T962" style:family="text">
      <style:text-properties officeooo:rsid="00c262ee"/>
    </style:style>
    <style:style style:name="T963" style:family="text">
      <style:text-properties officeooo:rsid="00b7ead2"/>
    </style:style>
    <style:style style:name="T964" style:family="text">
      <style:text-properties officeooo:rsid="01e30168"/>
    </style:style>
    <style:style style:name="T965" style:family="text">
      <style:text-properties officeooo:rsid="01c7e8fc"/>
    </style:style>
    <style:style style:name="T966" style:family="text">
      <style:text-properties officeooo:rsid="05d873a4"/>
    </style:style>
    <style:style style:name="T967" style:family="text">
      <style:text-properties officeooo:rsid="01e3c9f4"/>
    </style:style>
    <style:style style:name="T968" style:family="text">
      <style:text-properties fo:color="#224b12" loext:opacity="100%" fo:font-size="6pt" officeooo:rsid="04b2d781" style:font-size-asian="6pt" style:font-size-complex="6pt"/>
    </style:style>
    <style:style style:name="T969" style:family="text">
      <style:text-properties officeooo:rsid="03b1ba92"/>
    </style:style>
    <style:style style:name="T970" style:family="text">
      <style:text-properties officeooo:rsid="01e4ada1"/>
    </style:style>
    <style:style style:name="T971" style:family="text">
      <style:text-properties fo:font-weight="bold" officeooo:rsid="03a49364" style:font-weight-asian="bold" style:font-weight-complex="bold"/>
    </style:style>
    <style:style style:name="T972" style:family="text">
      <style:text-properties fo:font-weight="bold" officeooo:rsid="01e5325b" style:font-weight-asian="bold" style:font-weight-complex="bold"/>
    </style:style>
    <style:style style:name="T973" style:family="text">
      <style:text-properties fo:font-weight="bold" officeooo:rsid="01e7d2f8" style:font-weight-asian="bold" style:font-weight-complex="bold"/>
    </style:style>
    <style:style style:name="T974" style:family="text">
      <style:text-properties fo:font-weight="bold" officeooo:rsid="03a373e8" style:font-weight-asian="bold" style:font-weight-complex="bold"/>
    </style:style>
    <style:style style:name="T975" style:family="text">
      <style:text-properties officeooo:rsid="01e5325b"/>
    </style:style>
    <style:style style:name="T976" style:family="text">
      <style:text-properties officeooo:rsid="03a51fa7"/>
    </style:style>
    <style:style style:name="T977" style:family="text">
      <style:text-properties officeooo:rsid="03a5bff9"/>
    </style:style>
    <style:style style:name="T978" style:family="text">
      <style:text-properties officeooo:rsid="03a49364"/>
    </style:style>
    <style:style style:name="T979" style:family="text">
      <style:text-properties officeooo:rsid="03a373e8"/>
    </style:style>
    <style:style style:name="T980" style:family="text">
      <style:text-properties officeooo:rsid="024fac6c"/>
    </style:style>
    <style:style style:name="T981" style:family="text">
      <style:text-properties fo:font-weight="bold" officeooo:rsid="01e4eae5" style:font-weight-asian="bold" style:font-weight-complex="bold"/>
    </style:style>
    <style:style style:name="T982" style:family="text">
      <style:text-properties officeooo:rsid="03a8830b"/>
    </style:style>
    <style:style style:name="T983" style:family="text">
      <style:text-properties fo:font-weight="bold" officeooo:rsid="03a673b0" style:font-weight-asian="bold" style:font-weight-complex="bold"/>
    </style:style>
    <style:style style:name="T984" style:family="text">
      <style:text-properties officeooo:rsid="03a673b0"/>
    </style:style>
    <style:style style:name="T985" style:family="text">
      <style:text-properties officeooo:rsid="03a850e0"/>
    </style:style>
    <style:style style:name="T986" style:family="text">
      <style:text-properties fo:font-weight="bold" officeooo:rsid="024fac6c" style:font-weight-asian="bold" style:font-weight-complex="bold"/>
    </style:style>
    <style:style style:name="T987" style:family="text">
      <style:text-properties fo:font-weight="bold" officeooo:rsid="01e9907a" style:font-weight-asian="bold" style:font-weight-complex="bold"/>
    </style:style>
    <style:style style:name="T988" style:family="text">
      <style:text-properties officeooo:rsid="023fe44b"/>
    </style:style>
    <style:style style:name="T989" style:family="text">
      <style:text-properties style:font-name="Calibri" fo:font-size="12pt" fo:font-weight="bold" officeooo:rsid="00b53b22" style:font-name-asian="NSimSun" style:font-size-asian="12pt" style:font-weight-asian="bold" style:font-name-complex="Lucida Sans1" style:font-size-complex="12pt" style:font-weight-complex="bold"/>
    </style:style>
    <style:style style:name="T990" style:family="text">
      <style:text-properties style:font-name="Calibri" fo:font-size="12pt" fo:font-weight="bold" officeooo:rsid="01e5325b" style:font-name-asian="NSimSun" style:font-size-asian="12pt" style:font-weight-asian="bold" style:font-name-complex="Lucida Sans1" style:font-size-complex="12pt" style:font-weight-complex="bold"/>
    </style:style>
    <style:style style:name="T991" style:family="text">
      <style:text-properties style:font-name="Calibri" fo:font-size="12pt" officeooo:rsid="00b53b22" style:font-name-asian="NSimSun" style:font-size-asian="12pt" style:font-name-complex="Lucida Sans1" style:font-size-complex="12pt"/>
    </style:style>
    <style:style style:name="T992" style:family="text">
      <style:text-properties style:font-name="Calibri" fo:font-size="12pt" officeooo:rsid="023e878e" style:font-name-asian="NSimSun" style:font-size-asian="12pt" style:font-name-complex="Lucida Sans1" style:font-size-complex="12pt"/>
    </style:style>
    <style:style style:name="T993" style:family="text">
      <style:text-properties style:font-name="Calibri" fo:font-size="12pt" officeooo:rsid="03a8830b" style:font-name-asian="NSimSun" style:font-size-asian="12pt" style:font-name-complex="Lucida Sans1" style:font-size-complex="12pt"/>
    </style:style>
    <style:style style:name="T994" style:family="text">
      <style:text-properties style:font-name="Calibri" fo:font-size="12pt" officeooo:rsid="047f922f" style:font-name-asian="NSimSun" style:font-size-asian="12pt" style:font-name-complex="Lucida Sans1" style:font-size-complex="12pt"/>
    </style:style>
    <style:style style:name="T995" style:family="text">
      <style:text-properties style:font-name="Calibri" fo:font-size="12pt" officeooo:rsid="023fe44b" style:font-name-asian="NSimSun" style:font-size-asian="12pt" style:font-name-complex="Lucida Sans1" style:font-size-complex="12pt"/>
    </style:style>
    <style:style style:name="T996" style:family="text">
      <style:text-properties fo:color="#3465a4" loext:opacity="100%" fo:font-weight="bold" officeooo:rsid="024b74e5" style:font-weight-asian="bold" style:font-weight-complex="bold"/>
    </style:style>
    <style:style style:name="T997" style:family="text">
      <style:text-properties fo:color="#c9211e" loext:opacity="100%" fo:font-size="12pt" officeooo:rsid="024ec295" style:font-size-asian="12pt" style:font-size-complex="12pt"/>
    </style:style>
    <style:style style:name="T998" style:family="text">
      <style:text-properties fo:color="#c9211e" loext:opacity="100%" fo:font-size="13pt" officeooo:rsid="024ec295" style:font-size-asian="13pt" style:font-size-complex="13pt"/>
    </style:style>
    <style:style style:name="T999" style:family="text">
      <style:text-properties fo:color="#2a6099" loext:opacity="100%" fo:font-weight="bold" officeooo:rsid="049c50e2" style:font-weight-asian="bold" style:font-weight-complex="bold"/>
    </style:style>
    <style:style style:name="T1000" style:family="text">
      <style:text-properties fo:color="#2a6099" loext:opacity="100%" fo:font-weight="bold" officeooo:rsid="02e0f649" style:font-weight-asian="bold" style:font-weight-complex="bold"/>
    </style:style>
    <style:style style:name="T1001" style:family="text">
      <style:text-properties fo:color="#2a6099" loext:opacity="100%" officeooo:rsid="024ece1d" fo:background-color="#eeeeee" loext:char-shading-value="0"/>
    </style:style>
    <style:style style:name="T1002" style:family="text">
      <style:text-properties fo:color="#2a6099" loext:opacity="100%" fo:font-weight="bold" officeooo:rsid="024ec295" fo:background-color="#eeeeee" loext:char-shading-value="0" style:font-weight-asian="bold" style:font-weight-complex="bold"/>
    </style:style>
    <style:style style:name="T1003" style:family="text">
      <style:text-properties fo:color="#2a6099" loext:opacity="100%" fo:font-weight="bold" officeooo:rsid="02d49e86" fo:background-color="#eeeeee" loext:char-shading-value="0" style:font-name-asian="Calibri" style:font-weight-asian="bold" style:font-name-complex="Calibri" style:font-weight-complex="bold"/>
    </style:style>
    <style:style style:name="T1004" style:family="text">
      <style:text-properties fo:color="#2a6099" loext:opacity="100%" fo:font-weight="bold" officeooo:rsid="030f28c4" style:font-weight-asian="bold" style:font-weight-complex="bold"/>
    </style:style>
    <style:style style:name="T1005" style:family="text">
      <style:text-properties fo:color="#000000" loext:opacity="100%" fo:font-size="13pt" style:font-size-asian="13pt" style:font-size-complex="13pt"/>
    </style:style>
    <style:style style:name="T1006" style:family="text">
      <style:text-properties fo:color="#000000" loext:opacity="100%" fo:font-size="13pt" officeooo:rsid="001157bb" style:font-size-asian="13pt" style:font-size-complex="13pt"/>
    </style:style>
    <style:style style:name="T1007" style:family="text">
      <style:text-properties fo:color="#3465a4" loext:opacity="100%" style:font-name="Carolingia" officeooo:rsid="024465f5"/>
    </style:style>
    <style:style style:name="T1008" style:family="text">
      <style:text-properties fo:color="#3465a4" loext:opacity="100%" style:font-name="Carolingia" officeooo:rsid="0291e854"/>
    </style:style>
    <style:style style:name="T1009" style:family="text">
      <style:text-properties fo:color="#3465a4" loext:opacity="100%" style:font-name="Carolingia" officeooo:rsid="02fed4f7"/>
    </style:style>
    <style:style style:name="T1010" style:family="text">
      <style:text-properties fo:color="#3465a4" loext:opacity="100%" fo:font-size="12pt" officeooo:rsid="02e00d0d" style:font-size-asian="12pt" style:font-size-complex="12pt"/>
    </style:style>
    <style:style style:name="T1011" style:family="text">
      <style:text-properties fo:font-weight="normal" officeooo:rsid="00853802" style:font-weight-asian="normal" style:font-weight-complex="normal"/>
    </style:style>
    <style:style style:name="T1012" style:family="text">
      <style:text-properties fo:color="#3465a4" loext:opacity="100%" fo:font-size="12pt" officeooo:rsid="02e2d508" style:font-size-asian="12pt" style:font-size-complex="12pt"/>
    </style:style>
    <style:style style:name="T1013" style:family="text">
      <style:text-properties fo:font-size="12pt" fo:font-style="normal" officeooo:rsid="04394d64" style:font-size-asian="12pt" style:font-style-asian="normal" style:font-size-complex="12pt" style:font-style-complex="normal"/>
    </style:style>
    <style:style style:name="T1014" style:family="text">
      <style:text-properties fo:color="#3465a4" loext:opacity="100%" fo:font-size="12pt" fo:font-style="normal" fo:font-weight="bold" officeooo:rsid="02e2d508" style:font-size-asian="12pt" style:font-style-asian="normal" style:font-weight-asian="bold" style:font-size-complex="12pt" style:font-style-complex="normal" style:font-weight-complex="bold"/>
    </style:style>
    <style:style style:name="T1015" style:family="text">
      <style:text-properties fo:color="#c9211e" loext:opacity="100%" style:font-name="Carolingia" officeooo:rsid="04770e02"/>
    </style:style>
    <style:style style:name="T1016" style:family="text">
      <style:text-properties style:font-name="Carolingia" officeooo:rsid="0430e5b1"/>
    </style:style>
    <style:style style:name="T1017" style:family="text">
      <style:text-properties fo:font-size="12pt" officeooo:rsid="049de6d4" style:font-size-asian="12pt" style:font-size-complex="12pt"/>
    </style:style>
    <style:style style:name="T1018" style:family="text">
      <style:text-properties officeooo:rsid="049eec16"/>
    </style:style>
    <style:style style:name="T1019" style:family="text">
      <style:text-properties officeooo:rsid="00ed33a1"/>
    </style:style>
    <style:style style:name="T1020" style:family="text">
      <style:text-properties fo:font-weight="bold" officeooo:rsid="00e92cb2" style:font-weight-asian="bold" style:font-weight-complex="bold"/>
    </style:style>
    <style:style style:name="T1021" style:family="text">
      <style:text-properties officeooo:rsid="00e92cb2"/>
    </style:style>
    <style:style style:name="T1022" style:family="text">
      <style:text-properties fo:color="#c9211e" loext:opacity="100%" fo:font-size="48pt" officeooo:rsid="02d72614" fo:background-color="#ffbf00" loext:char-shading-value="0" style:font-size-asian="48pt" style:font-size-complex="48pt"/>
    </style:style>
    <style:style style:name="T1023" style:family="text">
      <style:text-properties fo:color="#000000" loext:opacity="100%" fo:font-size="24pt" officeooo:rsid="02d72614" style:font-size-asian="24pt" style:font-size-complex="24pt"/>
    </style:style>
    <style:style style:name="T1024" style:family="text">
      <style:text-properties fo:color="#000000" loext:opacity="100%" style:font-name="Carolingia" fo:font-size="24pt" fo:font-weight="normal" officeooo:rsid="02d72614" style:font-size-asian="24pt" style:font-weight-asian="normal" style:font-size-complex="24pt" style:font-weight-complex="normal"/>
    </style:style>
    <style:style style:name="T1025" style:family="text">
      <style:text-properties officeooo:rsid="02dd3988"/>
    </style:style>
    <style:style style:name="T1026" style:family="text">
      <style:text-properties officeooo:rsid="02d0af99"/>
    </style:style>
    <style:style style:name="T1027" style:family="text">
      <style:text-properties officeooo:rsid="02d72614"/>
    </style:style>
    <style:style style:name="T1028" style:family="text">
      <style:text-properties officeooo:rsid="04b6ed15"/>
    </style:style>
    <style:style style:name="T1029" style:family="text">
      <style:text-properties fo:color="#000000" loext:opacity="100%" style:font-name="Calibri1" fo:font-size="15pt" style:text-underline-style="none" fo:font-weight="normal" officeooo:rsid="02d752d4" style:font-size-asian="13.1000003814697pt" style:font-weight-asian="normal" style:font-size-complex="15pt" style:font-weight-complex="normal"/>
    </style:style>
    <style:style style:name="T1030" style:family="text">
      <style:text-properties style:font-name="Calibri1" fo:font-size="15pt" style:text-underline-style="none" fo:font-weight="normal" officeooo:rsid="0104ebf3" style:font-size-asian="13.1000003814697pt" style:font-weight-asian="normal" style:font-size-complex="15pt" style:font-weight-complex="normal"/>
    </style:style>
    <style:style style:name="T1031" style:family="text">
      <style:text-properties fo:color="#127622" loext:opacity="100%" fo:font-size="15pt" style:text-underline-style="none" fo:font-weight="bold" officeooo:rsid="04b25a18" style:font-size-asian="15pt" style:font-weight-asian="bold" style:font-size-complex="15pt" style:font-weight-complex="bold"/>
    </style:style>
    <style:style style:name="T1032" style:family="text">
      <style:text-properties fo:color="#127622" loext:opacity="100%" fo:font-size="15pt" style:text-underline-style="none" fo:font-weight="bold" officeooo:rsid="0388a7cb" style:font-size-asian="15pt" style:font-weight-asian="bold" style:font-size-complex="15pt" style:font-weight-complex="bold"/>
    </style:style>
    <style:style style:name="T1033" style:family="text">
      <style:text-properties fo:color="#127622" loext:opacity="100%" fo:font-size="15pt" style:text-underline-style="none" fo:font-weight="bold" officeooo:rsid="02dd9dfa" style:font-size-asian="15pt" style:font-weight-asian="bold" style:font-size-complex="15pt" style:font-weight-complex="bold"/>
    </style:style>
    <style:style style:name="T1034" style:family="text">
      <style:text-properties fo:color="#c9211e" loext:opacity="100%" fo:font-size="15pt" style:text-underline-style="none" fo:font-weight="bold" officeooo:rsid="0281cff2" style:font-size-asian="15pt" style:font-weight-asian="bold" style:font-size-complex="15pt" style:font-weight-complex="bold"/>
    </style:style>
    <style:style style:name="T1035" style:family="text">
      <style:text-properties fo:color="#c9211e" loext:opacity="100%" fo:font-size="15pt" style:text-underline-style="none" fo:font-weight="bold" officeooo:rsid="038a6bf5" style:font-size-asian="15pt" style:font-weight-asian="bold" style:font-size-complex="15pt" style:font-weight-complex="bold"/>
    </style:style>
    <style:style style:name="T1036" style:family="text">
      <style:text-properties fo:color="#127622" loext:opacity="100%" fo:font-size="15pt" style:text-underline-style="none" fo:font-weight="bold" officeooo:rsid="038ecfc4" style:font-size-asian="15pt" style:font-weight-asian="bold" style:font-size-complex="15pt" style:font-weight-complex="bold"/>
    </style:style>
    <style:style style:name="T1037" style:family="text">
      <style:text-properties officeooo:rsid="038eaa1b"/>
    </style:style>
    <style:style style:name="T1038" style:family="text">
      <style:text-properties officeooo:rsid="039c194a"/>
    </style:style>
    <style:style style:name="T1039" style:family="text">
      <style:text-properties officeooo:rsid="039e098f"/>
    </style:style>
    <style:style style:name="T1040" style:family="text">
      <style:text-properties officeooo:rsid="039ec606"/>
    </style:style>
    <style:style style:name="T1041" style:family="text">
      <style:text-properties officeooo:rsid="03a008f3"/>
    </style:style>
    <style:style style:name="T1042" style:family="text">
      <style:text-properties officeooo:rsid="037b2cff"/>
    </style:style>
    <style:style style:name="T1043" style:family="text">
      <style:text-properties fo:font-weight="normal" officeooo:rsid="02de5952" style:font-weight-asian="normal" style:font-weight-complex="normal"/>
    </style:style>
    <style:style style:name="T1044" style:family="text">
      <style:text-properties fo:font-weight="normal" officeooo:rsid="02dffe90" style:font-weight-asian="normal" style:font-weight-complex="normal"/>
    </style:style>
    <style:style style:name="T1045" style:family="text">
      <style:text-properties officeooo:rsid="02dffe90"/>
    </style:style>
    <style:style style:name="T1046" style:family="text">
      <style:text-properties officeooo:rsid="02de5952"/>
    </style:style>
    <style:style style:name="T1047" style:family="text">
      <style:text-properties officeooo:rsid="02e14942"/>
    </style:style>
    <style:style style:name="T1048" style:family="text">
      <style:text-properties officeooo:rsid="02e33bd3"/>
    </style:style>
    <style:style style:name="T1049" style:family="text">
      <style:text-properties officeooo:rsid="02e3d4c5"/>
    </style:style>
    <style:style style:name="T1050" style:family="text">
      <style:text-properties officeooo:rsid="02e3f378"/>
    </style:style>
    <style:style style:name="T1051" style:family="text">
      <style:text-properties officeooo:rsid="03206457"/>
    </style:style>
    <style:style style:name="T1052" style:family="text">
      <style:text-properties officeooo:rsid="02b9b3a6"/>
    </style:style>
    <style:style style:name="T1053" style:family="text">
      <style:text-properties style:font-name="Calibri" officeooo:rsid="02bb08d3" style:font-name-asian="Calibri" style:font-name-complex="Calibri"/>
    </style:style>
    <style:style style:name="T1054" style:family="text">
      <style:text-properties officeooo:rsid="03212f65"/>
    </style:style>
    <style:style style:name="T1055" style:family="text">
      <style:text-properties style:font-name="Calibri" officeooo:rsid="03206457" style:font-name-asian="Calibri" style:font-name-complex="Calibri"/>
    </style:style>
    <style:style style:name="T1056" style:family="text">
      <style:text-properties style:font-name="Calibri" officeooo:rsid="03206457" style:font-name-asian="NSimSun" style:font-name-complex="Lucida Sans1"/>
    </style:style>
    <style:style style:name="T1057" style:family="text">
      <style:text-properties style:font-name="Calibri" officeooo:rsid="02e1b3fb" style:font-name-asian="NSimSun" style:font-name-complex="Lucida Sans1"/>
    </style:style>
    <style:style style:name="T1058" style:family="text">
      <style:text-properties officeooo:rsid="032301d0"/>
    </style:style>
    <style:style style:name="T1059" style:family="text">
      <style:text-properties officeooo:rsid="03246c40"/>
    </style:style>
    <style:style style:name="T1060" style:family="text">
      <style:text-properties style:font-name="Calibri" officeooo:rsid="02e1b3fb" style:font-name-asian="Calibri" style:font-name-complex="Calibri"/>
    </style:style>
    <style:style style:name="T1061" style:family="text">
      <style:text-properties style:font-name="Calibri" officeooo:rsid="03212f65" style:font-name-asian="NSimSun" style:font-name-complex="Lucida Sans1"/>
    </style:style>
    <style:style style:name="T1062" style:family="text">
      <style:text-properties style:font-name="Calibri" officeooo:rsid="02e2a90b" style:font-name-asian="NSimSun" style:font-name-complex="Lucida Sans1"/>
    </style:style>
    <style:style style:name="T1063" style:family="text">
      <style:text-properties style:font-name="Calibri" officeooo:rsid="03274adb" style:font-name-asian="NSimSun" style:font-name-complex="Lucida Sans1"/>
    </style:style>
    <style:style style:name="T1064" style:family="text">
      <style:text-properties style:font-name="Calibri" officeooo:rsid="03246c40" style:font-name-asian="NSimSun" style:font-name-complex="Lucida Sans1"/>
    </style:style>
    <style:style style:name="T1065" style:family="text">
      <style:text-properties officeooo:rsid="03264016"/>
    </style:style>
    <style:style style:name="T1066" style:family="text">
      <style:text-properties officeooo:rsid="03274adb"/>
    </style:style>
    <style:style style:name="T1067" style:family="text">
      <style:text-properties officeooo:rsid="032b9e3a"/>
    </style:style>
    <style:style style:name="T1068" style:family="text">
      <style:text-properties style:font-name="Calibri" officeooo:rsid="03274adb"/>
    </style:style>
    <style:style style:name="T1069" style:family="text">
      <style:text-properties style:font-name="Calibri" officeooo:rsid="0329a57c" style:font-name-asian="NSimSun" style:font-name-complex="Lucida Sans1"/>
    </style:style>
    <style:style style:name="T1070" style:family="text">
      <style:text-properties officeooo:rsid="032d5b58"/>
    </style:style>
    <style:style style:name="T1071" style:family="text">
      <style:text-properties style:font-name="Calibri" officeooo:rsid="02e34d73" style:font-name-asian="NSimSun" style:font-name-complex="Lucida Sans1"/>
    </style:style>
    <style:style style:name="T1072" style:family="text">
      <style:text-properties style:font-name="Calibri" officeooo:rsid="032b9e3a" style:font-name-asian="NSimSun" style:font-name-complex="Lucida Sans1"/>
    </style:style>
    <style:style style:name="T1073" style:family="text">
      <style:text-properties fo:color="#000000" loext:opacity="100%" style:font-name="Calibri" officeooo:rsid="03246c40" style:font-name-asian="NSimSun" style:font-name-complex="Lucida Sans1"/>
    </style:style>
    <style:style style:name="T1074" style:family="text">
      <style:text-properties fo:color="#000000" loext:opacity="100%" style:font-name="Calibri" officeooo:rsid="03274adb" style:font-name-asian="NSimSun" style:font-name-complex="Lucida Sans1"/>
    </style:style>
    <style:style style:name="T1075" style:family="text">
      <style:text-properties fo:color="#127622" loext:opacity="100%" style:font-name="Calibri" officeooo:rsid="03274adb" style:font-name-asian="NSimSun" style:font-name-complex="Lucida Sans1"/>
    </style:style>
    <style:style style:name="T1076" style:family="text">
      <style:text-properties fo:color="#000000" loext:opacity="100%" style:font-name="Calibri" officeooo:rsid="032b9e3a" style:font-name-asian="NSimSun" style:font-name-complex="Lucida Sans1"/>
    </style:style>
    <style:style style:name="T1077" style:family="text">
      <style:text-properties fo:color="#000000" loext:opacity="100%" style:font-name="Calibri" officeooo:rsid="0329a57c" style:font-name-asian="NSimSun" style:font-name-complex="Lucida Sans1"/>
    </style:style>
    <style:style style:name="T1078" style:family="text">
      <style:text-properties officeooo:rsid="016639af"/>
    </style:style>
    <style:style style:name="T1079" style:family="text">
      <style:text-properties officeooo:rsid="037f041a"/>
    </style:style>
    <style:style style:name="T1080" style:family="text">
      <style:text-properties officeooo:rsid="02bb43c4"/>
    </style:style>
    <style:style style:name="T1081" style:family="text">
      <style:text-properties officeooo:rsid="02bd1107"/>
    </style:style>
    <style:style style:name="T1082" style:family="text">
      <style:text-properties officeooo:rsid="0167012c"/>
    </style:style>
    <style:style style:name="T1083" style:family="text">
      <style:text-properties officeooo:rsid="0402044a"/>
    </style:style>
    <style:style style:name="T1084" style:family="text">
      <style:text-properties officeooo:rsid="0306bbbc"/>
    </style:style>
    <style:style style:name="T1085" style:family="text">
      <style:text-properties officeooo:rsid="03073e55"/>
    </style:style>
    <style:style style:name="T1086" style:family="text">
      <style:text-properties officeooo:rsid="03093b84"/>
    </style:style>
    <style:style style:name="T1087" style:family="text">
      <style:text-properties fo:font-weight="bold" officeooo:rsid="0307787c" style:font-weight-asian="bold" style:font-weight-complex="bold"/>
    </style:style>
    <style:style style:name="T1088" style:family="text">
      <style:text-properties officeooo:rsid="0307787c"/>
    </style:style>
    <style:style style:name="T1089" style:family="text">
      <style:text-properties officeooo:rsid="030a97bb"/>
    </style:style>
    <style:style style:name="T1090" style:family="text">
      <style:text-properties fo:font-weight="bold" officeooo:rsid="030a97bb" style:font-weight-asian="bold" style:font-weight-complex="bold"/>
    </style:style>
    <style:style style:name="T1091" style:family="text">
      <style:text-properties officeooo:rsid="02cfac37"/>
    </style:style>
    <style:style style:name="T1092" style:family="text">
      <style:text-properties fo:font-weight="bold" officeooo:rsid="02cf3e8d" style:font-weight-asian="bold" style:font-weight-complex="bold"/>
    </style:style>
    <style:style style:name="T1093" style:family="text">
      <style:text-properties officeooo:rsid="05ff5191"/>
    </style:style>
    <style:style style:name="T1094" style:family="text">
      <style:text-properties officeooo:rsid="03104206"/>
    </style:style>
    <style:style style:name="T1095" style:family="text">
      <style:text-properties officeooo:rsid="0601ac16"/>
    </style:style>
    <style:style style:name="T1096" style:family="text">
      <style:text-properties fo:font-weight="bold" officeooo:rsid="0163885a" style:font-weight-asian="bold" style:font-weight-complex="bold"/>
    </style:style>
    <style:style style:name="T1097" style:family="text">
      <style:text-properties officeooo:rsid="0163885a"/>
    </style:style>
    <style:style style:name="T1098" style:family="text">
      <style:text-properties officeooo:rsid="01652474"/>
    </style:style>
    <style:style style:name="T1099" style:family="text">
      <style:text-properties officeooo:rsid="01638b8a"/>
    </style:style>
    <style:style style:name="T1100" style:family="text">
      <style:text-properties fo:font-weight="bold" officeooo:rsid="01638b8a" style:font-weight-asian="bold" style:font-weight-complex="bold"/>
    </style:style>
    <style:style style:name="T1101" style:family="text">
      <style:text-properties officeooo:rsid="030e955b"/>
    </style:style>
    <style:style style:name="T1102" style:family="text">
      <style:text-properties officeooo:rsid="06011876"/>
    </style:style>
    <style:style style:name="T1103" style:family="text">
      <style:text-properties fo:font-weight="normal" officeooo:rsid="01638b8a" style:font-weight-asian="normal" style:font-weight-complex="normal"/>
    </style:style>
    <style:style style:name="T1104" style:family="text">
      <style:text-properties fo:font-weight="normal" officeooo:rsid="01652474" style:font-weight-asian="normal" style:font-weight-complex="normal"/>
    </style:style>
    <style:style style:name="T1105" style:family="text">
      <style:text-properties fo:font-weight="normal" officeooo:rsid="0312c574" style:font-weight-asian="normal" style:font-weight-complex="normal"/>
    </style:style>
    <style:style style:name="T1106" style:family="text">
      <style:text-properties fo:font-weight="normal" officeooo:rsid="06011876" style:font-weight-asian="normal" style:font-weight-complex="normal"/>
    </style:style>
    <style:style style:name="T1107" style:family="text">
      <style:text-properties officeooo:rsid="03113abc"/>
    </style:style>
    <style:style style:name="T1108" style:family="text">
      <style:text-properties officeooo:rsid="03172732"/>
    </style:style>
    <style:style style:name="T1109" style:family="text">
      <style:text-properties fo:font-weight="normal" officeooo:rsid="0601ac16" style:font-weight-asian="normal" style:font-weight-complex="normal"/>
    </style:style>
    <style:style style:name="T1110" style:family="text">
      <style:text-properties fo:font-weight="normal" officeooo:rsid="031840df" style:font-weight-asian="normal" style:font-weight-complex="normal"/>
    </style:style>
    <style:style style:name="T1111" style:family="text">
      <style:text-properties fo:font-weight="normal" officeooo:rsid="0163885a" style:font-weight-asian="normal" style:font-weight-complex="normal"/>
    </style:style>
    <style:style style:name="T1112" style:family="text">
      <style:text-properties fo:font-weight="normal" officeooo:rsid="03104206" style:font-weight-asian="normal" style:font-weight-complex="normal"/>
    </style:style>
    <style:style style:name="T1113" style:family="text">
      <style:text-properties fo:font-weight="normal" officeooo:rsid="03113abc" style:font-weight-asian="normal" style:font-weight-complex="normal"/>
    </style:style>
    <style:style style:name="T1114" style:family="text">
      <style:text-properties fo:font-weight="normal" officeooo:rsid="03189a29" style:font-weight-asian="normal" style:font-weight-complex="normal"/>
    </style:style>
    <style:style style:name="T1115" style:family="text">
      <style:text-properties fo:font-weight="normal" officeooo:rsid="030e955b" style:font-weight-asian="normal" style:font-weight-complex="normal"/>
    </style:style>
    <style:style style:name="T1116" style:family="text">
      <style:text-properties officeooo:rsid="03195f2e"/>
    </style:style>
    <style:style style:name="T1117" style:family="text">
      <style:text-properties fo:font-weight="normal" officeooo:rsid="03195f2e" style:font-weight-asian="normal" style:font-weight-complex="normal"/>
    </style:style>
    <style:style style:name="T1118" style:family="text">
      <style:text-properties fo:font-weight="normal" officeooo:rsid="03198ded" style:font-weight-asian="normal" style:font-weight-complex="normal"/>
    </style:style>
    <style:style style:name="T1119" style:family="text">
      <style:text-properties fo:font-weight="normal" officeooo:rsid="031d0e78" style:font-weight-asian="normal" style:font-weight-complex="normal"/>
    </style:style>
    <style:style style:name="T1120" style:family="text">
      <style:text-properties officeooo:rsid="031b6433"/>
    </style:style>
    <style:style style:name="T1121" style:family="text">
      <style:text-properties fo:font-weight="normal" officeooo:rsid="031b6433" style:font-weight-asian="normal" style:font-weight-complex="normal"/>
    </style:style>
    <style:style style:name="T1122" style:family="text">
      <style:text-properties fo:color="#000000" loext:opacity="100%" style:font-name="Calibri" fo:font-weight="normal" officeooo:rsid="03195f2e" style:font-name-asian="NSimSun" style:font-weight-asian="normal" style:font-name-complex="Lucida Sans1" style:font-weight-complex="normal"/>
    </style:style>
    <style:style style:name="T1123" style:family="text">
      <style:text-properties fo:color="#000000" loext:opacity="100%" style:font-name="Calibri" fo:font-weight="normal" officeooo:rsid="031f0c1b" style:font-name-asian="NSimSun" style:font-weight-asian="normal" style:font-name-complex="Lucida Sans1" style:font-weight-complex="normal"/>
    </style:style>
    <style:style style:name="T1124" style:family="text">
      <style:text-properties fo:color="#000000" loext:opacity="100%" style:font-name="Calibri" fo:font-weight="normal" officeooo:rsid="0601ac16" style:font-name-asian="NSimSun" style:font-weight-asian="normal" style:font-name-complex="Lucida Sans1" style:font-weight-complex="normal"/>
    </style:style>
    <style:style style:name="T1125" style:family="text">
      <style:text-properties fo:color="#000000" loext:opacity="100%" style:font-name="Calibri" fo:font-weight="normal" officeooo:rsid="031b6433" style:font-name-asian="NSimSun" style:font-weight-asian="normal" style:font-name-complex="Lucida Sans1" style:font-weight-complex="normal"/>
    </style:style>
    <style:style style:name="T1126" style:family="text">
      <style:text-properties fo:color="#c9211e" loext:opacity="100%" style:font-name="Carolingia" fo:font-size="48pt" officeooo:rsid="025cd071" fo:background-color="#ffbf00" loext:char-shading-value="0" style:font-size-asian="48pt" style:font-size-complex="48pt"/>
    </style:style>
    <style:style style:name="T1127" style:family="text">
      <style:text-properties style:font-name="Carolingia" officeooo:rsid="025cd071"/>
    </style:style>
    <style:style style:name="T1128" style:family="text">
      <style:text-properties fo:color="#c9211e" loext:opacity="100%" style:text-underline-style="none" fo:font-weight="bold" officeooo:rsid="001fb00f" style:font-weight-asian="bold" style:font-weight-complex="bold"/>
    </style:style>
    <style:style style:name="T1129" style:family="text">
      <style:text-properties fo:color="#000000" loext:opacity="100%" style:text-underline-style="none" fo:font-weight="bold" officeooo:rsid="001fb00f" style:font-weight-asian="bold" style:font-weight-complex="bold"/>
    </style:style>
    <style:style style:name="T1130" style:family="text">
      <style:text-properties fo:color="#000000" loext:opacity="100%" style:text-underline-style="none" officeooo:rsid="001fb00f"/>
    </style:style>
    <style:style style:name="T1131" style:family="text">
      <style:text-properties fo:color="#c9211e" loext:opacity="100%" style:text-underline-style="none" fo:font-weight="bold" officeooo:rsid="001935e6" style:font-weight-asian="bold" style:font-weight-complex="bold"/>
    </style:style>
    <style:style style:name="T1132" style:family="text">
      <style:text-properties fo:color="#000000" loext:opacity="100%" style:text-underline-style="none" fo:font-weight="bold" officeooo:rsid="001935e6" style:font-weight-asian="bold" style:font-weight-complex="bold"/>
    </style:style>
    <style:style style:name="T1133" style:family="text">
      <style:text-properties fo:color="#2a6099" loext:opacity="100%" style:text-underline-style="none" fo:font-weight="bold" officeooo:rsid="024ec295" style:font-name-asian="Calibri" style:font-weight-asian="bold" style:font-name-complex="Calibri" style:font-weight-complex="bold"/>
    </style:style>
    <style:style style:name="T1134" style:family="text">
      <style:text-properties fo:color="#2a6099" loext:opacity="100%" fo:font-weight="bold" officeooo:rsid="04a2ce9f" style:font-weight-asian="bold" style:font-weight-complex="bold"/>
    </style:style>
    <style:style style:name="T1135" style:family="text">
      <style:text-properties fo:color="#3465a4" loext:opacity="100%" officeooo:rsid="025cd071"/>
    </style:style>
    <style:style style:name="T1136" style:family="text">
      <style:text-properties fo:color="#2a6099" loext:opacity="100%" fo:font-weight="bold" officeooo:rsid="02e2d508" style:font-weight-asian="bold" style:font-weight-complex="bold"/>
    </style:style>
    <style:style style:name="T1137" style:family="text">
      <style:text-properties fo:color="#2a6099" loext:opacity="100%" officeooo:rsid="025cd071"/>
    </style:style>
    <style:style style:name="T1138" style:family="text">
      <style:text-properties fo:color="#2a6099" loext:opacity="100%" officeooo:rsid="02e2d508"/>
    </style:style>
    <style:style style:name="T1139" style:family="text">
      <style:text-properties fo:color="#2a6099" loext:opacity="100%" officeooo:rsid="02e2d508" fo:background-color="#eeeeee" loext:char-shading-value="0"/>
    </style:style>
    <style:style style:name="T1140" style:family="text">
      <style:text-properties fo:color="#2a6099" loext:opacity="100%" fo:font-weight="bold" officeooo:rsid="025cd071" fo:background-color="#eeeeee" loext:char-shading-value="0" style:font-name-asian="Calibri" style:font-weight-asian="bold" style:font-name-complex="Calibri" style:font-weight-complex="bold"/>
    </style:style>
    <style:style style:name="T1141" style:family="text">
      <style:text-properties fo:color="#2a6099" loext:opacity="100%" fo:font-weight="bold" officeooo:rsid="02e2d508" fo:background-color="#eeeeee" loext:char-shading-value="0" style:font-name-asian="Calibri" style:font-weight-asian="bold" style:font-name-complex="Calibri" style:font-weight-complex="bold"/>
    </style:style>
    <style:style style:name="T1142" style:family="text">
      <style:text-properties fo:color="#2a6099" loext:opacity="100%" fo:font-weight="bold" officeooo:rsid="02e3e664" style:font-weight-asian="bold" style:font-weight-complex="bold"/>
    </style:style>
    <style:style style:name="T1143" style:family="text">
      <style:text-properties fo:color="#c9211e" loext:opacity="100%" fo:font-weight="bold" officeooo:rsid="00b3efb2" style:font-weight-asian="bold" style:font-weight-complex="bold"/>
    </style:style>
    <style:style style:name="T1144" style:family="text">
      <style:text-properties fo:color="#2a6099" loext:opacity="100%" fo:font-weight="bold" officeooo:rsid="02e5b245" style:font-weight-asian="bold" style:font-weight-complex="bold"/>
    </style:style>
    <style:style style:name="T1145" style:family="text">
      <style:text-properties fo:color="#3465a4" loext:opacity="100%" officeooo:rsid="02e5b245"/>
    </style:style>
    <style:style style:name="T1146" style:family="text">
      <style:text-properties fo:color="#3465a4" loext:opacity="100%" fo:font-weight="bold" officeooo:rsid="0260baac" style:font-weight-asian="bold" style:font-weight-complex="bold"/>
    </style:style>
    <style:style style:name="T1147" style:family="text">
      <style:text-properties fo:color="#3465a4" loext:opacity="100%" fo:font-weight="bold" officeooo:rsid="02c13944" style:font-weight-asian="bold" style:font-weight-complex="bold"/>
    </style:style>
    <style:style style:name="T1148" style:family="text">
      <style:text-properties fo:color="#3465a4" loext:opacity="100%" fo:font-weight="bold" officeooo:rsid="02e36180" style:font-weight-asian="bold" style:font-weight-complex="bold"/>
    </style:style>
    <style:style style:name="T1149" style:family="text">
      <style:text-properties style:text-underline-style="none" fo:font-weight="bold" officeooo:rsid="00ed8a6c" style:font-weight-asian="bold" style:font-weight-complex="bold"/>
    </style:style>
    <style:style style:name="T1150" style:family="text">
      <style:text-properties fo:color="#c9211e" loext:opacity="100%" style:font-name="Carolingia" fo:font-weight="bold" officeooo:rsid="00ed8a6c" style:font-weight-asian="bold" style:font-weight-complex="bold"/>
    </style:style>
    <style:style style:name="T1151" style:family="text">
      <style:text-properties style:font-name="Carolingia" fo:font-weight="bold" officeooo:rsid="00ed8a6c" style:font-weight-asian="bold" style:font-weight-complex="bold"/>
    </style:style>
    <style:style style:name="T1152" style:family="text">
      <style:text-properties officeooo:rsid="00853802"/>
    </style:style>
    <style:style style:name="T1153" style:family="text">
      <style:text-properties officeooo:rsid="0105b326"/>
    </style:style>
    <style:style style:name="T1154" style:family="text">
      <style:text-properties officeooo:rsid="010b0d8f"/>
    </style:style>
    <style:style style:name="T1155" style:family="text">
      <style:text-properties officeooo:rsid="00fe7dc6"/>
    </style:style>
    <style:style style:name="T1156" style:family="text">
      <style:text-properties fo:font-size="12pt" officeooo:rsid="00e195de" style:font-size-asian="12pt" style:font-size-complex="12pt"/>
    </style:style>
    <style:style style:name="T1157" style:family="text">
      <style:text-properties fo:font-size="12pt" officeooo:rsid="0105b326" style:font-size-asian="12pt" style:font-size-complex="12pt"/>
    </style:style>
    <style:style style:name="T1158" style:family="text">
      <style:text-properties fo:font-size="12pt" officeooo:rsid="010b0d8f" style:font-size-asian="12pt" style:font-size-complex="12pt"/>
    </style:style>
    <style:style style:name="T1159" style:family="text">
      <style:text-properties fo:font-size="12pt" officeooo:rsid="036aafc1" style:font-size-asian="12pt" style:font-size-complex="12pt"/>
    </style:style>
    <style:style style:name="T1160" style:family="text">
      <style:text-properties fo:font-size="12pt" officeooo:rsid="018d6820" style:font-size-asian="12pt" style:font-size-complex="12pt"/>
    </style:style>
    <style:style style:name="T1161" style:family="text">
      <style:text-properties fo:font-size="12pt" officeooo:rsid="00fe7dc6" style:font-size-asian="12pt" style:font-size-complex="12pt"/>
    </style:style>
    <style:style style:name="T1162" style:family="text">
      <style:text-properties fo:color="#3465a4" loext:opacity="100%" fo:font-weight="bold" officeooo:rsid="00fe7dc6" style:font-weight-asian="bold" style:font-weight-complex="bold"/>
    </style:style>
    <style:style style:name="T1163" style:family="text">
      <style:text-properties fo:font-weight="bold" officeooo:rsid="0104ebf3" style:font-weight-asian="bold" style:font-weight-complex="bold"/>
    </style:style>
    <style:style style:name="T1164" style:family="text">
      <style:text-properties officeooo:rsid="01249e8e"/>
    </style:style>
    <style:style style:name="T1165" style:family="text">
      <style:text-properties officeooo:rsid="012495cb"/>
    </style:style>
    <style:style style:name="T1166" style:family="text">
      <style:text-properties fo:font-size="12pt" officeooo:rsid="04a43828" style:font-size-asian="12pt" style:font-size-complex="12pt"/>
    </style:style>
    <style:style style:name="T1167" style:family="text">
      <style:text-properties officeooo:rsid="005b25b8"/>
    </style:style>
    <style:style style:name="T1168" style:family="text">
      <style:text-properties officeooo:rsid="0260baac"/>
    </style:style>
    <style:style style:name="T1169" style:family="text">
      <style:text-properties officeooo:rsid="005b8448"/>
    </style:style>
    <style:style style:name="T1170" style:family="text">
      <style:text-properties fo:font-weight="normal" officeooo:rsid="005b8448" style:font-weight-asian="normal" style:font-weight-complex="normal"/>
    </style:style>
    <style:style style:name="T1171" style:family="text">
      <style:text-properties officeooo:rsid="02c13944"/>
    </style:style>
    <style:style style:name="T1172" style:family="text">
      <style:text-properties fo:font-weight="normal" officeooo:rsid="02c13944" style:font-weight-asian="normal" style:font-weight-complex="normal"/>
    </style:style>
    <style:style style:name="T1173" style:family="text">
      <style:text-properties fo:font-weight="normal" officeooo:rsid="0260baac" style:font-weight-asian="normal" style:font-weight-complex="normal"/>
    </style:style>
    <style:style style:name="T1174" style:family="text">
      <style:text-properties fo:font-weight="normal" officeooo:rsid="006175bb" style:font-weight-asian="normal" style:font-weight-complex="normal"/>
    </style:style>
    <style:style style:name="T1175" style:family="text">
      <style:text-properties fo:font-weight="normal" officeooo:rsid="005c85e3" style:font-weight-asian="normal" style:font-weight-complex="normal"/>
    </style:style>
    <style:style style:name="T1176" style:family="text">
      <style:text-properties fo:font-weight="normal" officeooo:rsid="005e707c" style:font-weight-asian="normal" style:font-weight-complex="normal"/>
    </style:style>
    <style:style style:name="T1177" style:family="text">
      <style:text-properties fo:font-weight="normal" officeooo:rsid="003a8560" style:font-weight-asian="normal" style:font-weight-complex="normal"/>
    </style:style>
    <style:style style:name="T1178" style:family="text">
      <style:text-properties fo:font-weight="normal" officeooo:rsid="0039cedc" style:font-weight-asian="normal" style:font-weight-complex="normal"/>
    </style:style>
    <style:style style:name="T1179" style:family="text">
      <style:text-properties style:text-underline-style="none" officeooo:rsid="00e92cb2"/>
    </style:style>
    <style:style style:name="T1180" style:family="text">
      <style:text-properties fo:font-weight="normal" officeooo:rsid="023369cb" style:font-weight-asian="normal" style:font-weight-complex="normal"/>
    </style:style>
    <style:style style:name="T1181" style:family="text">
      <style:text-properties fo:font-weight="normal" officeooo:rsid="0034e78a" style:font-weight-asian="normal" style:font-weight-complex="normal"/>
    </style:style>
    <style:style style:name="T1182" style:family="text">
      <style:text-properties fo:color="#000000" loext:opacity="100%" fo:font-weight="normal" officeooo:rsid="0034e78a" style:font-weight-asian="normal" style:font-weight-complex="normal"/>
    </style:style>
    <style:style style:name="T1183" style:family="text">
      <style:text-properties fo:color="#000000" loext:opacity="100%" fo:font-weight="normal" officeooo:rsid="00601405" style:font-weight-asian="normal" style:font-weight-complex="normal"/>
    </style:style>
    <style:style style:name="T1184" style:family="text">
      <style:text-properties fo:font-weight="normal" officeooo:rsid="00601405" style:font-weight-asian="normal" style:font-weight-complex="normal"/>
    </style:style>
    <style:style style:name="T1185" style:family="text">
      <style:text-properties officeooo:rsid="020b603a"/>
    </style:style>
    <style:style style:name="T1186" style:family="text">
      <style:text-properties officeooo:rsid="003dcfb9"/>
    </style:style>
    <style:style style:name="T1187" style:family="text">
      <style:text-properties officeooo:rsid="0209bf25"/>
    </style:style>
    <style:style style:name="T1188" style:family="text">
      <style:text-properties officeooo:rsid="003e0f2a"/>
    </style:style>
    <style:style style:name="T1189" style:family="text">
      <style:text-properties officeooo:rsid="02255b6c"/>
    </style:style>
    <style:style style:name="T1190" style:family="text">
      <style:text-properties officeooo:rsid="020ba2d9"/>
    </style:style>
    <style:style style:name="T1191" style:family="text">
      <style:text-properties officeooo:rsid="00419a89"/>
    </style:style>
    <style:style style:name="T1192" style:family="text">
      <style:text-properties fo:font-size="15pt" style:text-underline-style="solid" style:text-underline-width="auto" style:text-underline-color="font-color" fo:font-weight="bold" style:font-size-asian="15pt" style:font-weight-asian="bold" style:font-size-complex="15pt" style:font-weight-complex="bold"/>
    </style:style>
    <style:style style:name="T1193" style:family="text">
      <style:text-properties fo:font-size="15pt" style:text-underline-style="solid" style:text-underline-width="auto" style:text-underline-color="font-color" officeooo:rsid="0034e78a" style:font-size-asian="15pt" style:font-size-complex="15pt"/>
    </style:style>
    <style:style style:name="T1194" style:family="text">
      <style:text-properties fo:color="#000000" loext:opacity="100%" fo:font-size="15pt" style:text-underline-style="solid" style:text-underline-width="auto" style:text-underline-color="font-color" officeooo:rsid="0034e78a" style:font-size-asian="15pt" style:font-size-complex="15pt"/>
    </style:style>
    <style:style style:name="T1195" style:family="text">
      <style:text-properties fo:color="#000000" loext:opacity="100%" fo:font-size="15pt" style:text-underline-style="solid" style:text-underline-width="auto" style:text-underline-color="font-color" officeooo:rsid="00601405" style:font-size-asian="15pt" style:font-size-complex="15pt"/>
    </style:style>
    <style:style style:name="T1196" style:family="text">
      <style:text-properties fo:font-size="15pt" style:text-underline-style="solid" style:text-underline-width="auto" style:text-underline-color="font-color" officeooo:rsid="00601405" style:font-size-asian="15pt" style:font-size-complex="15pt"/>
    </style:style>
    <style:style style:name="T1197" style:family="text">
      <style:text-properties officeooo:rsid="0042fd67"/>
    </style:style>
    <style:style style:name="T1198" style:family="text">
      <style:text-properties officeooo:rsid="020f02a0"/>
    </style:style>
    <style:style style:name="T1199" style:family="text">
      <style:text-properties officeooo:rsid="0046ab1a"/>
    </style:style>
    <style:style style:name="T1200" style:family="text">
      <style:text-properties officeooo:rsid="04b41658"/>
    </style:style>
    <style:style style:name="T1201" style:family="text">
      <style:text-properties officeooo:rsid="03e4e54c"/>
    </style:style>
    <style:style style:name="T1202" style:family="text">
      <style:text-properties fo:color="#c9211e" loext:opacity="100%" officeooo:rsid="0290903a"/>
    </style:style>
    <style:style style:name="T1203" style:family="text">
      <style:text-properties fo:color="#c9211e" loext:opacity="100%" officeooo:rsid="02644a08"/>
    </style:style>
    <style:style style:name="T1204" style:family="text">
      <style:text-properties style:text-underline-style="none" fo:font-weight="bold" officeooo:rsid="03579827" style:font-weight-asian="bold" style:font-weight-complex="bold"/>
    </style:style>
    <style:style style:name="T1205" style:family="text">
      <style:text-properties style:text-underline-style="none" fo:font-weight="bold" officeooo:rsid="0291fd8e" style:font-weight-asian="bold" style:font-weight-complex="bold"/>
    </style:style>
    <style:style style:name="T1206" style:family="text">
      <style:text-properties style:text-underline-style="none" fo:font-weight="bold" officeooo:rsid="035964df" style:font-weight-asian="bold" style:font-weight-complex="bold"/>
    </style:style>
    <style:style style:name="T1207" style:family="text">
      <style:text-properties officeooo:rsid="0291fd8e"/>
    </style:style>
    <style:style style:name="T1208" style:family="text">
      <style:text-properties style:font-name="Calibri" fo:font-weight="bold" officeooo:rsid="04122b44" style:font-name-asian="Calibri" style:font-weight-asian="bold" style:font-name-complex="Calibri" style:font-weight-complex="bold"/>
    </style:style>
    <style:style style:name="T1209" style:family="text">
      <style:text-properties fo:font-weight="bold" officeooo:rsid="0291fd8e" style:font-weight-asian="bold" style:font-weight-complex="bold"/>
    </style:style>
    <style:style style:name="T1210" style:family="text">
      <style:text-properties officeooo:rsid="0375ff29"/>
    </style:style>
    <style:style style:name="T1211" style:family="text">
      <style:text-properties fo:font-weight="bold" officeooo:rsid="00c262ee" style:font-weight-asian="bold" style:font-weight-complex="bold"/>
    </style:style>
    <style:style style:name="T1212" style:family="text">
      <style:text-properties officeooo:rsid="02644a08"/>
    </style:style>
    <style:style style:name="T1213" style:family="text">
      <style:text-properties fo:font-weight="normal" officeooo:rsid="02644a08" style:font-weight-asian="normal" style:font-weight-complex="normal"/>
    </style:style>
    <style:style style:name="T1214" style:family="text">
      <style:text-properties fo:font-weight="normal" officeooo:rsid="0291fd8e" style:font-weight-asian="normal" style:font-weight-complex="normal"/>
    </style:style>
    <style:style style:name="T1215" style:family="text">
      <style:text-properties fo:font-weight="normal" officeooo:rsid="02923e65" style:font-weight-asian="normal" style:font-weight-complex="normal"/>
    </style:style>
    <style:style style:name="T1216" style:family="text">
      <style:text-properties fo:font-weight="bold" officeooo:rsid="0196a987" style:font-weight-asian="bold" style:font-weight-complex="bold"/>
    </style:style>
    <style:style style:name="T1217" style:family="text">
      <style:text-properties fo:font-weight="normal" officeooo:rsid="029289ea" style:font-weight-asian="normal" style:font-weight-complex="normal"/>
    </style:style>
    <style:style style:name="T1218" style:family="text">
      <style:text-properties fo:font-weight="bold" officeooo:rsid="019731bb" style:font-weight-asian="bold" style:font-weight-complex="bold"/>
    </style:style>
    <style:style style:name="T1219" style:family="text">
      <style:text-properties fo:font-weight="normal" officeooo:rsid="0293f6ea" style:font-weight-asian="normal" style:font-weight-complex="normal"/>
    </style:style>
    <style:style style:name="T1220" style:family="text">
      <style:text-properties fo:font-weight="normal" officeooo:rsid="03d46553" style:font-weight-asian="normal" style:font-weight-complex="normal"/>
    </style:style>
    <style:style style:name="T1221" style:family="text">
      <style:text-properties fo:font-weight="normal" officeooo:rsid="029558f6" style:font-weight-asian="normal" style:font-weight-complex="normal"/>
    </style:style>
    <style:style style:name="T1222" style:family="text">
      <style:text-properties fo:font-weight="normal" officeooo:rsid="0416368e" style:font-weight-asian="normal" style:font-weight-complex="normal"/>
    </style:style>
    <style:style style:name="T1223" style:family="text">
      <style:text-properties fo:font-weight="normal" officeooo:rsid="0296b4b3" style:font-weight-asian="normal" style:font-weight-complex="normal"/>
    </style:style>
    <style:style style:name="T1224" style:family="text">
      <style:text-properties fo:font-weight="normal" officeooo:rsid="0297f70b" style:font-weight-asian="normal" style:font-weight-complex="normal"/>
    </style:style>
    <style:style style:name="T1225" style:family="text">
      <style:text-properties officeooo:rsid="0272edc6"/>
    </style:style>
    <style:style style:name="T1226" style:family="text">
      <style:text-properties officeooo:rsid="02992efe"/>
    </style:style>
    <style:style style:name="T1227" style:family="text">
      <style:text-properties officeooo:rsid="04163d13"/>
    </style:style>
    <style:style style:name="T1228" style:family="text">
      <style:text-properties officeooo:rsid="04166c88"/>
    </style:style>
    <style:style style:name="T1229" style:family="text">
      <style:text-properties style:text-underline-style="none" officeooo:rsid="04163d13"/>
    </style:style>
    <style:style style:name="T1230" style:family="text">
      <style:text-properties style:text-underline-style="none" officeooo:rsid="0299dc52"/>
    </style:style>
    <style:style style:name="T1231" style:family="text">
      <style:text-properties style:text-underline-style="none" officeooo:rsid="035964df"/>
    </style:style>
    <style:style style:name="T1232" style:family="text">
      <style:text-properties fo:font-weight="bold" officeooo:rsid="02775256" style:font-weight-asian="bold" style:font-weight-complex="bold"/>
    </style:style>
    <style:style style:name="T1233" style:family="text">
      <style:text-properties officeooo:rsid="029a1619"/>
    </style:style>
    <style:style style:name="T1234" style:family="text">
      <style:text-properties officeooo:rsid="029b8944"/>
    </style:style>
    <style:style style:name="T1235" style:family="text">
      <style:text-properties fo:font-weight="bold" officeooo:rsid="029b8944" style:font-weight-asian="bold" style:font-weight-complex="bold"/>
    </style:style>
    <style:style style:name="T1236" style:family="text">
      <style:text-properties fo:font-weight="bold" officeooo:rsid="029eaeaa" style:font-weight-asian="bold" style:font-weight-complex="bold"/>
    </style:style>
    <style:style style:name="T1237" style:family="text">
      <style:text-properties officeooo:rsid="029eaeaa"/>
    </style:style>
    <style:style style:name="T1238" style:family="text">
      <style:text-properties officeooo:rsid="0418422b"/>
    </style:style>
    <style:style style:name="T1239" style:family="text">
      <style:text-properties officeooo:rsid="03598f4d"/>
    </style:style>
    <style:style style:name="T1240" style:family="text">
      <style:text-properties style:text-underline-style="none" officeooo:rsid="0281cff2"/>
    </style:style>
    <style:style style:name="T1241" style:family="text">
      <style:text-properties style:text-underline-style="none" officeooo:rsid="038a6bf5"/>
    </style:style>
    <style:style style:name="T1242" style:family="text">
      <style:text-properties style:text-underline-style="none" officeooo:rsid="038b7b79"/>
    </style:style>
    <style:style style:name="T1243" style:family="text">
      <style:text-properties officeooo:rsid="00b53b22"/>
    </style:style>
    <style:style style:name="T1244" style:family="text">
      <style:text-properties officeooo:rsid="01a7a137"/>
    </style:style>
    <style:style style:name="T1245" style:family="text">
      <style:text-properties style:text-underline-style="none" officeooo:rsid="035dd688"/>
    </style:style>
    <style:style style:name="T1246" style:family="text">
      <style:text-properties fo:font-weight="normal" officeooo:rsid="00b53b22" style:font-weight-asian="normal" style:font-weight-complex="normal"/>
    </style:style>
    <style:style style:name="T1247" style:family="text">
      <style:text-properties fo:font-weight="bold" officeooo:rsid="00b53b22" style:font-weight-asian="bold" style:font-weight-complex="bold"/>
    </style:style>
    <style:style style:name="T1248" style:family="text">
      <style:text-properties fo:font-weight="normal" officeooo:rsid="00c262ee" style:font-weight-asian="normal" style:font-weight-complex="normal"/>
    </style:style>
    <style:style style:name="T1249" style:family="text">
      <style:text-properties style:text-underline-style="none" officeooo:rsid="00bfa244"/>
    </style:style>
    <style:style style:name="T1250" style:family="text">
      <style:text-properties style:text-underline-style="none" officeooo:rsid="0375ff29"/>
    </style:style>
    <style:style style:name="T1251" style:family="text">
      <style:text-properties officeooo:rsid="00b56951"/>
    </style:style>
    <style:style style:name="T1252" style:family="text">
      <style:text-properties fo:font-weight="bold" officeooo:rsid="01a7a137" style:font-weight-asian="bold" style:font-weight-complex="bold"/>
    </style:style>
    <style:style style:name="T1253" style:family="text">
      <style:text-properties officeooo:rsid="01a93f73"/>
    </style:style>
    <style:style style:name="T1254" style:family="text">
      <style:text-properties officeooo:rsid="01aaa61c"/>
    </style:style>
    <style:style style:name="T1255" style:family="text">
      <style:text-properties style:text-underline-style="solid" style:text-underline-width="auto" style:text-underline-color="font-color" officeooo:rsid="00b53b22"/>
    </style:style>
    <style:style style:name="T1256" style:family="text">
      <style:text-properties style:text-underline-style="none" officeooo:rsid="00b7ead2"/>
    </style:style>
    <style:style style:name="T1257" style:family="text">
      <style:text-properties officeooo:rsid="01a6b33e"/>
    </style:style>
    <style:style style:name="T1258" style:family="text">
      <style:text-properties officeooo:rsid="033818a9"/>
    </style:style>
    <style:style style:name="T1259" style:family="text">
      <style:text-properties fo:color="#000000" loext:opacity="100%" fo:font-weight="normal" officeooo:rsid="00b53b22" style:font-weight-asian="normal" style:font-weight-complex="normal"/>
    </style:style>
    <style:style style:name="T1260" style:family="text">
      <style:text-properties fo:color="#000000" loext:opacity="100%" officeooo:rsid="00b53b22"/>
    </style:style>
    <style:style style:name="T1261" style:family="text">
      <style:text-properties fo:font-weight="bold" officeooo:rsid="04b41658" style:font-weight-asian="bold" style:font-weight-complex="bold"/>
    </style:style>
    <style:style style:name="T1262" style:family="text">
      <style:text-properties fo:font-weight="bold" officeooo:rsid="03d7d59d" style:font-weight-asian="bold" style:font-weight-complex="bold"/>
    </style:style>
    <style:style style:name="T1263" style:family="text">
      <style:text-properties fo:font-weight="bold" officeooo:rsid="03e79fd4" style:font-weight-asian="bold" style:font-weight-complex="bold"/>
    </style:style>
    <style:style style:name="T1264" style:family="text">
      <style:text-properties fo:font-weight="bold" officeooo:rsid="0388a7cb" style:font-weight-asian="bold" style:font-weight-complex="bold"/>
    </style:style>
    <style:style style:name="T1265" style:family="text">
      <style:text-properties fo:font-weight="bold" officeooo:rsid="007c94d8" style:font-weight-asian="bold" style:font-weight-complex="bold"/>
    </style:style>
    <style:style style:name="T1266" style:family="text">
      <style:text-properties style:text-underline-style="none" fo:font-weight="bold" officeooo:rsid="0281cff2" style:font-weight-asian="bold" style:font-weight-complex="bold"/>
    </style:style>
    <style:style style:name="T1267" style:family="text">
      <style:text-properties style:text-underline-style="none" fo:font-weight="bold" officeooo:rsid="038a6bf5" style:font-weight-asian="bold" style:font-weight-complex="bold"/>
    </style:style>
    <style:style style:name="T1268" style:family="text">
      <style:text-properties style:text-underline-style="none" fo:font-weight="bold" officeooo:rsid="038b7b79" style:font-weight-asian="bold" style:font-weight-complex="bold"/>
    </style:style>
    <style:style style:name="T1269" style:family="text">
      <style:text-properties style:text-underline-style="none" fo:font-weight="bold" officeooo:rsid="038c4b2d" style:font-weight-asian="bold" style:font-weight-complex="bold"/>
    </style:style>
    <style:style style:name="T1270" style:family="text">
      <style:text-properties officeooo:rsid="038c4b2d"/>
    </style:style>
    <style:style style:name="T1271" style:family="text">
      <style:text-properties officeooo:rsid="007d91ab"/>
    </style:style>
    <style:style style:name="T1272" style:family="text">
      <style:text-properties officeooo:rsid="008a43a6"/>
    </style:style>
    <style:style style:name="T1273" style:family="text">
      <style:text-properties officeooo:rsid="033b618f"/>
    </style:style>
    <style:style style:name="T1274" style:family="text">
      <style:text-properties officeooo:rsid="03399623"/>
    </style:style>
    <style:style style:name="T1275" style:family="text">
      <style:text-properties officeooo:rsid="007c94d8"/>
    </style:style>
    <style:style style:name="T1276" style:family="text">
      <style:text-properties officeooo:rsid="0085721d"/>
    </style:style>
    <style:style style:name="T1277" style:family="text">
      <style:text-properties officeooo:rsid="034f95ea"/>
    </style:style>
    <style:style style:name="T1278" style:family="text">
      <style:text-properties officeooo:rsid="00add08b"/>
    </style:style>
    <style:style style:name="T1279" style:family="text">
      <style:text-properties fo:font-weight="bold" officeooo:rsid="00abb1f9" style:font-weight-asian="bold" style:font-weight-complex="bold"/>
    </style:style>
    <style:style style:name="T1280" style:family="text">
      <style:text-properties officeooo:rsid="00895898"/>
    </style:style>
    <style:style style:name="T1281" style:family="text">
      <style:text-properties officeooo:rsid="04c56db5"/>
    </style:style>
    <style:style style:name="T1282" style:family="text">
      <style:text-properties officeooo:rsid="04c1a5e8"/>
    </style:style>
    <style:style style:name="T1283" style:family="text">
      <style:text-properties officeooo:rsid="01ac9d28"/>
    </style:style>
    <style:style style:name="T1284" style:family="text">
      <style:text-properties style:text-underline-style="none" officeooo:rsid="04c22ca3"/>
    </style:style>
    <style:style style:name="T1285" style:family="text">
      <style:text-properties style:text-underline-style="none" fo:font-weight="bold" officeooo:rsid="007c94d8" style:font-weight-asian="bold" style:font-weight-complex="bold"/>
    </style:style>
    <style:style style:name="T1286" style:family="text">
      <style:text-properties style:text-underline-style="none" officeooo:rsid="007c94d8"/>
    </style:style>
    <style:style style:name="T1287" style:family="text">
      <style:text-properties style:text-underline-style="none" officeooo:rsid="01ac9d28"/>
    </style:style>
    <style:style style:name="T1288" style:family="text">
      <style:text-properties style:text-underline-style="none" officeooo:rsid="0085721d"/>
    </style:style>
    <style:style style:name="T1289" style:family="text">
      <style:text-properties style:text-underline-style="none" officeooo:rsid="026bbeec"/>
    </style:style>
    <style:style style:name="T1290" style:family="text">
      <style:text-properties style:text-underline-style="none" officeooo:rsid="04c1a5e8"/>
    </style:style>
    <style:style style:name="T1291" style:family="text">
      <style:text-properties style:text-underline-style="none" fo:font-weight="bold" officeooo:rsid="01ac9d28" style:font-weight-asian="bold" style:font-weight-complex="bold"/>
    </style:style>
    <style:style style:name="T1292" style:family="text">
      <style:text-properties style:text-underline-style="none" officeooo:rsid="04c56db5"/>
    </style:style>
    <style:style style:name="T1293" style:family="text">
      <style:text-properties style:text-underline-style="none" officeooo:rsid="04c3c415"/>
    </style:style>
    <style:style style:name="T1294" style:family="text">
      <style:text-properties officeooo:rsid="01accf42"/>
    </style:style>
    <style:style style:name="T1295" style:family="text">
      <style:text-properties style:text-underline-style="none" fo:font-weight="bold" officeooo:rsid="01accf42" style:font-weight-asian="bold" style:font-weight-complex="bold"/>
    </style:style>
    <style:style style:name="T1296" style:family="text">
      <style:text-properties style:text-underline-style="none" officeooo:rsid="01accf42"/>
    </style:style>
    <style:style style:name="T1297" style:family="text">
      <style:text-properties officeooo:rsid="008159cc"/>
    </style:style>
    <style:style style:name="T1298" style:family="text">
      <style:text-properties officeooo:rsid="04c6fc9f"/>
    </style:style>
    <style:style style:name="T1299" style:family="text">
      <style:text-properties officeooo:rsid="04c82b90"/>
    </style:style>
    <style:style style:name="T1300" style:family="text">
      <style:text-properties officeooo:rsid="04c991fe"/>
    </style:style>
    <style:style style:name="T1301" style:family="text">
      <style:text-properties officeooo:rsid="008214ee"/>
    </style:style>
    <style:style style:name="T1302" style:family="text">
      <style:text-properties officeooo:rsid="008381cd"/>
    </style:style>
    <style:style style:name="T1303" style:family="text">
      <style:text-properties officeooo:rsid="04bd77c1"/>
    </style:style>
    <style:style style:name="T1304" style:family="text">
      <style:text-properties style:text-underline-style="solid" style:text-underline-width="auto" style:text-underline-color="font-color" officeooo:rsid="008159cc"/>
    </style:style>
    <style:style style:name="T1305" style:family="text">
      <style:text-properties style:text-underline-style="solid" style:text-underline-width="auto" style:text-underline-color="font-color" officeooo:rsid="007d91ab"/>
    </style:style>
    <style:style style:name="T1306" style:family="text">
      <style:text-properties officeooo:rsid="01ae5e11"/>
    </style:style>
    <style:style style:name="T1307" style:family="text">
      <style:text-properties officeooo:rsid="008dc81d"/>
    </style:style>
    <style:style style:name="T1308" style:family="text">
      <style:text-properties officeooo:rsid="008f23da"/>
    </style:style>
    <style:style style:name="T1309" style:family="text">
      <style:text-properties officeooo:rsid="033d57c6"/>
    </style:style>
    <style:style style:name="T1310" style:family="text">
      <style:text-properties officeooo:rsid="008f5682"/>
    </style:style>
    <style:style style:name="T1311" style:family="text">
      <style:text-properties officeooo:rsid="00926f49"/>
    </style:style>
    <style:style style:name="T1312" style:family="text">
      <style:text-properties officeooo:rsid="033ef023"/>
    </style:style>
    <style:style style:name="T1313" style:family="text">
      <style:text-properties officeooo:rsid="00947a5d"/>
    </style:style>
    <style:style style:name="T1314" style:family="text">
      <style:text-properties officeooo:rsid="00af2465"/>
    </style:style>
    <style:style style:name="T1315" style:family="text">
      <style:text-properties officeooo:rsid="0340e3b0"/>
    </style:style>
    <style:style style:name="T1316" style:family="text">
      <style:text-properties style:text-underline-style="none" fo:font-weight="normal" officeooo:rsid="00926f49" style:font-weight-asian="normal" style:font-weight-complex="normal"/>
    </style:style>
    <style:style style:name="T1317" style:family="text">
      <style:text-properties officeooo:rsid="03aeef60"/>
    </style:style>
    <style:style style:name="T1318" style:family="text">
      <style:text-properties officeooo:rsid="01943cb6"/>
    </style:style>
    <style:style style:name="T1319" style:family="text">
      <style:text-properties officeooo:rsid="01bb5eb2"/>
    </style:style>
    <style:style style:name="T1320" style:family="text">
      <style:text-properties officeooo:rsid="03bc26c2"/>
    </style:style>
    <style:style style:name="T1321" style:family="text">
      <style:text-properties style:font-name="Calibri" officeooo:rsid="03bc26c2" style:font-name-asian="Calibri" style:font-name-complex="Calibri"/>
    </style:style>
    <style:style style:name="T1322" style:family="text">
      <style:text-properties style:font-name="Calibri" officeooo:rsid="03bc26c2" style:font-name-asian="NSimSun" style:font-name-complex="Lucida Sans1"/>
    </style:style>
    <style:style style:name="T1323" style:family="text">
      <style:text-properties style:text-underline-style="none" fo:font-weight="bold" officeooo:rsid="03bc26c2" style:font-weight-asian="bold" style:font-weight-complex="bold"/>
    </style:style>
    <style:style style:name="T1324" style:family="text">
      <style:text-properties style:text-underline-style="none" fo:font-weight="bold" officeooo:rsid="04d2be57" style:font-weight-asian="bold" style:font-weight-complex="bold"/>
    </style:style>
    <style:style style:name="T1325" style:family="text">
      <style:text-properties style:text-underline-style="none" fo:font-weight="bold" officeooo:rsid="03be7d31" style:font-weight-asian="bold" style:font-weight-complex="bold"/>
    </style:style>
    <style:style style:name="T1326" style:family="text">
      <style:text-properties officeooo:rsid="023cb054"/>
    </style:style>
    <style:style style:name="T1327" style:family="text">
      <style:text-properties fo:font-weight="bold" officeooo:rsid="03be7d31" style:font-weight-asian="bold" style:font-weight-complex="bold"/>
    </style:style>
    <style:style style:name="T1328" style:family="text">
      <style:text-properties officeooo:rsid="00bfa244"/>
    </style:style>
    <style:style style:name="T1329" style:family="text">
      <style:text-properties fo:font-weight="bold" officeooo:rsid="01be5ac5" style:font-weight-asian="bold" style:font-weight-complex="bold"/>
    </style:style>
    <style:style style:name="T1330" style:family="text">
      <style:text-properties fo:font-weight="normal" officeooo:rsid="01be5ac5" style:font-weight-asian="normal" style:font-weight-complex="normal"/>
    </style:style>
    <style:style style:name="T1331" style:family="text">
      <style:text-properties fo:font-weight="normal" officeooo:rsid="03be7d31" style:font-weight-asian="normal" style:font-weight-complex="normal"/>
    </style:style>
    <style:style style:name="T1332" style:family="text">
      <style:text-properties fo:font-weight="normal" officeooo:rsid="03bf6f55" style:font-weight-asian="normal" style:font-weight-complex="normal"/>
    </style:style>
    <style:style style:name="T1333" style:family="text">
      <style:text-properties fo:font-weight="normal" officeooo:rsid="026f822c" style:font-weight-asian="normal" style:font-weight-complex="normal"/>
    </style:style>
    <style:style style:name="T1334" style:family="text">
      <style:text-properties fo:font-weight="bold" officeooo:rsid="01bfbc87" style:font-weight-asian="bold" style:font-weight-complex="bold"/>
    </style:style>
    <style:style style:name="T1335" style:family="text">
      <style:text-properties fo:font-weight="normal" officeooo:rsid="03c110ea" style:font-weight-asian="normal" style:font-weight-complex="normal"/>
    </style:style>
    <style:style style:name="T1336" style:family="text">
      <style:text-properties fo:font-weight="normal" officeooo:rsid="03c1574f" style:font-weight-asian="normal" style:font-weight-complex="normal"/>
    </style:style>
    <style:style style:name="T1337" style:family="text">
      <style:text-properties fo:font-weight="normal" officeooo:rsid="03c1ee35" style:font-weight-asian="normal" style:font-weight-complex="normal"/>
    </style:style>
    <style:style style:name="T1338" style:family="text">
      <style:text-properties fo:font-weight="bold" officeooo:rsid="01c0a4e5" style:font-weight-asian="bold" style:font-weight-complex="bold"/>
    </style:style>
    <style:style style:name="T1339" style:family="text">
      <style:text-properties fo:font-weight="bold" officeooo:rsid="01c1f6cb" style:font-weight-asian="bold" style:font-weight-complex="bold"/>
    </style:style>
    <style:style style:name="T1340" style:family="text">
      <style:text-properties fo:font-weight="normal" officeooo:rsid="04d4ea7a" style:font-weight-asian="normal" style:font-weight-complex="normal"/>
    </style:style>
    <style:style style:name="T1341" style:family="text">
      <style:text-properties fo:font-weight="bold" officeooo:rsid="01c3b47f" style:font-weight-asian="bold" style:font-weight-complex="bold"/>
    </style:style>
    <style:style style:name="T1342" style:family="text">
      <style:text-properties style:font-name="Calibri" fo:font-weight="normal" officeooo:rsid="03c1ee35" style:font-name-asian="Calibri" style:font-weight-asian="normal" style:font-name-complex="Calibri" style:font-weight-complex="normal"/>
    </style:style>
    <style:style style:name="T1343" style:family="text">
      <style:text-properties style:font-name="Calibri" fo:font-weight="normal" officeooo:rsid="03c1ee35" style:font-name-asian="NSimSun" style:font-weight-asian="normal" style:font-name-complex="Lucida Sans1" style:font-weight-complex="normal"/>
    </style:style>
    <style:style style:name="T1344" style:family="text">
      <style:text-properties officeooo:rsid="00b69bfe"/>
    </style:style>
    <style:style style:name="T1345" style:family="text">
      <style:text-properties officeooo:rsid="01c6e088"/>
    </style:style>
    <style:style style:name="T1346" style:family="text">
      <style:text-properties fo:font-weight="normal" officeooo:rsid="01c6e088" style:font-weight-asian="normal" style:font-weight-complex="normal"/>
    </style:style>
    <style:style style:name="T1347" style:family="text">
      <style:text-properties fo:font-weight="bold" officeooo:rsid="03c1ee35" style:font-weight-asian="bold" style:font-weight-complex="bold"/>
    </style:style>
    <style:style style:name="T1348" style:family="text">
      <style:text-properties fo:font-weight="bold" officeooo:rsid="01c6e088" style:font-weight-asian="bold" style:font-weight-complex="bold"/>
    </style:style>
    <style:style style:name="T1349" style:family="text">
      <style:text-properties officeooo:rsid="03c35e15"/>
    </style:style>
    <style:style style:name="T1350" style:family="text">
      <style:text-properties fo:font-weight="bold" officeooo:rsid="03c35e15" style:font-weight-asian="bold" style:font-weight-complex="bold"/>
    </style:style>
    <style:style style:name="T1351" style:family="text">
      <style:text-properties style:text-underline-style="none" fo:font-weight="bold" officeooo:rsid="0368a456" style:font-weight-asian="bold" style:font-weight-complex="bold"/>
    </style:style>
    <style:style style:name="T1352" style:family="text">
      <style:text-properties fo:font-weight="bold" officeooo:rsid="01bcc34d" style:font-weight-asian="bold" style:font-weight-complex="bold"/>
    </style:style>
    <style:style style:name="T1353" style:family="text">
      <style:text-properties fo:font-weight="normal" officeooo:rsid="01bf625f" style:font-weight-asian="normal" style:font-weight-complex="normal"/>
    </style:style>
    <style:style style:name="T1354" style:family="text">
      <style:text-properties fo:font-weight="normal" officeooo:rsid="01bfbc87" style:font-weight-asian="normal" style:font-weight-complex="normal"/>
    </style:style>
    <style:style style:name="T1355" style:family="text">
      <style:text-properties fo:font-weight="normal" officeooo:rsid="01c0a4e5" style:font-weight-asian="normal" style:font-weight-complex="normal"/>
    </style:style>
    <style:style style:name="T1356" style:family="text">
      <style:text-properties fo:font-weight="normal" officeooo:rsid="01c1f6cb" style:font-weight-asian="normal" style:font-weight-complex="normal"/>
    </style:style>
    <style:style style:name="T1357" style:family="text">
      <style:text-properties fo:font-weight="normal" officeooo:rsid="04d6a4a9" style:font-weight-asian="normal" style:font-weight-complex="normal"/>
    </style:style>
    <style:style style:name="T1358" style:family="text">
      <style:text-properties fo:font-weight="normal" officeooo:rsid="01c3b47f" style:font-weight-asian="normal" style:font-weight-complex="normal"/>
    </style:style>
    <style:style style:name="T1359" style:family="text">
      <style:text-properties fo:font-weight="normal" officeooo:rsid="01c4710f" style:font-weight-asian="normal" style:font-weight-complex="normal"/>
    </style:style>
    <style:style style:name="T1360" style:family="text">
      <style:text-properties style:font-name="Calibri" fo:font-weight="normal" officeooo:rsid="04dd25c4" style:font-name-asian="Calibri" style:font-weight-asian="normal" style:font-name-complex="Calibri" style:font-weight-complex="normal"/>
    </style:style>
    <style:style style:name="T1361" style:family="text">
      <style:text-properties style:font-name="Calibri" fo:font-weight="normal" officeooo:rsid="04de8a2c" style:font-name-asian="Calibri" style:font-weight-asian="normal" style:font-name-complex="Calibri" style:font-weight-complex="normal"/>
    </style:style>
    <style:style style:name="T1362" style:family="text">
      <style:text-properties officeooo:rsid="04da7d0c"/>
    </style:style>
    <style:style style:name="T1363" style:family="text">
      <style:text-properties officeooo:rsid="01c6fa53"/>
    </style:style>
    <style:style style:name="T1364" style:family="text">
      <style:text-properties fo:font-weight="normal" officeooo:rsid="01c6fa53" style:font-weight-asian="normal" style:font-weight-complex="normal"/>
    </style:style>
    <style:style style:name="T1365" style:family="text">
      <style:text-properties officeooo:rsid="01c721a3"/>
    </style:style>
    <style:style style:name="T1366" style:family="text">
      <style:text-properties officeooo:rsid="04dbfb95"/>
    </style:style>
    <style:style style:name="T1367" style:family="text">
      <style:text-properties officeooo:rsid="01c8d27a"/>
    </style:style>
    <style:style style:name="T1368" style:family="text">
      <style:text-properties style:font-name="Calibri" officeooo:rsid="04da7d0c" style:font-name-asian="Calibri" style:font-name-complex="Calibri"/>
    </style:style>
    <style:style style:name="T1369" style:family="text">
      <style:text-properties fo:font-weight="bold" officeooo:rsid="01c8d27a" style:font-weight-asian="bold" style:font-weight-complex="bold"/>
    </style:style>
    <style:style style:name="T1370" style:family="text">
      <style:text-properties fo:color="#3465a4" loext:opacity="100%" fo:font-weight="bold" officeooo:rsid="02e603a5" style:font-weight-asian="bold" style:font-weight-complex="bold"/>
    </style:style>
    <style:style style:name="T1371" style:family="text">
      <style:text-properties fo:color="#c9211e" loext:opacity="100%" fo:font-weight="bold" officeooo:rsid="042454d8" style:font-weight-asian="bold" style:font-weight-complex="bold"/>
    </style:style>
    <style:style style:name="T1372" style:family="text">
      <style:text-properties fo:color="#000000" loext:opacity="100%" fo:font-weight="bold" officeooo:rsid="042454d8" style:font-weight-asian="bold" style:font-weight-complex="bold"/>
    </style:style>
    <style:style style:name="T1373" style:family="text">
      <style:text-properties fo:color="#2a6099" loext:opacity="100%" fo:font-weight="bold" officeooo:rsid="04a60306" style:font-weight-asian="bold" style:font-weight-complex="bold"/>
    </style:style>
    <style:style style:name="T1374" style:family="text">
      <style:text-properties fo:color="#2a6099" loext:opacity="100%" fo:font-weight="bold" officeooo:rsid="02749f8a" fo:background-color="#eeeeee" loext:char-shading-value="0" style:font-weight-asian="bold" style:font-weight-complex="bold"/>
    </style:style>
    <style:style style:name="T1375" style:family="text">
      <style:text-properties fo:color="#2a6099" loext:opacity="100%" fo:font-weight="bold" officeooo:rsid="025cd071" fo:background-color="#eeeeee" loext:char-shading-value="0" style:font-weight-asian="bold" style:font-weight-complex="bold"/>
    </style:style>
    <style:style style:name="T1376" style:family="text">
      <style:text-properties fo:color="#2a6099" loext:opacity="100%" fo:font-weight="bold" officeooo:rsid="02e603a5" fo:background-color="#eeeeee" loext:char-shading-value="0" style:font-weight-asian="bold" style:font-weight-complex="bold"/>
    </style:style>
    <style:style style:name="T1377" style:family="text">
      <style:text-properties fo:color="#2a6099" loext:opacity="100%" officeooo:rsid="02749f8a" fo:background-color="#eeeeee" loext:char-shading-value="0"/>
    </style:style>
    <style:style style:name="T1378" style:family="text">
      <style:text-properties fo:color="#2a6099" loext:opacity="100%" fo:font-weight="bold" officeooo:rsid="047088ae" fo:background-color="#eeeeee" loext:char-shading-value="0" style:font-weight-asian="bold" style:font-weight-complex="bold"/>
    </style:style>
    <style:style style:name="T1379" style:family="text">
      <style:text-properties fo:color="#2a6099" loext:opacity="100%" officeooo:rsid="02e5cdb4" fo:background-color="#eeeeee" loext:char-shading-value="0"/>
    </style:style>
    <style:style style:name="T1380" style:family="text">
      <style:text-properties fo:color="#2a6099" loext:opacity="100%" fo:font-weight="bold" officeooo:rsid="02e5cdb4" style:font-weight-asian="bold" style:font-weight-complex="bold"/>
    </style:style>
    <style:style style:name="T1381" style:family="text">
      <style:text-properties fo:color="#c9211e" loext:opacity="100%" fo:font-weight="bold" officeooo:rsid="0004d0f1" fo:background-color="#eeeeee" loext:char-shading-value="0" style:font-weight-asian="bold" style:font-weight-complex="bold"/>
    </style:style>
    <style:style style:name="T1382" style:family="text">
      <style:text-properties fo:font-weight="bold" officeooo:rsid="0004d0f1" fo:background-color="#eeeeee" loext:char-shading-value="0" style:font-weight-asian="bold" style:font-weight-complex="bold"/>
    </style:style>
    <style:style style:name="T1383" style:family="text">
      <style:text-properties fo:font-weight="bold" officeooo:rsid="02749592" fo:background-color="#eeeeee" loext:char-shading-value="0" style:font-weight-asian="bold" style:font-weight-complex="bold"/>
    </style:style>
    <style:style style:name="T1384" style:family="text">
      <style:text-properties officeooo:rsid="02749592" fo:background-color="#eeeeee" loext:char-shading-value="0"/>
    </style:style>
    <style:style style:name="T1385" style:family="text">
      <style:text-properties fo:color="#b4c7dc" loext:opacity="100%" fo:font-weight="bold" officeooo:rsid="0004d0f1" fo:background-color="#eeeeee" loext:char-shading-value="0" style:font-weight-asian="bold" style:font-weight-complex="bold"/>
    </style:style>
    <style:style style:name="T1386" style:family="text">
      <style:text-properties fo:color="#b4c7dc" loext:opacity="100%" fo:font-weight="bold" officeooo:rsid="02a6205a" fo:background-color="#eeeeee" loext:char-shading-value="0" style:font-weight-asian="bold" style:font-weight-complex="bold"/>
    </style:style>
    <style:style style:name="T1387" style:family="text">
      <style:text-properties fo:color="#b4c7dc" loext:opacity="100%" fo:font-weight="bold" officeooo:rsid="02e5cdb4" fo:background-color="#eeeeee" loext:char-shading-value="0" style:font-weight-asian="bold" style:font-weight-complex="bold"/>
    </style:style>
    <style:style style:name="T1388" style:family="text">
      <style:text-properties fo:color="#3465a4" loext:opacity="100%" fo:font-weight="bold" officeooo:rsid="047088ae" style:font-weight-asian="bold" style:font-weight-complex="bold"/>
    </style:style>
    <style:style style:name="T1389" style:family="text">
      <style:text-properties fo:color="#2a6099" loext:opacity="100%" fo:font-weight="bold" officeooo:rsid="047088ae" style:font-weight-asian="bold" style:font-weight-complex="bold"/>
    </style:style>
    <style:style style:name="T1390" style:family="text">
      <style:text-properties fo:color="#2a6099" loext:opacity="100%" style:font-name="Carolingia" fo:font-weight="bold" officeooo:rsid="0260baac" style:font-weight-asian="bold" style:font-weight-complex="bold"/>
    </style:style>
    <style:style style:name="T1391" style:family="text">
      <style:text-properties fo:color="#2a6099" loext:opacity="100%" style:font-name="Carolingia" fo:font-weight="bold" officeooo:rsid="02408514" style:font-weight-asian="bold" style:font-weight-complex="bold"/>
    </style:style>
    <style:style style:name="T1392" style:family="text">
      <style:text-properties fo:color="#2a6099" loext:opacity="100%" style:font-name="Carolingia" fo:font-weight="bold" officeooo:rsid="02a38bec" style:font-weight-asian="bold" style:font-weight-complex="bold"/>
    </style:style>
    <style:style style:name="T1393" style:family="text">
      <style:text-properties fo:color="#2a6099" loext:opacity="100%" style:font-name="Carolingia" fo:font-weight="bold" officeooo:rsid="02e603a5" style:font-weight-asian="bold" style:font-weight-complex="bold"/>
    </style:style>
    <style:style style:name="T1394" style:family="text">
      <style:text-properties fo:color="#3465a4" loext:opacity="100%" style:font-name="Carolingia" fo:font-weight="bold" officeooo:rsid="02e603a5" style:font-weight-asian="bold" style:font-weight-complex="bold"/>
    </style:style>
    <style:style style:name="T1395" style:family="text">
      <style:text-properties fo:color="#3465a4" loext:opacity="100%" fo:font-size="12pt" officeooo:rsid="02261d26" style:font-size-asian="12pt" style:font-size-complex="12pt"/>
    </style:style>
    <style:style style:name="T1396" style:family="text">
      <style:text-properties fo:font-size="12pt" fo:font-weight="normal" officeooo:rsid="018e7e3c" style:font-size-asian="12pt" style:font-weight-asian="normal" style:font-size-complex="12pt" style:font-weight-complex="normal"/>
    </style:style>
    <style:style style:name="T1397" style:family="text">
      <style:text-properties fo:color="#3465a4" loext:opacity="100%" officeooo:rsid="00fe7dc6"/>
    </style:style>
    <style:style style:name="T1398" style:family="text">
      <style:text-properties fo:color="#3465a4" loext:opacity="100%" officeooo:rsid="01c26af8"/>
    </style:style>
    <style:style style:name="T1399" style:family="text">
      <style:text-properties fo:color="#c9211e" loext:opacity="100%" fo:font-weight="bold" officeooo:rsid="0260baac" style:font-weight-asian="bold" style:font-weight-complex="bold"/>
    </style:style>
    <style:style style:name="T1400" style:family="text">
      <style:text-properties fo:color="#c9211e" loext:opacity="100%" fo:font-size="13pt" style:font-size-asian="13pt" style:font-size-complex="13pt"/>
    </style:style>
    <style:style style:name="T1401" style:family="text">
      <style:text-properties fo:color="#c9211e" loext:opacity="100%" fo:font-size="13pt" fo:font-weight="bold" style:font-size-asian="13pt" style:font-weight-asian="bold" style:font-size-complex="13pt" style:font-weight-complex="bold"/>
    </style:style>
    <style:style style:name="T1402" style:family="text">
      <style:text-properties fo:font-size="15pt" style:text-underline-style="none" fo:font-weight="normal" officeooo:rsid="0206e286" style:font-size-asian="15pt" style:font-weight-asian="normal" style:font-size-complex="15pt" style:font-weight-complex="normal"/>
    </style:style>
    <style:style style:name="T1403" style:family="text">
      <style:text-properties fo:font-size="14pt" style:font-size-asian="14pt" style:font-size-complex="14pt"/>
    </style:style>
    <style:style style:name="T1404" style:family="text">
      <style:text-properties fo:font-size="12pt" fo:font-weight="normal" officeooo:rsid="04abd64b" style:font-size-asian="12pt" style:font-weight-asian="normal" style:font-size-complex="12pt" style:font-weight-complex="normal"/>
    </style:style>
    <style:style style:name="T1405" style:family="text">
      <style:text-properties officeooo:rsid="04b048ce"/>
    </style:style>
    <style:style style:name="T1406" style:family="text">
      <style:text-properties officeooo:rsid="04a8797b"/>
    </style:style>
    <style:style style:name="T1407" style:family="text">
      <style:text-properties officeooo:rsid="040403e4"/>
    </style:style>
    <style:style style:name="T1408" style:family="text">
      <style:text-properties officeooo:rsid="011c81cc"/>
    </style:style>
    <style:style style:name="T1409" style:family="text">
      <style:text-properties officeooo:rsid="0125d09f"/>
    </style:style>
    <style:style style:name="T1410" style:family="text">
      <style:text-properties fo:font-weight="bold" officeooo:rsid="003759bd" style:font-weight-asian="bold" style:font-weight-complex="bold"/>
    </style:style>
    <style:style style:name="T1411" style:family="text">
      <style:text-properties fo:font-weight="bold" officeooo:rsid="0039cedc" style:font-weight-asian="bold" style:font-weight-complex="bold"/>
    </style:style>
    <style:style style:name="T1412" style:family="text">
      <style:text-properties officeooo:rsid="003759bd"/>
    </style:style>
    <style:style style:name="T1413" style:family="text">
      <style:text-properties officeooo:rsid="011deddd"/>
    </style:style>
    <style:style style:name="T1414" style:family="text">
      <style:text-properties officeooo:rsid="003a8560"/>
    </style:style>
    <style:style style:name="T1415" style:family="text">
      <style:text-properties officeooo:rsid="003da23b"/>
    </style:style>
    <style:style style:name="T1416" style:family="text">
      <style:text-properties officeooo:rsid="003cdc83"/>
    </style:style>
    <style:style style:name="T1417" style:family="text">
      <style:text-properties style:text-underline-style="none" fo:font-weight="normal" officeooo:rsid="003828ee" style:font-weight-asian="normal" style:font-weight-complex="normal"/>
    </style:style>
    <style:style style:name="T1418" style:family="text">
      <style:text-properties style:text-underline-style="none" fo:font-weight="normal" officeooo:rsid="002f88c8" style:font-weight-asian="normal" style:font-weight-complex="normal"/>
    </style:style>
    <style:style style:name="T1419" style:family="text">
      <style:text-properties style:text-underline-style="none" fo:font-weight="bold" officeooo:rsid="002f88c8" style:font-weight-asian="bold" style:font-weight-complex="bold"/>
    </style:style>
    <style:style style:name="T1420" style:family="text">
      <style:text-properties style:text-underline-style="none" fo:font-weight="bold" officeooo:rsid="003e6c82" style:font-weight-asian="bold" style:font-weight-complex="bold"/>
    </style:style>
    <style:style style:name="T1421" style:family="text">
      <style:text-properties style:text-underline-style="none" fo:font-weight="normal" officeooo:rsid="003e6c82" style:font-weight-asian="normal" style:font-weight-complex="normal"/>
    </style:style>
    <style:style style:name="T1422" style:family="text">
      <style:text-properties style:text-underline-style="none" fo:font-weight="normal" officeooo:rsid="0260baac" style:font-weight-asian="normal" style:font-weight-complex="normal"/>
    </style:style>
    <style:style style:name="T1423" style:family="text">
      <style:text-properties style:text-underline-style="none" fo:font-weight="bold" officeooo:rsid="0039cedc" style:font-weight-asian="bold" style:font-weight-complex="bold"/>
    </style:style>
    <style:style style:name="T1424" style:family="text">
      <style:text-properties style:text-underline-style="none" fo:font-weight="normal" officeooo:rsid="0039cedc" style:font-weight-asian="normal" style:font-weight-complex="normal"/>
    </style:style>
    <style:style style:name="T1425" style:family="text">
      <style:text-properties style:text-underline-style="none" fo:font-weight="normal" officeooo:rsid="003a8560" style:font-weight-asian="normal" style:font-weight-complex="normal"/>
    </style:style>
    <style:style style:name="T1426" style:family="text">
      <style:text-properties style:text-underline-style="none" fo:font-weight="normal" officeooo:rsid="003c12c8" style:font-weight-asian="normal" style:font-weight-complex="normal"/>
    </style:style>
    <style:style style:name="T1427" style:family="text">
      <style:text-properties style:text-underline-style="none" fo:font-weight="normal" officeooo:rsid="011c81cc" style:font-weight-asian="normal" style:font-weight-complex="normal"/>
    </style:style>
    <style:style style:name="T1428" style:family="text">
      <style:text-properties style:text-underline-style="none" fo:font-weight="normal" officeooo:rsid="011d9aa4" style:font-weight-asian="normal" style:font-weight-complex="normal"/>
    </style:style>
    <style:style style:name="T1429" style:family="text">
      <style:text-properties style:text-underline-style="none" fo:font-weight="normal" officeooo:rsid="0274d6c6" style:font-weight-asian="normal" style:font-weight-complex="normal"/>
    </style:style>
    <style:style style:name="T1430" style:family="text">
      <style:text-properties style:text-underline-style="none" fo:font-weight="normal" officeooo:rsid="0206e286" style:font-weight-asian="normal" style:font-weight-complex="normal"/>
    </style:style>
    <style:style style:name="T1431" style:family="text">
      <style:text-properties style:text-underline-style="none" fo:font-weight="normal" officeooo:rsid="02079ad0" style:font-weight-asian="normal" style:font-weight-complex="normal"/>
    </style:style>
    <style:style style:name="T1432" style:family="text">
      <style:text-properties fo:color="#000000" loext:opacity="100%" style:text-underline-style="none" officeooo:rsid="00182e14"/>
    </style:style>
    <style:style style:name="T1433" style:family="text">
      <style:text-properties fo:font-weight="normal" officeooo:rsid="002282ca" style:font-weight-asian="normal" style:font-weight-complex="normal"/>
    </style:style>
    <style:style style:name="T1434" style:family="text">
      <style:text-properties fo:color="#000000" loext:opacity="100%" officeooo:rsid="002282ca"/>
    </style:style>
    <style:style style:name="T1435" style:family="text">
      <style:text-properties fo:color="#000000" loext:opacity="100%" fo:font-weight="normal" officeooo:rsid="002282ca" style:font-weight-asian="normal" style:font-weight-complex="normal"/>
    </style:style>
    <style:style style:name="T1436" style:family="text">
      <style:text-properties officeooo:rsid="00841644"/>
    </style:style>
    <style:style style:name="T1437" style:family="text">
      <style:text-properties fo:color="#c9211e" loext:opacity="100%" fo:font-size="15pt" style:text-underline-style="none" fo:font-weight="bold" officeooo:rsid="01bb5eb2" style:font-size-asian="15pt" style:font-weight-asian="bold" style:font-size-complex="15pt" style:font-weight-complex="bold"/>
    </style:style>
    <style:style style:name="T1438" style:family="text">
      <style:text-properties officeooo:rsid="0414f860"/>
    </style:style>
    <style:style style:name="T1439" style:family="text">
      <style:text-properties officeooo:rsid="03d8e290"/>
    </style:style>
    <style:style style:name="T1440" style:family="text">
      <style:text-properties officeooo:rsid="01fce73c"/>
    </style:style>
    <style:style style:name="T1441" style:family="text">
      <style:text-properties fo:color="#2a6099" loext:opacity="100%" officeooo:rsid="01fce73c"/>
    </style:style>
    <style:style style:name="T1442" style:family="text">
      <style:text-properties fo:color="#2a6099" loext:opacity="100%" officeooo:rsid="01fbb9e3"/>
    </style:style>
    <style:style style:name="T1443" style:family="text">
      <style:text-properties officeooo:rsid="02042644"/>
    </style:style>
    <style:style style:name="T1444" style:family="text">
      <style:text-properties fo:font-weight="bold" officeooo:rsid="01fce73c" style:font-weight-asian="bold" style:font-weight-complex="bold"/>
    </style:style>
    <style:style style:name="T1445" style:family="text">
      <style:text-properties style:font-name="Calibri" fo:font-weight="bold" officeooo:rsid="04106ca9" style:font-name-asian="Calibri" style:font-weight-asian="bold" style:font-name-complex="Calibri" style:font-weight-complex="bold"/>
    </style:style>
    <style:style style:name="T1446" style:family="text">
      <style:text-properties officeooo:rsid="03e1eee4"/>
    </style:style>
    <style:style style:name="T1447" style:family="text">
      <style:text-properties officeooo:rsid="03d9bd63"/>
    </style:style>
    <style:style style:name="T1448" style:family="text">
      <style:text-properties officeooo:rsid="01fbb9e3"/>
    </style:style>
    <style:style style:name="T1449" style:family="text">
      <style:text-properties fo:font-weight="normal" officeooo:rsid="01fed99f" style:font-weight-asian="normal" style:font-weight-complex="normal"/>
    </style:style>
    <style:style style:name="T1450" style:family="text">
      <style:text-properties fo:font-weight="normal" officeooo:rsid="02010b42" style:font-weight-asian="normal" style:font-weight-complex="normal"/>
    </style:style>
    <style:style style:name="T1451" style:family="text">
      <style:text-properties fo:font-weight="normal" officeooo:rsid="02023b35" style:font-weight-asian="normal" style:font-weight-complex="normal"/>
    </style:style>
    <style:style style:name="T1452" style:family="text">
      <style:text-properties fo:color="#2a6099" loext:opacity="100%" officeooo:rsid="0414f860"/>
    </style:style>
    <style:style style:name="T1453" style:family="text">
      <style:text-properties fo:color="#2a6099" loext:opacity="100%" officeooo:rsid="03e30234"/>
    </style:style>
    <style:style style:name="T1454" style:family="text">
      <style:text-properties fo:font-weight="normal" officeooo:rsid="04b1b784" style:font-weight-asian="normal" style:font-weight-complex="normal"/>
    </style:style>
    <style:style style:name="T1455" style:family="text">
      <style:text-properties fo:font-weight="normal" officeooo:rsid="04b291cc" style:font-weight-asian="normal" style:font-weight-complex="normal"/>
    </style:style>
    <style:style style:name="T1456" style:family="text">
      <style:text-properties officeooo:rsid="04af9fb6"/>
    </style:style>
    <style:style style:name="T1457" style:family="text">
      <style:text-properties fo:font-weight="normal" officeooo:rsid="04af9fb6" style:font-weight-asian="normal" style:font-weight-complex="normal"/>
    </style:style>
    <style:style style:name="T1458" style:family="text">
      <style:text-properties fo:font-weight="normal" officeooo:rsid="04b44c00" style:font-weight-asian="normal" style:font-weight-complex="normal"/>
    </style:style>
    <style:style style:name="T1459" style:family="text">
      <style:text-properties officeooo:rsid="04b44c00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mm, 26.05mm, 0mm, 58.24m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mm, 0mm, 0mm, 0m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from-top" style:vertical-rel="paragraph" style:horizontal-pos="from-left" style:horizontal-rel="paragraph" style:mirror="none" fo:clip="rect(4.62mm, 9.97mm, 8.11mm, 5.22m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2.7mm" fo:text-indent="-6.35mm" fo:margin-left="12.7m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9.05mm" fo:text-indent="-6.35mm" fo:margin-left="19.05m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5.4mm" fo:text-indent="-6.35mm" fo:margin-left="25.4m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1.75mm" fo:text-indent="-6.35mm" fo:margin-left="31.75m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8.1mm" fo:text-indent="-6.35mm" fo:margin-left="38.1m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4.45mm" fo:text-indent="-6.35mm" fo:margin-left="44.45m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0.8mm" fo:text-indent="-6.35mm" fo:margin-left="50.8m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7.15mm" fo:text-indent="-6.35mm" fo:margin-left="57.15m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3.5mm" fo:text-indent="-6.35mm" fo:margin-left="63.5m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9.85mm" fo:text-indent="-6.35mm" fo:margin-left="69.85mm"/>
        </style:list-level-properties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2.7mm" fo:text-indent="-6.35mm" fo:margin-left="12.7m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9.05mm" fo:text-indent="-6.35mm" fo:margin-left="19.05m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5.4mm" fo:text-indent="-6.35mm" fo:margin-left="25.4m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1.75mm" fo:text-indent="-6.35mm" fo:margin-left="31.75m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8.1mm" fo:text-indent="-6.35mm" fo:margin-left="38.1m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4.45mm" fo:text-indent="-6.35mm" fo:margin-left="44.45m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0.8mm" fo:text-indent="-6.35mm" fo:margin-left="50.8m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7.15mm" fo:text-indent="-6.35mm" fo:margin-left="57.15m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3.5mm" fo:text-indent="-6.35mm" fo:margin-left="63.5m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9.85mm" fo:text-indent="-6.35mm" fo:margin-left="69.85m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202</text:span><text:span text:style-name="T2">6</text:span><text:span text:style-name="T1">-</text:span><text:span text:style-name="T3">0</text:span><text:span text:style-name="T2">8</text:span><text:span text:style-name="T1">-</text:span><text:span text:style-name="T2">27</text:span><text:span text:style-name="T4"> </text:span><text:span text:style-name="T5">Helden Stufe 1</text:span><text:span text:style-name="T1">.odt</text:span></text:p>
      <text:p text:style-name="P2"><text:span text:style-name="T6">9</text:span><text:span text:style-name="T7"> </text:span>Vorgefertigte Charaktere für <text:span text:style-name="T8">Stufe 1</text:span> Abenteuer</text:p>
      <text:p text:style-name="P3"><text:s/></text:p>
      <text:p text:style-name="P4"><text:span text:style-name="T9">Lebenspunkte pro Wurf aufgerundet, </text:span><text:span text:style-name="T10">Attribute +2/-1, </text:span><text:span text:style-name="T11">Ausrüstung optimal,</text:span><text:span text:style-name="T12"> </text:span><text:span text:style-name="T11">nicht-magisch, </text:span><text:span text:style-name="T13">Glück minimal</text:span></text:p>
      <text:p text:style-name="P5">Krieger<text:span text:style-name="T14"><text:tab/>Zweihandschwert </text:span><text:span text:style-name="T15">(15)</text:span><text:span text:style-name="T14">, </text:span><text:span text:style-name="T15">3 </text:span><text:span text:style-name="T16">Wurfspeer</text:span><text:span text:style-name="T15">e</text:span><text:span text:style-name="T16"> </text:span><text:span text:style-name="T15">(3)</text:span><text:span text:style-name="T16">, </text:span><text:span text:style-name="T17">Kettenhemd</text:span><text:span text:style-name="T16"> </text:span><text:span text:style-name="T15">(80)</text:span></text:p>
      <text:p text:style-name="P5">Zwerg<text:span text:style-name="T14"><text:tab/>Kriegshammer </text:span><text:span text:style-name="T15">(5)</text:span><text:span text:style-name="T14">, </text:span><text:span text:style-name="T16">Schild </text:span><text:span text:style-name="T15">(10)</text:span><text:span text:style-name="T16">, </text:span><text:span text:style-name="T18">Handaxt (4) </text:span><text:span text:style-name="T17">Kettenhemd</text:span><text:span text:style-name="T16"> </text:span><text:span text:style-name="T15">(80)</text:span></text:p>
      <text:p text:style-name="P5"><text:span text:style-name="T6">Ildavir </text:span>K.<text:tab/><text:span text:style-name="T14">Kriegshammer </text:span><text:span text:style-name="T15">(5)</text:span><text:span text:style-name="T16">, Schild </text:span><text:span text:style-name="T15">(10), </text:span><text:span text:style-name="T19">Heiliges Symbol </text:span><text:span text:style-name="T15">(25)</text:span><text:span text:style-name="T16">, Schuppenpanzer </text:span><text:span text:style-name="T15">(80)</text:span></text:p>
      <text:p text:style-name="P5"><text:span text:style-name="T6">Justitia </text:span>K.<text:tab/><text:span text:style-name="T20">Langschwert</text:span><text:span text:style-name="T14"> </text:span><text:span text:style-name="T15">(</text:span><text:span text:style-name="T21">10</text:span><text:span text:style-name="T15">)</text:span><text:span text:style-name="T16">, Schild </text:span><text:span text:style-name="T15">(10), </text:span><text:span text:style-name="T19">Heiliges Symbol </text:span><text:span text:style-name="T15">(25)</text:span><text:span text:style-name="T16">, Schuppenpanzer </text:span><text:span text:style-name="T15">(80)</text:span></text:p>
      <text:p text:style-name="P5">Magier<text:span text:style-name="T14"> <text:tab/></text:span><text:span text:style-name="T20">Langschwert </text:span><text:span text:style-name="T21">(10)</text:span><text:span text:style-name="T20">, </text:span><text:span text:style-name="T22">Kurzbogen (25+5), </text:span><text:span text:style-name="T16">Waffenrock </text:span><text:span text:style-name="T15">(5)</text:span></text:p>
      <text:p text:style-name="P5">Elb<text:tab/><text:span text:style-name="T14"><text:tab/></text:span><text:span text:style-name="T17">Mithril-Langschwert, </text:span><text:span text:style-name="T14">Langbogen </text:span><text:span text:style-name="T15">(40+5)</text:span><text:span text:style-name="T14">, </text:span><text:span text:style-name="T17">Mithril-Kettenhemd</text:span></text:p>
      <text:p text:style-name="P6">Hobbit<text:tab/><text:span text:style-name="T22">2 Kurzschwerter (14), </text:span><text:span text:style-name="T16">Kurzbogen </text:span><text:span text:style-name="T15">(25+5)</text:span><text:span text:style-name="T14">, </text:span><text:span text:style-name="T17">Kettenhemd</text:span><text:span text:style-name="T16"> </text:span><text:span text:style-name="T15">(</text:span><text:span text:style-name="T23">80</text:span><text:span text:style-name="T15">)</text:span></text:p>
      <text:p text:style-name="P5">Dieb<text:span text:style-name="T14"> </text:span><text:span text:style-name="T24">O</text:span><text:span text:style-name="T25">rd.</text:span><text:span text:style-name="T26"><text:tab/></text:span><text:span text:style-name="T22">Langschwert (10), Dolch (3), </text:span><text:span text:style-name="T19">Ga</text:span><text:span text:style-name="T27">r</text:span><text:span text:style-name="T19">rotte </text:span><text:span text:style-name="T15">(2)</text:span><text:span text:style-name="T19">, Totschläger </text:span><text:span text:style-name="T15">(3)</text:span><text:span text:style-name="T19">, </text:span><text:span text:style-name="T15">Kurzbogen (25+5)</text:span><text:span text:style-name="T14">,</text:span></text:p>
      <text:p text:style-name="P5"><text:span text:style-name="T25">&amp;</text:span> <text:span text:style-name="T24">C</text:span><text:span text:style-name="T25">haos</text:span><text:span text:style-name="T22"><text:tab/>Blasrohr (6+1), </text:span><text:span text:style-name="T19">Diebeswerkzeug (</text:span><text:span text:style-name="T15">25</text:span><text:span text:style-name="T19">), </text:span><text:span text:style-name="T16">Lederrüstung </text:span><text:span text:style-name="T15">(5)</text:span></text:p>
      <text:p text:style-name="P7"><text:s/></text:p>
      <text:p text:style-name="P8">Regeln:</text:p>
      <text:list text:style-name="L1">
        <text:list-item>
          <text:p text:style-name="P9">w20, 1<text:span text:style-name="T28">=</text:span>Patzer, 20<text:span text:style-name="T28">=</text:span>Volltreffer, <text:span text:style-name="T28">+/- </text:span>Modifikatoren &amp; Rettungswürfe,</text:p>
        </text:list-item>
        <text:list-item>
          <text:p text:style-name="P9">Fertigkeiten über Beruf, Volk, Klasse (<text:span text:style-name="T28">w</text:span>10)</text:p>
        </text:list-item>
        <text:list-item>
          <text:p text:style-name="P10">pro Runde: <text:span text:style-name="T29">1.</text:span><text:span text:style-name="T30"> </text:span>Bewegung/Waffe ziehen/fallenlassen/Tür öffnen, <text:span text:style-name="T29">2.</text:span><text:span text:style-name="T31"> </text:span>Aktion (Angriff)</text:p>
        </text:list-item>
        <text:list-item>
          <text:p text:style-name="P11">Glück modifiziert: + Volltreffer, <text:span text:style-name="T32">−</text:span> Patzer, <text:span text:style-name="T32">−</text:span> Verderbnis, + <text:span text:style-name="T33">Lieblingswaffe,<text:line-break/></text:span>+ <text:span text:style-name="T33">Lieblingszauber, </text:span>+ <text:span text:style-name="T33">Unheiliges vertreiben</text:span></text:p>
        </text:list-item>
        <text:list-item>
          <text:p text:style-name="P12"><text:span text:style-name="T34">alle: </text:span><text:span text:style-name="T35">nach Wurf </text:span>Glück verbrennen (Boni für Dieb und Hobbit), <text:span text:style-name="T36">aber<text:line-break/></text:span><text:span text:style-name="T37">3: </text:span><text:span text:style-name="T38">−</text:span><text:span text:style-name="T39">3</text:span><text:span text:style-name="T37">,<text:tab/>4-5: </text:span><text:span text:style-name="T38">−</text:span><text:span text:style-name="T39">2</text:span><text:span text:style-name="T37">,<text:tab/>6-8</text:span>: <text:span text:style-name="T38">−1</text:span>,<text:tab/><text:span text:style-name="T37">9-12: </text:span><text:span text:style-name="T39">±0</text:span><text:span text:style-name="T37">,<text:tab/><text:tab/>13-15: </text:span><text:span text:style-name="T39">+1</text:span><text:span text:style-name="T37">,<text:tab/>16-17: </text:span><text:span text:style-name="T39">+2</text:span><text:span text:style-name="T37">,<text:tab/>18: </text:span><text:span text:style-name="T39">+3</text:span></text:p>
        </text:list-item>
        <text:list-item>
          <text:p text:style-name="P12">Magier &amp; Elb: vor <text:span text:style-name="T35">Zauberwurf</text:span> körperliche Attribute verbrennen (Blutmagie)<text:line-break/><text:span text:style-name="T40">Blut, 1 Pfund Fleisch, Finger, Hand, Ohr, Nase, Auge, Haare, Brandzeichen</text:span></text:p>
        </text:list-item>
        <text:list-item>
          <text:p text:style-name="P13"><text:span text:style-name="T41">Kampfwut nach manchen Volltreffern: </text:span><text:span text:style-name="T42">Intelligenz</text:span><text:span text:style-name="T41"> &amp; P</text:span><text:span text:style-name="T42">ersönlichkeit</text:span><text:span text:style-name="T41"> verbrennen<text:line-break/></text:span><text:span text:style-name="T43">j</text:span><text:span text:style-name="T44">e Attributspunkt </text:span><text:span text:style-name="T45">+w</text:span><text:span text:style-name="T44">12 Schaden</text:span></text:p>
        </text:list-item>
        <text:list-item>
          <text:p text:style-name="P13"><text:span text:style-name="T44">Verlorene Attributspunkte </text:span><text:span text:style-name="T46">außer Glück </text:span><text:span text:style-name="T44">heilen mit 1 Punkt pro </text:span><text:span text:style-name="T45">Nacht.</text:span></text:p>
        </text:list-item>
        <text:list-item>
          <text:p text:style-name="P14"><text:span text:style-name="T14">0 Lebenspunkte: </text:span><text:span text:style-name="T47">Stufe (d.h. hier: </text:span><text:span text:style-name="T14">1</text:span><text:span text:style-name="T47">)</text:span><text:span text:style-name="T14"> Runde zum heilen </text:span><text:span text:style-name="T48">−</text:span><text:span text:style-name="T49">1 Attribut</text:span><text:span text:style-name="T50">spunkt</text:span><text:span text:style-name="T14">, sonst tot</text:span></text:p>
        </text:list-item>
        <text:list-item>
          <text:p text:style-name="P15"><text:span text:style-name="T51">+</text:span><text:span text:style-name="T14">1 Lebenspunkt pro Nachtruhe </text:span><text:span text:style-name="T52">und</text:span><text:span text:style-name="T53"> Tag im Bett, </text:span><text:span text:style-name="T52">+1 Attributspunkt dergleichen</text:span></text:p>
        </text:list-item>
        <text:list-item>
          <text:p text:style-name="P16"><text:span text:style-name="T14">beidhändig: Geschick 16-</text:span><text:span text:style-name="T54">17</text:span><text:span text:style-name="T14">: wie Hobbit, normale Patzer, Volltreffer nicht autom</text:span><text:span text:style-name="T54">atisch/n</text:span><text:span text:style-name="T14">ur rechts; allgemein: </text:span><text:span text:style-name="T48">−</text:span><text:span text:style-name="T14">(Geschickmod-3)w, </text:span><text:span text:style-name="T55">≤</text:span><text:span text:style-name="T54">w14 keine Volltreffer</text:span></text:p>
        </text:list-item>
        <text:list-item>
          <text:p text:style-name="P17"><text:span text:style-name="T54">Rückzug</text:span><text:span text:style-name="T14"> im Nahkampf: freier Gelegenheitsangriff</text:span></text:p>
        </text:list-item>
        <text:list-item>
          <text:p text:style-name="P18">in Nahkampf schießen: wenn nicht getroffen 50% Gefährten zu treffen</text:p>
        </text:list-item>
        <text:list-item>
          <text:p text:style-name="P19">brennen: w6 Schaden/Runde, löschen: Reflex 10</text:p>
        </text:list-item>
        <text:list-item>
          <text:p text:style-name="P20"><text:span text:style-name="T56">f</text:span><text:span text:style-name="T14">allen: w6 pro 3m, 6=Knochenbruch </text:span><text:span text:style-name="T57">(Stärke oder Geschick </text:span><text:span text:style-name="T48">−</text:span><text:span text:style-name="T57">1), </text:span><text:span text:style-name="T58">vom Pferd: w4</text:span></text:p>
        </text:list-item>
        <text:list-item>
          <text:p text:style-name="P18">Festhalten: Stärke Vergleichswurf pro Runde</text:p>
        </text:list-item>
        <text:list-item>
          <text:p text:style-name="P18">nicht-tödlicher Schaden: <text:span text:style-name="T59">−</text:span>1w</text:p>
        </text:list-item>
        <text:list-item>
          <text:p text:style-name="P18">unbewaffnet/Stein werfen: w3 Schaden</text:p>
        </text:list-item>
        <text:list-item>
          <text:p text:style-name="P21">Konzentration (Zauber): keine Aktionen außer Bewegung/2, Treffer: Willen 11</text:p>
        </text:list-item>
        <text:list-item>
          <text:p text:style-name="P22">Zauber umkehren: <text:span text:style-name="T59">−</text:span>w (w16 statt w20)</text:p>
        </text:list-item>
        <text:list-item>
          <text:p text:style-name="P23">Sturmangriff: min. ½ Bewegung, Angriff +2, Rüstungsklasse<text:span text:style-name="T59">−</text:span>2</text:p>
        </text:list-item>
        <text:list-item>
          <text:p text:style-name="P24"><text:span text:style-name="T14">Reiterkampf: </text:span><text:span text:style-name="T60">immer RK+1; </text:span><text:span text:style-name="T14">jede Heldentat: Schild zerschmettert/</text:span><text:span text:style-name="T61">RK-1</text:span><text:span text:style-name="T14">;<text:line-break/>abwerfen/umstoßen: Zähigkeit 10-Heldenwurf; </text:span><text:span text:style-name="T61">gegen Fußkämpfer: Angriff+1;<text:line-break/>Pferd erschreckt/</text:span><text:span text:style-name="T62">verwundet</text:span><text:span text:style-name="T61">: Reflex; </text:span><text:span text:style-name="T14">vom Pferd fallen: w4 </text:span><text:span text:style-name="T63">Schaden, </text:span><text:span text:style-name="T61">am Boden</text:span><text:span text:style-name="T63">;<text:line-break/></text:span><text:span text:style-name="T64">Sturmangriff: Lanze/Speer doppelter Schaden</text:span></text:p>
        </text:list-item>
        <text:list-item>
          <text:p text:style-name="P25">20 Punkte Zauberbrand: automatische 20 (kein Wurf nötig)</text:p>
        </text:list-item>
        <text:list-item>
          <text:p text:style-name="P25">Zauberbrand &amp; Patzer: 1 Attributspunkt permanent verloren</text:p>
        </text:list-item>
        <text:list-item>
          <text:p text:style-name="P26">Rituale, Zauberkreis, Zutaten</text:p>
        </text:list-item>
        <text:list-item>
          <text:p text:style-name="P27">Verteidigen statt Angriff: w20=AC</text:p>
          <text:p text:style-name="P28"><text:span text:style-name="T65"><text:tab/></text:span><text:span text:style-name="T66"><text:tab/><text:tab/><text:tab/><text:tab/><text:tab/></text:span></text:p>
        </text:list-item>
      </text:list>
      <text:p text:style-name="P29"><text:span text:style-name="T67">Schwarzes Lotusöl </text:span><text:span text:style-name="T68">Lebenspunkte +w10, nach w4 Stunden -w6</text:span></text:p>
      <text:p text:style-name="P30"><text:soft-page-break/><text:span text:style-name="T69"><text:s/>K </text:span><text:span text:style-name="T70">rieger</text:span></text:p>
      <text:p text:style-name="P31"><text:span text:style-name="T71">N</text:span><text:span text:style-name="T72">ame</text:span><text:span text:style-name="T73"><text:tab/><text:tab/></text:span><text:span text:style-name="T74"><text:tab/><text:tab/><text:tab/><text:tab/><text:tab/><text:tab/></text:span><text:span text:style-name="T73"><text:tab/><text:tab/><text:tab/><text:tab/></text:span><text:span text:style-name="T75">S</text:span><text:span text:style-name="T76">tufe</text:span><text:span text:style-name="T77"><text:tab/><text:tab/><text:tab/></text:span><text:span text:style-name="T78">1</text:span></text:p>
      <text:p text:style-name="P32"><text:span text:style-name="T79">B</text:span><text:span text:style-name="T38">eruf</text:span><text:tab/><text:tab/><text:span text:style-name="T80">Holzknecht</text:span><text:tab/><text:tab/><text:tab/><text:tab/><text:tab/><text:tab/><text:tab/><text:tab/><text:span text:style-name="T81">E</text:span><text:span text:style-name="T82">rfahrung</text:span><text:span text:style-name="T38"> <text:tab/><text:tab/></text:span><text:span text:style-name="T78">1</text:span><text:span text:style-name="T83">0</text:span></text:p>
      <text:p text:style-name="P33"><text:span text:style-name="T79">G</text:span><text:span text:style-name="T38">esinnung</text:span><text:tab/><text:span text:style-name="T84"><text:tab/><text:tab/></text:span><text:span text:style-name="T85"> <text:s text:c="3"/></text:span><text:tab/><text:span text:style-name="T79">I</text:span><text:span text:style-name="T38">nitiative</text:span><text:span text:style-name="T86"><text:tab/></text:span><text:span text:style-name="T87">w</text:span><text:span text:style-name="T78">16+</text:span><text:span text:style-name="T88">1</text:span><text:span text:style-name="T89"><text:tab/></text:span><text:span text:style-name="T90"><text:tab/><text:tab/></text:span><text:span text:style-name="T91">B</text:span><text:span text:style-name="T92">ewegung</text:span><text:span text:style-name="T91"><text:tab/><text:tab/></text:span><text:span text:style-name="T93">7,5</text:span><text:span text:style-name="T94"> </text:span><text:span text:style-name="T95">m</text:span></text:p>
      <text:p text:style-name="P34"><text:span text:style-name="T96"><text:tab/><text:tab/><text:tab/><text:tab/><text:tab/><text:tab/></text:span><text:span text:style-name="T97">(</text:span><text:span text:style-name="T98">+Stufe</text:span><text:span text:style-name="T97">)</text:span><text:span text:style-name="T96"><text:tab/><text:tab/><text:tab/></text:span><text:span text:style-name="T99"><text:tab/></text:span><text:span text:style-name="T96"><text:tab/><text:tab/></text:span><text:span text:style-name="T100">H</text:span><text:span text:style-name="T101">eldenwürfel<text:tab/></text:span><text:span text:style-name="T78">w3</text:span></text:p>
      <text:p text:style-name="P35"><text:span text:style-name="T99"><text:tab/><text:tab/><text:tab/><text:tab/><text:tab/><text:tab/></text:span><text:span text:style-name="T102">M</text:span><text:span text:style-name="T103">alus</text:span><text:span text:style-name="T8"><text:tab/><text:tab/></text:span><text:span text:style-name="T104">−</text:span><text:span text:style-name="T105">5</text:span><text:span text:style-name="T99"><text:tab/><text:tab/><text:tab/><text:tab/></text:span><text:span text:style-name="T106">K</text:span><text:span text:style-name="T107">rit.</text:span><text:span text:style-name="T108"><text:tab/>19-20<text:tab/>w12 </text:span><text:span text:style-name="T109">Tab. </text:span><text:span text:style-name="T108">III</text:span></text:p>
      <text:p text:style-name="P36"><text:span text:style-name="T8">R</text:span>üst<text:span text:style-name="T110">ung</text:span><text:span text:style-name="T111"><text:tab/><text:tab/></text:span><text:span text:style-name="T112">1</text:span><text:span text:style-name="T113">5</text:span><text:tab/><text:span text:style-name="T114">Kettenhemd</text:span><text:span text:style-name="T115"> </text:span><text:span text:style-name="T116">(RK</text:span><text:span text:style-name="T114">5</text:span><text:span text:style-name="T116">)</text:span><text:span text:style-name="T117"><text:tab/></text:span><text:tab/><text:tab/><text:tab/><text:tab/><text:span text:style-name="T118">P</text:span><text:span text:style-name="T99">atzer<text:tab/><text:tab/><text:tab/></text:span><text:span text:style-name="T108">w1</text:span><text:span text:style-name="T119">6</text:span></text:p>
      <text:p text:style-name="P37"><text:span text:style-name="T79">L</text:span><text:span text:style-name="T38">eben<text:tab/><text:tab/></text:span><text:span text:style-name="T120">1</text:span><text:span text:style-name="T121">2</text:span><text:span text:style-name="T120"><text:tab/></text:span><text:span text:style-name="T122">(</text:span><text:span text:style-name="T123">w4+</text:span><text:span text:style-name="T122">w12</text:span><text:span text:style-name="T124">+</text:span><text:span text:style-name="T125">2</text:span><text:span text:style-name="T122">)<text:tab/></text:span><text:span text:style-name="T126"><text:tab/><text:tab/><text:tab/></text:span><text:span text:style-name="T127"><text:tab/><text:tab/><text:tab/><text:tab/></text:span><text:span text:style-name="T128">A</text:span><text:span text:style-name="T129">ngriff<text:tab/></text:span><text:span text:style-name="T128">S</text:span><text:span text:style-name="T129">chaden<text:tab/></text:span></text:p>
      <text:p text:style-name="P38"><text:span text:style-name="T130">S</text:span><text:span text:style-name="T131">tärke</text:span><text:span text:style-name="T132"><text:tab/><text:tab/><text:tab/></text:span><text:span text:style-name="T133">16</text:span><text:span text:style-name="T134"><text:tab/></text:span><text:span text:style-name="T135">+2</text:span><text:span text:style-name="T134"><text:tab/></text:span><text:span text:style-name="T136"><text:tab/><text:tab/><text:tab/><text:tab/></text:span><text:span text:style-name="T137">N</text:span><text:span text:style-name="T138">ahkampf</text:span><text:span text:style-name="T139"><text:tab/><text:tab/></text:span><text:span text:style-name="T135">+</text:span><text:span text:style-name="T134">w</text:span><text:span text:style-name="T135">3+2</text:span><text:span text:style-name="T134"><text:tab/></text:span><text:span text:style-name="T135">+</text:span><text:span text:style-name="T134">w</text:span><text:span text:style-name="T135">3+2<text:tab/></text:span></text:p>
      <text:p text:style-name="P39"><text:span text:style-name="T130">G</text:span><text:span text:style-name="T131">eschick</text:span><text:span text:style-name="T132"><text:tab/><text:tab/><text:tab/></text:span><text:span text:style-name="T133">1</text:span><text:span text:style-name="T140">2</text:span><text:span text:style-name="T141"><text:tab/></text:span><text:span text:style-name="T138"> <text:s/></text:span><text:span text:style-name="T139"><text:s text:c="2"/><text:tab/></text:span><text:span text:style-name="T142"> </text:span><text:span text:style-name="T143">R</text:span><text:span text:style-name="T144">eflex</text:span><text:span text:style-name="T136"><text:tab/> <text:s text:c="2"/></text:span><text:span text:style-name="T78">+</text:span><text:span text:style-name="T145">1</text:span><text:span text:style-name="T146"><text:tab/></text:span><text:span text:style-name="T136"><text:tab/></text:span><text:span text:style-name="T137">F</text:span><text:span text:style-name="T138">ernkampf</text:span><text:span text:style-name="T139"><text:tab/><text:tab/></text:span><text:span text:style-name="T135">+w3</text:span><text:span text:style-name="T147"><text:tab/></text:span><text:span text:style-name="T134"><text:tab/></text:span><text:span text:style-name="T135">+</text:span><text:span text:style-name="T134">w</text:span><text:span text:style-name="T135">3<text:tab/><text:tab/></text:span></text:p>
      <text:p text:style-name="P40"><text:span text:style-name="T130">A</text:span><text:span text:style-name="T131">usdauer</text:span><text:span text:style-name="T132"><text:tab/><text:tab/></text:span><text:span text:style-name="T133">1</text:span><text:span text:style-name="T140">2</text:span><text:span text:style-name="T134"><text:tab/></text:span><text:span text:style-name="T135"><text:tab/></text:span><text:span text:style-name="T142"> </text:span><text:span text:style-name="T143">Z</text:span><text:span text:style-name="T144">ähigkeit</text:span><text:span text:style-name="T136"> </text:span><text:span text:style-name="T78">+</text:span><text:span text:style-name="T145">1</text:span><text:span text:style-name="T146"><text:tab/></text:span><text:span text:style-name="T136"><text:tab/></text:span><text:span text:style-name="T137">L</text:span><text:span text:style-name="T138">ieblingswaffe</text:span><text:span text:style-name="T139"><text:tab/></text:span><text:span text:style-name="T148">Kriegsaxt</text:span><text:span text:style-name="T149"> </text:span><text:span text:style-name="T150">+</text:span><text:span text:style-name="T151">0<text:tab/><text:tab/></text:span></text:p>
      <text:p text:style-name="P39"><text:span text:style-name="T130">P</text:span><text:span text:style-name="T131">ersönlichkeit</text:span><text:span text:style-name="T132"><text:tab/></text:span><text:span text:style-name="T152">1 1</text:span><text:span text:style-name="T134"><text:tab/></text:span><text:span text:style-name="T135"><text:tab/></text:span><text:span text:style-name="T153"> </text:span><text:span text:style-name="T143">W</text:span><text:span text:style-name="T144">illen</text:span><text:span text:style-name="T136"><text:tab/> <text:s text:c="3"/></text:span><text:span text:style-name="T154">0</text:span></text:p>
      <text:p text:style-name="P39"><text:span text:style-name="T130">I</text:span><text:span text:style-name="T131">ntelligenz</text:span><text:span text:style-name="T132"><text:tab/><text:tab/> </text:span><text:span text:style-name="T141">8</text:span><text:span text:style-name="T134"><text:tab/></text:span><text:span text:style-name="T155">-</text:span><text:span text:style-name="T135">1<text:tab/></text:span><text:span text:style-name="T156"> </text:span><text:span text:style-name="T143">S</text:span><text:span text:style-name="T144">prachen</text:span><text:span text:style-name="T136"><text:tab/></text:span><text:span text:style-name="T157">Gemein</text:span><text:span text:style-name="T158">sprache</text:span></text:p>
      <text:p text:style-name="P41"><text:span text:style-name="T130">G</text:span><text:span text:style-name="T131">lück</text:span><text:span text:style-name="T132"><text:tab/><text:tab/><text:tab/></text:span><text:span text:style-name="T133"> </text:span><text:span text:style-name="T159">9</text:span><text:span text:style-name="T139"><text:tab/> <text:s text:c="3"/><text:tab/></text:span><text:span text:style-name="T142"> </text:span><text:span text:style-name="T143">S</text:span><text:span text:style-name="T144">chicksal</text:span><text:span text:style-name="T136"><text:tab/></text:span><text:span text:style-name="T160">Eisenfresser</text:span><text:span text:style-name="T158">: </text:span><text:span text:style-name="T161">Lebenspunkte</text:span><text:span text:style-name="T162">+</text:span><text:span text:style-name="T163">1</text:span></text:p>
      <text:p text:style-name="P42"><text:span text:style-name="T164">3/4-</text:span><text:span text:style-name="T165">5</text:span><text:span text:style-name="T164">/6-</text:span><text:span text:style-name="T165">8</text:span><text:span text:style-name="T164">/9-</text:span><text:span text:style-name="T165">12</text:span><text:span text:style-name="T164">/13-</text:span><text:span text:style-name="T165">15</text:span><text:span text:style-name="T164">/16-</text:span><text:span text:style-name="T165">17</text:span><text:span text:style-name="T164">/18</text:span></text:p>
      <text:p text:style-name="P43"><text:span text:style-name="T8">N</text:span><text:span text:style-name="T166">ahkampfwaffen</text:span><text:tab/><text:span text:style-name="T8">A</text:span>ngriff<text:tab/><text:tab/><text:span text:style-name="T8">S</text:span>chaden <text:s text:c="5"/></text:p>
      <text:p text:style-name="P44"><text:span text:style-name="T167">Kriegsaxt</text:span><text:span text:style-name="T78"><text:tab/><text:tab/><text:tab/></text:span><text:span text:style-name="T120">w20+w3+2</text:span><text:span text:style-name="T87"><text:tab/></text:span><text:span text:style-name="T120">w10+w3+2</text:span><text:span text:style-name="T168"><text:tab/></text:span><text:span text:style-name="T169"><text:tab/><text:tab/><text:tab/><text:tab/><text:tab/><text:tab/><text:tab/><text:tab/><text:tab/></text:span></text:p>
      <text:p text:style-name="P45"><text:span text:style-name="T78">Zweihandschwert<text:tab/><text:tab/></text:span><text:span text:style-name="T120">w20+w3+2</text:span><text:span text:style-name="T87"><text:tab/></text:span><text:span text:style-name="T120">w10+w3+2</text:span><text:span text:style-name="T168"><text:tab/></text:span><text:span text:style-name="T169"><text:tab/><text:tab/><text:tab/><text:tab/><text:tab/><text:tab/><text:tab/><text:tab/><text:tab/></text:span></text:p>
      <text:p text:style-name="P45"><text:span text:style-name="T170">unbewaffnet</text:span><text:span text:style-name="T87"><text:tab/><text:tab/><text:tab/></text:span><text:span text:style-name="T120">w20+w3+2</text:span><text:span text:style-name="T87"><text:tab/></text:span><text:span text:style-name="T170">w3</text:span><text:span text:style-name="T171">+w3+2</text:span><text:span text:style-name="T172"><text:tab/></text:span><text:span text:style-name="T173"><text:tab/></text:span><text:span text:style-name="T169"><text:tab/><text:tab/><text:tab/><text:tab/><text:tab/><text:tab/><text:tab/><text:tab/><text:tab/></text:span></text:p>
      <text:p text:style-name="P46"><text:span text:style-name="T174"><text:tab/><text:tab/><text:tab/><text:tab/> <text:s text:c="7"/></text:span><text:span text:style-name="T175"><text:tab/></text:span><text:span text:style-name="T174"><text:tab/><text:tab/> <text:s text:c="3"/></text:span><text:span text:style-name="T175"><text:tab/></text:span><text:span text:style-name="T174"><text:tab/><text:tab/> <text:s text:c="3"/></text:span><text:span text:style-name="T175"><text:tab/></text:span><text:span text:style-name="T174"><text:tab/><text:tab/><text:tab/><text:tab/><text:tab/><text:tab/><text:tab/><text:tab/><text:tab/></text:span></text:p>
      <text:p text:style-name="P46"><text:span text:style-name="T174"><text:tab/><text:tab/><text:tab/><text:tab/> <text:s text:c="7"/></text:span><text:span text:style-name="T175"><text:tab/></text:span><text:span text:style-name="T174"><text:tab/><text:tab/> <text:s text:c="3"/></text:span><text:span text:style-name="T175"><text:tab/></text:span><text:span text:style-name="T174"><text:tab/><text:tab/> <text:s text:c="3"/></text:span><text:span text:style-name="T175"><text:tab/></text:span><text:span text:style-name="T174"><text:tab/><text:tab/><text:tab/><text:tab/><text:tab/><text:tab/><text:tab/><text:tab/><text:tab/></text:span></text:p>
      <text:p text:style-name="P44"><text:span text:style-name="T79">F</text:span><text:span text:style-name="T176">ernkampfwaffen<text:tab/></text:span><text:span text:style-name="T79">A</text:span><text:span text:style-name="T176">ngriff<text:tab/><text:tab/></text:span><text:span text:style-name="T79">S</text:span><text:span text:style-name="T176">chaden<text:tab/><text:tab/></text:span><text:span text:style-name="T79">R</text:span><text:span text:style-name="T176">eichw</text:span><text:span text:style-name="T177">eite</text:span><text:span text:style-name="T178"> </text:span><text:span text:style-name="T179">-/-2/-w</text:span></text:p>
      <text:p text:style-name="P45"><text:span text:style-name="T87">3 Wurfspeere<text:tab/><text:tab/></text:span><text:span text:style-name="T120">w20+w3</text:span><text:span text:style-name="T180"><text:tab/></text:span><text:span text:style-name="T87"><text:tab/></text:span><text:span text:style-name="T120">w6+w3</text:span><text:span text:style-name="T87"><text:tab/><text:tab/></text:span><text:span text:style-name="T171">9 </text:span><text:span text:style-name="T87">/</text:span><text:span text:style-name="T171">18</text:span><text:span text:style-name="T87">/</text:span><text:span text:style-name="T171">27</text:span><text:span text:style-name="T181"><text:tab/><text:tab/></text:span><text:span text:style-name="T169"><text:tab/><text:tab/><text:tab/><text:tab/><text:tab/><text:tab/></text:span></text:p>
      <text:p text:style-name="P47"><text:span text:style-name="T84"><text:tab/><text:tab/><text:tab/><text:tab/> <text:s text:c="7"/></text:span><text:tab/><text:span text:style-name="T84"><text:tab/><text:tab/> <text:s text:c="3"/></text:span><text:tab/><text:span text:style-name="T84"><text:tab/><text:tab/> <text:s text:c="3"/></text:span><text:tab/><text:span text:style-name="T84"> <text:s text:c="4"/></text:span>/<text:span text:style-name="T84"> <text:s text:c="4"/></text:span>/<text:span text:style-name="T84"> <text:s text:c="4"/></text:span><text:tab/><text:tab/><text:span text:style-name="T169"><text:tab/><text:tab/><text:tab/><text:tab/><text:tab/><text:tab/></text:span></text:p>
      <text:p text:style-name="P47"><text:span text:style-name="T84"><text:tab/><text:tab/><text:tab/><text:tab/> <text:s text:c="7"/></text:span><text:tab/><text:span text:style-name="T84"><text:tab/><text:tab/> <text:s text:c="3"/></text:span><text:tab/><text:span text:style-name="T84"><text:tab/><text:tab/> <text:s text:c="3"/></text:span><text:tab/><text:span text:style-name="T84"> <text:s text:c="4"/></text:span>/<text:span text:style-name="T84"> <text:s text:c="4"/></text:span>/<text:span text:style-name="T84"> <text:s text:c="4"/></text:span><text:tab/><text:tab/><text:span text:style-name="T169"><text:tab/><text:tab/><text:tab/><text:tab/><text:tab/><text:tab/></text:span></text:p>
      <text:p text:style-name="P48"><text:span text:style-name="T182">A</text:span><text:span text:style-name="T183">us</text:span><text:span text:style-name="T184">rüstung</text:span><text:span text:style-name="T185"><text:tab/><text:tab/><text:tab/><text:tab/><text:tab/><text:tab/><text:tab/><text:tab/><text:tab/> <text:s text:c="5"/></text:span><text:span text:style-name="T186">-</text:span><text:span text:style-name="T187"><text:tab/></text:span><text:span text:style-name="T188">Gold</text:span><text:span text:style-name="T189"><text:tab/> <text:s text:c="3"/></text:span><text:span text:style-name="T190">15</text:span><text:span text:style-name="T191"><text:tab/></text:span><text:span text:style-name="T192">Silbe</text:span><text:span text:style-name="T193">r <text:s text:c="6"/></text:span><text:span text:style-name="T189"><text:s text:c="2"/></text:span><text:span text:style-name="T194">33</text:span><text:span text:style-name="T195"><text:tab/></text:span><text:span text:style-name="T196">Kupfer</text:span></text:p>
      <text:p text:style-name="P49"><text:span text:style-name="T197">Wildschweinfell, </text:span><text:span text:style-name="T198">Fackel, Ration, Wasserschlauch, Handbeil, </text:span></text:p>
      <text:p text:style-name="P50"><text:tab/><text:tab/><text:tab/><text:tab/><text:tab/><text:tab/><text:tab/><text:tab/><text:tab/><text:tab/><text:tab/><text:tab/><text:tab/><text:tab/><text:tab/><text:tab/><text:tab/><text:tab/><text:tab/><text:tab/></text:p>
      <text:p text:style-name="P51"><text:tab/><text:tab/><text:tab/><text:tab/><text:tab/><text:tab/><text:tab/><text:tab/><text:tab/><text:tab/><text:tab/><text:tab/><text:tab/><text:tab/><text:tab/><text:tab/><text:tab/><text:tab/><text:tab/><text:tab/></text:p>
      <text:p text:style-name="P52"><text:span text:style-name="T199">Beispiele </text:span><text:span text:style-name="T200">für </text:span><text:span text:style-name="T201">Heldenwürfel</text:span><text:span text:style-name="T202"> </text:span><text:span text:style-name="T200">= 3, </text:span><text:span text:style-name="T203">eigene Vorschläge sind erwünscht, aber kein Zusatzschaden</text:span></text:p>
      <text:p text:style-name="P53"><text:span text:style-name="T204">Zurückstoßen</text:span><text:span text:style-name="T205"> </text:span><text:span text:style-name="T206">normal großes Wesen </text:span><text:span text:style-name="T207">oder Objekt </text:span><text:span text:style-name="T208">Bewegung/3</text:span><text:span text:style-name="T209"> </text:span><text:span text:style-name="T210">zurück </text:span><text:span text:style-name="T211">(auch über Abhang)</text:span></text:p>
      <text:p text:style-name="P53"><text:span text:style-name="T204">U</text:span><text:span text:style-name="T212">m</text:span><text:span text:style-name="T204">reißen</text:span><text:span text:style-name="T210"> </text:span><text:span text:style-name="T213">Reflex gegen Angriffswurf oder am Boden </text:span><text:span text:style-name="T205">(RK -2, aufstehen=Aktion)</text:span></text:p>
      <text:p text:style-name="P53"><text:span text:style-name="T204">Springen</text:span><text:span text:style-name="T205"> </text:span><text:span text:style-name="T208">Bewegung/3 </text:span><text:span text:style-name="T210">über Abgrund/</text:span><text:span text:style-name="T205">in Deckung </text:span><text:span text:style-name="T214">(-2)</text:span><text:span text:style-name="T205">/</text:span>auf erhöhte Position <text:span text:style-name="T214">(-1)</text:span></text:p>
      <text:p text:style-name="P53"><text:span text:style-name="T204">E</text:span><text:span text:style-name="T215">ntwaffnen</text:span><text:span text:style-name="T216"> Zähigkeit </text:span><text:span text:style-name="T217">gegen </text:span><text:span text:style-name="T216">Angriffswurf/</text:span><text:span text:style-name="T211">2 </text:span><text:span text:style-name="T206">oder Waffe am Boden (aufheben=Aktion)</text:span></text:p>
      <text:p text:style-name="P53"><text:span text:style-name="T218">Festhalten</text:span><text:span text:style-name="T219"> Zähigkeit gegen Angriffswurf, dann Stärkevergleich pro Runde </text:span><text:span text:style-name="T220">(Angriffe +d)</text:span></text:p>
      <text:p text:style-name="P53"><text:span text:style-name="T204">Blenden</text:span><text:span text:style-name="T205"> </text:span><text:span text:style-name="T221">nächster </text:span><text:span text:style-name="T222">Angriff -</text:span><text:span text:style-name="T205">2<text:tab/><text:tab/><text:tab/><text:tab/><text:tab/></text:span><text:span text:style-name="T38">Rüstung</text:span> <text:span text:style-name="T38">beschädigen</text:span> <text:span text:style-name="T222">RK </text:span><text:span text:style-name="T223">-</text:span><text:span text:style-name="T224">1</text:span></text:p>
      <text:p text:style-name="P53"><text:span text:style-name="T204">S</text:span><text:span text:style-name="T225">chützen</text:span><text:span text:style-name="T226"> </text:span><text:span text:style-name="T205">1 </text:span><text:span text:style-name="T227">Gefährte RK </text:span><text:span text:style-name="T226">+</text:span><text:span text:style-name="T228">HW<text:tab/><text:tab/><text:tab/><text:tab/><text:tab/></text:span><text:span text:style-name="T229">Hals</text:span><text:span text:style-name="T230">treffer</text:span><text:span text:style-name="T231"> </text:span><text:span text:style-name="T232">alle </text:span><text:span text:style-name="T231">Zauberwü</text:span><text:span text:style-name="T232">r</text:span><text:span text:style-name="T231">fe</text:span><text:span text:style-name="T232"> </text:span><text:span text:style-name="T231">-2</text:span></text:p>
      <text:p text:style-name="P53"><text:span text:style-name="T204">Verteidigungshaltung</text:span><text:span text:style-name="T233"> </text:span><text:span text:style-name="T234">nächste </text:span><text:span text:style-name="T235">Runde </text:span><text:span text:style-name="T226">RK+</text:span><text:span text:style-name="T236">1<text:tab/><text:tab/></text:span><text:span text:style-name="T237">Rundums</text:span><text:span text:style-name="T238">chlag</text:span><text:span text:style-name="T233"> </text:span><text:span text:style-name="T239">1/</text:span><text:span text:style-name="T205">2</text:span><text:span text:style-name="T239"> Schaden </text:span><text:span text:style-name="T205">gegen 2 Gegner</text:span></text:p>
      <text:p text:style-name="P53"><text:span text:style-name="T240">„</text:span><text:span text:style-name="T204">Attacke!“</text:span><text:span text:style-name="T241"> </text:span><text:span text:style-name="T242">2</text:span><text:span text:style-name="T205"> </text:span><text:span text:style-name="T227">Gefährte</text:span><text:span text:style-name="T242">n</text:span><text:span text:style-name="T227"> </text:span><text:span text:style-name="T205">nächster </text:span><text:span text:style-name="T241">Angriff+1<text:tab/><text:tab/></text:span><text:span text:style-name="T240">„</text:span><text:span text:style-name="T243">Standh</text:span><text:span text:style-name="T244">alten</text:span><text:span text:style-name="T204">!“</text:span><text:span text:style-name="T241"> </text:span><text:span text:style-name="T242">2</text:span><text:span text:style-name="T205"> </text:span><text:span text:style-name="T227">Gefährte</text:span><text:span text:style-name="T242">n</text:span><text:span text:style-name="T227"> </text:span><text:span text:style-name="T205">nächste </text:span><text:span text:style-name="T242">Runde</text:span><text:span text:style-name="T205"> </text:span><text:span text:style-name="T242">RK+1</text:span></text:p>
      <text:p text:style-name="P53"><text:span text:style-name="T240">„</text:span><text:span text:style-name="T243">Nicht aufgeben</text:span><text:span text:style-name="T204">!“</text:span><text:span text:style-name="T241"> </text:span><text:span text:style-name="T207">alle</text:span><text:span text:style-name="T205"> </text:span><text:span text:style-name="T227">Gefährte</text:span><text:span text:style-name="T242">n</text:span><text:span text:style-name="T227"> </text:span><text:span text:style-name="T245">2. </text:span><text:span text:style-name="T207">Moralwurf<text:tab/></text:span><text:span text:style-name="T240">„</text:span><text:span text:style-name="T246">Wir siegen</text:span><text:span text:style-name="T204">!“</text:span><text:span text:style-name="T241"> </text:span><text:span text:style-name="T208">alle</text:span><text:span text:style-name="T205"> </text:span><text:span text:style-name="T227">Gefährte</text:span><text:span text:style-name="T242">n</text:span><text:span text:style-name="T227"> </text:span><text:span text:style-name="T207">Moral +</text:span><text:span text:style-name="T245">2</text:span></text:p>
      <text:p text:style-name="P53"><text:span text:style-name="T38">„</text:span><text:span text:style-name="T247">Flieht oder </text:span><text:span text:style-name="T248">Sterbt</text:span><text:span text:style-name="T249">!“</text:span><text:span text:style-name="T250"> Gegner Moralwurf gegen 13<text:tab/></text:span><text:span text:style-name="T249">Betäuben</text:span><text:span text:style-name="T250"> </text:span><text:span text:style-name="T208">1</text:span><text:span text:style-name="T250"> Runde bewusstlos wenn 0 Leben</text:span></text:p>
      <text:p text:style-name="P53"><text:span text:style-name="T204">Ablenken</text:span><text:span text:style-name="T205"> </text:span><text:span text:style-name="T251">Hinterhalt</text:span><text:span text:style-name="T252"> ermöglichen<text:tab/><text:tab/><text:tab/><text:tab/></text:span><text:span text:style-name="T218">Beintreffer</text:span><text:span text:style-name="T219"> Bewegung halbiert</text:span></text:p>
      <text:p text:style-name="P53"><text:span text:style-name="T204">Präzision </text:span><text:span text:style-name="T205">kleines </text:span><text:span text:style-name="T253">Objekt treffen/zerstören<text:tab/><text:tab/></text:span><text:span text:style-name="T254">W</text:span><text:span text:style-name="T255">ü</text:span><text:span text:style-name="T254">t</text:span><text:span text:style-name="T255">e</text:span><text:span text:style-name="T254">n</text:span><text:span text:style-name="T256"> </text:span><text:span text:style-name="T257">ganzer Kampf </text:span><text:span text:style-name="T256">Angriff &amp; Schaden +3, RK -3</text:span></text:p>
      <text:p text:style-name="P54"><text:span text:style-name="T258">Folgeangriff</text:span><text:span text:style-name="T259"> wenn tödlich 2. Angriff </text:span><text:span text:style-name="T260">sofort<text:tab/><text:tab/></text:span><text:span text:style-name="T261">B</text:span><text:span text:style-name="T262">luten</text:span><text:span text:style-name="T263"> Zähigkeit 13 oder w3 Schaden pro Runde</text:span></text:p>
      <text:p text:style-name="P55"><text:soft-page-break/><text:span text:style-name="T199">Beispiele </text:span><text:span text:style-name="T200">für </text:span><text:span text:style-name="T201">Heldenwürfel</text:span><text:span text:style-name="T202"> </text:span><text:span text:style-name="T200">= </text:span><text:span text:style-name="T264">4</text:span></text:p>
      <text:p text:style-name="P56"><text:span text:style-name="T204">Zurückstoßen</text:span><text:span text:style-name="T205"> </text:span><text:span text:style-name="T206">normal großes Wesen </text:span><text:span text:style-name="T207">oder Objekt </text:span><text:span text:style-name="T208">Bewegung/2</text:span><text:span text:style-name="T209"> </text:span><text:span text:style-name="T211">Schritt</text:span><text:span text:style-name="T209"> </text:span><text:span text:style-name="T210">zurück </text:span><text:span text:style-name="T211">(auch über Abhang)</text:span></text:p>
      <text:p text:style-name="P56"><text:span text:style-name="T204">U</text:span><text:span text:style-name="T212">m</text:span><text:span text:style-name="T204">reißen</text:span><text:span text:style-name="T210"> </text:span><text:span text:style-name="T213">am Boden </text:span><text:span text:style-name="T205">(RK -2, aufstehen=Aktion)</text:span></text:p>
      <text:p text:style-name="P56"><text:span text:style-name="T204">Springen</text:span><text:span text:style-name="T205"> </text:span><text:span text:style-name="T208">Bewegung/2 </text:span><text:span text:style-name="T210">über Abgrund/</text:span><text:span text:style-name="T205">in Deckung </text:span><text:span text:style-name="T214">(-2)</text:span><text:span text:style-name="T205">/</text:span>auf erhöhte Position <text:span text:style-name="T214">(-1)</text:span></text:p>
      <text:p text:style-name="P56"><text:span text:style-name="T204">E</text:span><text:span text:style-name="T215">ntwaffnen</text:span><text:span text:style-name="T216"> Zähigkeit </text:span><text:span text:style-name="T217">gegen </text:span><text:span text:style-name="T216">Angriffswurf</text:span><text:span text:style-name="T211"> </text:span><text:span text:style-name="T206">oder Waffe am Boden (aufheben=Aktion)</text:span></text:p>
      <text:p text:style-name="P56"><text:span text:style-name="T218">Festhalten</text:span><text:span text:style-name="T219"> Zähigkeit gegen Angriffswurf, dann Stärkevergleich</text:span><text:span text:style-name="T265">+2</text:span><text:span text:style-name="T219"> pro Runde </text:span><text:span text:style-name="T220">(Angriffe +d)</text:span></text:p>
      <text:p text:style-name="P56"><text:span text:style-name="T204">Blenden</text:span><text:span text:style-name="T205"> </text:span><text:span text:style-name="T221">nächster </text:span><text:span text:style-name="T222">Angriff -</text:span><text:span text:style-name="T208">4</text:span><text:span text:style-name="T205"><text:tab/><text:tab/><text:tab/><text:tab/><text:tab/></text:span><text:span text:style-name="T38">Rüstung</text:span> <text:span text:style-name="T38">beschädigen</text:span> <text:span text:style-name="T222">RK </text:span><text:span text:style-name="T223">-</text:span><text:span text:style-name="T208">2</text:span></text:p>
      <text:p text:style-name="P56"><text:span text:style-name="T204">S</text:span><text:span text:style-name="T225">chützen</text:span><text:span text:style-name="T226"> </text:span><text:span text:style-name="T208">2</text:span><text:span text:style-name="T205"> </text:span><text:span text:style-name="T227">Gefährte</text:span><text:span text:style-name="T208">n</text:span><text:span text:style-name="T227"> RK </text:span><text:span text:style-name="T226">+</text:span><text:span text:style-name="T228">HW<text:tab/><text:tab/><text:tab/><text:tab/></text:span><text:span text:style-name="T229">Hals</text:span><text:span text:style-name="T230">treffer</text:span><text:span text:style-name="T231"> </text:span><text:span text:style-name="T232">alle </text:span><text:span text:style-name="T231">Zauberwü</text:span><text:span text:style-name="T232">r</text:span><text:span text:style-name="T231">fe</text:span><text:span text:style-name="T232"> </text:span><text:span text:style-name="T231">-</text:span><text:span text:style-name="T265">4</text:span></text:p>
      <text:p text:style-name="P56"><text:span text:style-name="T204">Verteidigungshaltung</text:span><text:span text:style-name="T233"> </text:span><text:span text:style-name="T234">nächste </text:span><text:span text:style-name="T235">Runde </text:span><text:span text:style-name="T226">RK+</text:span><text:span text:style-name="T208">2</text:span><text:span text:style-name="T236"><text:tab/><text:tab/></text:span><text:span text:style-name="T237">Rundums</text:span><text:span text:style-name="T238">chlag</text:span><text:span text:style-name="T233"> </text:span><text:span text:style-name="T239">1/</text:span><text:span text:style-name="T266">3</text:span><text:span text:style-name="T239"> Schaden </text:span><text:span text:style-name="T205">gegen </text:span><text:span text:style-name="T266">3</text:span><text:span text:style-name="T205"> Gegner</text:span></text:p>
      <text:p text:style-name="P56"><text:span text:style-name="T240">„</text:span><text:span text:style-name="T204">Attacke!“</text:span><text:span text:style-name="T241"> </text:span><text:span text:style-name="T208">alle </text:span><text:span text:style-name="T227">Gefährte</text:span><text:span text:style-name="T242">n</text:span><text:span text:style-name="T227"> </text:span><text:span text:style-name="T205">nächster </text:span><text:span text:style-name="T241">Angriff+1<text:tab/><text:tab/></text:span><text:span text:style-name="T240">„</text:span><text:span text:style-name="T243">Standh</text:span><text:span text:style-name="T244">alten</text:span><text:span text:style-name="T204">!“</text:span><text:span text:style-name="T241"> </text:span><text:span text:style-name="T267">alle </text:span><text:span text:style-name="T268">Gefährte</text:span><text:span text:style-name="T269">n</text:span><text:span text:style-name="T268"> </text:span><text:span text:style-name="T270">nächste </text:span><text:span text:style-name="T269">Runde</text:span><text:span text:style-name="T270"> </text:span><text:span text:style-name="T269">RK +1</text:span></text:p>
      <text:p text:style-name="P56"><text:span text:style-name="T240">„</text:span><text:span text:style-name="T243">Nicht aufgeben</text:span><text:span text:style-name="T204">!“</text:span><text:span text:style-name="T241"> </text:span><text:span text:style-name="T208">alle </text:span><text:span text:style-name="T227">Gefährte</text:span><text:span text:style-name="T242">n</text:span><text:span text:style-name="T227"> </text:span><text:span text:style-name="T245">2. </text:span><text:span text:style-name="T207">Moralwurf </text:span><text:span text:style-name="T208">+2</text:span><text:span text:style-name="T207"><text:tab/></text:span><text:span text:style-name="T240">„</text:span><text:span text:style-name="T246">Wir siegen</text:span><text:span text:style-name="T204">!“</text:span><text:span text:style-name="T241"> </text:span><text:span text:style-name="T208">alle</text:span><text:span text:style-name="T205"> </text:span><text:span text:style-name="T227">Gefährte</text:span><text:span text:style-name="T242">n</text:span><text:span text:style-name="T227"> </text:span><text:span text:style-name="T207">Moral +</text:span><text:span text:style-name="T208">4</text:span></text:p>
      <text:p text:style-name="P56"><text:span text:style-name="T38">„</text:span><text:span text:style-name="T247">Flieht oder </text:span><text:span text:style-name="T248">Sterbt</text:span><text:span text:style-name="T249">!“</text:span><text:span text:style-name="T250"> Moralwurf gegen </text:span><text:span text:style-name="T208">Angriffsw.</text:span><text:span text:style-name="T250"><text:tab/></text:span><text:span text:style-name="T249">Betäuben</text:span><text:span text:style-name="T250"> </text:span><text:span text:style-name="T208">4</text:span><text:span text:style-name="T250"> Runde</text:span><text:span text:style-name="T271">n</text:span><text:span text:style-name="T250"> bewusstlos wenn 0 Leben</text:span></text:p>
      <text:p text:style-name="P56"><text:span text:style-name="T204">Ablenken</text:span><text:span text:style-name="T205"> </text:span><text:span text:style-name="T251">Hinterhalt</text:span><text:span text:style-name="T252"> ermöglichen<text:tab/><text:tab/><text:tab/><text:tab/></text:span><text:span text:style-name="T218">Beintreffer</text:span><text:span text:style-name="T219"> Bewegung/</text:span><text:span text:style-name="T265">3</text:span></text:p>
      <text:p text:style-name="P56"><text:span text:style-name="T204">Präzision </text:span><text:span text:style-name="T205">kleines </text:span><text:span text:style-name="T253">Objekt treffen/zerstören<text:tab/><text:tab/></text:span><text:span text:style-name="T254">W</text:span><text:span text:style-name="T255">ü</text:span><text:span text:style-name="T254">t</text:span><text:span text:style-name="T255">e</text:span><text:span text:style-name="T254">n</text:span><text:span text:style-name="T256"> </text:span><text:span text:style-name="T257">ganzer Kampf </text:span><text:span text:style-name="T256">Angriff &amp; Schaden +</text:span><text:span text:style-name="T208">4</text:span><text:span text:style-name="T256">, RK -</text:span><text:span text:style-name="T208">4</text:span></text:p>
      <text:p text:style-name="P57"><text:span text:style-name="T258">Folgeangriff </text:span><text:span text:style-name="T259">wenn tödlich 2./</text:span><text:span text:style-name="T272">3.</text:span><text:span text:style-name="T259"> Angriff </text:span><text:span text:style-name="T260">sofort<text:tab/><text:tab/></text:span><text:span text:style-name="T261">B</text:span><text:span text:style-name="T262">luten </text:span><text:span text:style-name="T263">Zähigkeit 1</text:span><text:span text:style-name="T272">6</text:span><text:span text:style-name="T263"> oder w3 Schaden pro Runde</text:span></text:p>
      <text:p text:style-name="P58"><text:s/></text:p>
      <text:p text:style-name="P59"><text:span text:style-name="T273">Merkmale</text:span> <text:span text:style-name="T274">Krieger</text:span></text:p>
      <text:p text:style-name="P60"><text:span text:style-name="T273">w12</text:span><text:span text:style-name="T275"> Leben/Stufe; </text:span><text:span text:style-name="T14">erweiterter Kritbereich; </text:span><text:span text:style-name="T276">Initiative +Stufe; </text:span><text:span text:style-name="T277">Lieblingswaffe + </text:span><text:span text:style-name="T278">Glücks</text:span><text:span text:style-name="T277">mod</text:span><text:span text:style-name="T279">;</text:span></text:p>
      <text:p text:style-name="P61" loext:marker-style-name="T166"><text:span text:style-name="T280">Heldenwürfel:</text:span><text:span text:style-name="T281"> </text:span><text:span text:style-name="T282">Heldentat vor Wurf ansagen, Heldenwürfel zu Angriff und Schaden addieren,</text:span></text:p>
      <text:p text:style-name="P61" loext:marker-style-name="T166"><text:span text:style-name="T282">wenn Angriff erfolgreich und Heldenwürfel </text:span><text:span text:style-name="T283">≥</text:span><text:span text:style-name="T282"> </text:span><text:span text:style-name="T284">Ansage</text:span><text:span text:style-name="T282">: Heldentat gelingt;</text:span></text:p>
      <text:p text:style-name="P62"><text:s/>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column table:style-name="Tabelle1.F"/>
        <table:table-column table:style-name="Tabelle1.A"/>
        <table:table-column table:style-name="Tabelle1.H"/>
        <table:table-row table:style-name="Tabelle1.1">
          <table:table-cell table:style-name="Tabelle1.A1" office:value-type="string">
            <text:p text:style-name="P63" loext:marker-style-name="T285"><text:span text:style-name="T286">Krieger</text:span></text:p>
            <text:p text:style-name="P64">Stufe <text:span text:style-name="T287">(Erfahrung)</text:span></text:p>
          </table:table-cell>
          <table:table-cell table:style-name="Tabelle1.A1" office:value-type="string">
            <text:p text:style-name="P63" loext:marker-style-name="T285"><text:span text:style-name="T288">Helden-</text:span></text:p>
            <text:p text:style-name="P65">würfel</text:p>
          </table:table-cell>
          <table:table-cell table:style-name="Tabelle1.A1" office:value-type="string">
            <text:p text:style-name="P65">Volltreffer-würfel/Tabelle</text:p>
          </table:table-cell>
          <table:table-cell table:style-name="Tabelle1.A1" office:value-type="string">
            <text:p text:style-name="P65">Volltreffer-<text:line-break/>bereich</text:p>
          </table:table-cell>
          <table:table-cell table:style-name="Tabelle1.A1" office:value-type="string">
            <text:p text:style-name="P63" loext:marker-style-name="T285"><text:span text:style-name="T288">Aktions-</text:span></text:p>
            <text:p text:style-name="P65">würfel</text:p>
          </table:table-cell>
          <table:table-cell table:style-name="Tabelle1.A1" office:value-type="string">
            <text:p text:style-name="P65">Reflex</text:p>
          </table:table-cell>
          <table:table-cell table:style-name="Tabelle1.A1" office:value-type="string">
            <text:p text:style-name="P65">Zähigkeit</text:p>
          </table:table-cell>
          <table:table-cell table:style-name="Tabelle1.H1" office:value-type="string">
            <text:p text:style-name="P65">Willen</text:p>
          </table:table-cell>
        </table:table-row>
        <table:table-row table:style-name="Tabelle1.1">
          <table:table-cell table:style-name="Tabelle1.A2" office:value-type="string">
            <text:p text:style-name="P66">1<text:span text:style-name="T289"> <text:s text:c="4"/></text:span><text:span text:style-name="T290">(10)</text:span></text:p>
          </table:table-cell>
          <table:table-cell table:style-name="Tabelle1.A2" office:value-type="string">
            <text:p text:style-name="P65">w3</text:p>
          </table:table-cell>
          <table:table-cell table:style-name="Tabelle1.A2" office:value-type="string">
            <text:p text:style-name="P65">w12/III</text:p>
          </table:table-cell>
          <table:table-cell table:style-name="Tabelle1.A2" office:value-type="string">
            <text:p text:style-name="P65">19-20</text:p>
          </table:table-cell>
          <table:table-cell table:style-name="Tabelle1.A2" office:value-type="string">
            <text:p text:style-name="P65">w20</text:p>
          </table:table-cell>
          <table:table-cell table:style-name="Tabelle1.A2" office:value-type="string">
            <text:p text:style-name="P65">+1</text:p>
          </table:table-cell>
          <table:table-cell table:style-name="Tabelle1.A2" office:value-type="string">
            <text:p text:style-name="P65">+1</text:p>
          </table:table-cell>
          <table:table-cell table:style-name="Tabelle1.H2" office:value-type="string">
            <text:p text:style-name="P65">+0</text:p>
          </table:table-cell>
        </table:table-row>
        <table:table-row table:style-name="Tabelle1.1">
          <table:table-cell table:style-name="Tabelle1.A2" office:value-type="string">
            <text:p text:style-name="P66">2<text:span text:style-name="T289"> <text:s text:c="4"/></text:span><text:span text:style-name="T290">(50)</text:span></text:p>
          </table:table-cell>
          <table:table-cell table:style-name="Tabelle1.A2" office:value-type="string">
            <text:p text:style-name="P65">w4</text:p>
          </table:table-cell>
          <table:table-cell table:style-name="Tabelle1.A2" office:value-type="string">
            <text:p text:style-name="P65">w14/III</text:p>
          </table:table-cell>
          <table:table-cell table:style-name="Tabelle1.A2" office:value-type="string">
            <text:p text:style-name="P65">19-20</text:p>
          </table:table-cell>
          <table:table-cell table:style-name="Tabelle1.A2" office:value-type="string">
            <text:p text:style-name="P65">w20</text:p>
          </table:table-cell>
          <table:table-cell table:style-name="Tabelle1.A2" office:value-type="string">
            <text:p text:style-name="P65">+1</text:p>
          </table:table-cell>
          <table:table-cell table:style-name="Tabelle1.A2" office:value-type="string">
            <text:p text:style-name="P65">+1</text:p>
          </table:table-cell>
          <table:table-cell table:style-name="Tabelle1.H2" office:value-type="string">
            <text:p text:style-name="P65">+0</text:p>
          </table:table-cell>
        </table:table-row>
        <table:table-row table:style-name="Tabelle1.1">
          <table:table-cell table:style-name="Tabelle1.A2" office:value-type="string">
            <text:p text:style-name="P66">3<text:span text:style-name="T289"> <text:s text:c="2"/></text:span><text:span text:style-name="T290">(110)</text:span></text:p>
          </table:table-cell>
          <table:table-cell table:style-name="Tabelle1.A2" office:value-type="string">
            <text:p text:style-name="P65">w5</text:p>
          </table:table-cell>
          <table:table-cell table:style-name="Tabelle1.A2" office:value-type="string">
            <text:p text:style-name="P65">w16/IV</text:p>
          </table:table-cell>
          <table:table-cell table:style-name="Tabelle1.A2" office:value-type="string">
            <text:p text:style-name="P65">19-20</text:p>
          </table:table-cell>
          <table:table-cell table:style-name="Tabelle1.A2" office:value-type="string">
            <text:p text:style-name="P65">w20</text:p>
          </table:table-cell>
          <table:table-cell table:style-name="Tabelle1.A2" office:value-type="string">
            <text:p text:style-name="P65">+1</text:p>
          </table:table-cell>
          <table:table-cell table:style-name="Tabelle1.A2" office:value-type="string">
            <text:p text:style-name="P65">+2</text:p>
          </table:table-cell>
          <table:table-cell table:style-name="Tabelle1.H2" office:value-type="string">
            <text:p text:style-name="P65">+1</text:p>
          </table:table-cell>
        </table:table-row>
        <table:table-row table:style-name="Tabelle1.1">
          <table:table-cell table:style-name="Tabelle1.A2" office:value-type="string">
            <text:p text:style-name="P66">4<text:span text:style-name="T289"> <text:s text:c="2"/></text:span><text:span text:style-name="T290">(190)</text:span></text:p>
          </table:table-cell>
          <table:table-cell table:style-name="Tabelle1.A2" office:value-type="string">
            <text:p text:style-name="P65">w6</text:p>
          </table:table-cell>
          <table:table-cell table:style-name="Tabelle1.A2" office:value-type="string">
            <text:p text:style-name="P65">w20/IV</text:p>
          </table:table-cell>
          <table:table-cell table:style-name="Tabelle1.A2" office:value-type="string">
            <text:p text:style-name="P65">19-20</text:p>
          </table:table-cell>
          <table:table-cell table:style-name="Tabelle1.A2" office:value-type="string">
            <text:p text:style-name="P65">w20</text:p>
          </table:table-cell>
          <table:table-cell table:style-name="Tabelle1.A2" office:value-type="string">
            <text:p text:style-name="P65">+2</text:p>
          </table:table-cell>
          <table:table-cell table:style-name="Tabelle1.A2" office:value-type="string">
            <text:p text:style-name="P65">+2</text:p>
          </table:table-cell>
          <table:table-cell table:style-name="Tabelle1.H2" office:value-type="string">
            <text:p text:style-name="P65">+1</text:p>
          </table:table-cell>
        </table:table-row>
        <table:table-row table:style-name="Tabelle1.1">
          <table:table-cell table:style-name="Tabelle1.A2" office:value-type="string">
            <text:p text:style-name="P66">5<text:span text:style-name="T289"> <text:s text:c="2"/></text:span><text:span text:style-name="T290">(290)</text:span></text:p>
          </table:table-cell>
          <table:table-cell table:style-name="Tabelle1.A2" office:value-type="string">
            <text:p text:style-name="P65">w7</text:p>
          </table:table-cell>
          <table:table-cell table:style-name="Tabelle1.A2" office:value-type="string">
            <text:p text:style-name="P65">w24/V</text:p>
          </table:table-cell>
          <table:table-cell table:style-name="Tabelle1.A2" office:value-type="string">
            <text:p text:style-name="P65">18-20</text:p>
          </table:table-cell>
          <table:table-cell table:style-name="Tabelle1.A2" office:value-type="string">
            <text:p text:style-name="P65">w20+w14</text:p>
          </table:table-cell>
          <table:table-cell table:style-name="Tabelle1.A2" office:value-type="string">
            <text:p text:style-name="P65">+2</text:p>
          </table:table-cell>
          <table:table-cell table:style-name="Tabelle1.A2" office:value-type="string">
            <text:p text:style-name="P65">+3</text:p>
          </table:table-cell>
          <table:table-cell table:style-name="Tabelle1.H2" office:value-type="string">
            <text:p text:style-name="P65">+1</text:p>
          </table:table-cell>
        </table:table-row>
        <table:table-row table:style-name="Tabelle1.1">
          <table:table-cell table:style-name="Tabelle1.A2" office:value-type="string">
            <text:p text:style-name="P66">6<text:span text:style-name="T289"> <text:s text:c="2"/></text:span><text:span text:style-name="T290">(410)</text:span></text:p>
          </table:table-cell>
          <table:table-cell table:style-name="Tabelle1.A2" office:value-type="string">
            <text:p text:style-name="P65">w8</text:p>
          </table:table-cell>
          <table:table-cell table:style-name="Tabelle1.A2" office:value-type="string">
            <text:p text:style-name="P65">w30/V</text:p>
          </table:table-cell>
          <table:table-cell table:style-name="Tabelle1.A2" office:value-type="string">
            <text:p text:style-name="P65">18-20</text:p>
          </table:table-cell>
          <table:table-cell table:style-name="Tabelle1.A2" office:value-type="string">
            <text:p text:style-name="P65">w20+w16</text:p>
          </table:table-cell>
          <table:table-cell table:style-name="Tabelle1.A2" office:value-type="string">
            <text:p text:style-name="P65">+2</text:p>
          </table:table-cell>
          <table:table-cell table:style-name="Tabelle1.A2" office:value-type="string">
            <text:p text:style-name="P65">+4</text:p>
          </table:table-cell>
          <table:table-cell table:style-name="Tabelle1.H2" office:value-type="string">
            <text:p text:style-name="P65">+2</text:p>
          </table:table-cell>
        </table:table-row>
        <table:table-row table:style-name="Tabelle1.1">
          <table:table-cell table:style-name="Tabelle1.A2" office:value-type="string">
            <text:p text:style-name="P66">7<text:span text:style-name="T289"> <text:s text:c="2"/></text:span><text:span text:style-name="T290">(550)</text:span></text:p>
          </table:table-cell>
          <table:table-cell table:style-name="Tabelle1.A2" office:value-type="string">
            <text:p text:style-name="P65">w10+1</text:p>
          </table:table-cell>
          <table:table-cell table:style-name="Tabelle1.A2" office:value-type="string">
            <text:p text:style-name="P65">w30/V</text:p>
          </table:table-cell>
          <table:table-cell table:style-name="Tabelle1.A2" office:value-type="string">
            <text:p text:style-name="P65">18-20</text:p>
          </table:table-cell>
          <table:table-cell table:style-name="Tabelle1.A2" office:value-type="string">
            <text:p text:style-name="P65">2w20</text:p>
          </table:table-cell>
          <table:table-cell table:style-name="Tabelle1.A2" office:value-type="string">
            <text:p text:style-name="P65">+3</text:p>
          </table:table-cell>
          <table:table-cell table:style-name="Tabelle1.A2" office:value-type="string">
            <text:p text:style-name="P65">+4</text:p>
          </table:table-cell>
          <table:table-cell table:style-name="Tabelle1.H2" office:value-type="string">
            <text:p text:style-name="P65">+2</text:p>
          </table:table-cell>
        </table:table-row>
        <table:table-row table:style-name="Tabelle1.1">
          <table:table-cell table:style-name="Tabelle1.A2" office:value-type="string">
            <text:p text:style-name="P66">8<text:span text:style-name="T289"> <text:s text:c="2"/></text:span><text:span text:style-name="T290">(710)</text:span></text:p>
          </table:table-cell>
          <table:table-cell table:style-name="Tabelle1.A2" office:value-type="string">
            <text:p text:style-name="P65">w10+2</text:p>
          </table:table-cell>
          <table:table-cell table:style-name="Tabelle1.A2" office:value-type="string">
            <text:p text:style-name="P65">2w20/V</text:p>
          </table:table-cell>
          <table:table-cell table:style-name="Tabelle1.A2" office:value-type="string">
            <text:p text:style-name="P65">18-20</text:p>
          </table:table-cell>
          <table:table-cell table:style-name="Tabelle1.A2" office:value-type="string">
            <text:p text:style-name="P65">2w20</text:p>
          </table:table-cell>
          <table:table-cell table:style-name="Tabelle1.A2" office:value-type="string">
            <text:p text:style-name="P65">+3</text:p>
          </table:table-cell>
          <table:table-cell table:style-name="Tabelle1.A2" office:value-type="string">
            <text:p text:style-name="P65">+5</text:p>
          </table:table-cell>
          <table:table-cell table:style-name="Tabelle1.H2" office:value-type="string">
            <text:p text:style-name="P65">+2</text:p>
          </table:table-cell>
        </table:table-row>
        <table:table-row table:style-name="Tabelle1.1">
          <table:table-cell table:style-name="Tabelle1.A2" office:value-type="string">
            <text:p text:style-name="P66">9<text:span text:style-name="T289"> <text:s text:c="2"/></text:span><text:span text:style-name="T290">(890)</text:span></text:p>
          </table:table-cell>
          <table:table-cell table:style-name="Tabelle1.A2" office:value-type="string">
            <text:p text:style-name="P65">w10+3</text:p>
          </table:table-cell>
          <table:table-cell table:style-name="Tabelle1.A2" office:value-type="string">
            <text:p text:style-name="P65">2w20/V</text:p>
          </table:table-cell>
          <table:table-cell table:style-name="Tabelle1.A2" office:value-type="string">
            <text:p text:style-name="P65">17-20</text:p>
          </table:table-cell>
          <table:table-cell table:style-name="Tabelle1.A2" office:value-type="string">
            <text:p text:style-name="P65">2w20</text:p>
          </table:table-cell>
          <table:table-cell table:style-name="Tabelle1.A2" office:value-type="string">
            <text:p text:style-name="P65">+3</text:p>
          </table:table-cell>
          <table:table-cell table:style-name="Tabelle1.A2" office:value-type="string">
            <text:p text:style-name="P65">+5</text:p>
          </table:table-cell>
          <table:table-cell table:style-name="Tabelle1.H2" office:value-type="string">
            <text:p text:style-name="P65">+3</text:p>
          </table:table-cell>
        </table:table-row>
        <table:table-row table:style-name="Tabelle1.1">
          <table:table-cell table:style-name="Tabelle1.A2" office:value-type="string">
            <text:p text:style-name="P66">10 <text:span text:style-name="T290">(1090)</text:span></text:p>
          </table:table-cell>
          <table:table-cell table:style-name="Tabelle1.A2" office:value-type="string">
            <text:p text:style-name="P65">w10+4</text:p>
          </table:table-cell>
          <table:table-cell table:style-name="Tabelle1.A2" office:value-type="string">
            <text:p text:style-name="P65">2w20/V</text:p>
          </table:table-cell>
          <table:table-cell table:style-name="Tabelle1.A2" office:value-type="string">
            <text:p text:style-name="P65">17-20</text:p>
          </table:table-cell>
          <table:table-cell table:style-name="Tabelle1.A2" office:value-type="string">
            <text:p text:style-name="P65">2w20+w14</text:p>
          </table:table-cell>
          <table:table-cell table:style-name="Tabelle1.A2" office:value-type="string">
            <text:p text:style-name="P65">+4</text:p>
          </table:table-cell>
          <table:table-cell table:style-name="Tabelle1.A2" office:value-type="string">
            <text:p text:style-name="P65">+6</text:p>
          </table:table-cell>
          <table:table-cell table:style-name="Tabelle1.H2" office:value-type="string">
            <text:p text:style-name="P65">+3</text:p>
          </table:table-cell>
        </table:table-row>
      </table:table>
      <text:p text:style-name="P67"/>
      <text:p text:style-name="P68"><text:span text:style-name="T291">Nahkampf<text:tab/></text:span><text:span text:style-name="T292">2H:<text:tab/></text:span><text:span text:style-name="T293">Reiterlanze <text:s text:c="2"/></text:span><text:span text:style-name="T294">2w12</text:span><text:span text:style-name="T293"><text:tab/>Stangenwaffe </text:span><text:span text:style-name="T294">w10</text:span><text:span text:style-name="T293"><text:tab/></text:span><text:span text:style-name="T295">Zweihandschwert </text:span><text:span text:style-name="T292">w10</text:span><text:span text:style-name="T295"><text:tab/>Kriegsaxt </text:span><text:span text:style-name="T292">w10</text:span></text:p>
      <text:p text:style-name="P69"><text:span text:style-name="T292"><text:tab/><text:tab/><text:tab/>1H:<text:tab/></text:span><text:span text:style-name="T295">Langs</text:span><text:span text:style-name="T296">chwert </text:span><text:span text:style-name="T292">w8</text:span><text:span text:style-name="T295"><text:tab/></text:span><text:span text:style-name="T297">Kriegshammer </text:span><text:span text:style-name="T298">w8</text:span><text:span text:style-name="T299"><text:tab/></text:span><text:span text:style-name="T296">Speer<text:tab/></text:span><text:span text:style-name="T298">w</text:span><text:span text:style-name="T300">8</text:span><text:span text:style-name="T301"> </text:span><text:span text:style-name="T302">3/6/9</text:span></text:p>
      <text:p text:style-name="P69"><text:span text:style-name="T296"><text:tab/><text:tab/><text:tab/><text:tab/></text:span><text:span text:style-name="T295">Kurzschwert <text:s/></text:span><text:span text:style-name="T298">w6</text:span><text:span text:style-name="T297"><text:tab/>Streitkolben </text:span><text:span text:style-name="T298">w6</text:span><text:span text:style-name="T297"><text:tab/></text:span><text:span text:style-name="T295">Handa</text:span><text:span text:style-name="T297">xt<text:tab/></text:span><text:span text:style-name="T298">w6</text:span><text:span text:style-name="T301"> </text:span><text:span text:style-name="T302">3/6/9<text:tab/><text:tab/> </text:span><text:span text:style-name="T303">Flegel <text:s text:c="5"/></text:span><text:span text:style-name="T304">w6</text:span></text:p>
      <text:p text:style-name="P69"><text:span text:style-name="T297"><text:tab/><text:tab/><text:tab/><text:tab/>Knüppel<text:tab/> <text:s text:c="5"/></text:span><text:span text:style-name="T298">w4</text:span><text:span text:style-name="T297"><text:tab/></text:span><text:span text:style-name="T305">Stab </text:span><text:span text:style-name="T306">w4</text:span><text:span text:style-name="T305"><text:tab/><text:tab/><text:tab/></text:span><text:span text:style-name="T307">D</text:span><text:span text:style-name="T297">olc</text:span><text:span text:style-name="T308">h<text:tab/></text:span><text:span text:style-name="T309">w4</text:span><text:span text:style-name="T301"> </text:span><text:span text:style-name="T302">3/6/9</text:span></text:p>
      <text:p text:style-name="P70">Fernkampf<text:tab/><text:span text:style-name="T310">2H:<text:tab/></text:span><text:span text:style-name="T311">Armbrust<text:tab/> <text:s/></text:span><text:span text:style-name="T312">w6</text:span><text:span text:style-name="T313"> </text:span><text:span text:style-name="T314">24/48/72</text:span><text:span text:style-name="T311"><text:tab/> <text:s text:c="2"/></text:span><text:span text:style-name="T315">Langbogen </text:span><text:span text:style-name="T316">w6</text:span><text:span text:style-name="T315"> 21/42/63<text:tab/></text:span><text:span text:style-name="T14">Kurzbogen </text:span>w6<text:span text:style-name="T14"> </text:span><text:span text:style-name="T314">15/30/45</text:span></text:p>
      <text:p text:style-name="P71" loext:marker-style-name="T166"><text:span text:style-name="T317"><text:tab/><text:tab/><text:tab/>1H:<text:tab/></text:span><text:span text:style-name="T318">Wurfspeer </text:span><text:span text:style-name="T319">w6</text:span><text:span text:style-name="T320"> <text:s text:c="2"/></text:span><text:span text:style-name="T321">9</text:span><text:span text:style-name="T320">/</text:span><text:span text:style-name="T321">18</text:span><text:span text:style-name="T320">/</text:span><text:span text:style-name="T321">27</text:span><text:span text:style-name="T318"><text:tab/> <text:s text:c="2"/></text:span><text:span text:style-name="T322">Schleuder <text:s text:c="2"/></text:span><text:span text:style-name="T323">w4</text:span><text:span text:style-name="T324"> </text:span><text:span text:style-name="T325">12</text:span><text:span text:style-name="T324">/</text:span><text:span text:style-name="T325">24</text:span><text:span text:style-name="T324">/</text:span><text:span text:style-name="T325">48</text:span></text:p>
      <text:p text:style-name="P72" loext:marker-style-name="T166"><text:span text:style-name="T326"/></text:p>
      <text:p text:style-name="P73"><text:span text:style-name="T69"><text:s/>Z </text:span><text:span text:style-name="T70">werg</text:span></text:p>
      <text:p text:style-name="P74"><text:span text:style-name="T71">N</text:span><text:span text:style-name="T72">ame</text:span><text:span text:style-name="T73"><text:tab/><text:tab/></text:span><text:span text:style-name="T327"><text:tab/><text:tab/><text:tab/><text:tab/><text:tab/><text:tab/></text:span><text:span text:style-name="T73"><text:tab/><text:tab/><text:tab/><text:tab/></text:span><text:span text:style-name="T75">S</text:span><text:span text:style-name="T76">tufe</text:span><text:span text:style-name="T77"><text:tab/><text:tab/><text:tab/></text:span><text:span text:style-name="T78">1</text:span></text:p>
      <text:p text:style-name="P75"><text:span text:style-name="T79">B</text:span><text:span text:style-name="T38">eruf</text:span><text:tab/><text:tab/><text:span text:style-name="T328">Steinmetz</text:span><text:tab/><text:tab/><text:tab/><text:tab/><text:tab/><text:tab/><text:tab/><text:tab/><text:span text:style-name="T81">E</text:span><text:span text:style-name="T82">rfahrung</text:span> <text:tab/><text:tab/><text:span text:style-name="T78">1</text:span><text:span text:style-name="T83">0</text:span></text:p>
      <text:p text:style-name="P76"><text:span text:style-name="T79">G</text:span><text:span text:style-name="T38">esinnung</text:span><text:tab/><text:span text:style-name="T85"><text:tab/><text:tab/> <text:s text:c="3"/></text:span><text:tab/><text:span text:style-name="T79">I</text:span><text:span text:style-name="T38">nitiative</text:span><text:tab/><text:span text:style-name="T87">w</text:span><text:span text:style-name="T329">20</text:span><text:span text:style-name="T78"><text:tab/><text:tab/></text:span><text:span text:style-name="T90"><text:tab/><text:tab/></text:span><text:span text:style-name="T91">B</text:span><text:span text:style-name="T92">ewegung</text:span><text:span text:style-name="T90"><text:tab/><text:tab/></text:span><text:span text:style-name="T93">4,5</text:span><text:span text:style-name="T94"> </text:span><text:span text:style-name="T95">m</text:span></text:p>
      <text:p text:style-name="P75"><text:span text:style-name="T96"><text:tab/><text:tab/><text:tab/><text:tab/><text:tab/><text:tab/><text:tab/><text:tab/><text:tab/></text:span><text:span text:style-name="T99"><text:tab/></text:span><text:span text:style-name="T96"><text:tab/><text:tab/><text:tab/></text:span><text:span text:style-name="T100">H</text:span><text:span text:style-name="T101">eldenwürfel</text:span><text:span text:style-name="T96"><text:tab/></text:span><text:span text:style-name="T78">w3</text:span></text:p>
      <text:p text:style-name="P75"><text:span text:style-name="T99"><text:tab/><text:tab/><text:tab/><text:tab/><text:tab/><text:tab/></text:span><text:span text:style-name="T330">M</text:span><text:span text:style-name="T331">alus</text:span><text:span text:style-name="T8"><text:tab/><text:tab/></text:span><text:span text:style-name="T332">−</text:span><text:span text:style-name="T333">5</text:span><text:span text:style-name="T99"><text:tab/><text:tab/><text:tab/><text:tab/></text:span><text:span text:style-name="T334">K</text:span><text:span text:style-name="T335">rit.</text:span><text:span text:style-name="T78"><text:tab/><text:tab/><text:tab/></text:span><text:span text:style-name="T336">w</text:span><text:span text:style-name="T78">1</text:span><text:span text:style-name="T329">0</text:span><text:span text:style-name="T337">+1 </text:span><text:span text:style-name="T336">Tab. </text:span><text:span text:style-name="T78">III</text:span></text:p>
      <text:p text:style-name="P75"><text:span text:style-name="T79">R</text:span><text:span text:style-name="T38">üst</text:span><text:span text:style-name="T338">ung</text:span><text:span text:style-name="T110"><text:tab/></text:span><text:tab/><text:span text:style-name="T120">1</text:span><text:span text:style-name="T339">6</text:span><text:tab/><text:span text:style-name="T340">Kettenhemd</text:span><text:span text:style-name="T341">+Schild</text:span><text:span text:style-name="T342"> </text:span><text:span text:style-name="T197">(RK</text:span><text:span text:style-name="T343">5+1</text:span><text:span text:style-name="T197">)</text:span><text:tab/><text:tab/><text:tab/><text:span text:style-name="T344">P</text:span><text:span text:style-name="T345">atzer</text:span><text:span text:style-name="T99"><text:tab/><text:tab/><text:tab/></text:span><text:span text:style-name="T78">w1</text:span><text:span text:style-name="T93">6-</text:span><text:span text:style-name="T346">1</text:span></text:p>
      <text:p text:style-name="P75"><text:span text:style-name="T79">L</text:span><text:span text:style-name="T38">eben</text:span><text:tab/><text:tab/><text:span text:style-name="T347">9</text:span><text:span text:style-name="T120"><text:tab/></text:span><text:span text:style-name="T122">(</text:span><text:span text:style-name="T123">w4+</text:span><text:span text:style-name="T122">w1</text:span><text:span text:style-name="T119">0</text:span><text:span text:style-name="T122">)</text:span><text:span text:style-name="T126"><text:tab/><text:tab/><text:tab/><text:tab/><text:tab/></text:span><text:span text:style-name="T127"><text:tab/></text:span><text:span text:style-name="T348"><text:tab/><text:tab/></text:span><text:span text:style-name="T128">A</text:span><text:span text:style-name="T129">ngriff</text:span><text:span text:style-name="T349"><text:tab/></text:span><text:span text:style-name="T128">S</text:span><text:span text:style-name="T129">chaden<text:tab/><text:tab/></text:span></text:p>
      <text:p text:style-name="P77"><text:span text:style-name="T130">S</text:span><text:span text:style-name="T131">tärke</text:span><text:span text:style-name="T132"><text:tab/><text:tab/><text:tab/></text:span><text:span text:style-name="T133">1</text:span><text:span text:style-name="T350">3</text:span><text:span text:style-name="T134"><text:tab/></text:span><text:span text:style-name="T135">+</text:span><text:span text:style-name="T351">1</text:span><text:span text:style-name="T134"><text:tab/></text:span><text:span text:style-name="T136"><text:tab/><text:tab/><text:tab/><text:tab/></text:span><text:span text:style-name="T137">N</text:span><text:span text:style-name="T138">ahkampf</text:span><text:span text:style-name="T139"><text:tab/></text:span><text:span text:style-name="T135">+</text:span><text:span text:style-name="T134">w</text:span><text:span text:style-name="T135">3+</text:span><text:span text:style-name="T352">1</text:span><text:span text:style-name="T134"><text:tab/></text:span><text:span text:style-name="T135">+</text:span><text:span text:style-name="T134">w</text:span><text:span text:style-name="T135">3+</text:span><text:span text:style-name="T352">1<text:tab/><text:tab/></text:span></text:p>
      <text:p text:style-name="P78"><text:span text:style-name="T130">G</text:span><text:span text:style-name="T131">eschick</text:span><text:span text:style-name="T132"><text:tab/><text:tab/><text:tab/></text:span><text:span text:style-name="T133">1</text:span><text:span text:style-name="T350">2</text:span><text:span text:style-name="T141"><text:tab/></text:span><text:span text:style-name="T139"> <text:s/><text:tab/></text:span><text:span text:style-name="T142"> </text:span><text:span text:style-name="T143">R</text:span><text:span text:style-name="T144">eflex</text:span><text:span text:style-name="T136"><text:tab/> <text:s text:c="2"/></text:span><text:span text:style-name="T78">+</text:span><text:span text:style-name="T353">1</text:span><text:span text:style-name="T354"><text:tab/></text:span><text:span text:style-name="T136"><text:tab/></text:span><text:span text:style-name="T137">F</text:span><text:span text:style-name="T138">ernkampf</text:span><text:span text:style-name="T139"><text:tab/></text:span><text:span text:style-name="T135">+w3</text:span><text:span text:style-name="T147"><text:tab/></text:span><text:span text:style-name="T134"><text:tab/></text:span><text:span text:style-name="T135">+</text:span><text:span text:style-name="T134">w</text:span><text:span text:style-name="T135">3<text:tab/><text:tab/><text:tab/></text:span></text:p>
      <text:p text:style-name="P78"><text:span text:style-name="T130">A</text:span><text:span text:style-name="T131">usdauer</text:span><text:span text:style-name="T132"><text:tab/><text:tab/></text:span><text:span text:style-name="T133">1 </text:span><text:span text:style-name="T140">1</text:span><text:span text:style-name="T134"><text:tab/></text:span><text:span text:style-name="T135"><text:tab/></text:span><text:span text:style-name="T142"> </text:span><text:span text:style-name="T143">Z</text:span><text:span text:style-name="T144">ähigkeit</text:span><text:span text:style-name="T136"> </text:span><text:span text:style-name="T78">+</text:span><text:span text:style-name="T353">1</text:span><text:span text:style-name="T354"><text:tab/></text:span><text:span text:style-name="T136"><text:tab/></text:span><text:span text:style-name="T137">L</text:span><text:span text:style-name="T138">ieblingswaffe</text:span><text:span text:style-name="T139"><text:tab/></text:span><text:span text:style-name="T355">Kriegshammer</text:span><text:span text:style-name="T356"> </text:span><text:span text:style-name="T357">+</text:span><text:span text:style-name="T358">1<text:tab/></text:span></text:p>
      <text:p text:style-name="P78"><text:span text:style-name="T130">P</text:span><text:span text:style-name="T131">ersönlichkeit</text:span><text:span text:style-name="T132"><text:tab/></text:span><text:span text:style-name="T359"> </text:span><text:span text:style-name="T360">9</text:span><text:span text:style-name="T355"><text:tab/></text:span><text:span text:style-name="T356"><text:tab/></text:span><text:span text:style-name="T153"> </text:span><text:span text:style-name="T143">W</text:span><text:span text:style-name="T144">illen</text:span><text:span text:style-name="T136"><text:tab/> <text:s text:c="2"/></text:span><text:span text:style-name="T361">+</text:span><text:span text:style-name="T362">2</text:span></text:p>
      <text:p text:style-name="P78"><text:span text:style-name="T130">I</text:span><text:span text:style-name="T131">ntelligenz</text:span><text:span text:style-name="T132"><text:tab/><text:tab/> </text:span><text:span text:style-name="T363">7</text:span><text:span text:style-name="T355"><text:tab/></text:span><text:span text:style-name="T364">-</text:span><text:span text:style-name="T356">1<text:tab/></text:span><text:span text:style-name="T156"> </text:span><text:span text:style-name="T143">S</text:span><text:span text:style-name="T144">prachen</text:span><text:span text:style-name="T136"><text:tab/></text:span><text:span text:style-name="T365">Gemein</text:span><text:span text:style-name="T366">sprache,</text:span><text:span text:style-name="T365"> Zwerg</text:span><text:span text:style-name="T366">isch</text:span></text:p>
      <text:p text:style-name="P78"><text:span text:style-name="T130">G</text:span><text:span text:style-name="T131">lück</text:span><text:span text:style-name="T132"><text:tab/><text:tab/><text:tab/></text:span><text:span text:style-name="T367">1</text:span><text:span text:style-name="T368">3</text:span><text:span text:style-name="T369"><text:tab/></text:span><text:span text:style-name="T370">+1</text:span><text:span text:style-name="T369"> <text:s text:c="3"/><text:tab/></text:span><text:span text:style-name="T142"> </text:span><text:span text:style-name="T143">S</text:span><text:span text:style-name="T144">chicksal</text:span><text:span text:style-name="T136"><text:tab/></text:span><text:span text:style-name="T371">Trotzkopf: </text:span><text:span text:style-name="T366">W</text:span><text:span text:style-name="T371">illen +1</text:span></text:p>
      <text:p text:style-name="P42"><text:span text:style-name="T164">3/4-</text:span><text:span text:style-name="T165">5</text:span><text:span text:style-name="T164">/6-</text:span><text:span text:style-name="T165">8</text:span><text:span text:style-name="T164">/9-</text:span><text:span text:style-name="T165">12</text:span><text:span text:style-name="T164">/13-</text:span><text:span text:style-name="T165">15</text:span><text:span text:style-name="T164">/16-</text:span><text:span text:style-name="T165">17</text:span><text:span text:style-name="T164">/18</text:span></text:p>
      <text:p text:style-name="P79"><text:span text:style-name="T8">N</text:span><text:span text:style-name="T166">ahkampfwaffen</text:span><text:tab/><text:span text:style-name="T8">A</text:span>ngriff<text:tab/><text:tab/><text:span text:style-name="T8">S</text:span>chaden <text:s text:c="5"/></text:p>
      <text:p text:style-name="P80"><text:span text:style-name="T339">Kriegshammer</text:span><text:span text:style-name="T78"><text:tab/><text:tab/></text:span><text:span text:style-name="T120">w20+w3</text:span><text:span text:style-name="T372">+</text:span><text:span text:style-name="T373">2</text:span><text:span text:style-name="T87"><text:tab/></text:span><text:span text:style-name="T120">w</text:span><text:span text:style-name="T374">8</text:span><text:span text:style-name="T120">+w3+</text:span><text:span text:style-name="T373">2</text:span><text:span text:style-name="T372"><text:tab/><text:tab/></text:span><text:span text:style-name="T375">Lieblingswaffe</text:span></text:p>
      <text:p text:style-name="P81"><text:span text:style-name="T376">Schildstoß<text:tab/><text:tab/><text:tab/></text:span><text:span text:style-name="T377">w14 +w3+1<text:tab/>w3+w3+1</text:span><text:span text:style-name="T378"><text:tab/><text:tab/></text:span><text:span text:style-name="T379"><text:tab/><text:tab/><text:tab/><text:tab/><text:tab/><text:tab/><text:tab/><text:tab/><text:tab/></text:span></text:p>
      <text:p text:style-name="P82"><text:span text:style-name="T170">H</text:span><text:span text:style-name="T87">andaxt<text:tab/><text:tab/><text:tab/>w20+w3+1<text:tab/>w6+w3+1<text:tab/><text:tab/></text:span><text:span text:style-name="T380"><text:tab/><text:tab/><text:tab/><text:tab/><text:tab/><text:tab/><text:tab/><text:tab/><text:tab/></text:span></text:p>
      <text:p text:style-name="P83"><text:span text:style-name="T170">unbewaffnet</text:span><text:span text:style-name="T87"><text:tab/><text:tab/><text:tab/></text:span><text:span text:style-name="T120">w20+w3+</text:span><text:span text:style-name="T372">1</text:span><text:span text:style-name="T87"><text:tab/></text:span><text:span text:style-name="T170">w3</text:span><text:span text:style-name="T171">+w3+</text:span><text:span text:style-name="T372">1</text:span><text:span text:style-name="T172"><text:tab/><text:tab/></text:span><text:span text:style-name="T380"><text:tab/><text:tab/><text:tab/><text:tab/><text:tab/><text:tab/><text:tab/><text:tab/><text:tab/></text:span></text:p>
      <text:p text:style-name="P84"><text:span text:style-name="T174"><text:tab/><text:tab/><text:tab/><text:tab/> <text:s text:c="7"/></text:span><text:span text:style-name="T175"><text:tab/></text:span><text:span text:style-name="T174"><text:tab/><text:tab/> <text:s text:c="3"/></text:span><text:span text:style-name="T175"><text:tab/></text:span><text:span text:style-name="T174"><text:tab/><text:tab/> <text:s text:c="3"/></text:span><text:span text:style-name="T175"><text:tab/></text:span><text:span text:style-name="T174"><text:tab/><text:tab/><text:tab/><text:tab/><text:tab/><text:tab/><text:tab/><text:tab/><text:tab/></text:span></text:p>
      <text:p text:style-name="P85"><text:span text:style-name="T381">F</text:span><text:span text:style-name="T382">ernkampfwaffen<text:tab/></text:span><text:span text:style-name="T381">A</text:span><text:span text:style-name="T382">ngriff<text:tab/><text:tab/></text:span><text:span text:style-name="T381">S</text:span><text:span text:style-name="T382">chaden<text:tab/><text:tab/></text:span><text:span text:style-name="T381">R</text:span><text:span text:style-name="T382">eichw</text:span><text:span text:style-name="T383">eite</text:span><text:span text:style-name="T384"> </text:span><text:span text:style-name="T385">-/-2/-w</text:span></text:p>
      <text:p text:style-name="P86"><text:span text:style-name="T372">Handaxt</text:span><text:span text:style-name="T87"><text:tab/><text:tab/><text:tab/></text:span><text:span text:style-name="T120">w20+w3</text:span><text:span text:style-name="T87"><text:tab/><text:tab/></text:span><text:span text:style-name="T120">w6+w3</text:span><text:span text:style-name="T87"><text:tab/><text:tab/> <text:s text:c="2"/></text:span><text:span text:style-name="T372">3</text:span><text:span text:style-name="T87">/ <text:s/></text:span><text:span text:style-name="T372">6</text:span><text:span text:style-name="T87">/ <text:s/></text:span><text:span text:style-name="T372">9</text:span><text:span text:style-name="T181"><text:tab/><text:tab/></text:span><text:span text:style-name="T386"><text:tab/><text:tab/><text:tab/><text:tab/><text:tab/><text:tab/></text:span></text:p>
      <text:p text:style-name="P87"><text:span text:style-name="T84"><text:tab/><text:tab/><text:tab/><text:tab/> <text:s text:c="7"/></text:span><text:span text:style-name="T297"><text:tab/></text:span><text:span text:style-name="T84"><text:tab/><text:tab/> <text:s text:c="3"/></text:span><text:span text:style-name="T297"><text:tab/></text:span><text:span text:style-name="T84"><text:tab/><text:tab/> <text:s text:c="3"/></text:span><text:span text:style-name="T297"><text:tab/></text:span><text:span text:style-name="T84"> <text:s text:c="4"/></text:span><text:span text:style-name="T297">/</text:span><text:span text:style-name="T84"> <text:s text:c="4"/></text:span><text:span text:style-name="T297">/</text:span><text:span text:style-name="T84"><text:tab/></text:span><text:span text:style-name="T297"><text:tab/></text:span><text:span text:style-name="T84"><text:tab/><text:tab/><text:tab/><text:tab/><text:tab/><text:tab/></text:span></text:p>
      <text:p text:style-name="P87"><text:span text:style-name="T84"><text:tab/><text:tab/><text:tab/><text:tab/> <text:s text:c="7"/></text:span><text:span text:style-name="T297"><text:tab/></text:span><text:span text:style-name="T84"><text:tab/><text:tab/> <text:s text:c="3"/></text:span><text:span text:style-name="T297"><text:tab/></text:span><text:span text:style-name="T84"><text:tab/><text:tab/> <text:s text:c="3"/></text:span><text:span text:style-name="T297"><text:tab/></text:span><text:span text:style-name="T84"> <text:s text:c="4"/></text:span><text:span text:style-name="T297">/</text:span><text:span text:style-name="T84"> <text:s text:c="4"/></text:span><text:span text:style-name="T297">/</text:span><text:span text:style-name="T84"><text:tab/></text:span><text:span text:style-name="T297"><text:tab/></text:span><text:span text:style-name="T84"><text:tab/><text:tab/><text:tab/><text:tab/><text:tab/><text:tab/></text:span></text:p>
      <text:p text:style-name="P88"><text:span text:style-name="T182">A</text:span><text:span text:style-name="T183">us</text:span><text:span text:style-name="T184">rüstung</text:span><text:span text:style-name="T185"><text:tab/><text:tab/><text:tab/><text:tab/><text:tab/><text:tab/><text:tab/><text:tab/><text:tab/> <text:s text:c="5"/></text:span><text:span text:style-name="T387">1</text:span><text:span text:style-name="T187"><text:tab/></text:span><text:span text:style-name="T188">Gold</text:span><text:span text:style-name="T189"><text:tab/> <text:s text:c="5"/></text:span><text:span text:style-name="T387">7</text:span><text:span text:style-name="T191"><text:tab/></text:span><text:span text:style-name="T192">Silbe</text:span><text:span text:style-name="T193">r <text:s text:c="6"/></text:span><text:span text:style-name="T189"><text:s text:c="2"/></text:span><text:span text:style-name="T387">27</text:span><text:span text:style-name="T195"><text:tab/></text:span><text:span text:style-name="T196">Kupfer</text:span></text:p>
      <text:p text:style-name="P89"><text:span text:style-name="T388">kleine Marmorfigur, </text:span><text:span text:style-name="T389">Fackel, Hammer &amp; Meißel, </text:span><text:span text:style-name="T390">Spaten, </text:span><text:span text:style-name="T389">Ration, Wasserschlauch, </text:span></text:p>
      <text:p text:style-name="P90">Schild,</text:p>
      <text:p text:style-name="P91"><text:tab/><text:tab/><text:tab/><text:tab/><text:tab/><text:tab/><text:tab/><text:tab/><text:tab/><text:tab/><text:tab/><text:tab/><text:tab/><text:tab/><text:tab/><text:tab/><text:tab/><text:tab/><text:tab/><text:tab/></text:p>
      <text:p text:style-name="P52"><text:span text:style-name="T199">Beispiele </text:span><text:span text:style-name="T200">für </text:span><text:span text:style-name="T201">Heldenwürfel</text:span><text:span text:style-name="T202"> </text:span><text:span text:style-name="T200">= 3, </text:span><text:span text:style-name="T203">eigene Vorschläge sind erwünscht, aber kein Zusatzschaden</text:span></text:p>
      <text:p text:style-name="P53"><text:span text:style-name="T204">Zurückstoßen</text:span><text:span text:style-name="T205"> </text:span><text:span text:style-name="T206">normal großes Wesen </text:span><text:span text:style-name="T207">oder Objekt </text:span><text:span text:style-name="T208">Bewegung/3</text:span><text:span text:style-name="T209"> </text:span><text:span text:style-name="T210">zurück </text:span><text:span text:style-name="T211">(auch über Abhang)</text:span></text:p>
      <text:p text:style-name="P53"><text:span text:style-name="T204">U</text:span><text:span text:style-name="T212">m</text:span><text:span text:style-name="T204">reißen</text:span><text:span text:style-name="T210"> </text:span><text:span text:style-name="T213">Reflex gegen Angriffswurf oder am Boden </text:span><text:span text:style-name="T205">(RK -2, aufstehen=Aktion)</text:span></text:p>
      <text:p text:style-name="P53"><text:span text:style-name="T204">Springen</text:span><text:span text:style-name="T205"> </text:span><text:span text:style-name="T208">Bewegung/3 </text:span><text:span text:style-name="T210">über Abgrund/</text:span><text:span text:style-name="T205">in Deckung </text:span><text:span text:style-name="T214">(-2)</text:span><text:span text:style-name="T205">/</text:span>auf erhöhte Position <text:span text:style-name="T214">(-1)</text:span></text:p>
      <text:p text:style-name="P53"><text:span text:style-name="T204">E</text:span><text:span text:style-name="T215">ntwaffnen</text:span><text:span text:style-name="T216"> Zähigkeit </text:span><text:span text:style-name="T217">gegen </text:span><text:span text:style-name="T216">Angriffswurf/</text:span><text:span text:style-name="T211">2 </text:span><text:span text:style-name="T206">oder Waffe am Boden (aufheben=Aktion)</text:span></text:p>
      <text:p text:style-name="P53"><text:span text:style-name="T218">Festhalten</text:span><text:span text:style-name="T219"> Zähigkeit gegen Angriffswurf, dann Stärkevergleich pro Runde </text:span><text:span text:style-name="T220">(Angriffe +d)</text:span></text:p>
      <text:p text:style-name="P53"><text:span text:style-name="T204">Blenden</text:span><text:span text:style-name="T205"> </text:span><text:span text:style-name="T221">nächster </text:span><text:span text:style-name="T222">Angriff -</text:span><text:span text:style-name="T205">2<text:tab/><text:tab/><text:tab/><text:tab/><text:tab/></text:span><text:span text:style-name="T38">Rüstung</text:span> <text:span text:style-name="T38">beschädigen</text:span> <text:span text:style-name="T222">RK </text:span><text:span text:style-name="T223">-</text:span><text:span text:style-name="T224">1</text:span></text:p>
      <text:p text:style-name="P53"><text:span text:style-name="T204">S</text:span><text:span text:style-name="T225">chützen</text:span><text:span text:style-name="T226"> </text:span><text:span text:style-name="T205">1 </text:span><text:span text:style-name="T227">Gefährte RK </text:span><text:span text:style-name="T226">+</text:span><text:span text:style-name="T228">HW<text:tab/><text:tab/><text:tab/><text:tab/><text:tab/></text:span><text:span text:style-name="T229">Hals</text:span><text:span text:style-name="T230">treffer</text:span><text:span text:style-name="T231"> </text:span><text:span text:style-name="T232">alle </text:span><text:span text:style-name="T231">Zauberwü</text:span><text:span text:style-name="T232">r</text:span><text:span text:style-name="T231">fe</text:span><text:span text:style-name="T232"> </text:span><text:span text:style-name="T231">-2</text:span></text:p>
      <text:p text:style-name="P53"><text:span text:style-name="T204">Verteidigungshaltung</text:span><text:span text:style-name="T233"> </text:span><text:span text:style-name="T234">nächste </text:span><text:span text:style-name="T235">Runde </text:span><text:span text:style-name="T226">RK+</text:span><text:span text:style-name="T236">1<text:tab/><text:tab/></text:span><text:span text:style-name="T237">Rundums</text:span><text:span text:style-name="T238">chlag</text:span><text:span text:style-name="T233"> </text:span><text:span text:style-name="T239">1/</text:span><text:span text:style-name="T205">2</text:span><text:span text:style-name="T239"> Schaden </text:span><text:span text:style-name="T205">gegen 2 Gegner</text:span></text:p>
      <text:p text:style-name="P53"><text:span text:style-name="T240">„</text:span><text:span text:style-name="T204">Attacke!“</text:span><text:span text:style-name="T241"> </text:span><text:span text:style-name="T242">2</text:span><text:span text:style-name="T205"> </text:span><text:span text:style-name="T227">Gefährte</text:span><text:span text:style-name="T242">n</text:span><text:span text:style-name="T227"> </text:span><text:span text:style-name="T205">nächster </text:span><text:span text:style-name="T241">Angriff+1<text:tab/><text:tab/></text:span><text:span text:style-name="T240">„</text:span><text:span text:style-name="T243">Standh</text:span><text:span text:style-name="T244">alten</text:span><text:span text:style-name="T204">!“</text:span><text:span text:style-name="T241"> </text:span><text:span text:style-name="T242">2</text:span><text:span text:style-name="T205"> </text:span><text:span text:style-name="T227">Gefährte</text:span><text:span text:style-name="T242">n</text:span><text:span text:style-name="T227"> </text:span><text:span text:style-name="T205">nächste </text:span><text:span text:style-name="T242">Runde</text:span><text:span text:style-name="T205"> </text:span><text:span text:style-name="T242">RK+1</text:span></text:p>
      <text:p text:style-name="P53"><text:span text:style-name="T240">„</text:span><text:span text:style-name="T243">Nicht aufgeben</text:span><text:span text:style-name="T204">!“</text:span><text:span text:style-name="T241"> </text:span><text:span text:style-name="T207">alle</text:span><text:span text:style-name="T205"> </text:span><text:span text:style-name="T227">Gefährte</text:span><text:span text:style-name="T242">n</text:span><text:span text:style-name="T227"> </text:span><text:span text:style-name="T245">2. </text:span><text:span text:style-name="T207">Moralwurf<text:tab/></text:span><text:span text:style-name="T240">„</text:span><text:span text:style-name="T246">Wir siegen</text:span><text:span text:style-name="T204">!“</text:span><text:span text:style-name="T241"> </text:span><text:span text:style-name="T208">alle</text:span><text:span text:style-name="T205"> </text:span><text:span text:style-name="T227">Gefährte</text:span><text:span text:style-name="T242">n</text:span><text:span text:style-name="T227"> </text:span><text:span text:style-name="T207">Moral +</text:span><text:span text:style-name="T245">2</text:span></text:p>
      <text:p text:style-name="P92"><text:span text:style-name="T38">„</text:span><text:span text:style-name="T247">Flieht oder </text:span><text:span text:style-name="T248">Sterbt</text:span><text:span text:style-name="T249">!“</text:span><text:span text:style-name="T250"> Gegner Moralwurf gegen 13<text:tab/></text:span><text:span text:style-name="T249">Betäuben</text:span><text:span text:style-name="T250"> </text:span><text:span text:style-name="T208">1</text:span><text:span text:style-name="T250"> Runde bewusstlos wenn 0 Leben</text:span></text:p>
      <text:p text:style-name="P53"><text:span text:style-name="T204">Ablenken</text:span><text:span text:style-name="T205"> </text:span><text:span text:style-name="T251">Hinterhalt</text:span><text:span text:style-name="T252"> ermöglichen<text:tab/><text:tab/><text:tab/><text:tab/></text:span><text:span text:style-name="T218">Beintreffer</text:span><text:span text:style-name="T219"> Bewegung halbiert</text:span></text:p>
      <text:p text:style-name="P53"><text:span text:style-name="T204">Präzision </text:span><text:span text:style-name="T205">kleines </text:span><text:span text:style-name="T253">Objekt treffen/zerstören<text:tab/><text:tab/></text:span><text:span text:style-name="T254">W</text:span><text:span text:style-name="T255">ü</text:span><text:span text:style-name="T254">t</text:span><text:span text:style-name="T255">e</text:span><text:span text:style-name="T254">n</text:span><text:span text:style-name="T256"> </text:span><text:span text:style-name="T257">ganzer Kampf </text:span><text:span text:style-name="T256">Angriff &amp; Schaden +3, RK -3</text:span></text:p>
      <text:p text:style-name="P54"><text:span text:style-name="T258">Folgeangriff</text:span><text:span text:style-name="T391"> </text:span><text:span text:style-name="T259">wenn tödlich 2. Angriff </text:span><text:span text:style-name="T260">sofort<text:tab/><text:tab/></text:span><text:span text:style-name="T261">B</text:span><text:span text:style-name="T262">luten</text:span><text:span text:style-name="T392"> </text:span><text:span text:style-name="T263">Zähigkeit 13 oder w3 Schaden pro Runde</text:span></text:p>
      <text:p text:style-name="P93"><text:soft-page-break/><text:span text:style-name="T199">Beispiele </text:span><text:span text:style-name="T200">für </text:span><text:span text:style-name="T201">Heldenwürfel</text:span><text:span text:style-name="T202"> </text:span><text:span text:style-name="T200">= </text:span><text:span text:style-name="T264">4</text:span></text:p>
      <text:p text:style-name="P94"><text:span text:style-name="T204">Zurückstoßen</text:span><text:span text:style-name="T205"> </text:span><text:span text:style-name="T206">normal großes Wesen </text:span><text:span text:style-name="T207">oder Objekt </text:span><text:span text:style-name="T208">Bewegung/2</text:span><text:span text:style-name="T209"> </text:span><text:span text:style-name="T211">Schritt</text:span><text:span text:style-name="T209"> </text:span><text:span text:style-name="T210">zurück </text:span><text:span text:style-name="T211">(auch über Abhang)</text:span></text:p>
      <text:p text:style-name="P94"><text:span text:style-name="T204">U</text:span><text:span text:style-name="T212">m</text:span><text:span text:style-name="T204">reißen</text:span><text:span text:style-name="T210"> </text:span><text:span text:style-name="T213">am Boden </text:span><text:span text:style-name="T205">(RK -2, aufstehen=Aktion)</text:span></text:p>
      <text:p text:style-name="P94"><text:span text:style-name="T204">Springen</text:span><text:span text:style-name="T205"> </text:span><text:span text:style-name="T208">Bewegung/2 </text:span><text:span text:style-name="T210">über Abgrund/</text:span><text:span text:style-name="T205">in Deckung </text:span><text:span text:style-name="T214">(-2)</text:span><text:span text:style-name="T205">/</text:span>auf erhöhte Position <text:span text:style-name="T214">(-1)</text:span></text:p>
      <text:p text:style-name="P94"><text:span text:style-name="T204">E</text:span><text:span text:style-name="T215">ntwaffnen</text:span><text:span text:style-name="T216"> Zähigkeit </text:span><text:span text:style-name="T217">gegen </text:span><text:span text:style-name="T216">Angriffswurf</text:span><text:span text:style-name="T211"> </text:span><text:span text:style-name="T206">oder Waffe am Boden (aufheben=Aktion)</text:span></text:p>
      <text:p text:style-name="P94"><text:span text:style-name="T218">Festhalten</text:span><text:span text:style-name="T219"> Zähigkeit gegen Angriffswurf, dann Stärkevergleich</text:span><text:span text:style-name="T265">+2</text:span><text:span text:style-name="T219"> pro Runde </text:span><text:span text:style-name="T220">(Angriffe +d)</text:span></text:p>
      <text:p text:style-name="P94"><text:span text:style-name="T204">Blenden</text:span><text:span text:style-name="T205"> </text:span><text:span text:style-name="T221">nächster </text:span><text:span text:style-name="T222">Angriff -</text:span><text:span text:style-name="T208">4</text:span><text:span text:style-name="T205"><text:tab/><text:tab/><text:tab/><text:tab/><text:tab/></text:span><text:span text:style-name="T38">Rüstung</text:span> <text:span text:style-name="T38">beschädigen</text:span> <text:span text:style-name="T222">RK </text:span><text:span text:style-name="T223">-</text:span><text:span text:style-name="T208">2</text:span></text:p>
      <text:p text:style-name="P94"><text:span text:style-name="T204">S</text:span><text:span text:style-name="T225">chützen</text:span><text:span text:style-name="T226"> </text:span><text:span text:style-name="T208">2</text:span><text:span text:style-name="T205"> </text:span><text:span text:style-name="T227">Gefährte</text:span><text:span text:style-name="T208">n</text:span><text:span text:style-name="T227"> RK </text:span><text:span text:style-name="T226">+</text:span><text:span text:style-name="T228">HW<text:tab/><text:tab/><text:tab/><text:tab/></text:span><text:span text:style-name="T229">Hals</text:span><text:span text:style-name="T230">treffer</text:span><text:span text:style-name="T231"> </text:span><text:span text:style-name="T232">alle </text:span><text:span text:style-name="T231">Zauberwü</text:span><text:span text:style-name="T232">r</text:span><text:span text:style-name="T231">fe</text:span><text:span text:style-name="T232"> </text:span><text:span text:style-name="T231">-</text:span><text:span text:style-name="T265">4</text:span></text:p>
      <text:p text:style-name="P94"><text:span text:style-name="T204">Verteidigungshaltung</text:span><text:span text:style-name="T233"> </text:span><text:span text:style-name="T234">nächste </text:span><text:span text:style-name="T235">Runde </text:span><text:span text:style-name="T226">RK+</text:span><text:span text:style-name="T208">2</text:span><text:span text:style-name="T236"><text:tab/><text:tab/></text:span><text:span text:style-name="T237">Rundums</text:span><text:span text:style-name="T238">chlag</text:span><text:span text:style-name="T233"> </text:span><text:span text:style-name="T239">1/</text:span><text:span text:style-name="T266">3</text:span><text:span text:style-name="T239"> Schaden </text:span><text:span text:style-name="T205">gegen </text:span><text:span text:style-name="T266">3</text:span><text:span text:style-name="T205"> Gegner</text:span></text:p>
      <text:p text:style-name="P94"><text:span text:style-name="T240">„</text:span><text:span text:style-name="T204">Attacke!“</text:span><text:span text:style-name="T241"> </text:span><text:span text:style-name="T208">alle </text:span><text:span text:style-name="T227">Gefährte</text:span><text:span text:style-name="T242">n</text:span><text:span text:style-name="T227"> </text:span><text:span text:style-name="T205">nächster </text:span><text:span text:style-name="T241">Angriff+1<text:tab/><text:tab/></text:span><text:span text:style-name="T240">„</text:span><text:span text:style-name="T243">Standh</text:span><text:span text:style-name="T244">alten</text:span><text:span text:style-name="T204">!“</text:span><text:span text:style-name="T241"> </text:span><text:span text:style-name="T267">alle </text:span><text:span text:style-name="T268">Gefährte</text:span><text:span text:style-name="T269">n</text:span><text:span text:style-name="T268"> </text:span><text:span text:style-name="T270">nächste </text:span><text:span text:style-name="T269">Runde</text:span><text:span text:style-name="T270"> </text:span><text:span text:style-name="T269">RK +1</text:span></text:p>
      <text:p text:style-name="P94"><text:span text:style-name="T240">„</text:span><text:span text:style-name="T243">Nicht aufgeben</text:span><text:span text:style-name="T204">!“</text:span><text:span text:style-name="T241"> </text:span><text:span text:style-name="T208">alle </text:span><text:span text:style-name="T227">Gefährte</text:span><text:span text:style-name="T242">n</text:span><text:span text:style-name="T227"> </text:span><text:span text:style-name="T245">2. </text:span><text:span text:style-name="T207">Moralwurf </text:span><text:span text:style-name="T208">+2</text:span><text:span text:style-name="T207"><text:tab/></text:span><text:span text:style-name="T240">„</text:span><text:span text:style-name="T246">Wir siegen</text:span><text:span text:style-name="T204">!“</text:span><text:span text:style-name="T241"> </text:span><text:span text:style-name="T208">alle</text:span><text:span text:style-name="T205"> </text:span><text:span text:style-name="T227">Gefährte</text:span><text:span text:style-name="T242">n</text:span><text:span text:style-name="T227"> </text:span><text:span text:style-name="T207">Moral +</text:span><text:span text:style-name="T208">4</text:span></text:p>
      <text:p text:style-name="P94"><text:span text:style-name="T38">„</text:span><text:span text:style-name="T247">Flieht oder </text:span><text:span text:style-name="T248">Sterbt</text:span><text:span text:style-name="T249">!“</text:span><text:span text:style-name="T250"> Moralwurf gegen </text:span><text:span text:style-name="T208">Angriffsw.</text:span><text:span text:style-name="T250"><text:tab/></text:span><text:span text:style-name="T249">Betäuben</text:span><text:span text:style-name="T250"> </text:span><text:span text:style-name="T208">4</text:span><text:span text:style-name="T250"> Runde</text:span><text:span text:style-name="T271">n</text:span><text:span text:style-name="T250"> bewusstlos wenn 0 Leben</text:span></text:p>
      <text:p text:style-name="P94"><text:span text:style-name="T204">Ablenken</text:span><text:span text:style-name="T205"> </text:span><text:span text:style-name="T251">Hinterhalt</text:span><text:span text:style-name="T252"> ermöglichen<text:tab/><text:tab/><text:tab/><text:tab/></text:span><text:span text:style-name="T218">Beintreffer</text:span><text:span text:style-name="T219"> Bewegung/</text:span><text:span text:style-name="T265">3</text:span></text:p>
      <text:p text:style-name="P94"><text:span text:style-name="T204">Präzision </text:span><text:span text:style-name="T205">kleines </text:span><text:span text:style-name="T253">Objekt treffen/zerstören<text:tab/><text:tab/></text:span><text:span text:style-name="T254">W</text:span><text:span text:style-name="T255">ü</text:span><text:span text:style-name="T254">t</text:span><text:span text:style-name="T255">e</text:span><text:span text:style-name="T254">n</text:span><text:span text:style-name="T256"> </text:span><text:span text:style-name="T257">ganzer Kampf </text:span><text:span text:style-name="T256">Angriff &amp; Schaden +</text:span><text:span text:style-name="T208">4</text:span><text:span text:style-name="T256">, RK -</text:span><text:span text:style-name="T208">4</text:span></text:p>
      <text:p text:style-name="P95"><text:span text:style-name="T393">Folgeangriff </text:span><text:span text:style-name="T394">wenn tödlich 2./</text:span><text:span text:style-name="T395">3.</text:span><text:span text:style-name="T394"> Angriff </text:span><text:span text:style-name="T396">sofort<text:tab/><text:tab/></text:span><text:span text:style-name="T397">B</text:span><text:span text:style-name="T398">luten </text:span><text:span text:style-name="T399">Zähigkeit 1</text:span><text:span text:style-name="T395">6</text:span><text:span text:style-name="T399"> oder w3 Schaden pro Runde</text:span></text:p>
      <table:table table:name="Tabelle5" table:style-name="Tabelle5">
        <table:table-column table:style-name="Tabelle5.A"/>
        <table:table-column table:style-name="Tabelle5.B"/>
        <table:table-column table:style-name="Tabelle5.C"/>
        <table:table-column table:style-name="Tabelle5.D"/>
        <table:table-column table:style-name="Tabelle5.E"/>
        <table:table-column table:style-name="Tabelle5.F"/>
        <table:table-column table:style-name="Tabelle5.G"/>
        <table:table-row>
          <table:table-cell table:style-name="Tabelle5.A1" office:value-type="string">
            <text:p text:style-name="P96">Zwergen</text:p>
            <text:p text:style-name="P97">Stufe <text:span text:style-name="T287">(Erfahrung)</text:span></text:p>
          </table:table-cell>
          <table:table-cell table:style-name="Tabelle5.A1" office:value-type="string">
            <text:p text:style-name="P98"><text:span text:style-name="T400">Helden</text:span>-</text:p>
            <text:p text:style-name="P98">würfel</text:p>
          </table:table-cell>
          <table:table-cell table:style-name="Tabelle5.A1" office:value-type="string">
            <text:p text:style-name="P98"><text:span text:style-name="T401">Volltreffer-würfel</text:span>/Tabelle</text:p>
          </table:table-cell>
          <table:table-cell table:style-name="Tabelle5.A1" office:value-type="string">
            <text:p text:style-name="P98">Aktions-</text:p>
            <text:p text:style-name="P98">würfel</text:p>
          </table:table-cell>
          <table:table-cell table:style-name="Tabelle5.A1" office:value-type="string">
            <text:p text:style-name="P98">Reflex</text:p>
          </table:table-cell>
          <table:table-cell table:style-name="Tabelle5.A1" office:value-type="string">
            <text:p text:style-name="P98">Zähigkeit</text:p>
          </table:table-cell>
          <table:table-cell table:style-name="Tabelle5.G1" office:value-type="string">
            <text:p text:style-name="P98">Willen</text:p>
          </table:table-cell>
        </table:table-row>
        <table:table-row>
          <table:table-cell table:style-name="Tabelle5.A2" office:value-type="string">
            <text:p text:style-name="P99">1 <text:s text:c="4"/><text:span text:style-name="T290">(10)</text:span></text:p>
          </table:table-cell>
          <table:table-cell table:style-name="Tabelle5.A2" office:value-type="string">
            <text:p text:style-name="P98">w3</text:p>
          </table:table-cell>
          <table:table-cell table:style-name="Tabelle5.A2" office:value-type="string">
            <text:p text:style-name="P98">w1<text:span text:style-name="T402">0</text:span>/III</text:p>
          </table:table-cell>
          <table:table-cell table:style-name="Tabelle5.A2" office:value-type="string">
            <text:p text:style-name="P98">w20</text:p>
          </table:table-cell>
          <table:table-cell table:style-name="Tabelle5.A2" office:value-type="string">
            <text:p text:style-name="P98">+1</text:p>
          </table:table-cell>
          <table:table-cell table:style-name="Tabelle5.A2" office:value-type="string">
            <text:p text:style-name="P98">+1</text:p>
          </table:table-cell>
          <table:table-cell table:style-name="Tabelle5.G2" office:value-type="string">
            <text:p text:style-name="P98">+<text:span text:style-name="T402">1</text:span></text:p>
          </table:table-cell>
        </table:table-row>
        <table:table-row>
          <table:table-cell table:style-name="Tabelle5.A2" office:value-type="string">
            <text:p text:style-name="P99">2 <text:s text:c="4"/><text:span text:style-name="T290">(</text:span><text:span text:style-name="T403">5</text:span><text:span text:style-name="T290">0)</text:span></text:p>
          </table:table-cell>
          <table:table-cell table:style-name="Tabelle5.A2" office:value-type="string">
            <text:p text:style-name="P98">w4</text:p>
          </table:table-cell>
          <table:table-cell table:style-name="Tabelle5.A2" office:value-type="string">
            <text:p text:style-name="P98">w1<text:span text:style-name="T402">2</text:span>/III</text:p>
          </table:table-cell>
          <table:table-cell table:style-name="Tabelle5.A2" office:value-type="string">
            <text:p text:style-name="P98">w20</text:p>
          </table:table-cell>
          <table:table-cell table:style-name="Tabelle5.A2" office:value-type="string">
            <text:p text:style-name="P98">+1</text:p>
          </table:table-cell>
          <table:table-cell table:style-name="Tabelle5.A2" office:value-type="string">
            <text:p text:style-name="P98">+1</text:p>
          </table:table-cell>
          <table:table-cell table:style-name="Tabelle5.G2" office:value-type="string">
            <text:p text:style-name="P98">+<text:span text:style-name="T402">1</text:span></text:p>
          </table:table-cell>
        </table:table-row>
        <table:table-row>
          <table:table-cell table:style-name="Tabelle5.A2" office:value-type="string">
            <text:p text:style-name="P99">3 <text:s text:c="2"/><text:span text:style-name="T290">(1</text:span><text:span text:style-name="T403">1</text:span><text:span text:style-name="T290">0)</text:span></text:p>
          </table:table-cell>
          <table:table-cell table:style-name="Tabelle5.A2" office:value-type="string">
            <text:p text:style-name="P98">w5</text:p>
          </table:table-cell>
          <table:table-cell table:style-name="Tabelle5.A2" office:value-type="string">
            <text:p text:style-name="P98">w1<text:span text:style-name="T402">4</text:span>/I<text:span text:style-name="T402">II</text:span></text:p>
          </table:table-cell>
          <table:table-cell table:style-name="Tabelle5.A2" office:value-type="string">
            <text:p text:style-name="P98">w20</text:p>
          </table:table-cell>
          <table:table-cell table:style-name="Tabelle5.A2" office:value-type="string">
            <text:p text:style-name="P98">+1</text:p>
          </table:table-cell>
          <table:table-cell table:style-name="Tabelle5.A2" office:value-type="string">
            <text:p text:style-name="P98">+2</text:p>
          </table:table-cell>
          <table:table-cell table:style-name="Tabelle5.G2" office:value-type="string">
            <text:p text:style-name="P98">+1</text:p>
          </table:table-cell>
        </table:table-row>
        <table:table-row>
          <table:table-cell table:style-name="Tabelle5.A2" office:value-type="string">
            <text:p text:style-name="P99">4 <text:s text:c="2"/><text:span text:style-name="T290">(1</text:span><text:span text:style-name="T403">9</text:span><text:span text:style-name="T290">0)</text:span></text:p>
          </table:table-cell>
          <table:table-cell table:style-name="Tabelle5.A2" office:value-type="string">
            <text:p text:style-name="P98">w6</text:p>
          </table:table-cell>
          <table:table-cell table:style-name="Tabelle5.A2" office:value-type="string">
            <text:p text:style-name="P98">w<text:span text:style-name="T402">16</text:span>/IV</text:p>
          </table:table-cell>
          <table:table-cell table:style-name="Tabelle5.A2" office:value-type="string">
            <text:p text:style-name="P98">w20</text:p>
          </table:table-cell>
          <table:table-cell table:style-name="Tabelle5.A2" office:value-type="string">
            <text:p text:style-name="P98">+2</text:p>
          </table:table-cell>
          <table:table-cell table:style-name="Tabelle5.A2" office:value-type="string">
            <text:p text:style-name="P98">+2</text:p>
          </table:table-cell>
          <table:table-cell table:style-name="Tabelle5.G2" office:value-type="string">
            <text:p text:style-name="P98">+<text:span text:style-name="T402">2</text:span></text:p>
          </table:table-cell>
        </table:table-row>
        <table:table-row>
          <table:table-cell table:style-name="Tabelle5.A2" office:value-type="string">
            <text:p text:style-name="P99">5 <text:s text:c="2"/><text:span text:style-name="T290">(</text:span><text:span text:style-name="T403">29</text:span><text:span text:style-name="T290">0)</text:span></text:p>
          </table:table-cell>
          <table:table-cell table:style-name="Tabelle5.A2" office:value-type="string">
            <text:p text:style-name="P98">w7</text:p>
          </table:table-cell>
          <table:table-cell table:style-name="Tabelle5.A2" office:value-type="string">
            <text:p text:style-name="P98">w2<text:span text:style-name="T402">0</text:span>/<text:span text:style-name="T402">I</text:span>V</text:p>
          </table:table-cell>
          <table:table-cell table:style-name="Tabelle5.A2" office:value-type="string">
            <text:p text:style-name="P98">w20+w14</text:p>
          </table:table-cell>
          <table:table-cell table:style-name="Tabelle5.A2" office:value-type="string">
            <text:p text:style-name="P98">+2</text:p>
          </table:table-cell>
          <table:table-cell table:style-name="Tabelle5.A2" office:value-type="string">
            <text:p text:style-name="P98">+3</text:p>
          </table:table-cell>
          <table:table-cell table:style-name="Tabelle5.G2" office:value-type="string">
            <text:p text:style-name="P98">+<text:span text:style-name="T402">2</text:span></text:p>
          </table:table-cell>
        </table:table-row>
        <table:table-row>
          <table:table-cell table:style-name="Tabelle5.A2" office:value-type="string">
            <text:p text:style-name="P99">6 <text:s text:c="2"/><text:span text:style-name="T290">(410)</text:span></text:p>
          </table:table-cell>
          <table:table-cell table:style-name="Tabelle5.A2" office:value-type="string">
            <text:p text:style-name="P98">w8</text:p>
          </table:table-cell>
          <table:table-cell table:style-name="Tabelle5.A2" office:value-type="string">
            <text:p text:style-name="P98">w<text:span text:style-name="T402">24</text:span>/V</text:p>
          </table:table-cell>
          <table:table-cell table:style-name="Tabelle5.A2" office:value-type="string">
            <text:p text:style-name="P98">w20+w16</text:p>
          </table:table-cell>
          <table:table-cell table:style-name="Tabelle5.A2" office:value-type="string">
            <text:p text:style-name="P98">+2</text:p>
          </table:table-cell>
          <table:table-cell table:style-name="Tabelle5.A2" office:value-type="string">
            <text:p text:style-name="P98">+4</text:p>
          </table:table-cell>
          <table:table-cell table:style-name="Tabelle5.G2" office:value-type="string">
            <text:p text:style-name="P98">+2</text:p>
          </table:table-cell>
        </table:table-row>
        <table:table-row>
          <table:table-cell table:style-name="Tabelle5.A2" office:value-type="string">
            <text:p text:style-name="P99">7 <text:s text:c="2"/><text:span text:style-name="T290">(550)</text:span></text:p>
          </table:table-cell>
          <table:table-cell table:style-name="Tabelle5.A2" office:value-type="string">
            <text:p text:style-name="P98">w10+1</text:p>
          </table:table-cell>
          <table:table-cell table:style-name="Tabelle5.A2" office:value-type="string">
            <text:p text:style-name="P98">w30/V</text:p>
          </table:table-cell>
          <table:table-cell table:style-name="Tabelle5.A2" office:value-type="string">
            <text:p text:style-name="P98">2w20</text:p>
          </table:table-cell>
          <table:table-cell table:style-name="Tabelle5.A2" office:value-type="string">
            <text:p text:style-name="P98">+3</text:p>
          </table:table-cell>
          <table:table-cell table:style-name="Tabelle5.A2" office:value-type="string">
            <text:p text:style-name="P98">+4</text:p>
          </table:table-cell>
          <table:table-cell table:style-name="Tabelle5.G2" office:value-type="string">
            <text:p text:style-name="P98">+<text:span text:style-name="T402">3</text:span></text:p>
          </table:table-cell>
        </table:table-row>
        <table:table-row>
          <table:table-cell table:style-name="Tabelle5.A2" office:value-type="string">
            <text:p text:style-name="P99">8 <text:s text:c="2"/><text:span text:style-name="T290">(710)</text:span></text:p>
          </table:table-cell>
          <table:table-cell table:style-name="Tabelle5.A2" office:value-type="string">
            <text:p text:style-name="P98">w10+2</text:p>
          </table:table-cell>
          <table:table-cell table:style-name="Tabelle5.A2" office:value-type="string">
            <text:p text:style-name="P98">2w20/V</text:p>
          </table:table-cell>
          <table:table-cell table:style-name="Tabelle5.A2" office:value-type="string">
            <text:p text:style-name="P98">2w20</text:p>
          </table:table-cell>
          <table:table-cell table:style-name="Tabelle5.A2" office:value-type="string">
            <text:p text:style-name="P98">+3</text:p>
          </table:table-cell>
          <table:table-cell table:style-name="Tabelle5.A2" office:value-type="string">
            <text:p text:style-name="P98">+5</text:p>
          </table:table-cell>
          <table:table-cell table:style-name="Tabelle5.G2" office:value-type="string">
            <text:p text:style-name="P98">+<text:span text:style-name="T402">3</text:span></text:p>
          </table:table-cell>
        </table:table-row>
        <table:table-row>
          <table:table-cell table:style-name="Tabelle5.A2" office:value-type="string">
            <text:p text:style-name="P99">9 <text:s text:c="2"/><text:span text:style-name="T290">(</text:span><text:span text:style-name="T403">89</text:span><text:span text:style-name="T290">0)</text:span></text:p>
          </table:table-cell>
          <table:table-cell table:style-name="Tabelle5.A2" office:value-type="string">
            <text:p text:style-name="P98">w10+3</text:p>
          </table:table-cell>
          <table:table-cell table:style-name="Tabelle5.A2" office:value-type="string">
            <text:p text:style-name="P98">2w20/V</text:p>
          </table:table-cell>
          <table:table-cell table:style-name="Tabelle5.A2" office:value-type="string">
            <text:p text:style-name="P98">2w20</text:p>
          </table:table-cell>
          <table:table-cell table:style-name="Tabelle5.A2" office:value-type="string">
            <text:p text:style-name="P98">+3</text:p>
          </table:table-cell>
          <table:table-cell table:style-name="Tabelle5.A2" office:value-type="string">
            <text:p text:style-name="P98">+5</text:p>
          </table:table-cell>
          <table:table-cell table:style-name="Tabelle5.G2" office:value-type="string">
            <text:p text:style-name="P98">+3</text:p>
          </table:table-cell>
        </table:table-row>
        <table:table-row>
          <table:table-cell table:style-name="Tabelle5.A2" office:value-type="string">
            <text:p text:style-name="P99">10 <text:span text:style-name="T403">(109</text:span><text:span text:style-name="T290">0)</text:span></text:p>
          </table:table-cell>
          <table:table-cell table:style-name="Tabelle5.A2" office:value-type="string">
            <text:p text:style-name="P98">w10+4</text:p>
          </table:table-cell>
          <table:table-cell table:style-name="Tabelle5.A2" office:value-type="string">
            <text:p text:style-name="P98">2w20/V</text:p>
          </table:table-cell>
          <table:table-cell table:style-name="Tabelle5.A2" office:value-type="string">
            <text:p text:style-name="P98">2w20+w14</text:p>
          </table:table-cell>
          <table:table-cell table:style-name="Tabelle5.A2" office:value-type="string">
            <text:p text:style-name="P98">+4</text:p>
          </table:table-cell>
          <table:table-cell table:style-name="Tabelle5.A2" office:value-type="string">
            <text:p text:style-name="P98">+6</text:p>
          </table:table-cell>
          <table:table-cell table:style-name="Tabelle5.G2" office:value-type="string">
            <text:p text:style-name="P98">+<text:span text:style-name="T402">4</text:span></text:p>
          </table:table-cell>
        </table:table-row>
      </table:table>
      <text:p text:style-name="P100"><text:s/></text:p>
      <text:p text:style-name="P101"><text:span text:style-name="T404">Merkmale</text:span> <text:span text:style-name="T405">Zwerg</text:span></text:p>
      <text:p text:style-name="P102"><text:span text:style-name="T406">w10</text:span><text:span text:style-name="T407"> Leben/Stufe; </text:span><text:span text:style-name="T405">Schildstoß </text:span><text:span text:style-name="T404">w14</text:span><text:span text:style-name="T408">; </text:span><text:span text:style-name="T409">Dunkelsicht</text:span><text:span text:style-name="T410"> 18 m; Bewegung </text:span><text:span text:style-name="T409">6 m</text:span><text:span text:style-name="T410">;<text:line-break/></text:span><text:span text:style-name="T411">unterirdische Fallen entdecken </text:span><text:span text:style-name="T412">+1;</text:span><text:span text:style-name="T411"> schräge Gänge </text:span><text:span text:style-name="T412">+1;</text:span><text:span text:style-name="T411"> </text:span><text:span text:style-name="T413">sich </text:span><text:span text:style-name="T411">verschiebende Wände </text:span><text:span text:style-name="T412">+1;</text:span><text:span text:style-name="T410"><text:line-break/></text:span><text:span text:style-name="T277">Lieblingswaffe + </text:span><text:span text:style-name="T278">Glücks</text:span><text:span text:style-name="T277">mod</text:span><text:span text:style-name="T279">ifikator; </text:span><text:span text:style-name="T414">riecht Gold und Edelsteine</text:span><text:span text:style-name="T415"> auf 12 – 30 m;</text:span></text:p>
      <text:p text:style-name="P103" loext:marker-style-name="T166"><text:span text:style-name="T280">Heldenwürfel:</text:span><text:span text:style-name="T281"> </text:span><text:span text:style-name="T282">Heldentat vor Wurf ansagen, Heldenwürfel zu Angriff und Schaden addieren,</text:span></text:p>
      <text:p text:style-name="P103" loext:marker-style-name="T166"><text:span text:style-name="T282">wenn Angriff erfolgreich und Heldenwürfel </text:span><text:span text:style-name="T283">≥</text:span><text:span text:style-name="T282"> </text:span><text:span text:style-name="T284">Ansage</text:span><text:span text:style-name="T282">: Heldentat gelingt;</text:span></text:p>
      <text:p text:style-name="P104"><text:span text:style-name="T38">Lieblingswaffe: </text:span><text:span text:style-name="T416">darf eine auswählen, Glücks-</text:span><text:span text:style-name="T417">Modifikator</text:span><text:span text:style-name="T416"> </text:span><text:span text:style-name="T418">(fest) </text:span><text:span text:style-name="T416">addiert</text:span></text:p>
      <text:p text:style-name="P105"><text:span text:style-name="T291">Nahkampf<text:tab/></text:span><text:span text:style-name="T292">2H:<text:tab/></text:span><text:span text:style-name="T295">Zweihandschwert<text:tab/></text:span><text:span text:style-name="T292">w10</text:span><text:span text:style-name="T295"><text:tab/>Kriegsaxt </text:span><text:span text:style-name="T292">w10</text:span></text:p>
      <text:p text:style-name="P106"><text:span text:style-name="T292"><text:tab/><text:tab/><text:tab/>1H:<text:tab/></text:span><text:span text:style-name="T295">Langs</text:span><text:span text:style-name="T296">chwert<text:tab/><text:tab/></text:span><text:span text:style-name="T292">w8</text:span><text:span text:style-name="T295"><text:tab/></text:span><text:span text:style-name="T297">Kriegshammer </text:span><text:span text:style-name="T298">w8</text:span><text:span text:style-name="T299"><text:tab/></text:span><text:span text:style-name="T297"><text:tab/></text:span><text:span text:style-name="T296">Speer<text:tab/></text:span><text:span text:style-name="T298">w</text:span><text:span text:style-name="T300">8</text:span><text:span text:style-name="T301"> </text:span><text:span text:style-name="T302">3/6/9</text:span></text:p>
      <text:p text:style-name="P106"><text:span text:style-name="T296"><text:tab/><text:tab/><text:tab/><text:tab/></text:span><text:span text:style-name="T295">Kurzschwert<text:tab/><text:tab/></text:span><text:span text:style-name="T298">w6</text:span><text:span text:style-name="T297"><text:tab/>Streitkolben </text:span><text:span text:style-name="T298">w6</text:span><text:span text:style-name="T297"><text:tab/><text:tab/></text:span><text:span text:style-name="T295">Handa</text:span><text:span text:style-name="T297">xt<text:tab/></text:span><text:span text:style-name="T298">w6</text:span><text:span text:style-name="T301"> </text:span><text:span text:style-name="T302">3/6/9</text:span></text:p>
      <text:p text:style-name="P106"><text:span text:style-name="T297"><text:tab/><text:tab/><text:tab/><text:tab/>Knüppel<text:tab/><text:tab/><text:tab/></text:span><text:span text:style-name="T298">w4</text:span><text:span text:style-name="T297"><text:tab/><text:tab/><text:tab/><text:tab/><text:tab/><text:tab/></text:span><text:span text:style-name="T307">D</text:span><text:span text:style-name="T297">olch<text:tab/></text:span><text:span text:style-name="T309">w4</text:span><text:span text:style-name="T301"> </text:span><text:span text:style-name="T302">3/6/9</text:span></text:p>
      <text:p text:style-name="P107">Fernkampf<text:tab/><text:span text:style-name="T310">2H:<text:tab/></text:span><text:span text:style-name="T311">Armbrust<text:tab/><text:tab/></text:span><text:span text:style-name="T312">w6</text:span><text:span text:style-name="T313"> </text:span><text:span text:style-name="T314">24/48/72</text:span><text:span text:style-name="T311"><text:tab/><text:tab/><text:tab/></text:span><text:span text:style-name="T14">Kurzbogen<text:tab/></text:span>w6<text:span text:style-name="T14"> </text:span><text:span text:style-name="T314">15/30/45</text:span></text:p>
      <text:p text:style-name="P108"><text:span text:style-name="T419"><text:tab/><text:tab/><text:tab/>1H:<text:tab/></text:span>Wurfspeer<text:tab/><text:span text:style-name="T420">w6</text:span><text:span text:style-name="T421"> <text:s text:c="2"/></text:span><text:span text:style-name="T422">9</text:span><text:span text:style-name="T421">/</text:span><text:span text:style-name="T422">18</text:span><text:span text:style-name="T421">/</text:span><text:span text:style-name="T422">27</text:span><text:tab/><text:tab/><text:tab/><text:span text:style-name="T423">Schleuder<text:tab/><text:tab/></text:span><text:span text:style-name="T424">w4</text:span><text:span text:style-name="T312"> </text:span><text:span text:style-name="T425">12</text:span><text:span text:style-name="T312">/</text:span><text:span text:style-name="T425">24</text:span><text:span text:style-name="T312">/</text:span><text:span text:style-name="T425">48</text:span></text:p>
      <text:p text:style-name="P109"><text:span text:style-name="T69"><text:s/>H </text:span><text:span text:style-name="T426"><text:s/></text:span><text:span text:style-name="T427">o</text:span><text:span text:style-name="T70">bbit</text:span></text:p>
      <text:p text:style-name="P110"><text:span text:style-name="T71">N</text:span><text:span text:style-name="T72">ame</text:span><text:span text:style-name="T73"><text:tab/><text:tab/></text:span><text:span text:style-name="T327"><text:tab/><text:tab/><text:tab/><text:tab/><text:tab/><text:tab/></text:span><text:span text:style-name="T73"><text:tab/><text:tab/><text:tab/><text:tab/></text:span><text:span text:style-name="T75">S</text:span><text:span text:style-name="T76">tufe</text:span><text:span text:style-name="T77"><text:tab/><text:tab/><text:tab/></text:span><text:span text:style-name="T78">1</text:span></text:p>
      <text:p text:style-name="P111"><text:span text:style-name="T79">B</text:span><text:span text:style-name="T38">eruf</text:span><text:tab/><text:tab/><text:span text:style-name="T428">Gärtner</text:span><text:tab/><text:tab/><text:tab/><text:tab/><text:tab/><text:tab/><text:tab/><text:tab/><text:tab/><text:span text:style-name="T81">E</text:span><text:span text:style-name="T82">rfahrung</text:span> <text:tab/><text:tab/><text:span text:style-name="T78">1</text:span><text:span text:style-name="T83">0</text:span></text:p>
      <text:p text:style-name="P111"><text:span text:style-name="T79">G</text:span><text:span text:style-name="T38">esinnung</text:span><text:tab/><text:span text:style-name="T85"><text:tab/><text:tab/> <text:s text:c="3"/></text:span><text:tab/><text:span text:style-name="T79">I</text:span><text:span text:style-name="T38">nitiative</text:span><text:span text:style-name="T86"><text:tab/></text:span><text:span text:style-name="T87">w</text:span><text:span text:style-name="T89">20</text:span><text:span text:style-name="T78"><text:tab/></text:span><text:span text:style-name="T90"><text:tab/><text:tab/><text:tab/></text:span><text:span text:style-name="T91">B</text:span><text:span text:style-name="T92">ewegung</text:span><text:span text:style-name="T90"><text:tab/><text:tab/></text:span><text:span text:style-name="T337">6</text:span><text:span text:style-name="T94"> </text:span><text:span text:style-name="T95">m</text:span></text:p>
      <text:p text:style-name="P111"><text:span text:style-name="T99"><text:tab/><text:tab/><text:tab/><text:tab/><text:tab/><text:tab/></text:span><text:span text:style-name="T330">M</text:span><text:span text:style-name="T331">alus</text:span><text:span text:style-name="T8"><text:tab/><text:tab/></text:span><text:span text:style-name="T429">-</text:span><text:span text:style-name="T430">3</text:span><text:span text:style-name="T99"><text:tab/><text:tab/><text:tab/><text:tab/></text:span><text:span text:style-name="T334">K</text:span><text:span text:style-name="T335">rit</text:span><text:span text:style-name="T107">.</text:span><text:span text:style-name="T78"><text:tab/><text:tab/><text:tab/></text:span><text:span text:style-name="T336">w</text:span><text:span text:style-name="T431">16</text:span><text:span text:style-name="T346">+</text:span><text:span text:style-name="T432">1 </text:span><text:span text:style-name="T336">Tab. </text:span><text:span text:style-name="T78">I</text:span><text:span text:style-name="T433">I</text:span><text:span text:style-name="T337">I</text:span></text:p>
      <text:p text:style-name="P111"><text:span text:style-name="T79">R</text:span><text:span text:style-name="T38">üst</text:span><text:span text:style-name="T338">ung</text:span><text:span text:style-name="T110"><text:tab/></text:span><text:tab/><text:span text:style-name="T120">1</text:span><text:span text:style-name="T434">5</text:span><text:tab/><text:span text:style-name="T435">Mithril </text:span><text:span text:style-name="T436">Kettenhemd</text:span><text:span text:style-name="T342"> </text:span><text:span text:style-name="T197">(RK</text:span><text:span text:style-name="T436">5</text:span><text:span text:style-name="T435">)</text:span><text:span text:style-name="T437"><text:tab/><text:tab/><text:tab/></text:span><text:span text:style-name="T344">P</text:span><text:span text:style-name="T345">atzer</text:span><text:span text:style-name="T99"><text:tab/><text:tab/><text:tab/></text:span><text:span text:style-name="T78">w</text:span><text:span text:style-name="T438">12</text:span><text:span text:style-name="T89">-</text:span><text:span text:style-name="T432">1</text:span></text:p>
      <text:p text:style-name="P111"><text:span text:style-name="T79">L</text:span><text:span text:style-name="T38">eben</text:span><text:tab/><text:tab/> <text:span text:style-name="T347">7</text:span><text:span text:style-name="T120"><text:tab/></text:span><text:span text:style-name="T122">(</text:span><text:span text:style-name="T123">w4+</text:span><text:span text:style-name="T122">w</text:span><text:span text:style-name="T439">6</text:span><text:span text:style-name="T122">)<text:tab/><text:tab/></text:span><text:span text:style-name="T126"><text:tab/><text:tab/><text:tab/></text:span><text:span text:style-name="T127"><text:tab/></text:span><text:span text:style-name="T348"><text:tab/><text:tab/></text:span><text:span text:style-name="T128">A</text:span><text:span text:style-name="T129">ngriff<text:tab/></text:span><text:span text:style-name="T128">S</text:span><text:span text:style-name="T129">chaden<text:tab/></text:span></text:p>
      <text:p text:style-name="P77"><text:span text:style-name="T130">S</text:span><text:span text:style-name="T131">tärke</text:span><text:span text:style-name="T132"><text:tab/><text:tab/><text:tab/></text:span><text:span text:style-name="T440">1</text:span><text:span text:style-name="T441">3</text:span><text:span text:style-name="T134"><text:tab/></text:span><text:span text:style-name="T442">+1</text:span><text:span text:style-name="T134"><text:tab/></text:span><text:span text:style-name="T136"><text:tab/><text:tab/><text:tab/><text:tab/></text:span><text:span text:style-name="T137">N</text:span><text:span text:style-name="T138">ahkampf</text:span><text:span text:style-name="T139"><text:tab/></text:span><text:span text:style-name="T443">+</text:span><text:span text:style-name="T444">3</text:span><text:span text:style-name="T134"><text:tab/><text:tab/></text:span><text:span text:style-name="T442">+1<text:tab/><text:tab/></text:span></text:p>
      <text:p text:style-name="P112"><text:span text:style-name="T130">G</text:span><text:span text:style-name="T131">eschick</text:span><text:span text:style-name="T132"><text:tab/><text:tab/><text:tab/></text:span><text:span text:style-name="T133">1</text:span><text:span text:style-name="T445">2</text:span><text:span text:style-name="T141"><text:tab/></text:span><text:span text:style-name="T138"> <text:s/></text:span><text:span text:style-name="T139"><text:s text:c="2"/><text:tab/></text:span><text:span text:style-name="T142"> </text:span><text:span text:style-name="T143">R</text:span><text:span text:style-name="T144">eflex</text:span><text:span text:style-name="T136"><text:tab/> <text:s text:c="2"/></text:span><text:span text:style-name="T78">+</text:span><text:span text:style-name="T446">1</text:span><text:span text:style-name="T146"><text:tab/></text:span><text:span text:style-name="T136"><text:tab/></text:span><text:span text:style-name="T137">F</text:span><text:span text:style-name="T138">ernkampf</text:span><text:span text:style-name="T139"><text:tab/></text:span><text:span text:style-name="T147">+</text:span><text:span text:style-name="T444">2</text:span><text:span text:style-name="T147"><text:tab/><text:tab/><text:tab/><text:tab/></text:span></text:p>
      <text:p text:style-name="P112"><text:span text:style-name="T130">A</text:span><text:span text:style-name="T131">usdauer</text:span><text:span text:style-name="T132"><text:tab/><text:tab/></text:span><text:span text:style-name="T133">1</text:span><text:span text:style-name="T140">0</text:span><text:span text:style-name="T134"><text:tab/></text:span><text:span text:style-name="T135"><text:tab/></text:span><text:span text:style-name="T142"> </text:span><text:span text:style-name="T143">Z</text:span><text:span text:style-name="T144">ähigkeit</text:span><text:span text:style-name="T136"> </text:span><text:span text:style-name="T78">+</text:span><text:span text:style-name="T447">1</text:span><text:span text:style-name="T146"><text:tab/></text:span><text:span text:style-name="T136"><text:tab/></text:span><text:span text:style-name="T448">S</text:span><text:span text:style-name="T449">chleichen &amp; </text:span><text:span text:style-name="T448">V</text:span><text:span text:style-name="T449">erstecken</text:span><text:span text:style-name="T450"> <text:tab/>+3-</text:span><text:span text:style-name="T430">3</text:span><text:span text:style-name="T451"> Rüstungsmalus</text:span></text:p>
      <text:p text:style-name="P112"><text:span text:style-name="T130">P</text:span><text:span text:style-name="T131">ersönlichkeit</text:span><text:span text:style-name="T132"><text:tab/></text:span><text:span text:style-name="T452">1 1</text:span><text:span text:style-name="T453"><text:tab/></text:span><text:span text:style-name="T135"><text:tab/></text:span><text:span text:style-name="T153"> </text:span><text:span text:style-name="T143">W</text:span><text:span text:style-name="T144">illen</text:span><text:span text:style-name="T136"><text:tab/> <text:s text:c="2"/></text:span><text:span text:style-name="T454">+1</text:span><text:span text:style-name="T429"><text:tab/><text:tab/></text:span></text:p>
      <text:p text:style-name="P112"><text:span text:style-name="T130">I</text:span><text:span text:style-name="T131">ntelligenz</text:span><text:span text:style-name="T132"><text:tab/><text:tab/> </text:span><text:span text:style-name="T140">9</text:span><text:span text:style-name="T453"><text:tab/></text:span><text:span text:style-name="T133"><text:tab/></text:span><text:span text:style-name="T156"> </text:span><text:span text:style-name="T143">S</text:span><text:span text:style-name="T144">prachen</text:span><text:span text:style-name="T136"><text:tab/></text:span><text:span text:style-name="T455">Gemein</text:span><text:span text:style-name="T120">sprache, Elben</text:span></text:p>
      <text:p text:style-name="P112"><text:span text:style-name="T130">G</text:span><text:span text:style-name="T131">lück</text:span><text:span text:style-name="T132"><text:tab/><text:tab/><text:tab/></text:span><text:span text:style-name="T133">1</text:span><text:span text:style-name="T159">3</text:span><text:span text:style-name="T139"><text:tab/></text:span><text:span text:style-name="T456">+</text:span><text:span text:style-name="T457">1</text:span><text:span text:style-name="T139"> <text:s text:c="2"/><text:tab/></text:span><text:span text:style-name="T142"> </text:span><text:span text:style-name="T143">S</text:span><text:span text:style-name="T144">chicksal</text:span><text:span text:style-name="T136"><text:tab/></text:span><text:span text:style-name="T458">Zänker</text:span><text:span text:style-name="T371">: </text:span><text:span text:style-name="T458">alle Angriffswürfe</text:span><text:span text:style-name="T371"> +</text:span><text:span text:style-name="T459">1</text:span></text:p>
      <text:p text:style-name="P42"><text:span text:style-name="T164">3/4-</text:span><text:span text:style-name="T165">5</text:span><text:span text:style-name="T164">/6-</text:span><text:span text:style-name="T165">8</text:span><text:span text:style-name="T164">/9-</text:span><text:span text:style-name="T165">12</text:span><text:span text:style-name="T164">/13-</text:span><text:span text:style-name="T165">15</text:span><text:span text:style-name="T164">/16-</text:span><text:span text:style-name="T165">17</text:span><text:span text:style-name="T164">/18</text:span></text:p>
      <text:p text:style-name="P113"><text:span text:style-name="T8">N</text:span><text:span text:style-name="T166">ahkampfwaffen</text:span><text:tab/><text:span text:style-name="T8">A</text:span>ngriff<text:tab/><text:tab/><text:span text:style-name="T8">S</text:span>chaden <text:s text:c="5"/></text:p>
      <text:p text:style-name="P114"><text:span text:style-name="T438">Kurz</text:span><text:span text:style-name="T78">schwert<text:tab/></text:span><text:span text:style-name="T120"><text:tab/><text:tab/></text:span><text:span text:style-name="T460">w</text:span><text:span text:style-name="T120">20</text:span><text:span text:style-name="T460">+</text:span><text:span text:style-name="T461">3</text:span><text:span text:style-name="T120"><text:tab/></text:span><text:span text:style-name="T87"><text:tab/></text:span><text:span text:style-name="T120">w</text:span><text:span text:style-name="T438">6</text:span><text:span text:style-name="T462">+1</text:span><text:span text:style-name="T120"><text:tab/><text:tab/><text:tab/></text:span><text:span text:style-name="T463"><text:tab/><text:tab/><text:tab/><text:tab/><text:tab/><text:tab/><text:tab/><text:tab/><text:tab/></text:span></text:p>
      <text:p text:style-name="P114"><text:span text:style-name="T438">2 Kurz</text:span><text:span text:style-name="T78">schwert</text:span><text:span text:style-name="T438">er</text:span><text:span text:style-name="T78"><text:tab/></text:span><text:span text:style-name="T120"><text:tab/></text:span><text:span text:style-name="T438">2</text:span><text:span text:style-name="T464">(</text:span><text:span text:style-name="T438">w16</text:span><text:span text:style-name="T460">+</text:span><text:span text:style-name="T461">3</text:span><text:span text:style-name="T464">)</text:span><text:span text:style-name="T120"><text:tab/></text:span><text:span text:style-name="T87"><text:tab/></text:span><text:span text:style-name="T446">2</text:span><text:span text:style-name="T465">(</text:span><text:span text:style-name="T120">w</text:span><text:span text:style-name="T438">6</text:span><text:span text:style-name="T462">+1</text:span><text:span text:style-name="T465">)</text:span><text:span text:style-name="T120"><text:tab/><text:tab/></text:span><text:span text:style-name="T466">Volltreffer bei 16, Patzer nur bei doppel-1</text:span></text:p>
      <text:p text:style-name="P114"><text:span text:style-name="T170">unbewaffnet</text:span><text:span text:style-name="T87"><text:tab/><text:tab/><text:tab/></text:span><text:span text:style-name="T120">w20</text:span><text:span text:style-name="T467">+</text:span><text:span text:style-name="T461">3</text:span><text:span text:style-name="T87"><text:tab/><text:tab/></text:span><text:span text:style-name="T170">w3</text:span><text:span text:style-name="T462">+1</text:span><text:span text:style-name="T171"><text:tab/></text:span><text:span text:style-name="T173"><text:tab/><text:tab/></text:span><text:span text:style-name="T380"><text:tab/><text:tab/><text:tab/><text:tab/><text:tab/><text:tab/><text:tab/><text:tab/><text:tab/></text:span></text:p>
      <text:p text:style-name="P114"><text:span text:style-name="T170">unbewaffnet</text:span><text:span text:style-name="T87"><text:tab/><text:tab/><text:tab/></text:span><text:span text:style-name="T446">2</text:span><text:span text:style-name="T464">(</text:span><text:span text:style-name="T120">w</text:span><text:span text:style-name="T446">16</text:span><text:span text:style-name="T467">+</text:span><text:span text:style-name="T461">3</text:span><text:span text:style-name="T464">)</text:span><text:span text:style-name="T87"><text:tab/><text:tab/></text:span><text:span text:style-name="T446">2</text:span><text:span text:style-name="T465">(</text:span><text:span text:style-name="T170">w3</text:span><text:span text:style-name="T462">+1</text:span><text:span text:style-name="T465">)</text:span><text:span text:style-name="T173"><text:tab/><text:tab/></text:span><text:span text:style-name="T466">Volltreffer bei 16, Patzer nur bei doppel-1</text:span></text:p>
      <text:p text:style-name="P115"><text:span text:style-name="T174"><text:tab/><text:tab/><text:tab/><text:tab/> <text:s text:c="7"/></text:span><text:span text:style-name="T175"><text:tab/></text:span><text:span text:style-name="T174"><text:tab/><text:tab/></text:span><text:span text:style-name="T468"> <text:s text:c="3"/></text:span><text:span text:style-name="T175"><text:tab/></text:span><text:span text:style-name="T174"><text:tab/><text:tab/></text:span><text:span text:style-name="T468"> <text:s text:c="3"/></text:span><text:span text:style-name="T175"><text:tab/></text:span><text:span text:style-name="T174"><text:tab/><text:tab/><text:tab/><text:tab/><text:tab/><text:tab/><text:tab/><text:tab/><text:tab/></text:span></text:p>
      <text:p text:style-name="P115"><text:span text:style-name="T174"><text:tab/><text:tab/><text:tab/><text:tab/> <text:s text:c="7"/></text:span><text:span text:style-name="T175"><text:tab/></text:span><text:span text:style-name="T174"><text:tab/><text:tab/></text:span><text:span text:style-name="T468"> <text:s text:c="3"/></text:span><text:span text:style-name="T175"><text:tab/></text:span><text:span text:style-name="T174"><text:tab/><text:tab/></text:span><text:span text:style-name="T468"> <text:s text:c="3"/></text:span><text:span text:style-name="T175"><text:tab/></text:span><text:span text:style-name="T174"><text:tab/><text:tab/><text:tab/><text:tab/><text:tab/><text:tab/><text:tab/><text:tab/><text:tab/></text:span></text:p>
      <text:p text:style-name="P116"><text:span text:style-name="T469"/></text:p>
      <text:p text:style-name="P116"><text:span text:style-name="T469">F</text:span><text:span text:style-name="T306">ernkampfwaffen<text:tab/></text:span><text:span text:style-name="T469">A</text:span><text:span text:style-name="T306">ngriff<text:tab/><text:tab/></text:span><text:span text:style-name="T469">S</text:span><text:span text:style-name="T306">chaden<text:tab/><text:tab/></text:span><text:span text:style-name="T469">R</text:span><text:span text:style-name="T306">eichw</text:span><text:span text:style-name="T470">eite</text:span><text:span text:style-name="T471"> </text:span><text:span text:style-name="T472">-/-2/-w</text:span></text:p>
      <text:p text:style-name="P114"><text:span text:style-name="T438">Kurz</text:span><text:span text:style-name="T467">bogen</text:span><text:span text:style-name="T89"><text:tab/></text:span><text:span text:style-name="T87"><text:tab/><text:tab/></text:span><text:span text:style-name="T120">w20</text:span><text:span text:style-name="T180">+</text:span><text:span text:style-name="T461">2</text:span><text:span text:style-name="T87"><text:tab/><text:tab/></text:span><text:span text:style-name="T120">w</text:span><text:span text:style-name="T467">6<text:tab/></text:span><text:span text:style-name="T87"><text:tab/><text:tab/></text:span><text:span text:style-name="T467">1</text:span><text:span text:style-name="T473">5</text:span><text:span text:style-name="T474">/</text:span><text:span text:style-name="T473">30</text:span><text:span text:style-name="T474">/</text:span><text:span text:style-name="T473">45</text:span><text:span text:style-name="T181"><text:tab/><text:tab/></text:span><text:span text:style-name="T435">3</text:span><text:span text:style-name="T475">0 </text:span><text:span text:style-name="T435">Pfeile</text:span></text:p>
      <text:p text:style-name="P117"><text:span text:style-name="T84"><text:tab/><text:tab/><text:tab/><text:tab/> <text:s text:c="7"/></text:span><text:span text:style-name="T297"><text:tab/></text:span><text:span text:style-name="T84"><text:tab/><text:tab/> <text:s text:c="3"/></text:span><text:span text:style-name="T297"><text:tab/></text:span><text:span text:style-name="T84"><text:tab/><text:tab/> <text:s text:c="3"/></text:span><text:span text:style-name="T297"><text:tab/></text:span><text:span text:style-name="T84"> <text:s text:c="4"/></text:span><text:span text:style-name="T297">/</text:span><text:span text:style-name="T84"> <text:s text:c="4"/></text:span><text:span text:style-name="T297">/</text:span><text:span text:style-name="T84"><text:tab/></text:span><text:span text:style-name="T297"><text:tab/></text:span><text:span text:style-name="T84"><text:tab/><text:tab/><text:tab/><text:tab/><text:tab/><text:tab/></text:span></text:p>
      <text:p text:style-name="P117"><text:span text:style-name="T84"><text:tab/><text:tab/><text:tab/><text:tab/> <text:s text:c="7"/></text:span><text:span text:style-name="T297"><text:tab/></text:span><text:span text:style-name="T84"><text:tab/><text:tab/> <text:s text:c="3"/></text:span><text:span text:style-name="T297"><text:tab/></text:span><text:span text:style-name="T84"><text:tab/><text:tab/> <text:s text:c="3"/></text:span><text:span text:style-name="T297"><text:tab/></text:span><text:span text:style-name="T84"> <text:s text:c="4"/></text:span><text:span text:style-name="T297">/</text:span><text:span text:style-name="T84"> <text:s text:c="4"/></text:span><text:span text:style-name="T297">/</text:span><text:span text:style-name="T84"><text:tab/></text:span><text:span text:style-name="T297"><text:tab/></text:span><text:span text:style-name="T84"><text:tab/><text:tab/><text:tab/><text:tab/><text:tab/><text:tab/></text:span></text:p>
      <text:p text:style-name="P117"><text:span text:style-name="T84"/></text:p>
      <text:p text:style-name="P118"><text:span text:style-name="T182">A</text:span><text:span text:style-name="T183">us</text:span><text:span text:style-name="T184">rüstung</text:span><text:span text:style-name="T185"><text:tab/><text:tab/><text:tab/><text:tab/><text:tab/><text:tab/><text:tab/><text:tab/><text:tab/> <text:s text:c="4"/></text:span><text:span text:style-name="T476">-</text:span><text:span text:style-name="T187"><text:tab/></text:span><text:span text:style-name="T188">Gold</text:span><text:span text:style-name="T189"><text:tab/> <text:s text:c="2"/></text:span><text:span text:style-name="T477">23</text:span><text:span text:style-name="T191"><text:tab/></text:span><text:span text:style-name="T192">Silbe</text:span><text:span text:style-name="T193">r <text:s text:c="10"/></text:span><text:span text:style-name="T476">4</text:span><text:span text:style-name="T195"><text:tab/></text:span><text:span text:style-name="T196">Kupfer</text:span></text:p>
      <text:p text:style-name="P119"><text:span text:style-name="T478">Korb mit Pilzen</text:span><text:span text:style-name="T479">, </text:span><text:span text:style-name="T480">Fackel, Ration, Wasserschlauch, </text:span><text:span text:style-name="T481">Henne</text:span></text:p>
      <text:p text:style-name="P120"><text:tab/><text:tab/><text:tab/><text:tab/><text:tab/><text:tab/><text:tab/><text:tab/><text:tab/><text:tab/><text:tab/><text:tab/><text:tab/><text:tab/><text:tab/><text:tab/><text:tab/><text:tab/><text:tab/><text:tab/></text:p>
      <text:p text:style-name="P120"><text:tab/><text:tab/><text:tab/><text:tab/><text:tab/><text:tab/><text:tab/><text:tab/><text:tab/><text:tab/><text:tab/><text:tab/><text:tab/><text:tab/><text:tab/><text:tab/><text:tab/><text:tab/><text:tab/><text:tab/></text:p>
      <text:p text:style-name="P120"><text:span text:style-name="T482"/></text:p>
      <text:p text:style-name="P121"><text:span text:style-name="T483"/></text:p>
      <table:table table:name="Tabelle8" table:style-name="Tabelle8">
        <table:table-column table:style-name="Tabelle8.A"/>
        <table:table-column table:style-name="Tabelle8.B"/>
        <table:table-column table:style-name="Tabelle8.C"/>
        <table:table-column table:style-name="Tabelle8.D"/>
        <table:table-column table:style-name="Tabelle8.E"/>
        <table:table-column table:style-name="Tabelle8.F"/>
        <table:table-column table:style-name="Tabelle8.G"/>
        <table:table-column table:style-name="Tabelle8.H"/>
        <table:table-row>
          <table:table-cell table:style-name="Tabelle8.A1" office:value-type="string">
            <text:p text:style-name="P122">Hobbit</text:p>
            <text:p text:style-name="P123">Stufe<text:line-break/><text:span text:style-name="T287">(Erfahrung)</text:span></text:p>
          </table:table-cell>
          <table:table-cell table:style-name="Tabelle8.A1" office:value-type="string">
            <text:p text:style-name="P124">Angriff</text:p>
          </table:table-cell>
          <table:table-cell table:style-name="Tabelle8.A1" office:value-type="string">
            <text:p text:style-name="P125"><text:span text:style-name="T401">Volltreffer-würfel</text:span>/Tabelle</text:p>
          </table:table-cell>
          <table:table-cell table:style-name="Tabelle8.A1" office:value-type="string">
            <text:p text:style-name="P125">Aktions-</text:p>
            <text:p text:style-name="P125">würfel</text:p>
          </table:table-cell>
          <table:table-cell table:style-name="Tabelle8.A1" office:value-type="string">
            <text:p text:style-name="P125">Reflex</text:p>
          </table:table-cell>
          <table:table-cell table:style-name="Tabelle8.A1" office:value-type="string">
            <text:p text:style-name="P125">Zähigkeit</text:p>
          </table:table-cell>
          <table:table-cell table:style-name="Tabelle8.A1" office:value-type="string">
            <text:p text:style-name="P125">Willen</text:p>
          </table:table-cell>
          <table:table-cell table:style-name="Tabelle8.H1" office:value-type="string">
            <text:p text:style-name="P124">Schleichen &amp; Verstecken</text:p>
          </table:table-cell>
        </table:table-row>
        <table:table-row>
          <table:table-cell table:style-name="Tabelle8.A2" office:value-type="string">
            <text:p text:style-name="P126">1 <text:s text:c="4"/><text:span text:style-name="T290">(10)</text:span></text:p>
          </table:table-cell>
          <table:table-cell table:style-name="Tabelle8.A2" office:value-type="string">
            <text:p text:style-name="P124">+1</text:p>
          </table:table-cell>
          <table:table-cell table:style-name="Tabelle8.A2" office:value-type="string">
            <text:p text:style-name="P125">w<text:span text:style-name="T484">8</text:span>/III</text:p>
          </table:table-cell>
          <table:table-cell table:style-name="Tabelle8.A2" office:value-type="string">
            <text:p text:style-name="P125">w20</text:p>
          </table:table-cell>
          <table:table-cell table:style-name="Tabelle8.A2" office:value-type="string">
            <text:p text:style-name="P125">+1</text:p>
          </table:table-cell>
          <table:table-cell table:style-name="Tabelle8.A2" office:value-type="string">
            <text:p text:style-name="P125">+1</text:p>
          </table:table-cell>
          <table:table-cell table:style-name="Tabelle8.A2" office:value-type="string">
            <text:p text:style-name="P125">+<text:span text:style-name="T402">1</text:span></text:p>
          </table:table-cell>
          <table:table-cell table:style-name="Tabelle8.H2" office:value-type="string">
            <text:p text:style-name="P127">+3</text:p>
          </table:table-cell>
        </table:table-row>
        <table:table-row>
          <table:table-cell table:style-name="Tabelle8.A2" office:value-type="string">
            <text:p text:style-name="P126">2 <text:s text:c="4"/><text:span text:style-name="T290">(10)</text:span></text:p>
          </table:table-cell>
          <table:table-cell table:style-name="Tabelle8.A2" office:value-type="string">
            <text:p text:style-name="P124">+2</text:p>
          </table:table-cell>
          <table:table-cell table:style-name="Tabelle8.A2" office:value-type="string">
            <text:p text:style-name="P125">w<text:span text:style-name="T484">8</text:span>/III</text:p>
          </table:table-cell>
          <table:table-cell table:style-name="Tabelle8.A2" office:value-type="string">
            <text:p text:style-name="P125">w20</text:p>
          </table:table-cell>
          <table:table-cell table:style-name="Tabelle8.A2" office:value-type="string">
            <text:p text:style-name="P125">+1</text:p>
          </table:table-cell>
          <table:table-cell table:style-name="Tabelle8.A2" office:value-type="string">
            <text:p text:style-name="P125">+1</text:p>
          </table:table-cell>
          <table:table-cell table:style-name="Tabelle8.A2" office:value-type="string">
            <text:p text:style-name="P125">+<text:span text:style-name="T402">1</text:span></text:p>
          </table:table-cell>
          <table:table-cell table:style-name="Tabelle8.H2" office:value-type="string">
            <text:p text:style-name="P127">+5</text:p>
          </table:table-cell>
        </table:table-row>
        <table:table-row>
          <table:table-cell table:style-name="Tabelle8.A2" office:value-type="string">
            <text:p text:style-name="P126">3 <text:s text:c="2"/><text:span text:style-name="T290">(1</text:span><text:span text:style-name="T485">1</text:span><text:span text:style-name="T290">0)</text:span></text:p>
          </table:table-cell>
          <table:table-cell table:style-name="Tabelle8.A2" office:value-type="string">
            <text:p text:style-name="P124">+2</text:p>
          </table:table-cell>
          <table:table-cell table:style-name="Tabelle8.A2" office:value-type="string">
            <text:p text:style-name="P125">w1<text:span text:style-name="T484">0</text:span>/I<text:span text:style-name="T402">II</text:span></text:p>
          </table:table-cell>
          <table:table-cell table:style-name="Tabelle8.A2" office:value-type="string">
            <text:p text:style-name="P125">w20</text:p>
          </table:table-cell>
          <table:table-cell table:style-name="Tabelle8.A2" office:value-type="string">
            <text:p text:style-name="P125">+<text:span text:style-name="T484">2</text:span></text:p>
          </table:table-cell>
          <table:table-cell table:style-name="Tabelle8.A2" office:value-type="string">
            <text:p text:style-name="P125">+<text:span text:style-name="T484">1</text:span></text:p>
          </table:table-cell>
          <table:table-cell table:style-name="Tabelle8.A2" office:value-type="string">
            <text:p text:style-name="P125">+<text:span text:style-name="T484">2</text:span></text:p>
          </table:table-cell>
          <table:table-cell table:style-name="Tabelle8.H2" office:value-type="string">
            <text:p text:style-name="P127">+7</text:p>
          </table:table-cell>
        </table:table-row>
        <table:table-row>
          <table:table-cell table:style-name="Tabelle8.A2" office:value-type="string">
            <text:p text:style-name="P126">4 <text:s text:c="2"/><text:span text:style-name="T290">(190)</text:span></text:p>
          </table:table-cell>
          <table:table-cell table:style-name="Tabelle8.A2" office:value-type="string">
            <text:p text:style-name="P124">+3</text:p>
          </table:table-cell>
          <table:table-cell table:style-name="Tabelle8.A2" office:value-type="string">
            <text:p text:style-name="P125">w<text:span text:style-name="T402">1</text:span><text:span text:style-name="T484">0</text:span>/I<text:span text:style-name="T484">II</text:span></text:p>
          </table:table-cell>
          <table:table-cell table:style-name="Tabelle8.A2" office:value-type="string">
            <text:p text:style-name="P125">w20</text:p>
          </table:table-cell>
          <table:table-cell table:style-name="Tabelle8.A2" office:value-type="string">
            <text:p text:style-name="P125">+2</text:p>
          </table:table-cell>
          <table:table-cell table:style-name="Tabelle8.A2" office:value-type="string">
            <text:p text:style-name="P125">+2</text:p>
          </table:table-cell>
          <table:table-cell table:style-name="Tabelle8.A2" office:value-type="string">
            <text:p text:style-name="P125">+<text:span text:style-name="T402">2</text:span></text:p>
          </table:table-cell>
          <table:table-cell table:style-name="Tabelle8.H2" office:value-type="string">
            <text:p text:style-name="P127">+8</text:p>
          </table:table-cell>
        </table:table-row>
        <table:table-row>
          <table:table-cell table:style-name="Tabelle8.A2" office:value-type="string">
            <text:p text:style-name="P126">5 <text:s text:c="2"/><text:span text:style-name="T290">(</text:span><text:span text:style-name="T485">2</text:span><text:span text:style-name="T290">90)</text:span></text:p>
          </table:table-cell>
          <table:table-cell table:style-name="Tabelle8.A2" office:value-type="string">
            <text:p text:style-name="P124">+4</text:p>
          </table:table-cell>
          <table:table-cell table:style-name="Tabelle8.A2" office:value-type="string">
            <text:p text:style-name="P125">w<text:span text:style-name="T484">12</text:span>/<text:span text:style-name="T402">I</text:span><text:span text:style-name="T484">II</text:span></text:p>
          </table:table-cell>
          <table:table-cell table:style-name="Tabelle8.A2" office:value-type="string">
            <text:p text:style-name="P125">w20</text:p>
          </table:table-cell>
          <table:table-cell table:style-name="Tabelle8.A2" office:value-type="string">
            <text:p text:style-name="P125">+<text:span text:style-name="T484">3</text:span></text:p>
          </table:table-cell>
          <table:table-cell table:style-name="Tabelle8.A2" office:value-type="string">
            <text:p text:style-name="P125">+<text:span text:style-name="T484">2</text:span></text:p>
          </table:table-cell>
          <table:table-cell table:style-name="Tabelle8.A2" office:value-type="string">
            <text:p text:style-name="P125">+<text:span text:style-name="T484">3</text:span></text:p>
          </table:table-cell>
          <table:table-cell table:style-name="Tabelle8.H2" office:value-type="string">
            <text:p text:style-name="P127">+9</text:p>
          </table:table-cell>
        </table:table-row>
        <table:table-row>
          <table:table-cell table:style-name="Tabelle8.A2" office:value-type="string">
            <text:p text:style-name="P126">6 <text:s text:c="2"/><text:span text:style-name="T290">(</text:span><text:span text:style-name="T485">41</text:span><text:span text:style-name="T290">0)</text:span></text:p>
          </table:table-cell>
          <table:table-cell table:style-name="Tabelle8.A2" office:value-type="string">
            <text:p text:style-name="P124">+5</text:p>
          </table:table-cell>
          <table:table-cell table:style-name="Tabelle8.A2" office:value-type="string">
            <text:p text:style-name="P125">w<text:span text:style-name="T484">12</text:span>/<text:span text:style-name="T484">III</text:span></text:p>
          </table:table-cell>
          <table:table-cell table:style-name="Tabelle8.A2" office:value-type="string">
            <text:p text:style-name="P125">w20+w1<text:span text:style-name="T484">4</text:span></text:p>
          </table:table-cell>
          <table:table-cell table:style-name="Tabelle8.A2" office:value-type="string">
            <text:p text:style-name="P125">+<text:span text:style-name="T484">4</text:span></text:p>
          </table:table-cell>
          <table:table-cell table:style-name="Tabelle8.A2" office:value-type="string">
            <text:p text:style-name="P125">+<text:span text:style-name="T484">2</text:span></text:p>
          </table:table-cell>
          <table:table-cell table:style-name="Tabelle8.A2" office:value-type="string">
            <text:p text:style-name="P125">+<text:span text:style-name="T484">4</text:span></text:p>
          </table:table-cell>
          <table:table-cell table:style-name="Tabelle8.H2" office:value-type="string">
            <text:p text:style-name="P127">+11</text:p>
          </table:table-cell>
        </table:table-row>
        <table:table-row>
          <table:table-cell table:style-name="Tabelle8.A2" office:value-type="string">
            <text:p text:style-name="P126">7 <text:s text:c="2"/><text:span text:style-name="T290">(</text:span><text:span text:style-name="T485">55</text:span><text:span text:style-name="T290">0)</text:span></text:p>
          </table:table-cell>
          <table:table-cell table:style-name="Tabelle8.A2" office:value-type="string">
            <text:p text:style-name="P125">+<text:span text:style-name="T484">5</text:span></text:p>
          </table:table-cell>
          <table:table-cell table:style-name="Tabelle8.A2" office:value-type="string">
            <text:p text:style-name="P125">w<text:span text:style-name="T484">14</text:span>/<text:span text:style-name="T484">III</text:span></text:p>
          </table:table-cell>
          <table:table-cell table:style-name="Tabelle8.A2" office:value-type="string">
            <text:p text:style-name="P125">w2<text:span text:style-name="T484">0+w16</text:span></text:p>
          </table:table-cell>
          <table:table-cell table:style-name="Tabelle8.A2" office:value-type="string">
            <text:p text:style-name="P125">+<text:span text:style-name="T484">4</text:span></text:p>
          </table:table-cell>
          <table:table-cell table:style-name="Tabelle8.A2" office:value-type="string">
            <text:p text:style-name="P125">+<text:span text:style-name="T484">3</text:span></text:p>
          </table:table-cell>
          <table:table-cell table:style-name="Tabelle8.A2" office:value-type="string">
            <text:p text:style-name="P125">+<text:span text:style-name="T484">4</text:span></text:p>
          </table:table-cell>
          <table:table-cell table:style-name="Tabelle8.H2" office:value-type="string">
            <text:p text:style-name="P127">+12</text:p>
          </table:table-cell>
        </table:table-row>
        <table:table-row>
          <table:table-cell table:style-name="Tabelle8.A2" office:value-type="string">
            <text:p text:style-name="P126">8 <text:s text:c="2"/><text:span text:style-name="T290">(</text:span><text:span text:style-name="T485">71</text:span><text:span text:style-name="T290">0)</text:span></text:p>
          </table:table-cell>
          <table:table-cell table:style-name="Tabelle8.A2" office:value-type="string">
            <text:p text:style-name="P125">+<text:span text:style-name="T484">6</text:span></text:p>
          </table:table-cell>
          <table:table-cell table:style-name="Tabelle8.A2" office:value-type="string">
            <text:p text:style-name="P125">w<text:span text:style-name="T484">14</text:span>/<text:span text:style-name="T484">III</text:span></text:p>
          </table:table-cell>
          <table:table-cell table:style-name="Tabelle8.A2" office:value-type="string">
            <text:p text:style-name="P125"><text:span text:style-name="T484">2</text:span>w20</text:p>
          </table:table-cell>
          <table:table-cell table:style-name="Tabelle8.A2" office:value-type="string">
            <text:p text:style-name="P125">+<text:span text:style-name="T484">5</text:span></text:p>
          </table:table-cell>
          <table:table-cell table:style-name="Tabelle8.A2" office:value-type="string">
            <text:p text:style-name="P125">+<text:span text:style-name="T484">3</text:span></text:p>
          </table:table-cell>
          <table:table-cell table:style-name="Tabelle8.A2" office:value-type="string">
            <text:p text:style-name="P125">+<text:span text:style-name="T484">5</text:span></text:p>
          </table:table-cell>
          <table:table-cell table:style-name="Tabelle8.H2" office:value-type="string">
            <text:p text:style-name="P127">+13</text:p>
          </table:table-cell>
        </table:table-row>
        <table:table-row>
          <table:table-cell table:style-name="Tabelle8.A2" office:value-type="string">
            <text:p text:style-name="P126">9 <text:s text:c="2"/><text:span text:style-name="T290">(</text:span><text:span text:style-name="T485">8</text:span><text:span text:style-name="T290">90)</text:span></text:p>
          </table:table-cell>
          <table:table-cell table:style-name="Tabelle8.A2" office:value-type="string">
            <text:p text:style-name="P125">+<text:span text:style-name="T484">7</text:span></text:p>
          </table:table-cell>
          <table:table-cell table:style-name="Tabelle8.A2" office:value-type="string">
            <text:p text:style-name="P125"><text:span text:style-name="T484">w16</text:span>/<text:span text:style-name="T484">III</text:span></text:p>
          </table:table-cell>
          <table:table-cell table:style-name="Tabelle8.A2" office:value-type="string">
            <text:p text:style-name="P125"><text:span text:style-name="T484">2</text:span>w20</text:p>
          </table:table-cell>
          <table:table-cell table:style-name="Tabelle8.A2" office:value-type="string">
            <text:p text:style-name="P125">+<text:span text:style-name="T484">5</text:span></text:p>
          </table:table-cell>
          <table:table-cell table:style-name="Tabelle8.A2" office:value-type="string">
            <text:p text:style-name="P125">+<text:span text:style-name="T484">3</text:span></text:p>
          </table:table-cell>
          <table:table-cell table:style-name="Tabelle8.A2" office:value-type="string">
            <text:p text:style-name="P125">+<text:span text:style-name="T484">5</text:span></text:p>
          </table:table-cell>
          <table:table-cell table:style-name="Tabelle8.H2" office:value-type="string">
            <text:p text:style-name="P127">+14</text:p>
          </table:table-cell>
        </table:table-row>
        <table:table-row>
          <table:table-cell table:style-name="Tabelle8.A2" office:value-type="string">
            <text:p text:style-name="P126">10 <text:span text:style-name="T290">(1</text:span><text:span text:style-name="T485">0</text:span><text:span text:style-name="T290">90)</text:span></text:p>
          </table:table-cell>
          <table:table-cell table:style-name="Tabelle8.A2" office:value-type="string">
            <text:p text:style-name="P125">+<text:span text:style-name="T484">8</text:span></text:p>
          </table:table-cell>
          <table:table-cell table:style-name="Tabelle8.A2" office:value-type="string">
            <text:p text:style-name="P125">w<text:span text:style-name="T484">16</text:span>/<text:span text:style-name="T484">III</text:span></text:p>
          </table:table-cell>
          <table:table-cell table:style-name="Tabelle8.A2" office:value-type="string">
            <text:p text:style-name="P125">2w20</text:p>
          </table:table-cell>
          <table:table-cell table:style-name="Tabelle8.A2" office:value-type="string">
            <text:p text:style-name="P125">+<text:span text:style-name="T484">6</text:span></text:p>
          </table:table-cell>
          <table:table-cell table:style-name="Tabelle8.A2" office:value-type="string">
            <text:p text:style-name="P125">+<text:span text:style-name="T484">4</text:span></text:p>
          </table:table-cell>
          <table:table-cell table:style-name="Tabelle8.A2" office:value-type="string">
            <text:p text:style-name="P125">+<text:span text:style-name="T484">6</text:span></text:p>
          </table:table-cell>
          <table:table-cell table:style-name="Tabelle8.H2" office:value-type="string">
            <text:p text:style-name="P127">+15</text:p>
          </table:table-cell>
        </table:table-row>
      </table:table>
      <text:p text:style-name="P128"/>
      <text:p text:style-name="P119"><text:span text:style-name="T486">Merkmale</text:span><text:span text:style-name="T487"> </text:span><text:span text:style-name="T488">Hobbit</text:span><text:span text:style-name="T483">s</text:span></text:p>
      <text:p text:style-name="P121"><text:span text:style-name="T489">w6</text:span><text:span text:style-name="T490"> Leben/Stufe; </text:span><text:span text:style-name="T491">beidhändig</text:span><text:span text:style-name="T492"> (je w16, </text:span><text:span text:style-name="T493">Volltreffer </text:span><text:span text:style-name="T494">bei 16</text:span><text:span text:style-name="T493">, </text:span><text:span text:style-name="T492">Patzer nur </text:span><text:span text:style-name="T493">bei </text:span><text:span text:style-name="T492">doppel-1);</text:span></text:p>
      <text:p text:style-name="P121"><text:span text:style-name="T495">+2 pro </text:span><text:span text:style-name="T492">verbranntem </text:span><text:span text:style-name="T495">Glück; </text:span><text:span text:style-name="T496">Glücksbringer</text:span><text:span text:style-name="T495"> </text:span><text:span text:style-name="T497">für Andere;</text:span><text:span text:style-name="T495"> +Stufe </text:span><text:span text:style-name="T496">Glücksregeneration </text:span><text:span text:style-name="T498">pro </text:span><text:span text:style-name="T495">Nacht;<text:line-break/></text:span><text:span text:style-name="T499">Bewegung 6 m; </text:span><text:span text:style-name="T38">Dunkelsicht</text:span> <text:span text:style-name="T500">9</text:span> <text:span text:style-name="T500">m; </text:span><text:span text:style-name="T501">Schleichen &amp; Verstecken;</text:span></text:p>
      <text:p text:style-name="P121"/>
      <text:p text:style-name="P128"><text:span text:style-name="T502">Nahkampf</text:span><text:span text:style-name="T292">:<text:tab/><text:tab/></text:span><text:span text:style-name="T295">Kurzschwert </text:span><text:span text:style-name="T298">w6</text:span><text:span text:style-name="T297">,<text:tab/><text:tab/><text:tab/>Streitkolben </text:span><text:span text:style-name="T298">w6</text:span><text:span text:style-name="T297">,<text:tab/><text:tab/></text:span><text:span text:style-name="T295">Handa</text:span><text:span text:style-name="T297">xt </text:span><text:span text:style-name="T298">w6</text:span><text:span text:style-name="T299"> </text:span><text:span text:style-name="T503">3/6/9</text:span><text:span text:style-name="T297">, <text:s text:c="3"/></text:span></text:p>
      <text:p text:style-name="P128"><text:span text:style-name="T296"><text:tab/><text:tab/><text:tab/><text:tab/></text:span><text:span text:style-name="T297">Knüppel </text:span><text:span text:style-name="T298">w4</text:span><text:span text:style-name="T297">,<text:tab/><text:tab/><text:tab/><text:tab/></text:span><text:span text:style-name="T504">Stab </text:span><text:span text:style-name="T502">w4</text:span><text:span text:style-name="T504">,<text:tab/><text:tab/><text:tab/><text:tab/></text:span><text:span text:style-name="T307">D</text:span><text:span text:style-name="T297">olch <text:s text:c="5"/></text:span><text:span text:style-name="T309">w4</text:span><text:span text:style-name="T301"> </text:span><text:span text:style-name="T503">3/6/9</text:span></text:p>
      <text:p text:style-name="P129">Fernkampf:<text:tab/><text:span text:style-name="T310">2H:<text:tab/></text:span><text:span text:style-name="T311">Armbrust <text:s text:c="2"/></text:span><text:span text:style-name="T312">w6</text:span><text:span text:style-name="T313"> </text:span><text:span text:style-name="T314">24/48/72</text:span><text:span text:style-name="T311">,<text:tab/></text:span><text:span text:style-name="T14">Kurzbogen </text:span>w6<text:span text:style-name="T14"> </text:span><text:span text:style-name="T314">15/30/45</text:span></text:p>
      <text:p text:style-name="P130"><text:span text:style-name="T419"><text:tab/><text:tab/><text:tab/>1H:<text:tab/></text:span>Wurfspeer <text:span text:style-name="T420">w6</text:span><text:span text:style-name="T421"> </text:span><text:span text:style-name="T422">9</text:span><text:span text:style-name="T421">/</text:span><text:span text:style-name="T422">18</text:span><text:span text:style-name="T421">/</text:span><text:span text:style-name="T422">27</text:span>,<text:tab/><text:span text:style-name="T423">Schleuder <text:s/></text:span><text:span text:style-name="T424">w4</text:span><text:span text:style-name="T312"> </text:span><text:span text:style-name="T425">12</text:span><text:span text:style-name="T312">/</text:span><text:span text:style-name="T425">24</text:span><text:span text:style-name="T312">/</text:span><text:span text:style-name="T425">48</text:span></text:p>
      <text:p text:style-name="P131"><text:span text:style-name="T69"><text:s/>D </text:span><text:span text:style-name="T427">i</text:span><text:span text:style-name="T70">eb</text:span></text:p>
      <text:p text:style-name="P110"><text:span text:style-name="T71">N</text:span><text:span text:style-name="T72">ame</text:span><text:span text:style-name="T73"><text:tab/><text:tab/></text:span><text:span text:style-name="T327"><text:tab/><text:tab/><text:tab/><text:tab/><text:tab/><text:tab/></text:span><text:span text:style-name="T73"><text:tab/><text:tab/><text:tab/><text:tab/></text:span><text:span text:style-name="T75">S</text:span><text:span text:style-name="T76">tufe</text:span><text:span text:style-name="T77"><text:tab/><text:tab/><text:tab/></text:span><text:span text:style-name="T78">1</text:span></text:p>
      <text:p text:style-name="P111"><text:span text:style-name="T79">B</text:span><text:span text:style-name="T38">eruf</text:span><text:tab/><text:tab/><text:span text:style-name="T328">Schmuggler</text:span><text:tab/><text:tab/><text:tab/><text:tab/><text:tab/><text:tab/><text:tab/><text:tab/><text:span text:style-name="T81">E</text:span><text:span text:style-name="T82">rfahrung</text:span> <text:tab/><text:tab/><text:span text:style-name="T78">1</text:span><text:span text:style-name="T83">0</text:span></text:p>
      <text:p text:style-name="P111"><text:span text:style-name="T79">G</text:span><text:span text:style-name="T38">esinnung</text:span><text:tab/><text:span text:style-name="T505">Ordnung</text:span><text:span text:style-name="T506"><text:tab/></text:span><text:tab/><text:span text:style-name="T79">I</text:span><text:span text:style-name="T38">nitiative</text:span><text:span text:style-name="T86"><text:tab/></text:span><text:span text:style-name="T87">w</text:span><text:span text:style-name="T89">20+</text:span><text:span text:style-name="T78">1</text:span><text:span text:style-name="T90"><text:tab/><text:tab/><text:tab/></text:span><text:span text:style-name="T91">B</text:span><text:span text:style-name="T92">ewegung</text:span><text:span text:style-name="T90"><text:tab/><text:tab/></text:span><text:span text:style-name="T507">9</text:span><text:span text:style-name="T94"> </text:span><text:span text:style-name="T95">m</text:span></text:p>
      <text:p text:style-name="P111"><text:span text:style-name="T95"><text:tab/><text:tab/><text:tab/><text:tab/><text:tab/><text:tab/><text:tab/><text:tab/><text:tab/><text:tab/><text:tab/><text:tab/><text:tab/></text:span><text:span text:style-name="T508">G</text:span><text:span text:style-name="T509">lückswürfel</text:span><text:span text:style-name="T510"><text:tab/></text:span><text:span text:style-name="T511">w3</text:span></text:p>
      <text:p text:style-name="P111"><text:span text:style-name="T99"><text:tab/><text:tab/><text:tab/><text:tab/><text:tab/><text:tab/></text:span><text:span text:style-name="T330">M</text:span><text:span text:style-name="T331">alus</text:span><text:span text:style-name="T8"><text:tab/><text:tab/></text:span><text:span text:style-name="T429">-</text:span><text:span text:style-name="T512">1</text:span><text:span text:style-name="T99"><text:tab/><text:tab/><text:tab/><text:tab/></text:span><text:span text:style-name="T334">K</text:span><text:span text:style-name="T335">rit</text:span><text:span text:style-name="T107">.</text:span><text:span text:style-name="T78"><text:tab/><text:tab/><text:tab/></text:span><text:span text:style-name="T513">w</text:span><text:span text:style-name="T507">10</text:span><text:span text:style-name="T514">+1 </text:span><text:span text:style-name="T513">Tab. </text:span><text:span text:style-name="T78">I</text:span><text:span text:style-name="T337">I</text:span></text:p>
      <text:p text:style-name="P111"><text:span text:style-name="T79">R</text:span><text:span text:style-name="T38">üst</text:span><text:span text:style-name="T338">ung</text:span><text:span text:style-name="T110"><text:tab/></text:span><text:tab/><text:span text:style-name="T120">1</text:span><text:span text:style-name="T515">3</text:span><text:tab/><text:span text:style-name="T516">Lederrüstung</text:span><text:span text:style-name="T342"> </text:span><text:span text:style-name="T197">(RK</text:span><text:span text:style-name="T517">2</text:span><text:span text:style-name="T435">)</text:span><text:span text:style-name="T197"><text:tab/></text:span><text:span text:style-name="T437"><text:tab/><text:tab/><text:tab/><text:tab/></text:span><text:span text:style-name="T344">P</text:span><text:span text:style-name="T345">atzer</text:span><text:span text:style-name="T99"><text:tab/><text:tab/><text:tab/></text:span><text:span text:style-name="T78">w</text:span><text:span text:style-name="T507">8</text:span><text:span text:style-name="T89">-</text:span><text:span text:style-name="T514">1</text:span></text:p>
      <text:p text:style-name="P111"><text:span text:style-name="T79">L</text:span><text:span text:style-name="T38">eben</text:span><text:tab/><text:tab/><text:span text:style-name="T347">7</text:span><text:span text:style-name="T120"><text:tab/></text:span><text:span text:style-name="T122">(</text:span><text:span text:style-name="T123">w4+</text:span><text:span text:style-name="T122">w</text:span><text:span text:style-name="T439">6</text:span><text:span text:style-name="T122">)<text:tab/></text:span><text:span text:style-name="T126"><text:tab/><text:tab/><text:tab/></text:span><text:span text:style-name="T518"><text:tab/></text:span><text:span text:style-name="T348"><text:tab/><text:tab/><text:tab/></text:span><text:span text:style-name="T128">A</text:span><text:span text:style-name="T129">ngriff <text:s/></text:span><text:span text:style-name="T128">S</text:span><text:span text:style-name="T129">chaden<text:tab/></text:span><text:span text:style-name="T519">H</text:span><text:span text:style-name="T520">interh</text:span><text:span text:style-name="T521">alt<text:tab/></text:span></text:p>
      <text:p text:style-name="P77"><text:span text:style-name="T130">S</text:span><text:span text:style-name="T131">tärke</text:span><text:span text:style-name="T132"><text:tab/><text:tab/><text:tab/></text:span><text:span text:style-name="T440">1</text:span><text:span text:style-name="T452">0</text:span><text:span text:style-name="T134"><text:tab/><text:tab/></text:span><text:span text:style-name="T136"><text:tab/><text:tab/><text:tab/><text:tab/></text:span><text:span text:style-name="T137">N</text:span><text:span text:style-name="T138">ahkampf</text:span><text:span text:style-name="T139"><text:tab/></text:span><text:span text:style-name="T134"><text:tab/><text:tab/><text:tab/><text:tab/></text:span><text:span text:style-name="T522">+</text:span><text:span text:style-name="T523">1<text:tab/><text:tab/><text:tab/></text:span></text:p>
      <text:p text:style-name="P112"><text:span text:style-name="T130">G</text:span><text:span text:style-name="T131">eschick</text:span><text:span text:style-name="T132"><text:tab/><text:tab/><text:tab/></text:span><text:span text:style-name="T133">1</text:span><text:span text:style-name="T524">3</text:span><text:span text:style-name="T141"><text:tab/></text:span><text:span text:style-name="T525">+1</text:span><text:span text:style-name="T138"> </text:span><text:span text:style-name="T139"><text:s text:c="2"/><text:tab/></text:span><text:span text:style-name="T142"> </text:span><text:span text:style-name="T143">R</text:span><text:span text:style-name="T144">eflex</text:span><text:span text:style-name="T136"><text:tab/> <text:s text:c="2"/></text:span><text:span text:style-name="T78">+</text:span><text:span text:style-name="T526">3</text:span><text:span text:style-name="T146"><text:tab/></text:span><text:span text:style-name="T136"><text:tab/></text:span><text:span text:style-name="T137">F</text:span><text:span text:style-name="T138">ernkampf</text:span><text:span text:style-name="T139"><text:tab/></text:span><text:span text:style-name="T147">+</text:span><text:span text:style-name="T527">1</text:span><text:span text:style-name="T147"><text:tab/><text:tab/><text:tab/><text:tab/></text:span><text:span text:style-name="T522">+</text:span><text:span text:style-name="T523">2<text:tab/><text:tab/><text:tab/></text:span></text:p>
      <text:p text:style-name="P112"><text:span text:style-name="T130">A</text:span><text:span text:style-name="T131">usdauer</text:span><text:span text:style-name="T132"><text:tab/><text:tab/></text:span><text:span text:style-name="T133">1</text:span><text:span text:style-name="T528">2</text:span><text:span text:style-name="T134"><text:tab/></text:span><text:span text:style-name="T135"><text:tab/></text:span><text:span text:style-name="T142"> </text:span><text:span text:style-name="T143">Z</text:span><text:span text:style-name="T144">ähigkeit</text:span><text:span text:style-name="T136"> </text:span><text:span text:style-name="T78">+</text:span><text:span text:style-name="T529">2</text:span></text:p>
      <text:p text:style-name="P112"><text:span text:style-name="T130">P</text:span><text:span text:style-name="T131">ersönlichkeit</text:span><text:span text:style-name="T132"><text:tab/> </text:span><text:span text:style-name="T530">8</text:span><text:span text:style-name="T453"><text:tab/></text:span><text:span text:style-name="T134">-</text:span><text:span text:style-name="T525">1</text:span><text:span text:style-name="T135"><text:tab/></text:span><text:span text:style-name="T153"> </text:span><text:span text:style-name="T143">W</text:span><text:span text:style-name="T144">illen</text:span><text:span text:style-name="T136"><text:tab/> <text:s text:c="4"/></text:span><text:span text:style-name="T529">0</text:span></text:p>
      <text:p text:style-name="P112"><text:span text:style-name="T130">I</text:span><text:span text:style-name="T131">ntelligenz</text:span><text:span text:style-name="T132"><text:tab/><text:tab/></text:span><text:span text:style-name="T531">1</text:span><text:span text:style-name="T532">2</text:span><text:span text:style-name="T453"><text:tab/></text:span><text:span text:style-name="T135"><text:tab/></text:span><text:span text:style-name="T156"> </text:span><text:span text:style-name="T143">S</text:span><text:span text:style-name="T144">prachen</text:span><text:span text:style-name="T136"><text:tab/></text:span><text:span text:style-name="T455">Gemein</text:span><text:span text:style-name="T120">sprache, </text:span><text:span text:style-name="T533">Rotwelsch</text:span></text:p>
      <text:p text:style-name="P112"><text:span text:style-name="T130">G</text:span><text:span text:style-name="T131">lück</text:span><text:span text:style-name="T132"><text:tab/><text:tab/><text:tab/></text:span><text:span text:style-name="T133">1</text:span><text:span text:style-name="T159">3</text:span><text:span text:style-name="T139"><text:tab/></text:span><text:span text:style-name="T456">+</text:span><text:span text:style-name="T534">1</text:span><text:span text:style-name="T138"> <text:s text:c="2"/><text:tab/></text:span><text:span text:style-name="T142"> </text:span><text:span text:style-name="T143">S</text:span><text:span text:style-name="T144">chicksal</text:span><text:span text:style-name="T136"><text:tab/></text:span><text:span text:style-name="T535">Glücksfee</text:span><text:span text:style-name="T371">: alle Rettungswürfe +</text:span><text:span text:style-name="T536">1</text:span></text:p>
      <text:p text:style-name="P42"><text:span text:style-name="T164">3/4-</text:span><text:span text:style-name="T165">5</text:span><text:span text:style-name="T164">/6-</text:span><text:span text:style-name="T165">8</text:span><text:span text:style-name="T164">/9-</text:span><text:span text:style-name="T165">12</text:span><text:span text:style-name="T164">/13-</text:span><text:span text:style-name="T165">15</text:span><text:span text:style-name="T164">/16-</text:span><text:span text:style-name="T165">17</text:span><text:span text:style-name="T164">/18</text:span></text:p>
      <text:p text:style-name="P114"><text:span text:style-name="T79">N</text:span><text:span text:style-name="T176">ahkampfwaffen</text:span><text:span text:style-name="T38"><text:tab/></text:span><text:span text:style-name="T79">A</text:span><text:span text:style-name="T38">ngriff<text:tab/></text:span><text:span text:style-name="T79">S</text:span><text:span text:style-name="T38">chaden<text:tab/></text:span><text:span text:style-name="T537">H</text:span><text:span text:style-name="T538">interh</text:span><text:span text:style-name="T539">a</text:span><text:span text:style-name="T538">lt</text:span><text:span text:style-name="T540"><text:tab/></text:span></text:p>
      <text:p text:style-name="P114"><text:span text:style-name="T541">Lang</text:span><text:span text:style-name="T78">schwert<text:tab/></text:span><text:span text:style-name="T120"><text:tab/><text:tab/></text:span><text:span text:style-name="T460">w</text:span><text:span text:style-name="T120">20<text:tab/></text:span><text:span text:style-name="T87"><text:tab/></text:span><text:span text:style-name="T120">w</text:span><text:span text:style-name="T541">8</text:span><text:span text:style-name="T120"><text:tab/><text:tab/></text:span><text:span text:style-name="T542">w20+1<text:tab/></text:span><text:span text:style-name="T541">w8</text:span><text:span text:style-name="T120"><text:tab/><text:tab/></text:span><text:span text:style-name="T543"><text:tab/><text:tab/><text:tab/><text:tab/><text:tab/><text:tab/><text:tab/></text:span></text:p>
      <text:p text:style-name="P114"><text:span text:style-name="T541">Dolch<text:tab/></text:span><text:span text:style-name="T78"><text:tab/></text:span><text:span text:style-name="T120"><text:tab/><text:tab/></text:span><text:span text:style-name="T460">w</text:span><text:span text:style-name="T120">20<text:tab/><text:tab/>w</text:span><text:span text:style-name="T541">4</text:span><text:span text:style-name="T120"><text:tab/><text:tab/></text:span><text:span text:style-name="T542">w20+1<text:tab/></text:span><text:span text:style-name="T541">w10</text:span><text:span text:style-name="T120"><text:tab/><text:tab/></text:span><text:span text:style-name="T543"><text:tab/><text:tab/><text:tab/><text:tab/><text:tab/><text:tab/><text:tab/></text:span></text:p>
      <text:p text:style-name="P114"><text:span text:style-name="T541">Garotte<text:tab/></text:span><text:span text:style-name="T78"><text:tab/></text:span><text:span text:style-name="T120"><text:tab/><text:tab/></text:span><text:span text:style-name="T460">w</text:span><text:span text:style-name="T120">20<text:tab/><text:tab/></text:span><text:span text:style-name="T87">-</text:span><text:span text:style-name="T120"><text:tab/><text:tab/></text:span><text:span text:style-name="T542">w20+1<text:tab/></text:span><text:span text:style-name="T541">3w4</text:span><text:span text:style-name="T120"><text:tab/><text:tab/></text:span><text:span text:style-name="T543"><text:tab/><text:tab/><text:tab/><text:tab/><text:tab/><text:tab/><text:tab/></text:span></text:p>
      <text:p text:style-name="P114"><text:span text:style-name="T541">Totschläger</text:span><text:span text:style-name="T78"><text:tab/></text:span><text:span text:style-name="T120"><text:tab/><text:tab/></text:span><text:span text:style-name="T460">w</text:span><text:span text:style-name="T120">20<text:tab/><text:tab/>w</text:span><text:span text:style-name="T541">3</text:span><text:span text:style-name="T120"><text:tab/><text:tab/></text:span><text:span text:style-name="T542">w20+1<text:tab/></text:span><text:span text:style-name="T541">2w6</text:span><text:span text:style-name="T120"><text:tab/><text:tab/></text:span><text:span text:style-name="T543"><text:tab/><text:tab/><text:tab/><text:tab/><text:tab/><text:tab/><text:tab/></text:span></text:p>
      <text:p text:style-name="P114"><text:span text:style-name="T170">unbewaffnet</text:span><text:span text:style-name="T87"><text:tab/><text:tab/><text:tab/></text:span><text:span text:style-name="T120">w</text:span><text:span text:style-name="T541">20</text:span><text:span text:style-name="T87"><text:tab/><text:tab/></text:span><text:span text:style-name="T541">w</text:span><text:span text:style-name="T170">3</text:span><text:span text:style-name="T172"><text:tab/></text:span><text:span text:style-name="T173"><text:tab/></text:span><text:span text:style-name="T542">w20+1<text:tab/></text:span><text:span text:style-name="T544">w3</text:span><text:span text:style-name="T173"><text:tab/><text:tab/></text:span><text:span text:style-name="T380"><text:tab/><text:tab/><text:tab/><text:tab/><text:tab/><text:tab/><text:tab/></text:span></text:p>
      <text:p text:style-name="P115"><text:span text:style-name="T174"><text:tab/><text:tab/><text:tab/><text:tab/> <text:s text:c="7"/></text:span><text:span text:style-name="T175"><text:tab/></text:span><text:span text:style-name="T468"><text:tab/> <text:s text:c="7"/></text:span><text:span text:style-name="T545"><text:tab/></text:span><text:span text:style-name="T468"><text:tab/> <text:s text:c="3"/></text:span><text:span text:style-name="T545"><text:tab/></text:span><text:span text:style-name="T468"><text:tab/> <text:s text:c="7"/></text:span><text:span text:style-name="T545"><text:tab/></text:span><text:span text:style-name="T468"><text:tab/> <text:s text:c="3"/></text:span><text:span text:style-name="T545"><text:tab/></text:span><text:span text:style-name="T174"><text:tab/><text:tab/><text:tab/><text:tab/><text:tab/><text:tab/><text:tab/></text:span></text:p>
      <text:p text:style-name="P114"><text:span text:style-name="T79">F</text:span><text:span text:style-name="T176">ernkampfwaffen</text:span><text:span text:style-name="T38"><text:tab/></text:span><text:span text:style-name="T79">A</text:span><text:span text:style-name="T38">ngriff<text:tab/></text:span><text:span text:style-name="T79">S</text:span><text:span text:style-name="T38">chaden<text:tab/></text:span><text:span text:style-name="T537">H</text:span><text:span text:style-name="T538">interh</text:span><text:span text:style-name="T546">alt</text:span><text:span text:style-name="T538"><text:tab/><text:tab/></text:span><text:span text:style-name="T79">R</text:span><text:span text:style-name="T38">eichw</text:span><text:span text:style-name="T547">eite</text:span><text:span text:style-name="T178"> </text:span><text:span text:style-name="T179">-/-2/-w</text:span></text:p>
      <text:p text:style-name="P114"><text:span text:style-name="T438">Kurz</text:span><text:span text:style-name="T467">bogen</text:span><text:span text:style-name="T89"><text:tab/></text:span><text:span text:style-name="T87"><text:tab/><text:tab/></text:span><text:span text:style-name="T120">w20</text:span><text:span text:style-name="T180">+</text:span><text:span text:style-name="T460">1</text:span><text:span text:style-name="T87"><text:tab/></text:span><text:span text:style-name="T120">w</text:span><text:span text:style-name="T467">6<text:tab/></text:span><text:span text:style-name="T87"><text:tab/></text:span><text:span text:style-name="T548">w20+2<text:tab/></text:span><text:span text:style-name="T541">w6</text:span><text:span text:style-name="T87"><text:tab/><text:tab/></text:span><text:span text:style-name="T467">1</text:span><text:span text:style-name="T473">5</text:span><text:span text:style-name="T474">/</text:span><text:span text:style-name="T473">30</text:span><text:span text:style-name="T474">/</text:span><text:span text:style-name="T473">45</text:span><text:span text:style-name="T181"><text:tab/><text:tab/></text:span><text:span text:style-name="T544">2</text:span><text:span text:style-name="T475">0 </text:span><text:span text:style-name="T435">Pfeile</text:span></text:p>
      <text:p text:style-name="P114"><text:span text:style-name="T541">Blasrohr</text:span><text:span text:style-name="T89"><text:tab/></text:span><text:span text:style-name="T87"><text:tab/><text:tab/></text:span><text:span text:style-name="T120">w20</text:span><text:span text:style-name="T180">+</text:span><text:span text:style-name="T460">1</text:span><text:span text:style-name="T87"><text:tab/></text:span><text:span text:style-name="T120">w</text:span><text:span text:style-name="T541">3</text:span><text:span text:style-name="T467"><text:tab/></text:span><text:span text:style-name="T87"><text:tab/></text:span><text:span text:style-name="T548">w20+2<text:tab/></text:span><text:span text:style-name="T541">w5</text:span><text:span text:style-name="T87"><text:tab/><text:tab/></text:span><text:span text:style-name="T541">6 </text:span><text:span text:style-name="T474">/</text:span><text:span text:style-name="T541">12</text:span><text:span text:style-name="T474">/</text:span><text:span text:style-name="T541">18</text:span><text:span text:style-name="T181"><text:tab/><text:tab/></text:span><text:span text:style-name="T544">2</text:span><text:span text:style-name="T475">0 </text:span><text:span text:style-name="T435">Pfeile</text:span></text:p>
      <text:p text:style-name="P117"><text:span text:style-name="T84"><text:tab/><text:tab/><text:tab/><text:tab/> <text:s text:c="7"/></text:span><text:span text:style-name="T297"><text:tab/></text:span><text:span text:style-name="T84"><text:tab/> <text:s text:c="7"/></text:span><text:span text:style-name="T297"><text:tab/></text:span><text:span text:style-name="T84"><text:tab/> <text:s text:c="3"/></text:span><text:span text:style-name="T297"><text:tab/></text:span><text:span text:style-name="T84"><text:tab/> <text:s text:c="7"/></text:span><text:span text:style-name="T297"><text:tab/></text:span><text:span text:style-name="T84"><text:tab/> <text:s text:c="3"/></text:span><text:span text:style-name="T297"><text:tab/></text:span><text:span text:style-name="T84"> <text:s text:c="4"/></text:span><text:span text:style-name="T297">/</text:span><text:span text:style-name="T84"> <text:s text:c="4"/></text:span><text:span text:style-name="T297">/</text:span><text:span text:style-name="T84"><text:tab/></text:span><text:span text:style-name="T297"><text:tab/></text:span><text:span text:style-name="T84"><text:tab/><text:tab/><text:tab/><text:tab/></text:span></text:p>
      <text:p text:style-name="P132"><text:span text:style-name="T549"/></text:p>
      <text:p text:style-name="P118"><text:span text:style-name="T182">A</text:span><text:span text:style-name="T183">us</text:span><text:span text:style-name="T184">rüstung</text:span><text:span text:style-name="T185"><text:tab/><text:tab/><text:tab/><text:tab/><text:tab/><text:tab/><text:tab/><text:tab/><text:tab/> <text:s text:c="4"/></text:span><text:span text:style-name="T476">-</text:span><text:span text:style-name="T187"><text:tab/></text:span><text:span text:style-name="T188">Gold</text:span><text:span text:style-name="T189"><text:tab/> <text:s text:c="5"/></text:span><text:span text:style-name="T477">3</text:span><text:span text:style-name="T191"><text:tab/></text:span><text:span text:style-name="T192">Silbe</text:span><text:span text:style-name="T193">r <text:s text:c="10"/></text:span><text:span text:style-name="T477">8</text:span><text:span text:style-name="T195"><text:tab/></text:span><text:span text:style-name="T196">Kupfer</text:span></text:p>
      <text:p text:style-name="P133"><text:span text:style-name="T550">Großer Sack</text:span><text:span text:style-name="T551">, </text:span><text:span text:style-name="T552">Kleines Fässchen, </text:span><text:span text:style-name="T553">Diebeswerkzeug, </text:span><text:span text:style-name="T554">Fackel, Ration, Wasserschlauch, </text:span></text:p>
      <text:p text:style-name="P134"><text:span text:style-name="T555">15m </text:span>Seil &amp; Wurfhaken, <text:span text:style-name="T556">3m Stange,</text:span></text:p>
      <text:p text:style-name="P120"><text:tab/><text:tab/><text:tab/><text:tab/><text:tab/><text:tab/><text:tab/><text:tab/><text:tab/><text:tab/><text:tab/><text:tab/><text:tab/><text:tab/><text:tab/><text:tab/><text:tab/><text:tab/><text:tab/><text:tab/></text:p>
      <text:p text:style-name="P117"><text:span text:style-name="T482"/></text:p>
      <text:p text:style-name="P135">Diebesfertigkeiten<text:span text:style-name="T557"> </text:span><text:span text:style-name="T558">(</text:span><text:span text:style-name="T559">Ordnung</text:span><text:span text:style-name="T558">)</text:span><text:tab/><text:tab/><text:tab/><text:tab/><text:tab/><text:tab/><text:tab/><text:tab/><text:tab/><text:tab/><text:tab/><text:tab/><text:tab/><text:tab/></text:p>
      <text:p text:style-name="P136"><text:span text:style-name="T545">Hinterhältiger Angriff<text:tab/></text:span><text:span text:style-name="T560">+</text:span><text:span text:style-name="T561">1</text:span><text:span text:style-name="T562"><text:tab/> <text:s text:c="4"/></text:span><text:span text:style-name="T545">Lautlos schleichen*<text:tab/></text:span><text:span text:style-name="T563">+</text:span><text:span text:style-name="T564">1</text:span><text:span text:style-name="T565">+</text:span><text:span text:style-name="T564">1-</text:span><text:span text:style-name="T566">1</text:span><text:span text:style-name="T567"><text:tab/></text:span><text:span text:style-name="T545">Im Schatten verstecken*<text:tab/></text:span><text:span text:style-name="T568">+</text:span><text:span text:style-name="T561">3</text:span><text:span text:style-name="T569">+</text:span><text:span text:style-name="T561">1<text:tab/><text:tab/></text:span></text:p>
      <text:p text:style-name="P136"><text:span text:style-name="T545">Taschendiebstahl</text:span><text:span text:style-name="T570">*</text:span><text:span text:style-name="T545"><text:tab/><text:tab/></text:span><text:span text:style-name="T571">+</text:span><text:span text:style-name="T564">1</text:span><text:span text:style-name="T565">+</text:span><text:span text:style-name="T564">1</text:span><text:span text:style-name="T565"> <text:s text:c="4"/></text:span><text:span text:style-name="T545">Fassadenklettern*<text:tab/></text:span><text:span text:style-name="T568">+</text:span><text:span text:style-name="T561">3</text:span><text:span text:style-name="T569">+</text:span><text:span text:style-name="T561">1-</text:span><text:span text:style-name="T572">1</text:span><text:span text:style-name="T562"><text:tab/></text:span><text:span text:style-name="T545">Schlösser knacken*<text:tab/><text:tab/></text:span><text:span text:style-name="T568">+1</text:span><text:span text:style-name="T569">+</text:span><text:span text:style-name="T561">1<text:tab/><text:tab/></text:span></text:p>
      <text:p text:style-name="P136"><text:span text:style-name="T545">Fallen entdecken†<text:tab/><text:tab/></text:span><text:span text:style-name="T568">+</text:span><text:span text:style-name="T561">3</text:span><text:span text:style-name="T573"><text:tab/> <text:s text:c="4"/></text:span><text:span text:style-name="T545">Fallen entschärfen*<text:tab/></text:span><text:span text:style-name="T574">+</text:span><text:span text:style-name="T564">3</text:span><text:span text:style-name="T565">+</text:span><text:span text:style-name="T564">1</text:span><text:span text:style-name="T545"><text:tab/><text:tab/>Urkunden fälschen*<text:tab/></text:span><text:span text:style-name="T574">+0</text:span><text:span text:style-name="T565">+</text:span><text:span text:style-name="T564">1<text:tab/><text:tab/></text:span></text:p>
      <text:p text:style-name="P136"><text:span text:style-name="T545">Verkleid</text:span><text:span text:style-name="T575">en</text:span><text:span text:style-name="T545">‡<text:tab/><text:tab/><text:tab/></text:span><text:span text:style-name="T576">+</text:span><text:span text:style-name="T577">0</text:span><text:span text:style-name="T576">-</text:span><text:span text:style-name="T573">1</text:span><text:span text:style-name="T578"><text:tab/> <text:s text:c="4"/></text:span><text:span text:style-name="T545">Sprachen lesen†<text:tab/><text:tab/></text:span><text:span text:style-name="T574">+0</text:span><text:span text:style-name="T545"><text:tab/><text:tab/>Gift </text:span><text:span text:style-name="T579">handhaben</text:span><text:span text:style-name="T545"><text:tab/><text:tab/></text:span><text:span text:style-name="T576">+</text:span><text:span text:style-name="T577">0<text:tab/><text:tab/></text:span></text:p>
      <text:p text:style-name="P137"><text:span text:style-name="T580">Schriftrolle wirken†<text:tab/><text:tab/></text:span><text:span text:style-name="T581">w1</text:span><text:span text:style-name="T582">0</text:span><text:span text:style-name="T583"><text:tab/></text:span><text:span text:style-name="T582"><text:tab/><text:tab/></text:span><text:span text:style-name="T584">* </text:span><text:span text:style-name="T585">+</text:span><text:span text:style-name="T586">GES+Fert</text:span><text:span text:style-name="T587">igk</text:span><text:span text:style-name="T588">eit</text:span><text:span text:style-name="T586"><text:tab/><text:tab/></text:span><text:span text:style-name="T589">† </text:span><text:span text:style-name="T590">+INT<text:tab/><text:tab/></text:span><text:span text:style-name="T589">‡ </text:span><text:span text:style-name="T590">+PER<text:tab/><text:tab/><text:tab/></text:span></text:p>
      <text:p text:style-name="P138"/>
      <table:table table:name="Table3" table:style-name="Table3">
        <table:table-column table:style-name="Table3.A"/>
        <table:table-column table:style-name="Table3.B"/>
        <table:table-column table:style-name="Table3.C"/>
        <table:table-column table:style-name="Table3.D"/>
        <table:table-column table:style-name="Table3.E"/>
        <table:table-column table:style-name="Table3.F"/>
        <table:table-column table:style-name="Table3.G"/>
        <table:table-column table:style-name="Table3.H"/>
        <table:table-row>
          <table:table-cell table:style-name="Table3.A1" office:value-type="string">
            <text:p text:style-name="P139">Dieb</text:p>
            <text:p text:style-name="P140">Stufe<text:line-break/><text:span text:style-name="T287">(Erfahrung)</text:span></text:p>
          </table:table-cell>
          <table:table-cell table:style-name="Table3.A1" office:value-type="string">
            <text:p text:style-name="P124">Angriff</text:p>
          </table:table-cell>
          <table:table-cell table:style-name="Table3.A1" office:value-type="string">
            <text:p text:style-name="P125"><text:span text:style-name="T401">Volltreffer-würfel</text:span>/Tabelle</text:p>
          </table:table-cell>
          <table:table-cell table:style-name="Table3.A1" office:value-type="string">
            <text:p text:style-name="P125">Aktions-</text:p>
            <text:p text:style-name="P125">würfel</text:p>
          </table:table-cell>
          <table:table-cell table:style-name="Table3.A1" office:value-type="string">
            <text:p text:style-name="P125">Reflex</text:p>
          </table:table-cell>
          <table:table-cell table:style-name="Table3.A1" office:value-type="string">
            <text:p text:style-name="P125">Zähigkeit</text:p>
          </table:table-cell>
          <table:table-cell table:style-name="Table3.A1" office:value-type="string">
            <text:p text:style-name="P125">Willen</text:p>
          </table:table-cell>
          <table:table-cell table:style-name="Table3.H1" office:value-type="string">
            <text:p text:style-name="P141">Glückswürfel</text:p>
          </table:table-cell>
        </table:table-row>
        <table:table-row>
          <table:table-cell table:style-name="Table3.A2" office:value-type="string">
            <text:p text:style-name="P142">1 <text:s text:c="3"/><text:span text:style-name="T591"><text:s/></text:span><text:span text:style-name="T290">(10)</text:span></text:p>
          </table:table-cell>
          <table:table-cell table:style-name="Table3.A2" office:value-type="string">
            <text:p text:style-name="P124">+<text:span text:style-name="T592">0</text:span></text:p>
          </table:table-cell>
          <table:table-cell table:style-name="Table3.A2" office:value-type="string">
            <text:p text:style-name="P125">w<text:span text:style-name="T592">10</text:span>/II</text:p>
          </table:table-cell>
          <table:table-cell table:style-name="Table3.A2" office:value-type="string">
            <text:p text:style-name="P125">w20</text:p>
          </table:table-cell>
          <table:table-cell table:style-name="Table3.A2" office:value-type="string">
            <text:p text:style-name="P125">+1</text:p>
          </table:table-cell>
          <table:table-cell table:style-name="Table3.A2" office:value-type="string">
            <text:p text:style-name="P125">+1</text:p>
          </table:table-cell>
          <table:table-cell table:style-name="Table3.A2" office:value-type="string">
            <text:p text:style-name="P125">+<text:span text:style-name="T593">0</text:span></text:p>
          </table:table-cell>
          <table:table-cell table:style-name="Table3.H2" office:value-type="string">
            <text:p text:style-name="P141">w3</text:p>
          </table:table-cell>
        </table:table-row>
        <table:table-row>
          <table:table-cell table:style-name="Table3.A2" office:value-type="string">
            <text:p text:style-name="P142">2 <text:s text:c="3"/><text:span text:style-name="T591"><text:s/></text:span><text:span text:style-name="T290">(</text:span><text:span text:style-name="T594">5</text:span><text:span text:style-name="T290">0)</text:span></text:p>
          </table:table-cell>
          <table:table-cell table:style-name="Table3.A2" office:value-type="string">
            <text:p text:style-name="P124">+<text:span text:style-name="T592">1</text:span></text:p>
          </table:table-cell>
          <table:table-cell table:style-name="Table3.A2" office:value-type="string">
            <text:p text:style-name="P125">w<text:span text:style-name="T592">12</text:span>/II</text:p>
          </table:table-cell>
          <table:table-cell table:style-name="Table3.A2" office:value-type="string">
            <text:p text:style-name="P125">w20</text:p>
          </table:table-cell>
          <table:table-cell table:style-name="Table3.A2" office:value-type="string">
            <text:p text:style-name="P125">+1</text:p>
          </table:table-cell>
          <table:table-cell table:style-name="Table3.A2" office:value-type="string">
            <text:p text:style-name="P125">+1</text:p>
          </table:table-cell>
          <table:table-cell table:style-name="Table3.A2" office:value-type="string">
            <text:p text:style-name="P125">+<text:span text:style-name="T593">0</text:span></text:p>
          </table:table-cell>
          <table:table-cell table:style-name="Table3.H2" office:value-type="string">
            <text:p text:style-name="P141">w4</text:p>
          </table:table-cell>
        </table:table-row>
        <table:table-row>
          <table:table-cell table:style-name="Table3.A2" office:value-type="string">
            <text:p text:style-name="P142">3 <text:s text:c="2"/><text:span text:style-name="T290">(110)</text:span></text:p>
          </table:table-cell>
          <table:table-cell table:style-name="Table3.A2" office:value-type="string">
            <text:p text:style-name="P124">+<text:span text:style-name="T592">2</text:span></text:p>
          </table:table-cell>
          <table:table-cell table:style-name="Table3.A2" office:value-type="string">
            <text:p text:style-name="P125">w1<text:span text:style-name="T592">4</text:span>/I<text:span text:style-name="T402">I</text:span></text:p>
          </table:table-cell>
          <table:table-cell table:style-name="Table3.A2" office:value-type="string">
            <text:p text:style-name="P125">w20</text:p>
          </table:table-cell>
          <table:table-cell table:style-name="Table3.A2" office:value-type="string">
            <text:p text:style-name="P125">+<text:span text:style-name="T484">2</text:span></text:p>
          </table:table-cell>
          <table:table-cell table:style-name="Table3.A2" office:value-type="string">
            <text:p text:style-name="P125">+<text:span text:style-name="T484">1</text:span></text:p>
          </table:table-cell>
          <table:table-cell table:style-name="Table3.A2" office:value-type="string">
            <text:p text:style-name="P125">+<text:span text:style-name="T593">1</text:span></text:p>
          </table:table-cell>
          <table:table-cell table:style-name="Table3.H2" office:value-type="string">
            <text:p text:style-name="P141">w5</text:p>
          </table:table-cell>
        </table:table-row>
        <table:table-row>
          <table:table-cell table:style-name="Table3.A2" office:value-type="string">
            <text:p text:style-name="P142">4 <text:s text:c="2"/><text:span text:style-name="T290">(1</text:span><text:span text:style-name="T594">9</text:span><text:span text:style-name="T290">0)</text:span></text:p>
          </table:table-cell>
          <table:table-cell table:style-name="Table3.A2" office:value-type="string">
            <text:p text:style-name="P124">+<text:span text:style-name="T592">2</text:span></text:p>
          </table:table-cell>
          <table:table-cell table:style-name="Table3.A2" office:value-type="string">
            <text:p text:style-name="P125">w<text:span text:style-name="T402">1</text:span><text:span text:style-name="T592">6</text:span>/I<text:span text:style-name="T484">I</text:span></text:p>
          </table:table-cell>
          <table:table-cell table:style-name="Table3.A2" office:value-type="string">
            <text:p text:style-name="P125">w20</text:p>
          </table:table-cell>
          <table:table-cell table:style-name="Table3.A2" office:value-type="string">
            <text:p text:style-name="P125">+2</text:p>
          </table:table-cell>
          <table:table-cell table:style-name="Table3.A2" office:value-type="string">
            <text:p text:style-name="P125">+2</text:p>
          </table:table-cell>
          <table:table-cell table:style-name="Table3.A2" office:value-type="string">
            <text:p text:style-name="P125">+<text:span text:style-name="T593">1</text:span></text:p>
          </table:table-cell>
          <table:table-cell table:style-name="Table3.H2" office:value-type="string">
            <text:p text:style-name="P141">w6</text:p>
          </table:table-cell>
        </table:table-row>
        <table:table-row>
          <table:table-cell table:style-name="Table3.A2" office:value-type="string">
            <text:p text:style-name="P142">5 <text:s text:c="2"/><text:span text:style-name="T290">(</text:span><text:span text:style-name="T594">29</text:span><text:span text:style-name="T290">0)</text:span></text:p>
          </table:table-cell>
          <table:table-cell table:style-name="Table3.A2" office:value-type="string">
            <text:p text:style-name="P124">+<text:span text:style-name="T592">3</text:span></text:p>
          </table:table-cell>
          <table:table-cell table:style-name="Table3.A2" office:value-type="string">
            <text:p text:style-name="P125">w<text:span text:style-name="T592">20</text:span>/<text:span text:style-name="T402">I</text:span><text:span text:style-name="T484">I</text:span></text:p>
          </table:table-cell>
          <table:table-cell table:style-name="Table3.A2" office:value-type="string">
            <text:p text:style-name="P125">w20</text:p>
          </table:table-cell>
          <table:table-cell table:style-name="Table3.A2" office:value-type="string">
            <text:p text:style-name="P125">+<text:span text:style-name="T484">3</text:span></text:p>
          </table:table-cell>
          <table:table-cell table:style-name="Table3.A2" office:value-type="string">
            <text:p text:style-name="P125">+<text:span text:style-name="T484">2</text:span></text:p>
          </table:table-cell>
          <table:table-cell table:style-name="Table3.A2" office:value-type="string">
            <text:p text:style-name="P125">+<text:span text:style-name="T593">1</text:span></text:p>
          </table:table-cell>
          <table:table-cell table:style-name="Table3.H2" office:value-type="string">
            <text:p text:style-name="P141">w7</text:p>
          </table:table-cell>
        </table:table-row>
        <table:table-row>
          <table:table-cell table:style-name="Table3.A2" office:value-type="string">
            <text:p text:style-name="P142">6 <text:s text:c="2"/><text:span text:style-name="T290">(</text:span><text:span text:style-name="T594">4</text:span><text:span text:style-name="T290">10)</text:span></text:p>
          </table:table-cell>
          <table:table-cell table:style-name="Table3.A2" office:value-type="string">
            <text:p text:style-name="P124">+<text:span text:style-name="T592">4</text:span></text:p>
          </table:table-cell>
          <table:table-cell table:style-name="Table3.A2" office:value-type="string">
            <text:p text:style-name="P125">w<text:span text:style-name="T592">24</text:span>/<text:span text:style-name="T484">II</text:span></text:p>
          </table:table-cell>
          <table:table-cell table:style-name="Table3.A2" office:value-type="string">
            <text:p text:style-name="P125">w20+w1<text:span text:style-name="T484">4</text:span></text:p>
          </table:table-cell>
          <table:table-cell table:style-name="Table3.A2" office:value-type="string">
            <text:p text:style-name="P125">+<text:span text:style-name="T484">4</text:span></text:p>
          </table:table-cell>
          <table:table-cell table:style-name="Table3.A2" office:value-type="string">
            <text:p text:style-name="P125">+<text:span text:style-name="T484">2</text:span></text:p>
          </table:table-cell>
          <table:table-cell table:style-name="Table3.A2" office:value-type="string">
            <text:p text:style-name="P125">+<text:span text:style-name="T593">2</text:span></text:p>
          </table:table-cell>
          <table:table-cell table:style-name="Table3.H2" office:value-type="string">
            <text:p text:style-name="P141">w8</text:p>
          </table:table-cell>
        </table:table-row>
        <table:table-row>
          <table:table-cell table:style-name="Table3.A2" office:value-type="string">
            <text:p text:style-name="P142">7 <text:s text:c="2"/><text:span text:style-name="T290">(</text:span><text:span text:style-name="T594">55</text:span><text:span text:style-name="T290">0)</text:span></text:p>
          </table:table-cell>
          <table:table-cell table:style-name="Table3.A2" office:value-type="string">
            <text:p text:style-name="P125">+<text:span text:style-name="T484">5</text:span></text:p>
          </table:table-cell>
          <table:table-cell table:style-name="Table3.A2" office:value-type="string">
            <text:p text:style-name="P125">w<text:span text:style-name="T592">30</text:span>/<text:span text:style-name="T484">II</text:span></text:p>
          </table:table-cell>
          <table:table-cell table:style-name="Table3.A2" office:value-type="string">
            <text:p text:style-name="P125">w2<text:span text:style-name="T484">0+w16</text:span></text:p>
          </table:table-cell>
          <table:table-cell table:style-name="Table3.A2" office:value-type="string">
            <text:p text:style-name="P125">+<text:span text:style-name="T484">4</text:span></text:p>
          </table:table-cell>
          <table:table-cell table:style-name="Table3.A2" office:value-type="string">
            <text:p text:style-name="P125">+<text:span text:style-name="T484">3</text:span></text:p>
          </table:table-cell>
          <table:table-cell table:style-name="Table3.A2" office:value-type="string">
            <text:p text:style-name="P125">+<text:span text:style-name="T593">2</text:span></text:p>
          </table:table-cell>
          <table:table-cell table:style-name="Table3.H2" office:value-type="string">
            <text:p text:style-name="P127"><text:span text:style-name="T592">w</text:span>1<text:span text:style-name="T592">0</text:span></text:p>
          </table:table-cell>
        </table:table-row>
        <table:table-row>
          <table:table-cell table:style-name="Table3.A2" office:value-type="string">
            <text:p text:style-name="P142">8 <text:s text:c="2"/><text:span text:style-name="T290">(</text:span><text:span text:style-name="T594">7</text:span><text:span text:style-name="T290">10)</text:span></text:p>
          </table:table-cell>
          <table:table-cell table:style-name="Table3.A2" office:value-type="string">
            <text:p text:style-name="P125">+<text:span text:style-name="T592">5</text:span></text:p>
          </table:table-cell>
          <table:table-cell table:style-name="Table3.A2" office:value-type="string">
            <text:p text:style-name="P125">w<text:span text:style-name="T592">30+2</text:span>/<text:span text:style-name="T484">II</text:span></text:p>
          </table:table-cell>
          <table:table-cell table:style-name="Table3.A2" office:value-type="string">
            <text:p text:style-name="P125"><text:span text:style-name="T484">2</text:span>w20</text:p>
          </table:table-cell>
          <table:table-cell table:style-name="Table3.A2" office:value-type="string">
            <text:p text:style-name="P125">+<text:span text:style-name="T484">5</text:span></text:p>
          </table:table-cell>
          <table:table-cell table:style-name="Table3.A2" office:value-type="string">
            <text:p text:style-name="P125">+<text:span text:style-name="T484">3</text:span></text:p>
          </table:table-cell>
          <table:table-cell table:style-name="Table3.A2" office:value-type="string">
            <text:p text:style-name="P125">+<text:span text:style-name="T593">2</text:span></text:p>
          </table:table-cell>
          <table:table-cell table:style-name="Table3.H2" office:value-type="string">
            <text:p text:style-name="P127"><text:span text:style-name="T592">w</text:span>1<text:span text:style-name="T592">2</text:span></text:p>
          </table:table-cell>
        </table:table-row>
        <table:table-row>
          <table:table-cell table:style-name="Table3.A2" office:value-type="string">
            <text:p text:style-name="P142">9 <text:s text:c="2"/><text:span text:style-name="T290">(</text:span><text:span text:style-name="T594">89</text:span><text:span text:style-name="T290">0)</text:span></text:p>
          </table:table-cell>
          <table:table-cell table:style-name="Table3.A2" office:value-type="string">
            <text:p text:style-name="P125">+<text:span text:style-name="T592">6</text:span></text:p>
          </table:table-cell>
          <table:table-cell table:style-name="Table3.A2" office:value-type="string">
            <text:p text:style-name="P125"><text:span text:style-name="T484">w</text:span><text:span text:style-name="T592">30+4</text:span>/<text:span text:style-name="T484">II</text:span></text:p>
          </table:table-cell>
          <table:table-cell table:style-name="Table3.A2" office:value-type="string">
            <text:p text:style-name="P125"><text:span text:style-name="T484">2</text:span>w20</text:p>
          </table:table-cell>
          <table:table-cell table:style-name="Table3.A2" office:value-type="string">
            <text:p text:style-name="P125">+<text:span text:style-name="T484">5</text:span></text:p>
          </table:table-cell>
          <table:table-cell table:style-name="Table3.A2" office:value-type="string">
            <text:p text:style-name="P125">+<text:span text:style-name="T484">3</text:span></text:p>
          </table:table-cell>
          <table:table-cell table:style-name="Table3.A2" office:value-type="string">
            <text:p text:style-name="P125">+<text:span text:style-name="T593">3</text:span></text:p>
          </table:table-cell>
          <table:table-cell table:style-name="Table3.H2" office:value-type="string">
            <text:p text:style-name="P127"><text:span text:style-name="T592">w</text:span>14</text:p>
          </table:table-cell>
        </table:table-row>
        <table:table-row>
          <table:table-cell table:style-name="Table3.A2" office:value-type="string">
            <text:p text:style-name="P142">1<text:span text:style-name="T595">0 </text:span><text:span text:style-name="T290">(1</text:span><text:span text:style-name="T594">09</text:span><text:span text:style-name="T290">0)</text:span></text:p>
          </table:table-cell>
          <table:table-cell table:style-name="Table3.A2" office:value-type="string">
            <text:p text:style-name="P125">+<text:span text:style-name="T592">7</text:span></text:p>
          </table:table-cell>
          <table:table-cell table:style-name="Table3.A2" office:value-type="string">
            <text:p text:style-name="P125">w<text:span text:style-name="T592">30+6</text:span>/<text:span text:style-name="T484">II</text:span></text:p>
          </table:table-cell>
          <table:table-cell table:style-name="Table3.A2" office:value-type="string">
            <text:p text:style-name="P125">2w20</text:p>
          </table:table-cell>
          <table:table-cell table:style-name="Table3.A2" office:value-type="string">
            <text:p text:style-name="P125">+<text:span text:style-name="T484">6</text:span></text:p>
          </table:table-cell>
          <table:table-cell table:style-name="Table3.A2" office:value-type="string">
            <text:p text:style-name="P125">+<text:span text:style-name="T593">4</text:span></text:p>
          </table:table-cell>
          <table:table-cell table:style-name="Table3.A2" office:value-type="string">
            <text:p text:style-name="P125">+<text:span text:style-name="T593">3</text:span></text:p>
          </table:table-cell>
          <table:table-cell table:style-name="Table3.H2" office:value-type="string">
            <text:p text:style-name="P127"><text:span text:style-name="T592">w</text:span>1<text:span text:style-name="T592">6</text:span></text:p>
          </table:table-cell>
        </table:table-row>
      </table:table>
      <text:p text:style-name="P128"/>
      <text:p text:style-name="P143"><text:span text:style-name="T596">Merkmale</text:span> <text:span text:style-name="T557">Dieb</text:span></text:p>
      <text:p text:style-name="P143"><text:span text:style-name="T597">w6 Leben/Stufe; </text:span><text:span text:style-name="T598">Glückswürfel</text:span><text:span text:style-name="T599"> pro </text:span><text:span text:style-name="T600">verbranntem </text:span><text:span text:style-name="T599">Glück; +</text:span><text:span text:style-name="T598">Stufe</text:span><text:span text:style-name="T599"> Glücksregeneration pro Nacht;</text:span><text:span text:style-name="T601"> </text:span><text:span text:style-name="T602">Rotwelsch; </text:span><text:span text:style-name="T601">v</text:span><text:span text:style-name="T603">erstecken = </text:span><text:span text:style-name="T597">1 </text:span><text:span text:style-name="T603">Aktion; </text:span><text:span text:style-name="T601">verstecken &amp; schleichen = </text:span><text:span text:style-name="T604">1 </text:span><text:span text:style-name="T601">Runde;</text:span></text:p>
      <text:p text:style-name="P143"><text:span text:style-name="T603">Hinterhalt = </text:span><text:span text:style-name="T605">hinter </text:span><text:span text:style-name="T597">Gegner </text:span><text:span text:style-name="T605">&amp; </text:span><text:span text:style-name="T603">Gegner nicht gewahr; </text:span><text:span text:style-name="T598">automatischer Volltreffer bei Hinterhalt; </text:span><text:span text:style-name="T603"><text:s/></text:span></text:p>
      <text:p text:style-name="P144"><text:span text:style-name="T297">braucht Diebeswerkzeug; </text:span><text:span text:style-name="T606">Bewegung </text:span><text:span text:style-name="T607">9</text:span><text:span text:style-name="T606"> m;</text:span><text:span text:style-name="T608"><text:line-break/></text:span><text:span text:style-name="T609">O</text:span><text:span text:style-name="T297">rdnung: organisierter Krimineller; Neutral: Betrüger &amp; Spione; Chaos: Einzelgänger</text:span></text:p>
      <text:p text:style-name="P128"><text:span text:style-name="T502"/></text:p>
      <text:p text:style-name="P128"><text:span text:style-name="T502">Nahkampf</text:span><text:span text:style-name="T292"><text:tab/><text:tab/></text:span><text:span text:style-name="T610">Langschwert<text:tab/></text:span><text:span text:style-name="T611">w8</text:span><text:span text:style-name="T610"><text:tab/><text:tab/><text:tab/></text:span><text:span text:style-name="T295">Kurzschwert </text:span><text:span text:style-name="T298">w6</text:span><text:span text:style-name="T297"><text:tab/><text:tab/></text:span><text:span text:style-name="T504">Stab <text:s text:c="2"/></text:span><text:span text:style-name="T502">w4</text:span><text:span text:style-name="T504"><text:tab/><text:tab/></text:span></text:p>
      <text:p text:style-name="P128"><text:span text:style-name="T504"><text:tab/><text:tab/><text:tab/><text:tab/></text:span><text:span text:style-name="T610">Totschläger<text:tab/></text:span><text:span text:style-name="T611">w3/2w6</text:span><text:span text:style-name="T610"><text:tab/><text:tab/>Garrotte <text:s text:c="7"/></text:span><text:span text:style-name="T611">-/3w4</text:span><text:span text:style-name="T610"><text:tab/></text:span><text:span text:style-name="T307">D</text:span><text:span text:style-name="T297">olch </text:span><text:span text:style-name="T309">w4/</text:span><text:span text:style-name="T611">w10</text:span><text:span text:style-name="T301"> <text:s/></text:span><text:span text:style-name="T503">3/6/9</text:span></text:p>
      <text:p text:style-name="P129">Fernkampf<text:span text:style-name="T310"><text:tab/>2H:<text:tab/></text:span><text:span text:style-name="T311">Armbrust<text:tab/></text:span><text:span text:style-name="T312">w6</text:span><text:span text:style-name="T313"> </text:span><text:span text:style-name="T314">24/48/72</text:span><text:span text:style-name="T311"><text:tab/><text:tab/></text:span><text:span text:style-name="T14">Kurzbogen </text:span>w6<text:span text:style-name="T14"><text:tab/></text:span><text:span text:style-name="T314">15/30/45</text:span></text:p>
      <text:p text:style-name="P130"><text:span text:style-name="T419"><text:tab/><text:tab/><text:tab/>1H:<text:tab/></text:span>Wurfspeer<text:tab/><text:span text:style-name="T420">w6</text:span><text:span text:style-name="T421"> </text:span><text:span text:style-name="T422">9</text:span><text:span text:style-name="T421">/</text:span><text:span text:style-name="T422">18</text:span><text:span text:style-name="T421">/</text:span><text:span text:style-name="T422">27</text:span><text:tab/><text:tab/><text:span text:style-name="T423">Schleuder <text:s/></text:span><text:span text:style-name="T424">w4</text:span><text:span text:style-name="T312"><text:tab/></text:span><text:span text:style-name="T425">12</text:span><text:span text:style-name="T312">/</text:span><text:span text:style-name="T425">24</text:span><text:span text:style-name="T312">/</text:span><text:span text:style-name="T425">48</text:span></text:p>
      <text:p text:style-name="P130"><text:tab/><text:tab/><text:tab/><text:tab/><text:span text:style-name="T612">Wurfpfeil<text:tab/></text:span><text:span text:style-name="T613">w4</text:span><text:span text:style-name="T614"> </text:span><text:span text:style-name="T615">6/12/18</text:span><text:span text:style-name="T425"><text:tab/><text:tab/></text:span><text:span text:style-name="T616">Blasrohr <text:s text:c="4"/></text:span><text:span text:style-name="T617">w3/w5</text:span><text:span text:style-name="T616"><text:tab/></text:span><text:span text:style-name="T618">6/12/18</text:span></text:p>
      <text:p text:style-name="P145"><text:span text:style-name="T504"/></text:p>
      <text:p text:style-name="P145"><text:span text:style-name="T504"/></text:p>
      <text:p text:style-name="P131"><text:span text:style-name="T69"><text:s/>D </text:span><text:span text:style-name="T427">i</text:span><text:span text:style-name="T70">eb</text:span></text:p>
      <text:p text:style-name="P110"><text:span text:style-name="T71">N</text:span><text:span text:style-name="T72">ame</text:span><text:span text:style-name="T73"><text:tab/><text:tab/></text:span><text:span text:style-name="T619"><text:tab/><text:tab/><text:tab/><text:tab/><text:tab/><text:tab/></text:span><text:span text:style-name="T73"><text:tab/><text:tab/><text:tab/><text:tab/></text:span><text:span text:style-name="T75">S</text:span><text:span text:style-name="T76">tufe</text:span><text:span text:style-name="T77"><text:tab/><text:tab/><text:tab/></text:span><text:span text:style-name="T78">1</text:span></text:p>
      <text:p text:style-name="P111"><text:span text:style-name="T79">B</text:span><text:span text:style-name="T38">eruf</text:span><text:tab/><text:tab/><text:span text:style-name="T328">Glücksspieler</text:span><text:tab/><text:tab/><text:tab/><text:tab/><text:tab/><text:tab/><text:tab/><text:span text:style-name="T81">E</text:span><text:span text:style-name="T82">rfahrung</text:span> <text:tab/><text:tab/><text:span text:style-name="T78">1</text:span><text:span text:style-name="T83">0</text:span></text:p>
      <text:p text:style-name="P111"><text:span text:style-name="T79">G</text:span><text:span text:style-name="T38">esinnung</text:span><text:tab/><text:span text:style-name="T620">Chaos</text:span><text:tab/><text:tab/><text:span text:style-name="T79">I</text:span><text:span text:style-name="T38">nitiative</text:span><text:span text:style-name="T86"><text:tab/></text:span><text:span text:style-name="T87">w</text:span><text:span text:style-name="T89">20+</text:span><text:span text:style-name="T621">2</text:span><text:span text:style-name="T90"><text:tab/><text:tab/><text:tab/></text:span><text:span text:style-name="T91">B</text:span><text:span text:style-name="T92">ewegung</text:span><text:span text:style-name="T90"><text:tab/><text:tab/></text:span><text:span text:style-name="T507">9</text:span><text:span text:style-name="T94"> </text:span><text:span text:style-name="T95">m</text:span></text:p>
      <text:p text:style-name="P111"><text:span text:style-name="T95"><text:tab/><text:tab/><text:tab/><text:tab/><text:tab/><text:tab/><text:tab/><text:tab/><text:tab/><text:tab/><text:tab/><text:tab/><text:tab/></text:span><text:span text:style-name="T508">G</text:span><text:span text:style-name="T509">lückswürfel</text:span><text:span text:style-name="T510"><text:tab/></text:span><text:span text:style-name="T511">w3</text:span></text:p>
      <text:p text:style-name="P111"><text:span text:style-name="T99"><text:tab/><text:tab/><text:tab/><text:tab/><text:tab/><text:tab/></text:span><text:span text:style-name="T330">M</text:span><text:span text:style-name="T331">alus</text:span><text:span text:style-name="T8"><text:tab/><text:tab/></text:span><text:span text:style-name="T429">-</text:span><text:span text:style-name="T511">1</text:span><text:span text:style-name="T99"><text:tab/><text:tab/><text:tab/><text:tab/></text:span><text:span text:style-name="T334">K</text:span><text:span text:style-name="T335">rit</text:span><text:span text:style-name="T107">.</text:span><text:span text:style-name="T78"><text:tab/><text:tab/><text:tab/></text:span><text:span text:style-name="T622">w</text:span><text:span text:style-name="T507">10</text:span><text:span text:style-name="T78"> </text:span><text:span text:style-name="T622">Tab. </text:span><text:span text:style-name="T78">I</text:span><text:span text:style-name="T337">I</text:span></text:p>
      <text:p text:style-name="P111"><text:span text:style-name="T79">R</text:span><text:span text:style-name="T38">üst</text:span><text:span text:style-name="T338">ung</text:span><text:span text:style-name="T110"><text:tab/></text:span><text:tab/><text:span text:style-name="T120">1</text:span><text:span text:style-name="T515">4</text:span><text:tab/><text:span text:style-name="T516">Lederrüstung</text:span><text:span text:style-name="T342"> </text:span><text:span text:style-name="T197">(RK</text:span><text:span text:style-name="T623">2</text:span><text:span text:style-name="T435">)</text:span><text:span text:style-name="T197"><text:tab/></text:span><text:span text:style-name="T437"><text:tab/><text:tab/><text:tab/><text:tab/></text:span><text:span text:style-name="T344">P</text:span><text:span text:style-name="T345">atzer</text:span><text:span text:style-name="T99"><text:tab/><text:tab/><text:tab/></text:span><text:span text:style-name="T78">w</text:span><text:span text:style-name="T507">8</text:span></text:p>
      <text:p text:style-name="P111"><text:span text:style-name="T79">L</text:span><text:span text:style-name="T38">eben</text:span><text:tab/><text:tab/><text:span text:style-name="T347">7</text:span><text:span text:style-name="T120"><text:tab/></text:span><text:span text:style-name="T122">(</text:span><text:span text:style-name="T123">w4+</text:span><text:span text:style-name="T122">w</text:span><text:span text:style-name="T439">6</text:span><text:span text:style-name="T122">)</text:span><text:span text:style-name="T126"><text:tab/><text:tab/><text:tab/><text:tab/></text:span><text:span text:style-name="T518"><text:tab/></text:span><text:span text:style-name="T348"><text:tab/><text:tab/><text:tab/></text:span><text:span text:style-name="T128">A</text:span><text:span text:style-name="T129">ngriff <text:s/></text:span><text:span text:style-name="T128">S</text:span><text:span text:style-name="T129">chaden<text:tab/></text:span><text:span text:style-name="T519">H</text:span><text:span text:style-name="T520">interh</text:span><text:span text:style-name="T624">alt<text:tab/></text:span></text:p>
      <text:p text:style-name="P77"><text:span text:style-name="T130">S</text:span><text:span text:style-name="T131">tärke</text:span><text:span text:style-name="T132"><text:tab/><text:tab/><text:tab/></text:span><text:span text:style-name="T440">1</text:span><text:span text:style-name="T452">0</text:span><text:span text:style-name="T134"><text:tab/><text:tab/></text:span><text:span text:style-name="T136"><text:tab/><text:tab/><text:tab/><text:tab/></text:span><text:span text:style-name="T137">N</text:span><text:span text:style-name="T138">ahkampf</text:span><text:span text:style-name="T139"><text:tab/></text:span><text:span text:style-name="T134"><text:tab/><text:tab/><text:tab/><text:tab/></text:span><text:span text:style-name="T522">+</text:span><text:span text:style-name="T523">3<text:tab/><text:tab/><text:tab/></text:span></text:p>
      <text:p text:style-name="P112"><text:span text:style-name="T130">G</text:span><text:span text:style-name="T131">eschick</text:span><text:span text:style-name="T132"><text:tab/><text:tab/><text:tab/></text:span><text:span text:style-name="T133">1</text:span><text:span text:style-name="T140">6</text:span><text:span text:style-name="T141"><text:tab/></text:span><text:span text:style-name="T625">+</text:span><text:span text:style-name="T626">2</text:span><text:span text:style-name="T138"> </text:span><text:span text:style-name="T139"><text:s text:c="2"/><text:tab/></text:span><text:span text:style-name="T142"> </text:span><text:span text:style-name="T143">R</text:span><text:span text:style-name="T144">eflex</text:span><text:span text:style-name="T136"><text:tab/> <text:s text:c="2"/></text:span><text:span text:style-name="T78">+</text:span><text:span text:style-name="T627">3</text:span><text:span text:style-name="T146"><text:tab/></text:span><text:span text:style-name="T136"><text:tab/></text:span><text:span text:style-name="T137">F</text:span><text:span text:style-name="T138">ernkampf</text:span><text:span text:style-name="T139"><text:tab/></text:span><text:span text:style-name="T147">+</text:span><text:span text:style-name="T628">2</text:span><text:span text:style-name="T147"><text:tab/><text:tab/><text:tab/><text:tab/></text:span><text:span text:style-name="T522">+</text:span><text:span text:style-name="T629">5<text:tab/><text:tab/><text:tab/></text:span></text:p>
      <text:p text:style-name="P112"><text:span text:style-name="T130">A</text:span><text:span text:style-name="T131">usdauer</text:span><text:span text:style-name="T132"><text:tab/><text:tab/></text:span><text:span text:style-name="T133">1</text:span><text:span text:style-name="T140">0</text:span><text:span text:style-name="T134"><text:tab/></text:span><text:span text:style-name="T135"><text:tab/></text:span><text:span text:style-name="T142"> </text:span><text:span text:style-name="T143">Z</text:span><text:span text:style-name="T144">ähigkeit</text:span><text:span text:style-name="T136"> </text:span><text:span text:style-name="T78">+</text:span><text:span text:style-name="T507">1</text:span><text:span text:style-name="T146"><text:tab/></text:span><text:span text:style-name="T136"><text:tab/></text:span></text:p>
      <text:p text:style-name="P112"><text:span text:style-name="T130">P</text:span><text:span text:style-name="T131">ersönlichkeit</text:span><text:span text:style-name="T132"><text:tab/></text:span><text:span text:style-name="T452">1 1</text:span><text:span text:style-name="T453"><text:tab/></text:span><text:span text:style-name="T135"><text:tab/></text:span><text:span text:style-name="T153"> </text:span><text:span text:style-name="T143">W</text:span><text:span text:style-name="T144">illen</text:span><text:span text:style-name="T136"><text:tab/> <text:s text:c="2"/></text:span><text:span text:style-name="T630">0</text:span></text:p>
      <text:p text:style-name="P112"><text:span text:style-name="T130">I</text:span><text:span text:style-name="T131">ntelligenz</text:span><text:span text:style-name="T132"><text:tab/><text:tab/> </text:span><text:span text:style-name="T631">8</text:span><text:span text:style-name="T453"><text:tab/></text:span><text:span text:style-name="T134">-</text:span><text:span text:style-name="T628">1</text:span><text:span text:style-name="T133"><text:tab/></text:span><text:span text:style-name="T156"> </text:span><text:span text:style-name="T143">S</text:span><text:span text:style-name="T144">prachen</text:span><text:span text:style-name="T136"><text:tab/></text:span><text:span text:style-name="T455">Gemein</text:span><text:span text:style-name="T120">sprache, </text:span><text:span text:style-name="T533">Rotwelsch</text:span></text:p>
      <text:p text:style-name="P112"><text:span text:style-name="T130">G</text:span><text:span text:style-name="T131">lück</text:span><text:span text:style-name="T132"><text:tab/><text:tab/><text:tab/> </text:span><text:span text:style-name="T159">9</text:span><text:span text:style-name="T139"><text:tab/> <text:s text:c="2"/><text:tab/></text:span><text:span text:style-name="T142"> </text:span><text:span text:style-name="T143">S</text:span><text:span text:style-name="T144">chicksal</text:span><text:span text:style-name="T136"><text:tab/></text:span><text:span text:style-name="T371">Meistertalent: alle Fertigkeiten +</text:span><text:span text:style-name="T632">1</text:span></text:p>
      <text:p text:style-name="P42"><text:span text:style-name="T164">3/4-</text:span><text:span text:style-name="T165">5</text:span><text:span text:style-name="T164">/6-</text:span><text:span text:style-name="T165">8</text:span><text:span text:style-name="T164">/9-</text:span><text:span text:style-name="T165">12</text:span><text:span text:style-name="T164">/13-</text:span><text:span text:style-name="T165">15</text:span><text:span text:style-name="T164">/16-</text:span><text:span text:style-name="T165">17</text:span><text:span text:style-name="T164">/18</text:span></text:p>
      <text:p text:style-name="P113"><text:span text:style-name="T8">N</text:span><text:span text:style-name="T166">ahkampfwaffen</text:span><text:tab/><text:span text:style-name="T8">A</text:span>ngriff<text:tab/><text:span text:style-name="T8">S</text:span>chaden<text:tab/><text:span text:style-name="T633">H</text:span><text:span text:style-name="T540">interh</text:span><text:span text:style-name="T634">a</text:span><text:span text:style-name="T540">lt<text:tab/></text:span></text:p>
      <text:p text:style-name="P114"><text:span text:style-name="T541">Lang</text:span><text:span text:style-name="T78">schwert<text:tab/></text:span><text:span text:style-name="T120"><text:tab/><text:tab/></text:span><text:span text:style-name="T460">w</text:span><text:span text:style-name="T120">20<text:tab/></text:span><text:span text:style-name="T87"><text:tab/></text:span><text:span text:style-name="T120">w</text:span><text:span text:style-name="T541">8</text:span><text:span text:style-name="T120"><text:tab/><text:tab/></text:span><text:span text:style-name="T635">w20+3<text:tab/></text:span><text:span text:style-name="T541">w8</text:span><text:span text:style-name="T120"><text:tab/><text:tab/></text:span><text:span text:style-name="T543"><text:tab/><text:tab/><text:tab/><text:tab/><text:tab/><text:tab/><text:tab/></text:span></text:p>
      <text:p text:style-name="P114"><text:span text:style-name="T541">Dolch<text:tab/></text:span><text:span text:style-name="T78"><text:tab/></text:span><text:span text:style-name="T120"><text:tab/><text:tab/></text:span><text:span text:style-name="T460">w</text:span><text:span text:style-name="T120">20<text:tab/><text:tab/>w</text:span><text:span text:style-name="T541">4</text:span><text:span text:style-name="T120"><text:tab/><text:tab/></text:span><text:span text:style-name="T635">w20+3<text:tab/></text:span><text:span text:style-name="T541">w10</text:span><text:span text:style-name="T120"><text:tab/><text:tab/></text:span><text:span text:style-name="T543"><text:tab/><text:tab/><text:tab/><text:tab/><text:tab/><text:tab/><text:tab/></text:span></text:p>
      <text:p text:style-name="P114"><text:span text:style-name="T541">Garotte<text:tab/></text:span><text:span text:style-name="T78"><text:tab/></text:span><text:span text:style-name="T120"><text:tab/><text:tab/></text:span><text:span text:style-name="T460">w</text:span><text:span text:style-name="T120">20<text:tab/><text:tab/></text:span><text:span text:style-name="T87">-</text:span><text:span text:style-name="T120"><text:tab/><text:tab/></text:span><text:span text:style-name="T635">w20+3<text:tab/></text:span><text:span text:style-name="T541">3w4</text:span><text:span text:style-name="T120"><text:tab/><text:tab/></text:span><text:span text:style-name="T543"><text:tab/><text:tab/><text:tab/><text:tab/><text:tab/><text:tab/><text:tab/></text:span></text:p>
      <text:p text:style-name="P114"><text:span text:style-name="T541">Totschläger</text:span><text:span text:style-name="T78"><text:tab/></text:span><text:span text:style-name="T120"><text:tab/><text:tab/></text:span><text:span text:style-name="T460">w</text:span><text:span text:style-name="T120">20<text:tab/><text:tab/>w</text:span><text:span text:style-name="T541">3</text:span><text:span text:style-name="T120"><text:tab/><text:tab/></text:span><text:span text:style-name="T635">w20+3<text:tab/></text:span><text:span text:style-name="T541">2w6</text:span><text:span text:style-name="T120"><text:tab/><text:tab/></text:span><text:span text:style-name="T543"><text:tab/><text:tab/><text:tab/><text:tab/><text:tab/><text:tab/><text:tab/></text:span></text:p>
      <text:p text:style-name="P114"><text:span text:style-name="T170">unbewaffnet</text:span><text:span text:style-name="T87"><text:tab/><text:tab/><text:tab/></text:span><text:span text:style-name="T120">w</text:span><text:span text:style-name="T541">20</text:span><text:span text:style-name="T87"><text:tab/><text:tab/></text:span><text:span text:style-name="T541">w</text:span><text:span text:style-name="T170">3</text:span><text:span text:style-name="T172"><text:tab/></text:span><text:span text:style-name="T173"><text:tab/></text:span><text:span text:style-name="T635">w20+3<text:tab/></text:span><text:span text:style-name="T544">w3</text:span><text:span text:style-name="T173"><text:tab/><text:tab/></text:span><text:span text:style-name="T380"><text:tab/><text:tab/><text:tab/><text:tab/><text:tab/><text:tab/><text:tab/></text:span></text:p>
      <text:p text:style-name="P115"><text:span text:style-name="T174"><text:tab/><text:tab/><text:tab/><text:tab/> <text:s text:c="7"/></text:span><text:span text:style-name="T175"><text:tab/></text:span><text:span text:style-name="T468"><text:tab/> <text:s text:c="7"/></text:span><text:span text:style-name="T545"><text:tab/></text:span><text:span text:style-name="T468"><text:tab/> <text:s text:c="3"/></text:span><text:span text:style-name="T545"><text:tab/></text:span><text:span text:style-name="T468"><text:tab/> <text:s text:c="7"/></text:span><text:span text:style-name="T545"><text:tab/></text:span><text:span text:style-name="T468"><text:tab/> <text:s text:c="3"/></text:span><text:span text:style-name="T545"><text:tab/></text:span><text:span text:style-name="T174"><text:tab/><text:tab/><text:tab/><text:tab/><text:tab/><text:tab/><text:tab/></text:span></text:p>
      <text:p text:style-name="P114"><text:span text:style-name="T79">F</text:span><text:span text:style-name="T176">ernkampfwaffen</text:span><text:span text:style-name="T38"><text:tab/></text:span><text:span text:style-name="T79">A</text:span><text:span text:style-name="T38">ngriff<text:tab/></text:span><text:span text:style-name="T79">S</text:span><text:span text:style-name="T38">chaden<text:tab/></text:span><text:span text:style-name="T537">H</text:span><text:span text:style-name="T538">interh</text:span><text:span text:style-name="T636">alt<text:tab/><text:tab/></text:span><text:span text:style-name="T79">R</text:span><text:span text:style-name="T38">eichw</text:span><text:span text:style-name="T547">eite</text:span><text:span text:style-name="T178"> </text:span><text:span text:style-name="T179">-/-2/-w</text:span></text:p>
      <text:p text:style-name="P114"><text:span text:style-name="T438">Kurz</text:span><text:span text:style-name="T467">bogen</text:span><text:span text:style-name="T89"><text:tab/></text:span><text:span text:style-name="T87"><text:tab/><text:tab/></text:span><text:span text:style-name="T120">w20</text:span><text:span text:style-name="T180">+</text:span><text:span text:style-name="T637">2</text:span><text:span text:style-name="T87"><text:tab/></text:span><text:span text:style-name="T120">w</text:span><text:span text:style-name="T467">6<text:tab/></text:span><text:span text:style-name="T87"><text:tab/></text:span><text:span text:style-name="T635">w20+5<text:tab/></text:span><text:span text:style-name="T541">w6</text:span><text:span text:style-name="T87"><text:tab/><text:tab/></text:span><text:span text:style-name="T467">1</text:span><text:span text:style-name="T473">5</text:span><text:span text:style-name="T474">/</text:span><text:span text:style-name="T473">30</text:span><text:span text:style-name="T474">/</text:span><text:span text:style-name="T473">45</text:span><text:span text:style-name="T181"><text:tab/><text:tab/></text:span><text:span text:style-name="T544">2</text:span><text:span text:style-name="T475">0 </text:span><text:span text:style-name="T435">Pfeile</text:span></text:p>
      <text:p text:style-name="P114"><text:span text:style-name="T541">Blasrohr</text:span><text:span text:style-name="T89"><text:tab/></text:span><text:span text:style-name="T87"><text:tab/><text:tab/></text:span><text:span text:style-name="T120">w20</text:span><text:span text:style-name="T180">+</text:span><text:span text:style-name="T637">2</text:span><text:span text:style-name="T87"><text:tab/></text:span><text:span text:style-name="T120">w</text:span><text:span text:style-name="T541">3</text:span><text:span text:style-name="T467"><text:tab/></text:span><text:span text:style-name="T87"><text:tab/></text:span><text:span text:style-name="T635">w20+5<text:tab/></text:span><text:span text:style-name="T541">w5</text:span><text:span text:style-name="T87"><text:tab/><text:tab/></text:span><text:span text:style-name="T541">6 </text:span><text:span text:style-name="T474">/</text:span><text:span text:style-name="T541">12</text:span><text:span text:style-name="T474">/</text:span><text:span text:style-name="T541">18</text:span><text:span text:style-name="T181"><text:tab/><text:tab/></text:span><text:span text:style-name="T544">2</text:span><text:span text:style-name="T475">0 </text:span><text:span text:style-name="T435">Pfeile</text:span></text:p>
      <text:p text:style-name="P117"><text:span text:style-name="T84"><text:tab/><text:tab/><text:tab/><text:tab/> <text:s text:c="7"/></text:span><text:span text:style-name="T297"><text:tab/></text:span><text:span text:style-name="T84"><text:tab/> <text:s text:c="7"/></text:span><text:span text:style-name="T297"><text:tab/></text:span><text:span text:style-name="T84"><text:tab/> <text:s text:c="3"/></text:span><text:span text:style-name="T297"><text:tab/></text:span><text:span text:style-name="T84"><text:tab/> <text:s text:c="7"/></text:span><text:span text:style-name="T297"><text:tab/></text:span><text:span text:style-name="T84"><text:tab/> <text:s text:c="3"/></text:span><text:span text:style-name="T297"><text:tab/></text:span><text:span text:style-name="T84"> <text:s text:c="4"/></text:span><text:span text:style-name="T297">/</text:span><text:span text:style-name="T84"> <text:s text:c="4"/></text:span><text:span text:style-name="T297">/</text:span><text:span text:style-name="T84"><text:tab/></text:span><text:span text:style-name="T297"><text:tab/></text:span><text:span text:style-name="T84"><text:tab/><text:tab/><text:tab/><text:tab/></text:span></text:p>
      <text:p text:style-name="P146"><text:span text:style-name="T638"/></text:p>
      <text:p text:style-name="P118"><text:span text:style-name="T182">A</text:span><text:span text:style-name="T183">us</text:span><text:span text:style-name="T184">rüstung</text:span><text:span text:style-name="T185"><text:tab/><text:tab/><text:tab/><text:tab/><text:tab/><text:tab/><text:tab/><text:tab/><text:tab/> <text:s text:c="4"/></text:span><text:span text:style-name="T476">-</text:span><text:span text:style-name="T187"><text:tab/></text:span><text:span text:style-name="T188">Gold</text:span><text:span text:style-name="T189"><text:tab/> <text:s text:c="5"/></text:span><text:span text:style-name="T477">4</text:span><text:span text:style-name="T191"><text:tab/></text:span><text:span text:style-name="T192">Silbe</text:span><text:span text:style-name="T193">r <text:s text:c="10"/></text:span><text:span text:style-name="T477">7</text:span><text:span text:style-name="T195"><text:tab/></text:span><text:span text:style-name="T196">Kupfer</text:span></text:p>
      <text:p text:style-name="P147"><text:span text:style-name="T639">Würfel</text:span><text:span text:style-name="T640">, </text:span><text:span text:style-name="T641">Diebeswerkzeug, </text:span><text:span text:style-name="T639">Fackel, Ration, Wasserschlauch, </text:span><text:span text:style-name="T642">15m </text:span><text:span text:style-name="T643">Seil &amp; Wurfhaken, </text:span><text:span text:style-name="T639"><text:s/></text:span></text:p>
      <text:p text:style-name="P148">3m Stange, </text:p>
      <text:p text:style-name="P120"><text:tab/><text:tab/><text:tab/><text:tab/><text:tab/><text:tab/><text:tab/><text:tab/><text:tab/><text:tab/><text:tab/><text:tab/><text:tab/><text:tab/><text:tab/><text:tab/><text:tab/><text:tab/><text:tab/><text:tab/></text:p>
      <text:p text:style-name="P149"/>
      <text:p text:style-name="P135">Diebesfertigkeiten<text:span text:style-name="T557"> </text:span><text:span text:style-name="T558">(Chaos)<text:tab/><text:tab/></text:span><text:tab/><text:tab/><text:tab/><text:tab/><text:tab/><text:tab/><text:tab/><text:tab/><text:tab/><text:tab/><text:tab/><text:tab/><text:tab/></text:p>
      <text:p text:style-name="P150"><text:span text:style-name="T644">Hinterhältiger Angriff<text:tab/></text:span><text:span text:style-name="T645">+3</text:span><text:span text:style-name="T646"><text:tab/> <text:s text:c="4"/></text:span><text:span text:style-name="T644">Lautlos schleichen*<text:tab/></text:span><text:span text:style-name="T647">+3</text:span><text:span text:style-name="T648">+</text:span><text:span text:style-name="T649">3-1</text:span><text:span text:style-name="T650"><text:tab/></text:span><text:span text:style-name="T644">Im Schatten verstecken*<text:tab/></text:span><text:span text:style-name="T651">+1</text:span><text:span text:style-name="T652">+</text:span><text:span text:style-name="T653">3<text:tab/><text:tab/></text:span></text:p>
      <text:p text:style-name="P136"><text:span text:style-name="T545">Taschendiebstahl</text:span><text:span text:style-name="T570">*</text:span><text:span text:style-name="T545"><text:tab/><text:tab/></text:span><text:span text:style-name="T571">+0</text:span><text:span text:style-name="T565">+</text:span><text:span text:style-name="T654">3</text:span><text:span text:style-name="T565"> <text:s text:c="4"/></text:span><text:span text:style-name="T545">Fassadenklettern*<text:tab/></text:span><text:span text:style-name="T568">+</text:span><text:span text:style-name="T560">1</text:span><text:span text:style-name="T569">+</text:span><text:span text:style-name="T655">3-</text:span><text:span text:style-name="T656">1</text:span><text:span text:style-name="T562"><text:tab/></text:span><text:span text:style-name="T545">Schlösser knacken*<text:tab/><text:tab/></text:span><text:span text:style-name="T568">+1</text:span><text:span text:style-name="T569">+</text:span><text:span text:style-name="T655">3<text:tab/><text:tab/></text:span></text:p>
      <text:p text:style-name="P136"><text:span text:style-name="T545">Fallen entdecken†<text:tab/><text:tab/></text:span><text:span text:style-name="T568">+1-</text:span><text:span text:style-name="T657">1</text:span><text:span text:style-name="T658"><text:tab/> <text:s text:c="4"/></text:span><text:span text:style-name="T545">Fallen entschärfen*<text:tab/></text:span><text:span text:style-name="T574">+0</text:span><text:span text:style-name="T565">+</text:span><text:span text:style-name="T654">3</text:span><text:span text:style-name="T545"><text:tab/><text:tab/>Urkunden fälschen*<text:tab/></text:span><text:span text:style-name="T574">+0</text:span><text:span text:style-name="T565">+</text:span><text:span text:style-name="T654">3<text:tab/><text:tab/></text:span></text:p>
      <text:p text:style-name="P151"><text:span text:style-name="T545">Verkleid</text:span><text:span text:style-name="T575">en</text:span><text:span text:style-name="T545">‡<text:tab/><text:tab/><text:tab/></text:span><text:span text:style-name="T576">+</text:span><text:span text:style-name="T577">3</text:span><text:span text:style-name="T578"><text:tab/> <text:s text:c="4"/></text:span><text:span text:style-name="T545">Sprachen lesen†<text:tab/><text:tab/></text:span><text:span text:style-name="T574">+0-</text:span><text:span text:style-name="T659">1</text:span><text:span text:style-name="T545"><text:tab/><text:tab/>Gift </text:span><text:span text:style-name="T579">handhaben</text:span><text:span text:style-name="T545"><text:tab/><text:tab/></text:span><text:span text:style-name="T576">+3<text:tab/><text:tab/></text:span></text:p>
      <text:p text:style-name="P137"><text:span text:style-name="T580">Schriftrolle wirken†<text:tab/><text:tab/></text:span><text:span text:style-name="T581">w1</text:span><text:span text:style-name="T582">0<text:tab/><text:tab/><text:tab/></text:span><text:span text:style-name="T590">* </text:span><text:span text:style-name="T585">+</text:span><text:span text:style-name="T586">GES+Fert</text:span><text:span text:style-name="T587">igk</text:span><text:span text:style-name="T660">eit</text:span><text:span text:style-name="T586"><text:tab/><text:tab/></text:span><text:span text:style-name="T589">† </text:span><text:span text:style-name="T590">+INT<text:tab/><text:tab/></text:span><text:span text:style-name="T589">‡ </text:span><text:span text:style-name="T590">+PER</text:span><text:span text:style-name="T661"><text:tab/><text:tab/><text:tab/></text:span></text:p>
      <text:p text:style-name="P143"/>
      <text:p text:style-name="P121"><text:span text:style-name="T558"/></text:p>
      <text:p text:style-name="P152"><text:tab/><text:tab/><text:tab/><text:tab/><text:tab/><text:tab/><text:tab/><text:tab/><text:tab/></text:p>
      <table:table table:name="Tabelle11" table:style-name="Tabelle11">
        <table:table-column table:style-name="Tabelle11.A"/>
        <table:table-column table:style-name="Tabelle11.B"/>
        <table:table-column table:style-name="Tabelle11.C"/>
        <table:table-column table:style-name="Tabelle11.D"/>
        <table:table-column table:style-name="Tabelle11.E"/>
        <table:table-column table:style-name="Tabelle11.F"/>
        <table:table-column table:style-name="Tabelle11.G"/>
        <table:table-column table:style-name="Tabelle11.H"/>
        <table:table-row>
          <table:table-cell table:style-name="Tabelle11.A1" office:value-type="string">
            <text:p text:style-name="P139">Dieb</text:p>
            <text:p text:style-name="P153">Stufe<text:line-break/><text:span text:style-name="T287">(Erfahrung)</text:span></text:p>
          </table:table-cell>
          <table:table-cell table:style-name="Tabelle11.A1" office:value-type="string">
            <text:p text:style-name="P124">Angriff</text:p>
          </table:table-cell>
          <table:table-cell table:style-name="Tabelle11.A1" office:value-type="string">
            <text:p text:style-name="P125"><text:span text:style-name="T401">Volltreffer-würfel</text:span>/Tabelle</text:p>
          </table:table-cell>
          <table:table-cell table:style-name="Tabelle11.A1" office:value-type="string">
            <text:p text:style-name="P125">Aktions-</text:p>
            <text:p text:style-name="P125">würfel</text:p>
          </table:table-cell>
          <table:table-cell table:style-name="Tabelle11.A1" office:value-type="string">
            <text:p text:style-name="P125">Reflex</text:p>
          </table:table-cell>
          <table:table-cell table:style-name="Tabelle11.A1" office:value-type="string">
            <text:p text:style-name="P125">Zähigkeit</text:p>
          </table:table-cell>
          <table:table-cell table:style-name="Tabelle11.A1" office:value-type="string">
            <text:p text:style-name="P125">Willen</text:p>
          </table:table-cell>
          <table:table-cell table:style-name="Tabelle11.H1" office:value-type="string">
            <text:p text:style-name="P141">Glückswürfel</text:p>
          </table:table-cell>
        </table:table-row>
        <table:table-row>
          <table:table-cell table:style-name="Tabelle11.A2" office:value-type="string">
            <text:p text:style-name="P154">1 <text:s text:c="4"/><text:span text:style-name="T290">(10)</text:span></text:p>
          </table:table-cell>
          <table:table-cell table:style-name="Tabelle11.A2" office:value-type="string">
            <text:p text:style-name="P124">+<text:span text:style-name="T592">0</text:span></text:p>
          </table:table-cell>
          <table:table-cell table:style-name="Tabelle11.A2" office:value-type="string">
            <text:p text:style-name="P125">w<text:span text:style-name="T592">10</text:span>/II</text:p>
          </table:table-cell>
          <table:table-cell table:style-name="Tabelle11.A2" office:value-type="string">
            <text:p text:style-name="P125">w20</text:p>
          </table:table-cell>
          <table:table-cell table:style-name="Tabelle11.A2" office:value-type="string">
            <text:p text:style-name="P125">+1</text:p>
          </table:table-cell>
          <table:table-cell table:style-name="Tabelle11.A2" office:value-type="string">
            <text:p text:style-name="P125">+1</text:p>
          </table:table-cell>
          <table:table-cell table:style-name="Tabelle11.A2" office:value-type="string">
            <text:p text:style-name="P125">+<text:span text:style-name="T593">0</text:span></text:p>
          </table:table-cell>
          <table:table-cell table:style-name="Tabelle11.H2" office:value-type="string">
            <text:p text:style-name="P141">w3</text:p>
          </table:table-cell>
        </table:table-row>
        <table:table-row>
          <table:table-cell table:style-name="Tabelle11.A2" office:value-type="string">
            <text:p text:style-name="P154">2 <text:s text:c="4"/><text:span text:style-name="T290">(</text:span><text:span text:style-name="T662">5</text:span><text:span text:style-name="T290">0)</text:span></text:p>
          </table:table-cell>
          <table:table-cell table:style-name="Tabelle11.A2" office:value-type="string">
            <text:p text:style-name="P124">+<text:span text:style-name="T592">1</text:span></text:p>
          </table:table-cell>
          <table:table-cell table:style-name="Tabelle11.A2" office:value-type="string">
            <text:p text:style-name="P125">w<text:span text:style-name="T592">12</text:span>/II</text:p>
          </table:table-cell>
          <table:table-cell table:style-name="Tabelle11.A2" office:value-type="string">
            <text:p text:style-name="P125">w20</text:p>
          </table:table-cell>
          <table:table-cell table:style-name="Tabelle11.A2" office:value-type="string">
            <text:p text:style-name="P125">+1</text:p>
          </table:table-cell>
          <table:table-cell table:style-name="Tabelle11.A2" office:value-type="string">
            <text:p text:style-name="P125">+1</text:p>
          </table:table-cell>
          <table:table-cell table:style-name="Tabelle11.A2" office:value-type="string">
            <text:p text:style-name="P125">+<text:span text:style-name="T593">0</text:span></text:p>
          </table:table-cell>
          <table:table-cell table:style-name="Tabelle11.H2" office:value-type="string">
            <text:p text:style-name="P141">w4</text:p>
          </table:table-cell>
        </table:table-row>
        <table:table-row>
          <table:table-cell table:style-name="Tabelle11.A2" office:value-type="string">
            <text:p text:style-name="P154">3 <text:s text:c="2"/><text:span text:style-name="T290">(110)</text:span></text:p>
          </table:table-cell>
          <table:table-cell table:style-name="Tabelle11.A2" office:value-type="string">
            <text:p text:style-name="P124">+<text:span text:style-name="T592">2</text:span></text:p>
          </table:table-cell>
          <table:table-cell table:style-name="Tabelle11.A2" office:value-type="string">
            <text:p text:style-name="P125">w1<text:span text:style-name="T592">4</text:span>/I<text:span text:style-name="T402">I</text:span></text:p>
          </table:table-cell>
          <table:table-cell table:style-name="Tabelle11.A2" office:value-type="string">
            <text:p text:style-name="P125">w20</text:p>
          </table:table-cell>
          <table:table-cell table:style-name="Tabelle11.A2" office:value-type="string">
            <text:p text:style-name="P125">+<text:span text:style-name="T484">2</text:span></text:p>
          </table:table-cell>
          <table:table-cell table:style-name="Tabelle11.A2" office:value-type="string">
            <text:p text:style-name="P125">+<text:span text:style-name="T484">1</text:span></text:p>
          </table:table-cell>
          <table:table-cell table:style-name="Tabelle11.A2" office:value-type="string">
            <text:p text:style-name="P125">+<text:span text:style-name="T593">1</text:span></text:p>
          </table:table-cell>
          <table:table-cell table:style-name="Tabelle11.H2" office:value-type="string">
            <text:p text:style-name="P141">w5</text:p>
          </table:table-cell>
        </table:table-row>
        <table:table-row>
          <table:table-cell table:style-name="Tabelle11.A2" office:value-type="string">
            <text:p text:style-name="P154">4 <text:s text:c="2"/><text:span text:style-name="T290">(1</text:span><text:span text:style-name="T662">9</text:span><text:span text:style-name="T290">0)</text:span></text:p>
          </table:table-cell>
          <table:table-cell table:style-name="Tabelle11.A2" office:value-type="string">
            <text:p text:style-name="P124">+<text:span text:style-name="T592">2</text:span></text:p>
          </table:table-cell>
          <table:table-cell table:style-name="Tabelle11.A2" office:value-type="string">
            <text:p text:style-name="P125">w<text:span text:style-name="T402">1</text:span><text:span text:style-name="T592">6</text:span>/I<text:span text:style-name="T484">I</text:span></text:p>
          </table:table-cell>
          <table:table-cell table:style-name="Tabelle11.A2" office:value-type="string">
            <text:p text:style-name="P125">w20</text:p>
          </table:table-cell>
          <table:table-cell table:style-name="Tabelle11.A2" office:value-type="string">
            <text:p text:style-name="P125">+2</text:p>
          </table:table-cell>
          <table:table-cell table:style-name="Tabelle11.A2" office:value-type="string">
            <text:p text:style-name="P125">+2</text:p>
          </table:table-cell>
          <table:table-cell table:style-name="Tabelle11.A2" office:value-type="string">
            <text:p text:style-name="P125">+<text:span text:style-name="T593">1</text:span></text:p>
          </table:table-cell>
          <table:table-cell table:style-name="Tabelle11.H2" office:value-type="string">
            <text:p text:style-name="P141">w6</text:p>
          </table:table-cell>
        </table:table-row>
        <table:table-row>
          <table:table-cell table:style-name="Tabelle11.A2" office:value-type="string">
            <text:p text:style-name="P154">5 <text:s text:c="2"/><text:span text:style-name="T290">(</text:span><text:span text:style-name="T662">29</text:span><text:span text:style-name="T290">0)</text:span></text:p>
          </table:table-cell>
          <table:table-cell table:style-name="Tabelle11.A2" office:value-type="string">
            <text:p text:style-name="P124">+<text:span text:style-name="T592">3</text:span></text:p>
          </table:table-cell>
          <table:table-cell table:style-name="Tabelle11.A2" office:value-type="string">
            <text:p text:style-name="P125">w<text:span text:style-name="T592">20</text:span>/<text:span text:style-name="T402">I</text:span><text:span text:style-name="T484">I</text:span></text:p>
          </table:table-cell>
          <table:table-cell table:style-name="Tabelle11.A2" office:value-type="string">
            <text:p text:style-name="P125">w20</text:p>
          </table:table-cell>
          <table:table-cell table:style-name="Tabelle11.A2" office:value-type="string">
            <text:p text:style-name="P125">+<text:span text:style-name="T484">3</text:span></text:p>
          </table:table-cell>
          <table:table-cell table:style-name="Tabelle11.A2" office:value-type="string">
            <text:p text:style-name="P125">+<text:span text:style-name="T484">2</text:span></text:p>
          </table:table-cell>
          <table:table-cell table:style-name="Tabelle11.A2" office:value-type="string">
            <text:p text:style-name="P125">+<text:span text:style-name="T593">1</text:span></text:p>
          </table:table-cell>
          <table:table-cell table:style-name="Tabelle11.H2" office:value-type="string">
            <text:p text:style-name="P141">w7</text:p>
          </table:table-cell>
        </table:table-row>
        <table:table-row>
          <table:table-cell table:style-name="Tabelle11.A2" office:value-type="string">
            <text:p text:style-name="P154">6 <text:s text:c="2"/><text:span text:style-name="T290">(</text:span><text:span text:style-name="T662">41</text:span><text:span text:style-name="T290">0)</text:span></text:p>
          </table:table-cell>
          <table:table-cell table:style-name="Tabelle11.A2" office:value-type="string">
            <text:p text:style-name="P124">+<text:span text:style-name="T592">4</text:span></text:p>
          </table:table-cell>
          <table:table-cell table:style-name="Tabelle11.A2" office:value-type="string">
            <text:p text:style-name="P125">w<text:span text:style-name="T592">24</text:span>/<text:span text:style-name="T484">II</text:span></text:p>
          </table:table-cell>
          <table:table-cell table:style-name="Tabelle11.A2" office:value-type="string">
            <text:p text:style-name="P125">w20+w1<text:span text:style-name="T484">4</text:span></text:p>
          </table:table-cell>
          <table:table-cell table:style-name="Tabelle11.A2" office:value-type="string">
            <text:p text:style-name="P125">+<text:span text:style-name="T484">4</text:span></text:p>
          </table:table-cell>
          <table:table-cell table:style-name="Tabelle11.A2" office:value-type="string">
            <text:p text:style-name="P125">+<text:span text:style-name="T484">2</text:span></text:p>
          </table:table-cell>
          <table:table-cell table:style-name="Tabelle11.A2" office:value-type="string">
            <text:p text:style-name="P125">+<text:span text:style-name="T593">2</text:span></text:p>
          </table:table-cell>
          <table:table-cell table:style-name="Tabelle11.H2" office:value-type="string">
            <text:p text:style-name="P141">w8</text:p>
          </table:table-cell>
        </table:table-row>
        <table:table-row>
          <table:table-cell table:style-name="Tabelle11.A2" office:value-type="string">
            <text:p text:style-name="P154">7 <text:s text:c="2"/><text:span text:style-name="T290">(</text:span><text:span text:style-name="T662">55</text:span><text:span text:style-name="T290">0)</text:span></text:p>
          </table:table-cell>
          <table:table-cell table:style-name="Tabelle11.A2" office:value-type="string">
            <text:p text:style-name="P125">+<text:span text:style-name="T484">5</text:span></text:p>
          </table:table-cell>
          <table:table-cell table:style-name="Tabelle11.A2" office:value-type="string">
            <text:p text:style-name="P125">w<text:span text:style-name="T592">30</text:span>/<text:span text:style-name="T484">II</text:span></text:p>
          </table:table-cell>
          <table:table-cell table:style-name="Tabelle11.A2" office:value-type="string">
            <text:p text:style-name="P125">w2<text:span text:style-name="T484">0+w16</text:span></text:p>
          </table:table-cell>
          <table:table-cell table:style-name="Tabelle11.A2" office:value-type="string">
            <text:p text:style-name="P125">+<text:span text:style-name="T484">4</text:span></text:p>
          </table:table-cell>
          <table:table-cell table:style-name="Tabelle11.A2" office:value-type="string">
            <text:p text:style-name="P125">+<text:span text:style-name="T484">3</text:span></text:p>
          </table:table-cell>
          <table:table-cell table:style-name="Tabelle11.A2" office:value-type="string">
            <text:p text:style-name="P125">+<text:span text:style-name="T593">2</text:span></text:p>
          </table:table-cell>
          <table:table-cell table:style-name="Tabelle11.H2" office:value-type="string">
            <text:p text:style-name="P127"><text:span text:style-name="T592">w</text:span>1<text:span text:style-name="T592">0</text:span></text:p>
          </table:table-cell>
        </table:table-row>
        <table:table-row>
          <table:table-cell table:style-name="Tabelle11.A2" office:value-type="string">
            <text:p text:style-name="P154">8 <text:s text:c="2"/><text:span text:style-name="T290">(</text:span><text:span text:style-name="T662">71</text:span><text:span text:style-name="T290">0)</text:span></text:p>
          </table:table-cell>
          <table:table-cell table:style-name="Tabelle11.A2" office:value-type="string">
            <text:p text:style-name="P125">+<text:span text:style-name="T592">5</text:span></text:p>
          </table:table-cell>
          <table:table-cell table:style-name="Tabelle11.A2" office:value-type="string">
            <text:p text:style-name="P125">w<text:span text:style-name="T592">30+2</text:span>/<text:span text:style-name="T484">II</text:span></text:p>
          </table:table-cell>
          <table:table-cell table:style-name="Tabelle11.A2" office:value-type="string">
            <text:p text:style-name="P125"><text:span text:style-name="T484">2</text:span>w20</text:p>
          </table:table-cell>
          <table:table-cell table:style-name="Tabelle11.A2" office:value-type="string">
            <text:p text:style-name="P125">+<text:span text:style-name="T484">5</text:span></text:p>
          </table:table-cell>
          <table:table-cell table:style-name="Tabelle11.A2" office:value-type="string">
            <text:p text:style-name="P125">+<text:span text:style-name="T484">3</text:span></text:p>
          </table:table-cell>
          <table:table-cell table:style-name="Tabelle11.A2" office:value-type="string">
            <text:p text:style-name="P125">+<text:span text:style-name="T593">2</text:span></text:p>
          </table:table-cell>
          <table:table-cell table:style-name="Tabelle11.H2" office:value-type="string">
            <text:p text:style-name="P127"><text:span text:style-name="T592">w</text:span>1<text:span text:style-name="T592">2</text:span></text:p>
          </table:table-cell>
        </table:table-row>
        <table:table-row>
          <table:table-cell table:style-name="Tabelle11.A2" office:value-type="string">
            <text:p text:style-name="P154">9 <text:s text:c="2"/><text:span text:style-name="T290">(</text:span><text:span text:style-name="T662">89</text:span><text:span text:style-name="T290">0)</text:span></text:p>
          </table:table-cell>
          <table:table-cell table:style-name="Tabelle11.A2" office:value-type="string">
            <text:p text:style-name="P125">+<text:span text:style-name="T592">6</text:span></text:p>
          </table:table-cell>
          <table:table-cell table:style-name="Tabelle11.A2" office:value-type="string">
            <text:p text:style-name="P125"><text:span text:style-name="T484">w</text:span><text:span text:style-name="T592">30+4</text:span>/<text:span text:style-name="T484">II</text:span></text:p>
          </table:table-cell>
          <table:table-cell table:style-name="Tabelle11.A2" office:value-type="string">
            <text:p text:style-name="P125"><text:span text:style-name="T484">2</text:span>w20</text:p>
          </table:table-cell>
          <table:table-cell table:style-name="Tabelle11.A2" office:value-type="string">
            <text:p text:style-name="P125">+<text:span text:style-name="T484">5</text:span></text:p>
          </table:table-cell>
          <table:table-cell table:style-name="Tabelle11.A2" office:value-type="string">
            <text:p text:style-name="P125">+<text:span text:style-name="T484">3</text:span></text:p>
          </table:table-cell>
          <table:table-cell table:style-name="Tabelle11.A2" office:value-type="string">
            <text:p text:style-name="P125">+<text:span text:style-name="T593">3</text:span></text:p>
          </table:table-cell>
          <table:table-cell table:style-name="Tabelle11.H2" office:value-type="string">
            <text:p text:style-name="P127"><text:span text:style-name="T592">w</text:span>14</text:p>
          </table:table-cell>
        </table:table-row>
        <table:table-row>
          <table:table-cell table:style-name="Tabelle11.A2" office:value-type="string">
            <text:p text:style-name="P154">10 <text:span text:style-name="T290">(1</text:span><text:span text:style-name="T662">09</text:span><text:span text:style-name="T290">0)</text:span></text:p>
          </table:table-cell>
          <table:table-cell table:style-name="Tabelle11.A2" office:value-type="string">
            <text:p text:style-name="P125">+<text:span text:style-name="T592">7</text:span></text:p>
          </table:table-cell>
          <table:table-cell table:style-name="Tabelle11.A2" office:value-type="string">
            <text:p text:style-name="P125">w<text:span text:style-name="T592">30+6</text:span>/<text:span text:style-name="T484">II</text:span></text:p>
          </table:table-cell>
          <table:table-cell table:style-name="Tabelle11.A2" office:value-type="string">
            <text:p text:style-name="P125">2w20</text:p>
          </table:table-cell>
          <table:table-cell table:style-name="Tabelle11.A2" office:value-type="string">
            <text:p text:style-name="P125">+<text:span text:style-name="T484">6</text:span></text:p>
          </table:table-cell>
          <table:table-cell table:style-name="Tabelle11.A2" office:value-type="string">
            <text:p text:style-name="P125">+<text:span text:style-name="T593">4</text:span></text:p>
          </table:table-cell>
          <table:table-cell table:style-name="Tabelle11.A2" office:value-type="string">
            <text:p text:style-name="P125">+<text:span text:style-name="T593">3</text:span></text:p>
          </table:table-cell>
          <table:table-cell table:style-name="Tabelle11.H2" office:value-type="string">
            <text:p text:style-name="P127"><text:span text:style-name="T592">w</text:span>1<text:span text:style-name="T592">6</text:span></text:p>
          </table:table-cell>
        </table:table-row>
      </table:table>
      <text:p text:style-name="P128"/>
      <text:p text:style-name="P143"><text:span text:style-name="T596">Merkmale</text:span> <text:span text:style-name="T557">Dieb</text:span></text:p>
      <text:p text:style-name="P143"><text:span text:style-name="T597">w6 Leben/Stufe, </text:span><text:span text:style-name="T598">Glückswürfel</text:span><text:span text:style-name="T599"> pro </text:span><text:span text:style-name="T600">verbranntem </text:span><text:span text:style-name="T599">Glück; +</text:span><text:span text:style-name="T598">Stufe</text:span><text:span text:style-name="T599"> Glücksregeneration pro Nacht;</text:span><text:span text:style-name="T601"> </text:span><text:span text:style-name="T602">Rotwelsch; </text:span><text:span text:style-name="T601">v</text:span><text:span text:style-name="T603">erstecken = </text:span><text:span text:style-name="T597">1 </text:span><text:span text:style-name="T603">Aktion; </text:span><text:span text:style-name="T601">verstecken &amp; schleichen = </text:span><text:span text:style-name="T604">1 </text:span><text:span text:style-name="T601">Runde;</text:span></text:p>
      <text:p text:style-name="P143"><text:span text:style-name="T603">Hinterhalt = </text:span><text:span text:style-name="T605">hinter </text:span><text:span text:style-name="T597">Gegner </text:span><text:span text:style-name="T605">&amp; </text:span><text:span text:style-name="T603">Gegner nicht gewahr; </text:span><text:span text:style-name="T598">automatischer Volltreffer bei Hinterhalt; </text:span><text:span text:style-name="T603"><text:s/></text:span></text:p>
      <text:p text:style-name="P144"><text:span text:style-name="T297">braucht Diebeswerkzeug;</text:span><text:span text:style-name="T608"><text:line-break/></text:span><text:span text:style-name="T609">O</text:span><text:span text:style-name="T297">rdnung: organisierter Krimineller; Neutral: Betrüger &amp; Spione; Chaos: Einzelgänger</text:span></text:p>
      <text:p text:style-name="P128"><text:span text:style-name="T502"/></text:p>
      <text:p text:style-name="P128"><text:span text:style-name="T502">Nahkampf</text:span><text:span text:style-name="T292"><text:tab/><text:tab/></text:span><text:span text:style-name="T610">Langschwert<text:tab/></text:span><text:span text:style-name="T611">w8</text:span><text:span text:style-name="T610"><text:tab/><text:tab/><text:tab/></text:span><text:span text:style-name="T295">Kurzschwert </text:span><text:span text:style-name="T298">w6</text:span><text:span text:style-name="T297"><text:tab/><text:tab/></text:span><text:span text:style-name="T504">Stab <text:s text:c="2"/></text:span><text:span text:style-name="T502">w4</text:span><text:span text:style-name="T504"><text:tab/><text:tab/></text:span></text:p>
      <text:p text:style-name="P128"><text:span text:style-name="T504"><text:tab/><text:tab/><text:tab/><text:tab/></text:span><text:span text:style-name="T610">Totschläger<text:tab/></text:span><text:span text:style-name="T611">w3/2w6</text:span><text:span text:style-name="T610"><text:tab/><text:tab/>Garrotte <text:s text:c="4"/></text:span><text:span text:style-name="T611">-/3w4</text:span><text:span text:style-name="T610"><text:tab/><text:tab/></text:span><text:span text:style-name="T307">D</text:span><text:span text:style-name="T297">olch </text:span><text:span text:style-name="T309">w4/</text:span><text:span text:style-name="T611">w10</text:span><text:span text:style-name="T301"> <text:s/></text:span><text:span text:style-name="T503">3/6/9</text:span></text:p>
      <text:p text:style-name="P129">Fernkampf<text:span text:style-name="T310"><text:tab/>2H:<text:tab/></text:span><text:span text:style-name="T311">Armbrust<text:tab/></text:span><text:span text:style-name="T312">w6</text:span><text:span text:style-name="T313"> </text:span><text:span text:style-name="T314">24/48/72</text:span><text:span text:style-name="T311"><text:tab/></text:span><text:span text:style-name="T14">Kurzbogen </text:span>w6<text:span text:style-name="T14"><text:tab/></text:span><text:span text:style-name="T314">15/30/45</text:span></text:p>
      <text:p text:style-name="P130"><text:span text:style-name="T419"><text:tab/><text:tab/><text:tab/>1H:<text:tab/></text:span>Wurfspeer<text:tab/><text:span text:style-name="T420">w6</text:span><text:span text:style-name="T421"> </text:span><text:span text:style-name="T422">9</text:span><text:span text:style-name="T421">/</text:span><text:span text:style-name="T422">18</text:span><text:span text:style-name="T421">/</text:span><text:span text:style-name="T422">27</text:span><text:tab/><text:span text:style-name="T423">Schleuder <text:s/></text:span><text:span text:style-name="T424">w4</text:span><text:span text:style-name="T312"><text:tab/></text:span><text:span text:style-name="T425">12</text:span><text:span text:style-name="T312">/</text:span><text:span text:style-name="T425">24</text:span><text:span text:style-name="T312">/</text:span><text:span text:style-name="T425">48</text:span></text:p>
      <text:p text:style-name="P130"><text:tab/><text:tab/><text:tab/><text:tab/><text:span text:style-name="T612">Wurfpfeil<text:tab/></text:span><text:span text:style-name="T613">w4</text:span><text:span text:style-name="T614"> </text:span><text:span text:style-name="T615">6/12/18</text:span><text:span text:style-name="T425"><text:tab/></text:span><text:span text:style-name="T616">Blasrohr <text:s text:c="4"/></text:span><text:span text:style-name="T617">w3/w5</text:span><text:span text:style-name="T616"><text:tab/></text:span><text:span text:style-name="T618">6/12/18</text:span></text:p>
      <text:p text:style-name="P145"><text:span text:style-name="T504"/></text:p>
      <text:p text:style-name="P155"><text:span text:style-name="T69"/></text:p>
      <text:p text:style-name="P156"><text:span text:style-name="T69"><text:s/>K </text:span><text:span text:style-name="T663"><text:s/></text:span><text:span text:style-name="T70">leriker</text:span></text:p>
      <text:p text:style-name="P157"><text:span text:style-name="T71">N</text:span><text:span text:style-name="T72">ame</text:span><text:span text:style-name="T73"><text:tab/><text:tab/></text:span><text:span text:style-name="T327"><text:tab/><text:tab/><text:tab/><text:tab/><text:tab/><text:tab/></text:span><text:span text:style-name="T73"><text:tab/><text:tab/><text:tab/><text:tab/></text:span><text:span text:style-name="T75">S</text:span><text:span text:style-name="T76">tufe</text:span><text:span text:style-name="T77"><text:tab/><text:tab/><text:tab/></text:span><text:span text:style-name="T78">1</text:span></text:p>
      <text:p text:style-name="P158"><text:span text:style-name="T79">B</text:span><text:span text:style-name="T38">eruf</text:span><text:tab/><text:tab/><text:span text:style-name="T664">Hirte</text:span><text:tab/><text:tab/><text:tab/><text:tab/><text:tab/><text:tab/><text:tab/><text:tab/><text:tab/><text:span text:style-name="T81">E</text:span><text:span text:style-name="T82">rfahrung</text:span> <text:tab/><text:tab/><text:span text:style-name="T78">1</text:span><text:span text:style-name="T83">0</text:span></text:p>
      <text:p text:style-name="P158"><text:span text:style-name="T79">G</text:span><text:span text:style-name="T38">esinnung</text:span><text:tab/><text:span text:style-name="T664">Neutral</text:span><text:span text:style-name="T665"><text:tab/></text:span><text:tab/><text:span text:style-name="T79">I</text:span><text:span text:style-name="T38">nitiative</text:span><text:tab/><text:span text:style-name="T87">w</text:span><text:span text:style-name="T329">20<text:tab/></text:span><text:span text:style-name="T90"><text:tab/><text:tab/><text:tab/></text:span><text:span text:style-name="T91">B</text:span><text:span text:style-name="T92">ewegung</text:span><text:span text:style-name="T90"><text:tab/><text:tab/></text:span><text:span text:style-name="T93">7,5</text:span><text:span text:style-name="T94"> </text:span><text:span text:style-name="T95">m</text:span></text:p>
      <text:p text:style-name="P159"><text:span text:style-name="T79">G</text:span><text:span text:style-name="T666">ott</text:span><text:span text:style-name="T96"><text:tab/></text:span><text:span text:style-name="T667">Ildavir</text:span><text:span text:style-name="T96"><text:tab/><text:tab/><text:tab/></text:span><text:span text:style-name="T668">U</text:span><text:span text:style-name="T666">ngnade</text:span><text:span text:style-name="T96"><text:tab/><text:tab/></text:span><text:span text:style-name="T93">1<text:tab/><text:tab/><text:tab/><text:tab/></text:span><text:span text:style-name="T669">Z</text:span><text:span text:style-name="T670">auberstufe</text:span><text:span text:style-name="T671"><text:tab/><text:tab/>1</text:span></text:p>
      <text:p text:style-name="P159"><text:span text:style-name="T99"><text:tab/><text:tab/></text:span><text:span text:style-name="T672">Göttin der </text:span><text:span text:style-name="T673">Natur</text:span><text:span text:style-name="T99"><text:tab/></text:span><text:span text:style-name="T330">M</text:span><text:span text:style-name="T331">alus</text:span><text:span text:style-name="T8"><text:tab/><text:tab/></text:span><text:span text:style-name="T332">−</text:span><text:span text:style-name="T671">4</text:span><text:span text:style-name="T99"><text:tab/><text:tab/><text:tab/><text:tab/></text:span><text:span text:style-name="T334">K</text:span><text:span text:style-name="T335">rit.</text:span><text:span text:style-name="T78"><text:tab/><text:tab/><text:tab/>w</text:span><text:span text:style-name="T93">8 </text:span><text:span text:style-name="T622">Tab. </text:span><text:span text:style-name="T78">III</text:span></text:p>
      <text:p text:style-name="P158"><text:span text:style-name="T79">R</text:span><text:span text:style-name="T38">üst</text:span><text:span text:style-name="T338">ung</text:span><text:span text:style-name="T110"><text:tab/></text:span><text:tab/><text:span text:style-name="T120">1</text:span><text:span text:style-name="T93">5</text:span><text:tab/><text:span text:style-name="T674">Schuppenpanzer</text:span><text:span text:style-name="T341">+Schild</text:span><text:span text:style-name="T342"> </text:span><text:span text:style-name="T197">(RK</text:span><text:span text:style-name="T675">4+1</text:span><text:span text:style-name="T197">)</text:span><text:tab/><text:tab/><text:span text:style-name="T344">P</text:span><text:span text:style-name="T345">atzer</text:span><text:span text:style-name="T99"><text:tab/><text:tab/><text:tab/></text:span><text:span text:style-name="T78">w1</text:span><text:span text:style-name="T93">6</text:span></text:p>
      <text:p text:style-name="P158"><text:span text:style-name="T8">L</text:span>eben<text:tab/><text:tab/> <text:span text:style-name="T347">8</text:span><text:span text:style-name="T120"><text:tab/></text:span><text:span text:style-name="T122">(</text:span><text:span text:style-name="T123">w4+</text:span><text:span text:style-name="T122">w</text:span><text:span text:style-name="T119">8</text:span><text:span text:style-name="T122">)<text:tab/></text:span><text:span text:style-name="T126"><text:tab/><text:tab/><text:tab/><text:tab/></text:span><text:span text:style-name="T348"><text:tab/><text:tab/><text:tab/></text:span><text:span text:style-name="T128">A</text:span><text:span text:style-name="T129">ngriff<text:tab/></text:span><text:span text:style-name="T128">S</text:span><text:span text:style-name="T129">chaden<text:tab/></text:span></text:p>
      <text:p text:style-name="P77"><text:span text:style-name="T130">S</text:span><text:span text:style-name="T131">tärke</text:span><text:span text:style-name="T132"><text:tab/><text:tab/><text:tab/></text:span><text:span text:style-name="T133">1</text:span><text:span text:style-name="T350">3</text:span><text:span text:style-name="T134"><text:tab/></text:span><text:span text:style-name="T135">+</text:span><text:span text:style-name="T351">1</text:span><text:span text:style-name="T134"><text:tab/></text:span><text:span text:style-name="T136"><text:tab/><text:tab/><text:tab/><text:tab/></text:span><text:span text:style-name="T137">N</text:span><text:span text:style-name="T138">ahkampf</text:span><text:span text:style-name="T139"><text:tab/></text:span><text:span text:style-name="T135">+</text:span><text:span text:style-name="T352">1</text:span><text:span text:style-name="T134"><text:tab/><text:tab/></text:span><text:span text:style-name="T135">+</text:span><text:span text:style-name="T352">1<text:tab/><text:tab/></text:span></text:p>
      <text:p text:style-name="P160"><text:span text:style-name="T130">G</text:span><text:span text:style-name="T131">eschick</text:span><text:span text:style-name="T132"><text:tab/><text:tab/><text:tab/></text:span><text:span text:style-name="T133">1</text:span><text:span text:style-name="T350">2</text:span><text:span text:style-name="T141"><text:tab/></text:span><text:span text:style-name="T139"><text:tab/></text:span><text:span text:style-name="T142"> </text:span><text:span text:style-name="T143">R</text:span><text:span text:style-name="T144">eflex</text:span><text:span text:style-name="T136"><text:tab/> <text:s text:c="2"/></text:span><text:span text:style-name="T676"><text:s/>0</text:span><text:span text:style-name="T354"><text:tab/></text:span><text:span text:style-name="T136"><text:tab/></text:span><text:span text:style-name="T137">F</text:span><text:span text:style-name="T138">ernkampf</text:span><text:span text:style-name="T139"><text:tab/><text:tab/><text:tab/><text:tab/><text:tab/></text:span></text:p>
      <text:p text:style-name="P160"><text:span text:style-name="T130">A</text:span><text:span text:style-name="T131">usdauer</text:span><text:span text:style-name="T132"><text:tab/><text:tab/></text:span><text:span text:style-name="T133">1</text:span><text:span text:style-name="T677">2</text:span><text:span text:style-name="T134"><text:tab/></text:span><text:span text:style-name="T135"><text:tab/></text:span><text:span text:style-name="T142"> </text:span><text:span text:style-name="T143">Z</text:span><text:span text:style-name="T144">ähigkeit</text:span><text:span text:style-name="T136"> </text:span><text:span text:style-name="T78">+</text:span><text:span text:style-name="T676">1</text:span></text:p>
      <text:p text:style-name="P160"><text:span text:style-name="T130">P</text:span><text:span text:style-name="T131">ersönlichkeit</text:span><text:span text:style-name="T132"><text:tab/></text:span><text:span text:style-name="T677">15</text:span><text:span text:style-name="T134"><text:tab/></text:span><text:span text:style-name="T678">+</text:span><text:span text:style-name="T679">1</text:span><text:span text:style-name="T135"><text:tab/></text:span><text:span text:style-name="T153"> </text:span><text:span text:style-name="T143">W</text:span><text:span text:style-name="T144">illen</text:span><text:span text:style-name="T136"><text:tab/> <text:s text:c="2"/></text:span><text:span text:style-name="T361">+</text:span><text:span text:style-name="T680">2</text:span><text:span text:style-name="T671"><text:tab/><text:tab/></text:span></text:p>
      <text:p text:style-name="P160"><text:span text:style-name="T130">I</text:span><text:span text:style-name="T131">ntelligenz</text:span><text:span text:style-name="T132"><text:tab/><text:tab/></text:span><text:span text:style-name="T350"> </text:span><text:span text:style-name="T677">8</text:span><text:span text:style-name="T134"><text:tab/></text:span><text:span text:style-name="T155">-</text:span><text:span text:style-name="T681">1</text:span><text:span text:style-name="T135"><text:tab/></text:span><text:span text:style-name="T156"> </text:span><text:span text:style-name="T143">S</text:span><text:span text:style-name="T144">prachen</text:span><text:span text:style-name="T136"><text:tab/></text:span><text:span text:style-name="T365">Gemein</text:span><text:span text:style-name="T366">sprache</text:span></text:p>
      <text:p text:style-name="P160"><text:span text:style-name="T130">G</text:span><text:span text:style-name="T131">lück</text:span><text:span text:style-name="T132"><text:tab/><text:tab/><text:tab/></text:span><text:span text:style-name="T133"> </text:span><text:span text:style-name="T159">9</text:span><text:span text:style-name="T139"><text:tab/></text:span><text:span text:style-name="T369"> <text:s text:c="3"/></text:span><text:span text:style-name="T139"><text:tab/></text:span><text:span text:style-name="T142"> </text:span><text:span text:style-name="T143">S</text:span><text:span text:style-name="T144">chicksal</text:span><text:span text:style-name="T136"><text:tab/></text:span><text:span text:style-name="T682">Pest </text:span><text:span text:style-name="T683">überlebt</text:span><text:span text:style-name="T682">:</text:span><text:span text:style-name="T371"> magisch heilen &amp; gesunden +1</text:span></text:p>
      <text:p text:style-name="P42"><text:span text:style-name="T164">3/4-</text:span><text:span text:style-name="T165">5</text:span><text:span text:style-name="T164">/6-</text:span><text:span text:style-name="T165">8</text:span><text:span text:style-name="T164">/9-</text:span><text:span text:style-name="T165">12</text:span><text:span text:style-name="T164">/13-</text:span><text:span text:style-name="T165">15</text:span><text:span text:style-name="T164">/16-</text:span><text:span text:style-name="T165">17</text:span><text:span text:style-name="T164">/18</text:span></text:p>
      <text:p text:style-name="P161"><text:span text:style-name="T79">N</text:span><text:span text:style-name="T176">ahkampfwaffen</text:span><text:span text:style-name="T38"><text:tab/></text:span><text:span text:style-name="T79">A</text:span><text:span text:style-name="T38">ngriff<text:tab/><text:tab/></text:span><text:span text:style-name="T79">S</text:span><text:span text:style-name="T38">chaden <text:s/></text:span><text:s text:c="4"/></text:p>
      <text:p text:style-name="P162"><text:span text:style-name="T339">Kriegshammer</text:span><text:span text:style-name="T78"><text:tab/><text:tab/></text:span><text:span text:style-name="T120">w20</text:span><text:span text:style-name="T372">+</text:span><text:span text:style-name="T684">1</text:span><text:span text:style-name="T87"><text:tab/><text:tab/></text:span><text:span text:style-name="T120">w</text:span><text:span text:style-name="T374">8</text:span><text:span text:style-name="T120">+</text:span><text:span text:style-name="T685">1</text:span><text:span text:style-name="T168"><text:tab/><text:tab/><text:tab/></text:span><text:span text:style-name="T543"><text:tab/><text:tab/><text:tab/><text:tab/><text:tab/><text:tab/><text:tab/><text:tab/><text:tab/></text:span></text:p>
      <text:p text:style-name="P162"><text:span text:style-name="T170">unbewaffnet</text:span><text:span text:style-name="T87"><text:tab/><text:tab/><text:tab/></text:span><text:span text:style-name="T120">w20+</text:span><text:span text:style-name="T372">1</text:span><text:span text:style-name="T87"><text:tab/><text:tab/></text:span><text:span text:style-name="T170">w3</text:span><text:span text:style-name="T171">+</text:span><text:span text:style-name="T372">1</text:span><text:span text:style-name="T172"><text:tab/></text:span><text:span text:style-name="T173"><text:tab/><text:tab/></text:span><text:span text:style-name="T380"><text:tab/><text:tab/><text:tab/><text:tab/><text:tab/><text:tab/><text:tab/><text:tab/><text:tab/></text:span></text:p>
      <text:p text:style-name="P163"><text:span text:style-name="T174"><text:tab/><text:tab/><text:tab/><text:tab/> <text:s text:c="7"/></text:span><text:span text:style-name="T175"><text:tab/></text:span><text:span text:style-name="T174"><text:tab/><text:tab/></text:span><text:span text:style-name="T468"> <text:s text:c="3"/></text:span><text:span text:style-name="T175"><text:tab/></text:span><text:span text:style-name="T174"><text:tab/><text:tab/></text:span><text:span text:style-name="T468"> <text:s text:c="3"/></text:span><text:span text:style-name="T175"><text:tab/></text:span><text:span text:style-name="T174"><text:tab/><text:tab/><text:tab/><text:tab/><text:tab/><text:tab/><text:tab/><text:tab/><text:tab/></text:span></text:p>
      <text:p text:style-name="P161"><text:span text:style-name="T79">F</text:span><text:span text:style-name="T176">ernkampfwaffen</text:span><text:span text:style-name="T38"><text:tab/></text:span><text:span text:style-name="T79">A</text:span><text:span text:style-name="T38">ngriff<text:tab/><text:tab/></text:span><text:span text:style-name="T79">S</text:span><text:span text:style-name="T38">chaden<text:tab/><text:tab/></text:span><text:span text:style-name="T79">R</text:span><text:span text:style-name="T38">eichw</text:span><text:span text:style-name="T547">eite</text:span><text:span text:style-name="T178"> </text:span><text:span text:style-name="T179">-/-2/-w</text:span></text:p>
      <text:p text:style-name="P161"><text:span text:style-name="T372">Weihwasser</text:span><text:span text:style-name="T87"><text:tab/><text:tab/><text:tab/></text:span><text:span text:style-name="T120">w20</text:span><text:span text:style-name="T87"><text:tab/><text:tab/><text:tab/></text:span><text:span text:style-name="T120">w</text:span><text:span text:style-name="T686">4<text:tab/></text:span><text:span text:style-name="T87"><text:tab/><text:tab/></text:span><text:span text:style-name="T372">3 </text:span><text:span text:style-name="T87">/ </text:span><text:span text:style-name="T372">6 </text:span><text:span text:style-name="T87">/ </text:span><text:span text:style-name="T372">9</text:span><text:span text:style-name="T181"><text:tab/><text:tab/></text:span><text:span text:style-name="T687">gegen </text:span><text:span text:style-name="T688">u</text:span><text:span text:style-name="T687">nheilige Wesen</text:span></text:p>
      <text:p text:style-name="P161"><text:span text:style-name="T689">Schleuder<text:tab/><text:tab/></text:span><text:span text:style-name="T328"><text:tab/></text:span><text:span text:style-name="T689">w20<text:tab/></text:span><text:span text:style-name="T328"><text:tab/><text:tab/></text:span><text:span text:style-name="T689">w4<text:tab/></text:span><text:span text:style-name="T328"><text:tab/><text:tab/></text:span><text:span text:style-name="T689">12/24/48</text:span><text:tab/><text:tab/><text:span text:style-name="T687">20 Geschosse</text:span></text:p>
      <text:p text:style-name="P164"><text:span text:style-name="T84"><text:tab/><text:tab/><text:tab/><text:tab/> <text:s text:c="7"/></text:span><text:span text:style-name="T297"><text:tab/></text:span><text:span text:style-name="T84"><text:tab/><text:tab/> <text:s text:c="3"/></text:span><text:span text:style-name="T297"><text:tab/></text:span><text:span text:style-name="T84"><text:tab/><text:tab/> <text:s text:c="3"/></text:span><text:span text:style-name="T297"><text:tab/></text:span><text:span text:style-name="T84"> <text:s text:c="4"/></text:span><text:span text:style-name="T297">/</text:span><text:span text:style-name="T84"> <text:s text:c="4"/></text:span><text:span text:style-name="T297">/</text:span><text:span text:style-name="T84"><text:tab/></text:span><text:span text:style-name="T297"><text:tab/></text:span><text:span text:style-name="T84"><text:tab/><text:tab/><text:tab/><text:tab/><text:tab/><text:tab/></text:span></text:p>
      <text:p text:style-name="P165"><text:span text:style-name="T182">A</text:span><text:span text:style-name="T183">us</text:span><text:span text:style-name="T184">rüstung</text:span><text:span text:style-name="T185"><text:tab/><text:tab/><text:tab/><text:tab/><text:tab/><text:tab/><text:tab/><text:tab/><text:tab/> <text:s text:c="4"/></text:span><text:span text:style-name="T690">3</text:span><text:span text:style-name="T187"><text:tab/></text:span><text:span text:style-name="T188">Gold</text:span><text:span text:style-name="T189"><text:tab/> <text:s text:c="3"/></text:span><text:span text:style-name="T190">1</text:span><text:span text:style-name="T690">8</text:span><text:span text:style-name="T191"><text:tab/></text:span><text:span text:style-name="T192">Silbe</text:span><text:span text:style-name="T193">r <text:s text:c="6"/></text:span><text:span text:style-name="T189"><text:s text:c="4"/></text:span><text:span text:style-name="T690">9</text:span><text:span text:style-name="T195"><text:tab/></text:span><text:span text:style-name="T196">Kupfer</text:span></text:p>
      <text:p text:style-name="P166"><text:span text:style-name="T691">Heiliges Symbol, Fläschchen Weihwasser, </text:span><text:span text:style-name="T692">Öllaterne, </text:span><text:span text:style-name="T693">Wolfspfote,</text:span><text:span text:style-name="T694"> </text:span><text:span text:style-name="T695">Pferdehaar,</text:span></text:p>
      <text:p text:style-name="P167">Schild, </text:p>
      <text:p text:style-name="P168"><text:span text:style-name="T696">Z</text:span><text:span text:style-name="T697">auber</text:span><text:span text:style-name="T698"> </text:span><text:span text:style-name="T699">(4 + </text:span><text:span text:style-name="T700">Persönlichkeitsmod </text:span><text:span text:style-name="T701">= </text:span><text:span text:style-name="T702">5</text:span><text:span text:style-name="T699">)</text:span><text:span text:style-name="T591"><text:tab/><text:tab/><text:tab/><text:tab/><text:tab/></text:span><text:span text:style-name="T703">w20 + Persönlichkeitsmod + Zauberstufe </text:span><text:span text:style-name="T701">= </text:span><text:span text:style-name="T704">w20+</text:span><text:span text:style-name="T705">2</text:span></text:p>
      <text:p text:style-name="P169"><text:span text:style-name="T706">Dunkelheit</text:span><text:span text:style-name="T707">/Helligkeit</text:span><text:span text:style-name="T708">, Göttermahl, </text:span><text:span text:style-name="T706">Machtwort</text:span><text:span text:style-name="T708">, </text:span><text:span text:style-name="T709">Zweites</text:span><text:span text:style-name="T706"> Gesicht</text:span><text:span text:style-name="T708">, </text:span><text:span text:style-name="T706">Tiere beschwören</text:span></text:p>
      <text:p text:style-name="P170"><text:span text:style-name="T710">H</text:span><text:span text:style-name="T70">ände auflegen</text:span><text:tab/><text:tab/><text:tab/><text:tab/><text:tab/><text:span text:style-name="T591"><text:tab/></text:span><text:span text:style-name="T703">w20 + Persönlichkeitsmod + Zauberstufe </text:span><text:span text:style-name="T711">+ Schicksal </text:span><text:span text:style-name="T701">= </text:span><text:span text:style-name="T704">w20+</text:span><text:span text:style-name="T705">3</text:span></text:p>
      <text:p text:style-name="P171"><text:span text:style-name="T712">Gesinnung:</text:span><text:tab/>Gleich<text:tab/><text:tab/>Angrenzend<text:tab/>Gegensätzlich<text:span text:style-name="T297"><text:tab/><text:tab/></text:span><text:span text:style-name="T712">Zustand heilen</text:span><text:tab/><text:tab/><text:tab/></text:p>
      <text:p text:style-name="P172"><text:span text:style-name="T38">1-11<text:tab/></text:span><text:tab/><text:tab/>Fehlschlag<text:tab/>Fehlschlag<text:tab/>Fehlschlag<text:tab/><text:tab/><text:span text:style-name="T713">1 Würfel = Bruch</text:span></text:p>
      <text:p text:style-name="P172"><text:span text:style-name="T38">12-13</text:span><text:tab/><text:tab/>2 Würfel<text:tab/><text:tab/>1 Würfel<text:tab/><text:tab/>1 Würfel<text:tab/><text:tab/><text:tab/><text:span text:style-name="T713">2 Würfel = </text:span><text:span text:style-name="T714">krank, </text:span><text:span text:style-name="T713">Organ</text:span></text:p>
      <text:p text:style-name="P172"><text:span text:style-name="T38">14-19</text:span><text:tab/><text:tab/>3 Würfel<text:tab/><text:tab/>2 Würfel<text:tab/><text:tab/>1 Würfel<text:tab/><text:tab/><text:tab/><text:span text:style-name="T713">3 Würfel = Lähmung, Gift</text:span></text:p>
      <text:p text:style-name="P173"><text:span text:style-name="T38">20-21</text:span><text:tab/><text:tab/>4 Würfel<text:tab/><text:tab/>3 Würfel<text:tab/><text:tab/>2 Würfel<text:tab/><text:tab/><text:tab/><text:span text:style-name="T713">4 Würfel = blind, taub</text:span></text:p>
      <text:p text:style-name="P174"><text:span text:style-name="T38">22+<text:tab/></text:span><text:tab/><text:tab/>5 Würfel<text:tab/><text:tab/>4 Würfel<text:tab/><text:tab/>3 Würfel<text:tab/><text:tab/><text:span text:style-name="T715">[</text:span><text:span text:style-name="T716">max. ZS TW des Ziels anwenden</text:span><text:span text:style-name="T715">]</text:span></text:p>
      <text:p text:style-name="P175"><text:span text:style-name="T717">U</text:span><text:span text:style-name="T718">nheiliges vertreiben</text:span><text:span text:style-name="T719"><text:tab/><text:tab/><text:tab/><text:tab/><text:tab/></text:span><text:span text:style-name="T720">w</text:span><text:span text:style-name="T721">20 + Persönlichkeitmod + Zauberstufe + Glücksmod </text:span><text:span text:style-name="T722">=</text:span><text:span text:style-name="T721"> </text:span><text:span text:style-name="T723">w20+</text:span><text:span text:style-name="T724">2</text:span></text:p>
      <text:p text:style-name="P176">1-11<text:tab/> <text:s/><text:span text:style-name="T14">Fehlschlag, Ungnade+1<text:tab/><text:tab/><text:tab/><text:tab/><text:tab/></text:span>12-13<text:span text:style-name="T14"> </text:span><text:span text:style-name="T725">auf 9m </text:span><text:span text:style-name="T14">1 vertr</text:span><text:span text:style-name="T725">eiben, </text:span><text:span text:style-name="T726">Willen negiert</text:span></text:p>
      <text:p text:style-name="P177">14-17<text:span text:style-name="T14"> </text:span><text:span text:style-name="T725">auf 9m </text:span><text:span text:style-name="T14">w3+ZS <text:s/>vertr</text:span><text:span text:style-name="T725">eiben, </text:span><text:span text:style-name="T726">Willen negiert</text:span><text:span text:style-name="T14"><text:tab/></text:span>18-19<text:span text:style-name="T14"> </text:span><text:span text:style-name="T725">auf 9m </text:span><text:span text:style-name="T14">w4+ZS vertr</text:span><text:span text:style-name="T725">eiben, </text:span><text:span text:style-name="T726">Willen negiert</text:span></text:p>
      <text:p text:style-name="P178"><text:span text:style-name="T727">20-23</text:span><text:span text:style-name="T14"> </text:span><text:span text:style-name="T725">auf </text:span><text:span text:style-name="T728">18</text:span><text:span text:style-name="T725">m </text:span><text:span text:style-name="T14">w</text:span><text:span text:style-name="T728">6</text:span><text:span text:style-name="T14">+ZS vertr</text:span><text:span text:style-name="T725">eiben, </text:span><text:span text:style-name="T726">Willen negiert</text:span><text:span text:style-name="T725"><text:tab/></text:span>24-2<text:span text:style-name="T729">7</text:span> <text:span text:style-name="T725">auf 1</text:span><text:span text:style-name="T14">8m w8+ZS vertr</text:span><text:span text:style-name="T725">eiben, </text:span><text:span text:style-name="T728">w3 Schaden</text:span></text:p>
      <text:p text:style-name="P179">28-29<text:span text:style-name="T14"> </text:span><text:span text:style-name="T725">auf 18m </text:span><text:span text:style-name="T14">2w6+ZS vertr</text:span><text:span text:style-name="T725">eiben</text:span><text:span text:style-name="T14">, w4 </text:span><text:span text:style-name="T730">Schad</text:span><text:span text:style-name="T731">en<text:tab/></text:span>30-31 <text:span text:style-name="T725">auf 3</text:span><text:span text:style-name="T14">6m w8+ZS </text:span><text:span text:style-name="T732">tot</text:span></text:p>
      <text:p text:style-name="P180">3<text:span text:style-name="T733">2+</text:span><text:span text:style-name="T734"><text:tab/> <text:s text:c="2"/></text:span><text:span text:style-name="T725">auf </text:span><text:span text:style-name="T734">72</text:span><text:span text:style-name="T14">m </text:span><text:span text:style-name="T734">2</text:span><text:span text:style-name="T14">w</text:span><text:span text:style-name="T734">6</text:span><text:span text:style-name="T14">+ZS </text:span><text:span text:style-name="T732">tot</text:span><text:span text:style-name="T730"><text:tab/><text:tab/><text:tab/><text:tab/><text:tab/><text:tab/></text:span><text:span text:style-name="T735">[</text:span><text:span text:style-name="T736">für TW&gt;</text:span><text:span text:style-name="T737">1</text:span><text:span text:style-name="T736"> </text:span><text:span text:style-name="T737">alles </text:span><text:span text:style-name="T736">entsprechend reduziert</text:span><text:span text:style-name="T735">]</text:span></text:p>
      <text:p text:style-name="P181"><text:span text:style-name="T738">G</text:span><text:span text:style-name="T739">öttlichen </text:span><text:span text:style-name="T740">B</text:span><text:span text:style-name="T739">eistand </text:span><text:span text:style-name="T741">erflehen</text:span><text:span text:style-name="T742"><text:tab/><text:tab/><text:tab/><text:tab/><text:tab/></text:span><text:span text:style-name="T743">w20 + Persönlichkeitsmod + Zauberstufe </text:span><text:span text:style-name="T701">= </text:span><text:span text:style-name="T704">w20+</text:span><text:span text:style-name="T705">2</text:span></text:p>
      <text:p text:style-name="P182"><text:span text:style-name="T744">immer </text:span>Ungnade +10<text:tab/><text:tab/><text:span text:style-name="T745">Effekt </text:span><text:span text:style-name="T746">z.B.: </text:span>Kerze anzünden: 10, Flammensäule: 18</text:p>
      <text:p text:style-name="P183"><text:span text:style-name="T747"/>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column table:style-name="Table2.D"/>
        <table:table-column table:style-name="Table2.G"/>
        <table:table-column table:style-name="Table2.H"/>
        <text:soft-page-break/>
        <table:table-row>
          <table:table-cell table:style-name="Table2.A1" office:value-type="string">
            <text:p text:style-name="P184">Kleriker</text:p>
            <text:p text:style-name="P185">Stufe<text:line-break/><text:span text:style-name="T287">(Erfahrung)</text:span></text:p>
          </table:table-cell>
          <table:table-cell table:style-name="Table2.A1" office:value-type="string">
            <text:p text:style-name="P186">Angriff</text:p>
          </table:table-cell>
          <table:table-cell table:style-name="Table2.A1" office:value-type="string">
            <text:p text:style-name="P187"><text:span text:style-name="T401">Volltreffer-würfel</text:span>/Tabelle</text:p>
          </table:table-cell>
          <table:table-cell table:style-name="Table2.A1" office:value-type="string">
            <text:p text:style-name="P187">Aktions-</text:p>
            <text:p text:style-name="P187">würfel</text:p>
          </table:table-cell>
          <table:table-cell table:style-name="Table2.A1" office:value-type="string">
            <text:p text:style-name="P187">Reflex</text:p>
          </table:table-cell>
          <table:table-cell table:style-name="Table2.A1" office:value-type="string">
            <text:p text:style-name="P187">Zähigkeit</text:p>
          </table:table-cell>
          <table:table-cell table:style-name="Table2.A1" office:value-type="string">
            <text:p text:style-name="P187">Willen</text:p>
          </table:table-cell>
          <table:table-cell table:style-name="Table2.H1" office:value-type="string">
            <text:p text:style-name="P186">Zauber <text:span text:style-name="T748">pro </text:span>Stufe</text:p>
            <text:p text:style-name="P186">1 <text:s text:c="2"/>2 <text:s text:c="2"/>3 <text:s text:c="2"/>4 <text:s text:c="2"/>5</text:p>
          </table:table-cell>
        </table:table-row>
        <table:table-row>
          <table:table-cell table:style-name="Table2.A2" office:value-type="string">
            <text:p text:style-name="P188">1 <text:s text:c="5"/><text:span text:style-name="T290">(10)</text:span></text:p>
          </table:table-cell>
          <table:table-cell table:style-name="Table2.A2" office:value-type="string">
            <text:p text:style-name="P186">+0</text:p>
          </table:table-cell>
          <table:table-cell table:style-name="Table2.A2" office:value-type="string">
            <text:p text:style-name="P187">w<text:span text:style-name="T749">8</text:span>/III</text:p>
          </table:table-cell>
          <table:table-cell table:style-name="Table2.A2" office:value-type="string">
            <text:p text:style-name="P187">w20</text:p>
          </table:table-cell>
          <table:table-cell table:style-name="Table2.A2" office:value-type="string">
            <text:p text:style-name="P187">+<text:span text:style-name="T749">0</text:span></text:p>
          </table:table-cell>
          <table:table-cell table:style-name="Table2.A2" office:value-type="string">
            <text:p text:style-name="P187">+1</text:p>
          </table:table-cell>
          <table:table-cell table:style-name="Table2.A2" office:value-type="string">
            <text:p text:style-name="P187">+<text:span text:style-name="T402">1</text:span></text:p>
          </table:table-cell>
          <table:table-cell table:style-name="Table2.H2" office:value-type="string">
            <text:p text:style-name="P189">4 <text:s text:c="2"/><text:span text:style-name="T750">−</text:span><text:span text:style-name="T166"> <text:s text:c="2"/></text:span><text:span text:style-name="T750">−</text:span><text:span text:style-name="T166"> <text:s text:c="3"/></text:span><text:span text:style-name="T750">−</text:span><text:span text:style-name="T166"> <text:s text:c="2"/></text:span><text:span text:style-name="T750">−</text:span></text:p>
          </table:table-cell>
        </table:table-row>
        <table:table-row>
          <table:table-cell table:style-name="Table2.A2" office:value-type="string">
            <text:p text:style-name="P188">2 <text:s text:c="5"/><text:span text:style-name="T290">(</text:span><text:span text:style-name="T751">5</text:span><text:span text:style-name="T290">0)</text:span></text:p>
          </table:table-cell>
          <table:table-cell table:style-name="Table2.A2" office:value-type="string">
            <text:p text:style-name="P186">+1</text:p>
          </table:table-cell>
          <table:table-cell table:style-name="Table2.A2" office:value-type="string">
            <text:p text:style-name="P187">w<text:span text:style-name="T749">8</text:span>/III</text:p>
          </table:table-cell>
          <table:table-cell table:style-name="Table2.A2" office:value-type="string">
            <text:p text:style-name="P187">w20</text:p>
          </table:table-cell>
          <table:table-cell table:style-name="Table2.A2" office:value-type="string">
            <text:p text:style-name="P187">+<text:span text:style-name="T749">0</text:span></text:p>
          </table:table-cell>
          <table:table-cell table:style-name="Table2.A2" office:value-type="string">
            <text:p text:style-name="P187">+1</text:p>
          </table:table-cell>
          <table:table-cell table:style-name="Table2.A2" office:value-type="string">
            <text:p text:style-name="P187">+<text:span text:style-name="T402">1</text:span></text:p>
          </table:table-cell>
          <table:table-cell table:style-name="Table2.H2" office:value-type="string">
            <text:p text:style-name="P186">5 <text:s/><text:span text:style-name="T166"><text:s/></text:span><text:span text:style-name="T752">−</text:span><text:span text:style-name="T753"> <text:s text:c="2"/></text:span><text:span text:style-name="T752">−</text:span><text:span text:style-name="T753"> <text:s text:c="3"/></text:span><text:span text:style-name="T752">−</text:span><text:span text:style-name="T753"> <text:s text:c="2"/></text:span><text:span text:style-name="T752">−</text:span></text:p>
          </table:table-cell>
        </table:table-row>
        <table:table-row>
          <table:table-cell table:style-name="Table2.A2" office:value-type="string">
            <text:p text:style-name="P188">3 <text:s text:c="3"/><text:span text:style-name="T290">(110)</text:span></text:p>
          </table:table-cell>
          <table:table-cell table:style-name="Table2.A2" office:value-type="string">
            <text:p text:style-name="P186">+2</text:p>
          </table:table-cell>
          <table:table-cell table:style-name="Table2.A2" office:value-type="string">
            <text:p text:style-name="P187">w1<text:span text:style-name="T749">0</text:span>/I<text:span text:style-name="T402">II</text:span></text:p>
          </table:table-cell>
          <table:table-cell table:style-name="Table2.A2" office:value-type="string">
            <text:p text:style-name="P187">w20</text:p>
          </table:table-cell>
          <table:table-cell table:style-name="Table2.A2" office:value-type="string">
            <text:p text:style-name="P187">+1</text:p>
          </table:table-cell>
          <table:table-cell table:style-name="Table2.A2" office:value-type="string">
            <text:p text:style-name="P187">+<text:span text:style-name="T749">1</text:span></text:p>
          </table:table-cell>
          <table:table-cell table:style-name="Table2.A2" office:value-type="string">
            <text:p text:style-name="P187">+<text:span text:style-name="T749">2</text:span></text:p>
          </table:table-cell>
          <table:table-cell table:style-name="Table2.H2" office:value-type="string">
            <text:p text:style-name="P186">5 <text:s text:c="2"/>3 <text:s text:c="2"/><text:span text:style-name="T752">− </text:span><text:span text:style-name="T753"><text:s text:c="3"/></text:span><text:span text:style-name="T752">−</text:span><text:span text:style-name="T753"> <text:s text:c="2"/></text:span><text:span text:style-name="T752">−</text:span></text:p>
          </table:table-cell>
        </table:table-row>
        <table:table-row>
          <table:table-cell table:style-name="Table2.A2" office:value-type="string">
            <text:p text:style-name="P188">4 <text:s text:c="3"/><text:span text:style-name="T290">(1</text:span><text:span text:style-name="T751">9</text:span><text:span text:style-name="T290">0)</text:span></text:p>
          </table:table-cell>
          <table:table-cell table:style-name="Table2.A2" office:value-type="string">
            <text:p text:style-name="P186">+2</text:p>
          </table:table-cell>
          <table:table-cell table:style-name="Table2.A2" office:value-type="string">
            <text:p text:style-name="P187">w<text:span text:style-name="T402">1</text:span><text:span text:style-name="T749">0</text:span>/I<text:span text:style-name="T749">II</text:span></text:p>
          </table:table-cell>
          <table:table-cell table:style-name="Table2.A2" office:value-type="string">
            <text:p text:style-name="P187">w20</text:p>
          </table:table-cell>
          <table:table-cell table:style-name="Table2.A2" office:value-type="string">
            <text:p text:style-name="P187">+<text:span text:style-name="T749">1</text:span></text:p>
          </table:table-cell>
          <table:table-cell table:style-name="Table2.A2" office:value-type="string">
            <text:p text:style-name="P187">+2</text:p>
          </table:table-cell>
          <table:table-cell table:style-name="Table2.A2" office:value-type="string">
            <text:p text:style-name="P187">+<text:span text:style-name="T402">2</text:span></text:p>
          </table:table-cell>
          <table:table-cell table:style-name="Table2.H2" office:value-type="string">
            <text:p text:style-name="P186">6 <text:s text:c="2"/>4 <text:s text:c="2"/><text:span text:style-name="T752">−</text:span><text:span text:style-name="T753"> <text:s text:c="3"/></text:span><text:span text:style-name="T752">−</text:span><text:span text:style-name="T753"> <text:s text:c="2"/></text:span><text:span text:style-name="T752">−</text:span></text:p>
          </table:table-cell>
        </table:table-row>
        <table:table-row>
          <table:table-cell table:style-name="Table2.A2" office:value-type="string">
            <text:p text:style-name="P188">5 <text:s text:c="3"/><text:span text:style-name="T290">(</text:span><text:span text:style-name="T751">29</text:span><text:span text:style-name="T290">0)</text:span></text:p>
          </table:table-cell>
          <table:table-cell table:style-name="Table2.A2" office:value-type="string">
            <text:p text:style-name="P186">+3</text:p>
          </table:table-cell>
          <table:table-cell table:style-name="Table2.A2" office:value-type="string">
            <text:p text:style-name="P187">w<text:span text:style-name="T749">12</text:span>/<text:span text:style-name="T402">I</text:span><text:span text:style-name="T749">II</text:span></text:p>
          </table:table-cell>
          <table:table-cell table:style-name="Table2.A2" office:value-type="string">
            <text:p text:style-name="P187">w20</text:p>
          </table:table-cell>
          <table:table-cell table:style-name="Table2.A2" office:value-type="string">
            <text:p text:style-name="P187">+<text:span text:style-name="T749">1</text:span></text:p>
          </table:table-cell>
          <table:table-cell table:style-name="Table2.A2" office:value-type="string">
            <text:p text:style-name="P187">+<text:span text:style-name="T749">2</text:span></text:p>
          </table:table-cell>
          <table:table-cell table:style-name="Table2.A2" office:value-type="string">
            <text:p text:style-name="P187">+<text:span text:style-name="T749">3</text:span></text:p>
          </table:table-cell>
          <table:table-cell table:style-name="Table2.H2" office:value-type="string">
            <text:p text:style-name="P186">6 <text:s text:c="2"/>5 <text:s text:c="2"/><text:span text:style-name="T754">2</text:span><text:span text:style-name="T753"> <text:s text:c="3"/></text:span><text:span text:style-name="T752">−</text:span><text:span text:style-name="T753"> <text:s text:c="2"/></text:span><text:span text:style-name="T752">−</text:span></text:p>
          </table:table-cell>
        </table:table-row>
        <table:table-row>
          <table:table-cell table:style-name="Table2.A2" office:value-type="string">
            <text:p text:style-name="P188">6 <text:s text:c="3"/><text:span text:style-name="T290">(</text:span><text:span text:style-name="T751">4</text:span><text:span text:style-name="T290">10)</text:span></text:p>
          </table:table-cell>
          <table:table-cell table:style-name="Table2.A2" office:value-type="string">
            <text:p text:style-name="P186">+4</text:p>
          </table:table-cell>
          <table:table-cell table:style-name="Table2.A2" office:value-type="string">
            <text:p text:style-name="P187">w<text:span text:style-name="T749">12</text:span>/<text:span text:style-name="T749">III</text:span></text:p>
          </table:table-cell>
          <table:table-cell table:style-name="Table2.A2" office:value-type="string">
            <text:p text:style-name="P187">w20+w1<text:span text:style-name="T749">4</text:span></text:p>
          </table:table-cell>
          <table:table-cell table:style-name="Table2.A2" office:value-type="string">
            <text:p text:style-name="P187">+2</text:p>
          </table:table-cell>
          <table:table-cell table:style-name="Table2.A2" office:value-type="string">
            <text:p text:style-name="P187">+<text:span text:style-name="T749">2</text:span></text:p>
          </table:table-cell>
          <table:table-cell table:style-name="Table2.A2" office:value-type="string">
            <text:p text:style-name="P187">+<text:span text:style-name="T749">4</text:span></text:p>
          </table:table-cell>
          <table:table-cell table:style-name="Table2.H2" office:value-type="string">
            <text:p text:style-name="P186"><text:span text:style-name="T755">7</text:span> <text:s text:c="2"/>5 <text:s text:c="2"/><text:span text:style-name="T756">3</text:span><text:span text:style-name="T753"> <text:s text:c="3"/></text:span><text:span text:style-name="T752">−</text:span><text:span text:style-name="T753"> <text:s text:c="2"/></text:span><text:span text:style-name="T752">−</text:span></text:p>
          </table:table-cell>
        </table:table-row>
        <table:table-row>
          <table:table-cell table:style-name="Table2.A2" office:value-type="string">
            <text:p text:style-name="P188">7 <text:s text:c="3"/><text:span text:style-name="T290">(</text:span><text:span text:style-name="T751">55</text:span><text:span text:style-name="T290">0)</text:span></text:p>
          </table:table-cell>
          <table:table-cell table:style-name="Table2.A2" office:value-type="string">
            <text:p text:style-name="P187">+<text:span text:style-name="T749">5</text:span></text:p>
          </table:table-cell>
          <table:table-cell table:style-name="Table2.A2" office:value-type="string">
            <text:p text:style-name="P187">w<text:span text:style-name="T749">14</text:span>/<text:span text:style-name="T749">III</text:span></text:p>
          </table:table-cell>
          <table:table-cell table:style-name="Table2.A2" office:value-type="string">
            <text:p text:style-name="P187">w20<text:span text:style-name="T749">+w16</text:span></text:p>
          </table:table-cell>
          <table:table-cell table:style-name="Table2.A2" office:value-type="string">
            <text:p text:style-name="P187">+<text:span text:style-name="T749">2</text:span></text:p>
          </table:table-cell>
          <table:table-cell table:style-name="Table2.A2" office:value-type="string">
            <text:p text:style-name="P187">+<text:span text:style-name="T749">3</text:span></text:p>
          </table:table-cell>
          <table:table-cell table:style-name="Table2.A2" office:value-type="string">
            <text:p text:style-name="P187">+<text:span text:style-name="T749">4</text:span></text:p>
          </table:table-cell>
          <table:table-cell table:style-name="Table2.H2" office:value-type="string">
            <text:p text:style-name="P186"><text:span text:style-name="T755">7</text:span> <text:s text:c="2"/><text:span text:style-name="T755">6</text:span> <text:s text:c="2"/><text:span text:style-name="T756">4</text:span><text:span text:style-name="T753"> <text:s text:c="3"/></text:span><text:span text:style-name="T756">1</text:span><text:span text:style-name="T753"> <text:s text:c="2"/></text:span><text:span text:style-name="T752">−</text:span></text:p>
          </table:table-cell>
        </table:table-row>
        <table:table-row>
          <table:table-cell table:style-name="Table2.A2" office:value-type="string">
            <text:p text:style-name="P188">8 <text:s text:c="3"/><text:span text:style-name="T290">(</text:span><text:span text:style-name="T751">71</text:span><text:span text:style-name="T290">0)</text:span></text:p>
          </table:table-cell>
          <table:table-cell table:style-name="Table2.A2" office:value-type="string">
            <text:p text:style-name="P187">+<text:span text:style-name="T749">5</text:span></text:p>
          </table:table-cell>
          <table:table-cell table:style-name="Table2.A2" office:value-type="string">
            <text:p text:style-name="P187">w<text:span text:style-name="T749">14</text:span>/<text:span text:style-name="T749">III</text:span></text:p>
          </table:table-cell>
          <table:table-cell table:style-name="Table2.A2" office:value-type="string">
            <text:p text:style-name="P187"><text:span text:style-name="T749">2</text:span>w20</text:p>
          </table:table-cell>
          <table:table-cell table:style-name="Table2.A2" office:value-type="string">
            <text:p text:style-name="P187">+<text:span text:style-name="T749">2</text:span></text:p>
          </table:table-cell>
          <table:table-cell table:style-name="Table2.A2" office:value-type="string">
            <text:p text:style-name="P187">+<text:span text:style-name="T749">3</text:span></text:p>
          </table:table-cell>
          <table:table-cell table:style-name="Table2.A2" office:value-type="string">
            <text:p text:style-name="P187">+<text:span text:style-name="T749">5</text:span></text:p>
          </table:table-cell>
          <table:table-cell table:style-name="Table2.H2" office:value-type="string">
            <text:p text:style-name="P186"><text:span text:style-name="T755">8</text:span> <text:s text:c="2"/><text:span text:style-name="T755">6</text:span> <text:s text:c="2"/><text:span text:style-name="T756">5</text:span><text:span text:style-name="T753"> <text:s text:c="3"/></text:span><text:span text:style-name="T756">2</text:span><text:span text:style-name="T753"> <text:s text:c="2"/></text:span><text:span text:style-name="T752">−</text:span></text:p>
          </table:table-cell>
        </table:table-row>
        <table:table-row>
          <table:table-cell table:style-name="Table2.A2" office:value-type="string">
            <text:p text:style-name="P188">9 <text:s text:c="3"/><text:span text:style-name="T290">(</text:span><text:span text:style-name="T751">89</text:span><text:span text:style-name="T290">0)</text:span></text:p>
          </table:table-cell>
          <table:table-cell table:style-name="Table2.A2" office:value-type="string">
            <text:p text:style-name="P187">+<text:span text:style-name="T749">6</text:span></text:p>
          </table:table-cell>
          <table:table-cell table:style-name="Table2.A2" office:value-type="string">
            <text:p text:style-name="P187">w<text:span text:style-name="T749">16</text:span>/<text:span text:style-name="T749">III</text:span></text:p>
          </table:table-cell>
          <table:table-cell table:style-name="Table2.A2" office:value-type="string">
            <text:p text:style-name="P187">2w20</text:p>
          </table:table-cell>
          <table:table-cell table:style-name="Table2.A2" office:value-type="string">
            <text:p text:style-name="P187">+3</text:p>
          </table:table-cell>
          <table:table-cell table:style-name="Table2.A2" office:value-type="string">
            <text:p text:style-name="P187">+<text:span text:style-name="T749">3</text:span></text:p>
          </table:table-cell>
          <table:table-cell table:style-name="Table2.A2" office:value-type="string">
            <text:p text:style-name="P187">+<text:span text:style-name="T749">5</text:span></text:p>
          </table:table-cell>
          <table:table-cell table:style-name="Table2.H2" office:value-type="string">
            <text:p text:style-name="P186"><text:span text:style-name="T755">8</text:span> <text:s text:c="2"/><text:span text:style-name="T755">7</text:span> <text:s text:c="2"/><text:span text:style-name="T756">5</text:span><text:span text:style-name="T753"> <text:s text:c="3"/></text:span><text:span text:style-name="T756">3</text:span><text:span text:style-name="T753"> <text:s text:c="2"/></text:span><text:span text:style-name="T756">1</text:span></text:p>
          </table:table-cell>
        </table:table-row>
        <table:table-row>
          <table:table-cell table:style-name="Table2.A2" office:value-type="string">
            <text:p text:style-name="P188">10 <text:s/><text:span text:style-name="T290">(10</text:span><text:span text:style-name="T751">90</text:span><text:span text:style-name="T290">)</text:span></text:p>
          </table:table-cell>
          <table:table-cell table:style-name="Table2.A2" office:value-type="string">
            <text:p text:style-name="P187">+<text:span text:style-name="T749">7</text:span></text:p>
          </table:table-cell>
          <table:table-cell table:style-name="Table2.A2" office:value-type="string">
            <text:p text:style-name="P187"><text:span text:style-name="T749">w16</text:span>/<text:span text:style-name="T749">III</text:span></text:p>
          </table:table-cell>
          <table:table-cell table:style-name="Table2.A2" office:value-type="string">
            <text:p text:style-name="P187">2w20</text:p>
          </table:table-cell>
          <table:table-cell table:style-name="Table2.A2" office:value-type="string">
            <text:p text:style-name="P187">+<text:span text:style-name="T749">3</text:span></text:p>
          </table:table-cell>
          <table:table-cell table:style-name="Table2.A2" office:value-type="string">
            <text:p text:style-name="P187">+<text:span text:style-name="T749">4</text:span></text:p>
          </table:table-cell>
          <table:table-cell table:style-name="Table2.A2" office:value-type="string">
            <text:p text:style-name="P187">+<text:span text:style-name="T749">6</text:span></text:p>
          </table:table-cell>
          <table:table-cell table:style-name="Table2.H2" office:value-type="string">
            <text:p text:style-name="P186"><text:span text:style-name="T755">9</text:span> <text:s text:c="2"/><text:span text:style-name="T755">7</text:span> <text:s text:c="2"/><text:span text:style-name="T756">6</text:span><text:span text:style-name="T753"> <text:s text:c="3"/></text:span><text:span text:style-name="T756">4</text:span><text:span text:style-name="T753"> <text:s text:c="2"/></text:span><text:span text:style-name="T756">2</text:span></text:p>
          </table:table-cell>
        </table:table-row>
      </table:table>
      <text:p text:style-name="P190"><text:s/></text:p>
      <text:p text:style-name="P191"><text:span text:style-name="T757">Merkmale Kleriker: w8</text:span><text:span text:style-name="T758"> Leben/Stufe</text:span></text:p>
      <text:p text:style-name="P192"><text:s/></text:p>
      <text:p text:style-name="P191">Ungnade</text:p>
      <text:p text:style-name="P193"><text:span text:style-name="T759">jeder</text:span> misslungene Zauber bewirkt Ungnade+1; -<text:span text:style-name="T760">w6 Ungnade pro Tag; </text:span><text:span text:style-name="T761">Opfergabe: </text:span><text:span text:style-name="T762">50 Gold für -1 Ungnade;</text:span></text:p>
      <text:p text:style-name="P194"><text:span text:style-name="T763">ein Zauberwurf im Bereich der Ungnade </text:span><text:span text:style-name="T764">oder eine gewürfelte 1 </text:span><text:span text:style-name="T763">bewirkt Ungnade+1 und einen </text:span><text:span text:style-name="T765">Wurf </text:span><text:span text:style-name="T766">auf </text:span><text:span text:style-name="T765">die<text:line-break/></text:span><text:span text:style-name="T763">Ungnad</text:span><text:span text:style-name="T765">e-Tabelle </text:span><text:span text:style-name="T767">mit </text:span><text:span text:style-name="T768">(</text:span><text:span text:style-name="T767">Zauberwurf – </text:span><text:span text:style-name="T769">Glücksmod</text:span><text:span text:style-name="T770">ifikator</text:span><text:span text:style-name="T768">) </text:span><text:span text:style-name="T767">* w4; </text:span><text:span text:style-name="T771">Ungnade bei Handeln gegen Gesinnung/Gott</text:span></text:p>
      <text:p text:style-name="P195"><text:s/></text:p>
      <text:p text:style-name="P196"><text:span text:style-name="T772">Götter der </text:span><text:span text:style-name="T773">Ordnung</text:span></text:p>
      <text:p text:style-name="P197"><text:span text:style-name="T176">Shul</text:span><text:span text:style-name="T166">:</text:span> Mondgott,<text:tab/><text:span text:style-name="T38">Klazath</text:span>: Kriegsgott,<text:tab/><text:tab/><text:span text:style-name="T176">Ulesh</text:span><text:span text:style-name="T166">:</text:span> Friedensgott,<text:tab/><text:tab/><text:span text:style-name="T38">Choranus</text:span>: Schöpf<text:span text:style-name="T774">er</text:span>gott,<text:line-break/><text:span text:style-name="T38">Daenthar</text:span>: Herr von Erde &amp; Fleiß,<text:tab/><text:tab/><text:tab/><text:span text:style-name="T38">Gorhan</text:span>: Gott der Rache und Tapferkeit,</text:p>
      <text:p text:style-name="P197"><text:span text:style-name="T38">Justitia</text:span>: Göttin der Gerechtigkeit und Gnade,<text:tab/><text:span text:style-name="T38">Aristemis</text:span>: Göttin der Seher und Strategen</text:p>
      <text:p text:style-name="P198"><text:span text:style-name="T773">Neutral</text:span><text:span text:style-name="T772">e Götter</text:span></text:p>
      <text:p text:style-name="P197"><text:span text:style-name="T38">Amun Tor</text:span>: Gott der Rätsel,<text:tab/><text:tab/><text:span text:style-name="T38">Ildavir</text:span>: Göttin der Natur,<text:tab/><text:tab/><text:tab/><text:tab/><text:span text:style-name="T38">Pelagia</text:span>: Göttin der See,</text:p>
      <text:p text:style-name="P197"><text:span text:style-name="T38">Cthulhu</text:span>: Priester der Alten,<text:tab/><text:span text:style-name="T775">Lotan</text:span><text:span text:style-name="T776">: die Verschlingerin, Herrin d. Tiefsee<text:tab/></text:span><text:span text:style-name="T777">Ostara</text:span><text:span text:style-name="T778">: Göttin des Frühlings</text:span></text:p>
      <text:p text:style-name="P198"><text:span text:style-name="T772">Götter des </text:span><text:span text:style-name="T773">Chaos</text:span></text:p>
      <text:p text:style-name="P197"><text:span text:style-name="T38">Ahriman</text:span>: Gott des Todes,<text:tab/><text:tab/><text:span text:style-name="T38">Azi Dahaka</text:span>: Dämonenfürst der Stürme &amp; Wüsten,<text:tab/><text:span text:style-name="T38">Cadixtat</text:span>: Chaostitan,</text:p>
      <text:p text:style-name="P199"><text:span text:style-name="T38">Bobugbubilz/</text:span><text:span text:style-name="T779">Schnatermann</text:span><text:span text:style-name="T780">: </text:span>Dämonenfürst der Amphibien,<text:tab/><text:tab/><text:tab/><text:span text:style-name="T38">Malotoch</text:span>: Aaskrähengott,<text:line-break/><text:span text:style-name="T38">Nimlurun</text:span>: Herr des Unrats</text:p>
      <text:p text:style-name="P197"><text:span text:style-name="T781">erlaubte </text:span><text:span text:style-name="T782">Waffen</text:span></text:p>
      <text:p text:style-name="P200"><text:span text:style-name="T783">Ordnung</text:span><text:span text:style-name="T773"><text:tab/></text:span>Kriegshammer <text:span text:style-name="T784">w8</text:span>,<text:tab/><text:span text:style-name="T773">Streit</text:span>kolben <text:span text:style-name="T784">w6</text:span>,<text:tab/>Stab <text:span text:style-name="T784">w4</text:span>,<text:tab/><text:tab/><text:tab/><text:span text:style-name="T773">Knüppel </text:span><text:span text:style-name="T784">w4</text:span><text:span text:style-name="T785">,<text:tab/></text:span>Schleuder <text:span text:style-name="T786">w4</text:span></text:p>
      <text:p text:style-name="P200"><text:span text:style-name="T783">Neutral</text:span><text:span text:style-name="T773"><text:tab/></text:span><text:span text:style-name="T787">Zweihänder </text:span><text:span text:style-name="T788">w10</text:span><text:span text:style-name="T787">,<text:tab/>Langschwert </text:span><text:span text:style-name="T788">w8</text:span><text:span text:style-name="T787">,<text:tab/>Kurzschwert </text:span><text:span text:style-name="T788">w6</text:span><text:span text:style-name="T787">,<text:tab/></text:span>Streitkolben <text:span text:style-name="T789">w6</text:span><text:span text:style-name="T790">,</text:span></text:p>
      <text:p text:style-name="P200"><text:tab/><text:tab/>Stab <text:span text:style-name="T789">w4</text:span>,<text:tab/><text:tab/><text:tab/>Dolch <text:span text:style-name="T789">w4</text:span>,<text:tab/><text:tab/><text:tab/>Schleuder <text:span text:style-name="T786">w4</text:span></text:p>
      <text:p text:style-name="P200"><text:span text:style-name="T783">Chaos</text:span><text:span text:style-name="T773"><text:tab/></text:span><text:span text:style-name="T791">Streitaxt </text:span><text:span text:style-name="T792">w10</text:span><text:span text:style-name="T791">, <text:tab/><text:tab/>Handa</text:span><text:span text:style-name="T773">xt </text:span><text:span text:style-name="T789">w6</text:span><text:span text:style-name="T773">, <text:tab/><text:tab/></text:span>Flegel <text:span text:style-name="T789">w6</text:span><text:span text:style-name="T790">, <text:tab/><text:tab/><text:tab/></text:span><text:span text:style-name="T793">Dolch </text:span><text:span text:style-name="T789">w4</text:span>,</text:p>
      <text:p text:style-name="P200"><text:span text:style-name="T791"><text:tab/><text:tab/>Langbo</text:span><text:span text:style-name="T793">gen</text:span><text:span text:style-name="T773"> </text:span><text:span text:style-name="T786">w6</text:span><text:span text:style-name="T773">,<text:tab/><text:tab/></text:span><text:span text:style-name="T791">Kurzbogen </text:span><text:span text:style-name="T792">w6</text:span><text:span text:style-name="T791">,<text:tab/><text:tab/></text:span><text:span text:style-name="T612">Wurfpfeil </text:span><text:span text:style-name="T794">w4</text:span></text:p>
      <text:p text:style-name="P195"><text:s/></text:p>
      <text:p text:style-name="P201"><text:span text:style-name="T795">u</text:span>nheilig<text:span text:style-name="T796">e Wesen</text:span></text:p>
      <text:p text:style-name="P202"><text:span text:style-name="T38">Ordnung</text:span><text:tab/><text:tab/>Untote, Dämonen, Teufel, chaotische <text:span text:style-name="T797">E</text:span>xternare, Monster (Basilisk, Medus<text:span text:style-name="T797">a</text:span>),<text:line-break/><text:tab/><text:tab/><text:tab/>Chaos <text:span text:style-name="T797">P</text:span>rimare, chaotische Humanoide (Orks), chaotische Drachen</text:p>
      <text:p text:style-name="P202"><text:span text:style-name="T38">Neutral</text:span><text:tab/><text:tab/>Tiere, Untote, Dämonen, Teufel, Monster (Basilisk, Medusa), Werwölfe,<text:line-break/><text:tab/><text:tab/><text:tab/>Unnatürliche Wesen (Otyughs, Schleime)</text:p>
      <text:p text:style-name="P194"><text:span text:style-name="T798">Chaos</text:span><text:span text:style-name="T316"><text:tab/><text:tab/>Engel, Paladine, rechtschaffene Drachen, Fürsten der Ordnung, rechtschaffene Primare und<text:line-break/><text:tab/><text:tab/><text:tab/>Humanoide mit rechtschaffener Gesinnung (z. B. Goblins)</text:span></text:p>
      <text:p text:style-name="P203"><text:span text:style-name="T799"><text:s text:c="2"/></text:span><text:span text:style-name="T800">I </text:span><text:span text:style-name="T799"><text:s/></text:span><text:span text:style-name="T801"><text:s/></text:span><text:span text:style-name="T802">l</text:span><text:span text:style-name="T801">davir</text:span><draw:frame draw:style-name="fr1" draw:name="Bild1" text:anchor-type="char" svg:x="115.46mm" svg:y="0mm" svg:width="84.72mm" svg:height="145.4mm" draw:z-index="3"><draw:image xlink:href="Pictures/1000000000000629000007E7C7EE3EC3.jpg" xlink:type="simple" xlink:show="embed" xlink:actuate="onLoad" draw:mime-type="image/jpeg"/></draw:frame></text:p>
      <text:p text:style-name="P204"><text:span text:style-name="T801"/></text:p>
      <text:p text:style-name="P205">Göttin der Natur</text:p>
      <text:p text:style-name="P206"><text:span text:style-name="T801"/></text:p>
      <text:p text:style-name="P207"><text:span text:style-name="T803">D</text:span><text:span text:style-name="T708">as Land erneuert, das Land heilt.</text:span></text:p>
      <text:p text:style-name="P208"><text:span text:style-name="T804">Das Grün der</text:span><text:span text:style-name="T803"> </text:span><text:span text:style-name="T805">B</text:span><text:span text:style-name="T708">lätter </text:span><text:span text:style-name="T806">ihr </text:span><text:span text:style-name="T804">geweiht</text:span><text:span text:style-name="T803">.</text:span></text:p>
      <text:p text:style-name="P208"><text:span text:style-name="T708">Die </text:span><text:span text:style-name="T803">ewige </text:span><text:span text:style-name="T708">Mutter lebt und </text:span><text:span text:style-name="T803">gedeiht</text:span><text:span text:style-name="T708">.</text:span></text:p>
      <text:p text:style-name="P208"><text:span text:style-name="T708"/></text:p>
      <text:p text:style-name="P206">Ildavir, die Göttin der Natur, die Herrin der Lichtung, ist die Inkarnation und Verkörperung der Erde und aller Lebewesen. Sie verkörpert die rohen Urkräfte des Bodens und alles, was ihn erhält: Lichtungen, Wälder und Wiesen sind alle Teil ihres Besitzes, und selbst die von Menschen <text:span text:style-name="T807">b</text:span>ewirtschafteten Felder und Obstgärten sind Teil ihres allumfassendes Reiches.</text:p>
      <text:p text:style-name="P209">Zusammen mit Yddgrrl und der Trias gilt sie als eine der alten Götter.</text:p>
      <text:p text:style-name="P206"/>
      <text:p text:style-name="P210">Kleriker der Ildavir tragen ein aus Holz geschnitztes Blatt als heiliges Symbol.</text:p>
      <text:list text:style-name="L2">
        <text:list-item>
          <text:p text:style-name="P211"><text:span text:style-name="T808">Kleriker der Ildavir können Tiere vertreiben </text:span><text:span text:style-name="T809">oder beruhigen </text:span><text:span text:style-name="T808">(Willen-5 negiert).</text:span></text:p>
        </text:list-item>
        <text:list-item>
          <text:p text:style-name="P212"><text:span text:style-name="T808">K</text:span><text:span text:style-name="T810">leriker der Ildavir können auch bei Pflanzen Hände auflegen und sie so heilen.</text:span></text:p>
        </text:list-item>
        <text:list-item>
          <text:p text:style-name="P213"><text:span text:style-name="T808">Kleriker der Ildavir </text:span><text:span text:style-name="T811">können Speere </text:span><text:span text:style-name="T812">und Lanzen </text:span><text:span text:style-name="T811">benutzen.</text:span></text:p>
        </text:list-item>
        <text:list-item>
          <text:p text:style-name="P211"><text:span text:style-name="T808">Kleriker der Ildavir </text:span><text:span text:style-name="T813">sind in der Natur begünstigt.</text:span><draw:frame draw:style-name="fr2" draw:name="Image3" text:anchor-type="char" svg:x="78.44mm" svg:y="4.78mm" svg:width="49.49mm" svg:height="89.99mm" draw:z-index="1" draw:transform="translate (-103.185mm -49.775mm) rotate (1.30899693899575) translate (103.185mm 49.775mm)"><draw:image xlink:href="Pictures/10000000000001450000024FC1F6BF80.jpg" xlink:type="simple" xlink:show="embed" xlink:actuate="onLoad" draw:mime-type="image/jpeg"/></draw:frame></text:p>
        </text:list-item>
        <text:list-item>
          <text:p text:style-name="P214"><text:span text:style-name="T808">Kleriker der Ildavir </text:span><text:span text:style-name="T811">können </text:span><text:span text:style-name="T814">s</text:span><text:span text:style-name="T810">tatt der üblichen Ungnade-Buße auch Werke für und in der Natur tun.</text:span></text:p>
          <text:p text:style-name="P214"><text:span text:style-name="T810"/></text:p>
        </text:list-item>
      </text:list>
      <text:p text:style-name="P215">Tabelle 5-7: Göttliche Ungnade<text:span text:style-name="T815"> </text:span><text:span text:style-name="T816">(</text:span><text:span text:style-name="T815">Zauberwurf – </text:span><text:span text:style-name="T816">Glücksmod</text:span><text:span text:style-name="T817">ifikator</text:span><text:span text:style-name="T816">) </text:span><text:span text:style-name="T815">* w4</text:span></text:p>
      <text:p text:style-name="P216"><text:span text:style-name="T818"><text:s text:c="2"/></text:span><text:span text:style-name="T38">1-</text:span><text:tab/>Du musst Buße tun <text:span text:style-name="T819">und</text:span> darfst 10 Minuten nur noch Gesänge und Gebetslieder von dir geben. *</text:p>
      <text:p text:style-name="P217"><text:s text:c="2"/><text:span text:style-name="T38">2</text:span><text:tab/>Du musst sofort um Vergebung bitten und dazu mindestens eine Stunde <text:span text:style-name="T820">am Stück </text:span>beten. Gelingt <text:span text:style-name="T820">es<text:tab/></text:span></text:p>
      <text:p text:style-name="P217"><text:span text:style-name="T820"><text:tab/>dir</text:span> in den folgenden 2 Stunden nicht, ernte<text:span text:style-name="T820">s</text:span>t <text:span text:style-name="T820">du</text:span> das Missfallen <text:span text:style-name="T820">d</text:span>einer Gottheit <text:span text:style-name="T820">und</text:span> erhältst -1 auf alle<text:tab/></text:p>
      <text:p text:style-name="P217"><text:tab/>Zauberwürfe, bis <text:span text:style-name="T820">du</text:span> die volle Stunde beendet ha<text:span text:style-name="T820">s</text:span>t. *<text:tab/><text:tab/><text:tab/><text:tab/><text:tab/><text:tab/><text:tab/><text:tab/><text:tab/><text:tab/></text:p>
      <text:p text:style-name="P216"><text:s text:c="2"/><text:span text:style-name="T38">3</text:span><text:tab/>Du musst die Macht deine<text:span text:style-name="T821">s</text:span> Gott<text:span text:style-name="T821">es</text:span> mehren, indem du bis zum Sonnenaufgang einen neuen Anhänger</text:p>
      <text:p text:style-name="P216"><text:tab/>finde<text:span text:style-name="T819">st</text:span> <text:span text:style-name="T821">oder</text:span> für 24 Stunden -1 auf alle Würfe <text:span text:style-name="T819">erleidest</text:span>.</text:p>
      <text:p text:style-name="P217"><text:s text:c="2"/><text:span text:style-name="T38">4</text:span><text:tab/>Du erleidest sofort -1 auf alle Zauberwürfe bis zum nächsten Tag.<text:tab/><text:tab/><text:tab/><text:tab/><text:tab/><text:tab/><text:tab/></text:p>
      <text:p text:style-name="P216"><text:s text:c="2"/><text:span text:style-name="T38">5</text:span><text:tab/>D<text:span text:style-name="T822">u</text:span> muss<text:span text:style-name="T822">t</text:span> <text:span text:style-name="T822">d</text:span>ich einer Prüfung <text:span text:style-name="T822">d</text:span>einer Demut unterziehen. Für den Rest des Tages muss<text:span text:style-name="T822">t</text:span> <text:span text:style-name="T822">du</text:span> <text:span text:style-name="T822">dich </text:span>allen</text:p>
      <text:p text:style-name="P216"><text:tab/>anderen Charakteren und Wesen fügen, als wären sie <text:span text:style-name="T822">d</text:span>eine Oberen. Versag<text:span text:style-name="T822">s</text:span>t <text:span text:style-name="T822">du</text:span> dabei (nach<text:line-break/><text:tab/>Ermessen des <text:span text:style-name="T822">Richters</text:span>), verlier<text:span text:style-name="T822">s</text:span>t <text:span text:style-name="T822">du</text:span> sofort für den Rest des Tages sämtliche Zauberfähigkeiten (auch<text:line-break/><text:tab/>Heilung und Hände auflegen).</text:p>
      <text:p text:style-name="P217"><text:s text:c="2"/><text:span text:style-name="T38">6</text:span><text:tab/>Du erleidest einen sofortigen Malus von -1 auf Hände auflegen, bis du dich auf eine Heilungs-Queste<text:tab/></text:p>
      <text:p text:style-name="P217"><text:tab/>begibst. Die Queste bestimm<text:span text:style-name="T822">s</text:span>t du selbst, aber es sollte um die Heilung von Verletzten, Blinden,<text:tab/><text:tab/></text:p>
      <text:p text:style-name="P217"><text:tab/>Lahmen und Kranken gehen. Ist die Mission vollendet, hebt dein Gott den Malus auf. Solange er<text:tab/><text:tab/></text:p>
      <text:p text:style-name="P217"><text:tab/>besteht, gilt er für Hände auflegen, auch wenn der normale Ungnadebereich auf 1 zurückgefallen ist.<text:tab/></text:p>
      <text:p text:style-name="P216"><text:s text:c="2"/><text:span text:style-name="T38">7</text:span><text:tab/>Du musst dich einer Glaubensprüfung unterziehen. Du wirst mit einer Krankheit geschlagen, die dich<text:line-break/><text:tab/>je 1 Punkt Stärke, Geschicklichkeit und Ausdauer kostet. D<text:span text:style-name="T823">ie</text:span> Attributspunkte heil<text:span text:style-name="T823">en</text:span> auf natürliche<text:line-break/><text:tab/>Weise um 1 Punkt pro Tag. Dir ist es verboten, sie magisch zu heilen. Falls du die Prüfung bestehst,<text:tab/></text:p>
      <text:p text:style-name="P216"><text:tab/>wird alles wie vorher, falls nicht vergrößert sich dein Ungnadebereich permanent um einen Punkt.</text:p>
      <text:p text:style-name="P217"><text:s text:c="2"/><text:span text:style-name="T38">8</text:span><text:tab/>Du erleidest für einen Tag -4 auf Zauberwürfe für den Zauber, durch den du in Ungnade gefallen bist.<text:tab/></text:p>
      <text:p text:style-name="P217"><text:tab/>Dies beinhaltet auch Hände auflegen und Unheiliges Vertreiben, falls diese die Ungnade einbrachten.<text:tab/></text:p>
      <text:p text:style-name="P216"><text:s text:c="2"/><text:span text:style-name="T38">9</text:span><text:tab/>Du erleidest sofort -2 auf alle Zauberwürfe bis zum nächsten Tag.</text:p>
      <text:p text:style-name="P217"><text:span text:style-name="T38">10</text:span><text:tab/>Du verlierst für einen Tag den Zugriff auf einen zufällig bestimmten Zauber des ersten Grades.<text:tab/><text:tab/></text:p>
      <text:p text:style-name="P216"><text:span text:style-name="T38">11</text:span><text:tab/>Dir wird von deiner Gottheit befohlen, deinen Glauben zu vertiefen, um ein besseres Verständnis</text:p>
      <text:p text:style-name="P216"><text:tab/>über deine Missetaten zu erlangen. Du erleidest sofort -2 auf alle Zauberwürfe. Die einzige<text:line-break/><text:tab/>Möglichkeit, diesen Malus aufzuheben, ist Meditation. Pro vollen Tag, den du in Meditation verbringt,<text:line-break/><text:tab/>darfst du einen Willenskraftwurf (Schwierigkeit 15) machen. Bei Erfolg wird der Malus aufgehoben.</text:p>
      <text:p text:style-name="P217"><text:span text:style-name="T38">12</text:span><text:tab/>Du wirst vorübergehend von deinem Gott verstoßen. Heute kannst du keine Erfahrung mehr<text:tab/><text:tab/></text:p>
      <text:p text:style-name="P217"><text:tab/><text:span text:style-name="T824">s</text:span>ammeln. Nachher kannst du wieder Erfahrung verdienen, aber es gibt keine Nachzahlung.<text:tab/><text:tab/><text:tab/></text:p>
      <text:p text:style-name="P216"><text:span text:style-name="T38">13</text:span><text:tab/>D<text:span text:style-name="T825">u</text:span> verlier<text:span text:style-name="T825">s</text:span>t den Zugriff auf zwei zufällig bestimmte Zauber des ersten Grades <text:span text:style-name="T825">f</text:span>ü<text:span text:style-name="T825">r 1 Tag.</text:span></text:p>
      <text:p text:style-name="P217"><text:span text:style-name="T38">14</text:span><text:tab/>Deine Gottheit wünscht zu prüfen, ob du wirklich den Glauben über die Freuden der Welt stellst.<text:tab/><text:tab/></text:p>
      <text:p text:style-name="P217"><text:tab/>Berechne dein Gesamtvermögen in Goldmünzen. Du erleidest dauerhaft -4 auf alle Zauberwürfe <text:span text:style-name="T825">bis<text:tab/></text:span></text:p>
      <text:p text:style-name="P217"><text:span text:style-name="T825"><text:tab/>du dich von 40% d</text:span>eines Gesamtvermögens <text:span text:style-name="T825">trennst (</text:span><text:span text:style-name="T826">+</text:span><text:span text:style-name="T825">1 pro 10%). </text:span>Opfern bedeutet: zerstören,<text:tab/><text:tab/></text:p>
      <text:p text:style-name="P217"><text:tab/>widmen, spenden, daraus einen Tempel oder eine Statue errichten etc.<text:tab/><text:tab/><text:tab/><text:tab/><text:tab/><text:tab/></text:p>
      <text:p text:style-name="P216"><text:span text:style-name="T38">15</text:span><text:tab/>Deine Gottheit ist heute nicht sehr nachsichtig. Wenn <text:span text:style-name="T827">du d</text:span>ich zur Nachtruhe leg<text:span text:style-name="T827">s</text:span>t, wird <text:span text:style-name="T827">d</text:span>ein</text:p>
      <text:p text:style-name="P216"><text:tab/>Ungnadebereich am kommenden Morgen nicht zurückgesetzt. Er wird auf den neuen Tag übertragen.</text:p>
      <text:p text:style-name="P217"><text:span text:style-name="T38">16</text:span><text:tab/>Dein Gott versagt dir für die nächsten w4 Tage deine Fähigkeit Hände aufzulegen.<text:tab/><text:tab/><text:tab/><text:tab/></text:p>
      <text:p text:style-name="P216"><text:span text:style-name="T38">17</text:span><text:tab/>Du verlierst für 24 Stunden den Zugriff auf w4+1 zufällig bestimmte Zauber.</text:p>
      <text:p text:style-name="P217"><text:span text:style-name="T38">18</text:span><text:tab/>Du bist für w4 Tage nicht in der Lage, Unheiliges zu vertreiben.<text:tab/><text:tab/><text:tab/><text:tab/><text:tab/><text:tab/><text:tab/><text:tab/></text:p>
      <text:p text:style-name="P216"><text:span text:style-name="T38">19</text:span><text:tab/>Du wirst mit einem körperlichen Mal deiner Treulosigkeit <text:span text:style-name="T828">befleckt</text:span>. Es hat die Gestalt eines Stigmas,</text:p>
      <text:p text:style-name="P216"><text:tab/>einer Tätowierung oder eines Geburtsmals, je nach deinen Glauben und deiner Verfehlung. Dieses</text:p>
      <text:p text:style-name="P216"><text:tab/>Zeichen ist für alle die dem gleichen Glauben angehören deutlich sichtbar, selbst durch Kleidung. Für</text:p>
      <text:p text:style-name="P216"><text:tab/>andere könnte es hingegen unsichtbar sein. Wer es sieht und dich darauf anspricht, dem musst du<text:line-break/><text:tab/>deine Sünden und deine Sühne beschreiben. Bewahrst du eine Woche trotz des Mals deinen Glauben,</text:p>
      <text:p text:style-name="P216"><text:tab/>verschwindet das Zeichen.</text:p>
      <text:p text:style-name="P217"><text:span text:style-name="T38">20+</text:span><text:tab/>Deine Fähigkeit Hände aufzulegen ist eingeschränkt. Du kannst sie für 24 Stunden <text:span text:style-name="T828">nur einmal </text:span>pro<text:tab/><text:tab/></text:p>
      <text:p text:style-name="P217"><text:tab/>Wesen einsetzen.<text:tab/><text:tab/><text:tab/><text:tab/><text:tab/><text:tab/><text:tab/><text:tab/><text:tab/><text:tab/><text:tab/><text:tab/><text:tab/><text:tab/><text:tab/><text:tab/></text:p>
      <text:p text:style-name="P217"><text:span text:style-name="T829"/></text:p>
      <text:p text:style-name="P218"><text:span text:style-name="T830">* Du musst sobald möglich beginnen. </text:span><text:span text:style-name="T831">I</text:span><text:span text:style-name="T830">m Kampf </text:span><text:span text:style-name="T832">kannst du </text:span><text:span text:style-name="T833">anfangen</text:span><text:span text:style-name="T830"> </text:span><text:span text:style-name="T833">wenn</text:span><text:span text:style-name="T830"> die Gefahr vorüber ist.</text:span></text:p>
      <text:p text:style-name="P219"><text:span text:style-name="T834">1-</text:span><text:span text:style-name="T835">2 </text:span>Dunkelheit/Helligkeit<text:span text:style-name="T836"><text:tab/><text:tab/><text:tab/><text:tab/><text:tab/><text:tab/><text:tab/><text:tab/><text:tab/></text:span><text:span text:style-name="T837">Regeln</text:span><text:span text:style-name="T838"> </text:span><text:span text:style-name="T839">26</text:span><text:span text:style-name="T840">1</text:span><text:span text:style-name="T839">,</text:span><text:span text:style-name="T838"> </text:span><text:span text:style-name="T837">Rules</text:span><text:span text:style-name="T838"> </text:span><text:span text:style-name="T839">25</text:span><text:span text:style-name="T840">8</text:span></text:p>
      <text:p text:style-name="P220"><text:span text:style-name="T840">Grad</text:span> 1, <text:span text:style-name="T841">1 Aktion, </text:span><text:span text:style-name="T842">6</text:span><text:span text:style-name="T837">m</text:span>, &gt;<text:span text:style-name="T842">= 1</text:span><text:span text:style-name="T837"> Phase</text:span> <text:span text:style-name="T841">Dauer, </text:span><text:span text:style-name="T843">kein </text:span>Rettung<text:span text:style-name="T841">sw</text:span><text:span text:style-name="T843">urf</text:span></text:p>
      <text:p text:style-name="P221"><text:s/></text:p>
      <text:p text:style-name="P222"><text:span text:style-name="T844">Du erzeugst v</text:span>ollständige Dunkelheit oder helles Licht.</text:p>
      <text:p text:style-name="P223"><text:s/></text:p>
      <text:p text:style-name="P224"><text:span text:style-name="T845">Manifestation</text:span> w<text:span text:style-name="T845">3</text:span>:</text:p>
      <text:p text:style-name="P225"><text:span text:style-name="T38">1<text:tab/></text:span><text:tab/><text:span text:style-name="T846">Schattenhafte Wolke aus Dunkelheit.</text:span></text:p>
      <text:p text:style-name="P225"><text:span text:style-name="T847">2</text:span><text:span text:style-name="T38"><text:tab/></text:span><text:tab/><text:span text:style-name="T846">Absolute Schwärze.</text:span></text:p>
      <text:p text:style-name="P225"><text:span text:style-name="T847">3</text:span><text:span text:style-name="T38"><text:tab/></text:span><text:tab/><text:span text:style-name="T846">Dicker öliger schwarzer Nebel</text:span><text:span text:style-name="T845">.</text:span></text:p>
      <text:p text:style-name="P226"><text:s/></text:p>
      <text:p text:style-name="P224">Zauber w20, <text:span text:style-name="T848">Umkehrung</text:span> w<text:span text:style-name="T848">16</text:span>:</text:p>
      <text:p text:style-name="P225"><text:span text:style-name="T38">1-11</text:span><text:tab/><text:tab/>Fehlschlag, <text:span text:style-name="T849">Ungnade +1</text:span></text:p>
      <text:p text:style-name="P225"><text:span text:style-name="T38">12-13</text:span><text:tab/><text:span text:style-name="T850">Dunkelheit in 6m Radius um den </text:span><text:span text:style-name="T851">Standpunkt des </text:span><text:span text:style-name="T850">Kleriker</text:span><text:span text:style-name="T851">s</text:span><text:span text:style-name="T850"> für 1 Phase</text:span></text:p>
      <text:p text:style-name="P225"><text:span text:style-name="T38">14-17</text:span><text:tab/><text:span text:style-name="T850">Dunkelheit in 6m Radius </text:span><text:span text:style-name="T851">um einen beliebigen Punkt </text:span><text:span text:style-name="T852">in 6m </text:span><text:span text:style-name="T850">für 1 Phase</text:span></text:p>
      <text:p text:style-name="P225"><text:span text:style-name="T38">18-19</text:span><text:tab/><text:span text:style-name="T850">Dunkelheit in 6m Radius </text:span><text:span text:style-name="T851">um einen Punkt </text:span><text:span text:style-name="T853">innerhalb 30 m </text:span><text:span text:style-name="T850">für 1 Phase</text:span></text:p>
      <text:p text:style-name="P225"><text:span text:style-name="T38">20-23</text:span><text:tab/><text:span text:style-name="T850">Dunkelheit in 6m Radius </text:span><text:span text:style-name="T851">um einen Punkt </text:span><text:span text:style-name="T853">innerhalb 30 m </text:span><text:span text:style-name="T850">für 1 Phase,</text:span></text:p>
      <text:p text:style-name="P225"><text:tab/><text:tab/><text:span text:style-name="T854">Bewegung um 12m/Runde möglich, auch über 30 m hinaus</text:span></text:p>
      <text:p text:style-name="P225"><text:span text:style-name="T38">2</text:span><text:span text:style-name="T855">4</text:span><text:span text:style-name="T38">-2</text:span><text:span text:style-name="T855">7</text:span><text:tab/><text:span text:style-name="T850">Dunkelheit in </text:span><text:span text:style-name="T854">12</text:span><text:span text:style-name="T850"> m Radius </text:span><text:span text:style-name="T851">um einen Punkt </text:span><text:span text:style-name="T853">innerhalb </text:span><text:span text:style-name="T854">6</text:span><text:span text:style-name="T853">0 m </text:span><text:span text:style-name="T850">für </text:span><text:span text:style-name="T856">2</text:span><text:span text:style-name="T854"> </text:span><text:span text:style-name="T856">Phasen</text:span><text:span text:style-name="T850">,</text:span></text:p>
      <text:p text:style-name="P227"><text:tab/><text:tab/>Bewegung um 24m/Runde möglich, auch über 30 m hinaus</text:p>
      <text:p text:style-name="P228"><text:span text:style-name="T38">2</text:span><text:span text:style-name="T857">8</text:span><text:span text:style-name="T38">-2</text:span><text:span text:style-name="T857">9</text:span><text:tab/><text:span text:style-name="T854">Du kannst Lichtquellen erlöschen lassen. </text:span><text:span text:style-name="T850">Dunkelheit in </text:span><text:span text:style-name="T854">12</text:span><text:span text:style-name="T850"> m Radius </text:span><text:span text:style-name="T851">um einen</text:span></text:p>
      <text:p text:style-name="P228"><text:span text:style-name="T851"><text:tab/><text:tab/>Punkt </text:span><text:span text:style-name="T853">innerhalb </text:span><text:span text:style-name="T854">6</text:span><text:span text:style-name="T853">0 m </text:span><text:span text:style-name="T850">für </text:span><text:span text:style-name="T856">1 Stunde</text:span><text:span text:style-name="T850">, </text:span><text:span text:style-name="T854">Bewegung um 24 m </text:span><text:span text:style-name="T856">pro </text:span><text:span text:style-name="T854">Runde möglich,</text:span></text:p>
      <text:p text:style-name="P228"><text:span text:style-name="T854"><text:tab/><text:tab/>auch über </text:span><text:span text:style-name="T856">6</text:span><text:span text:style-name="T854">0 m hinaus. </text:span><text:span text:style-name="T858">Keine Konzentration nötig.</text:span></text:p>
      <text:p text:style-name="P228"><text:span text:style-name="T859">30</text:span><text:span text:style-name="T38">-</text:span><text:span text:style-name="T859">31</text:span><text:tab/><text:span text:style-name="T860">Du kannst wählen: ein 120 m langer und bis 30 m breiter Kegel, eine Kugel mit</text:span></text:p>
      <text:p text:style-name="P229"><text:tab/><text:tab/>18 m Radius in max. 90 m Entfernung, oder eine 3 m breite 300 m lange Linie</text:p>
      <text:p text:style-name="P228"><text:span text:style-name="T860"><text:tab/><text:tab/>von absoluter Dunkelheit für 1 Tag. Eine </text:span><text:span text:style-name="T854">Bewegung um </text:span><text:span text:style-name="T860">30</text:span><text:span text:style-name="T854"> m </text:span><text:span text:style-name="T856">pro </text:span><text:span text:style-name="T854">Runde </text:span><text:span text:style-name="T860">ist dir</text:span></text:p>
      <text:p text:style-name="P228"><text:span text:style-name="T860"><text:tab/><text:tab/></text:span><text:span text:style-name="T854">möglich. </text:span><text:span text:style-name="T860">Außerdem werden alle irdischen Lichtquellen gelöscht. Du kannst</text:span></text:p>
      <text:p text:style-name="P228"><text:span text:style-name="T860"><text:tab/><text:tab/>aber trotzdem sehen. </text:span><text:span text:style-name="T858">Keine Konzentration nötig.</text:span></text:p>
      <text:p text:style-name="P228"><text:span text:style-name="T859">32+</text:span><text:tab/><text:tab/><text:span text:style-name="T860">Du kannst </text:span><text:span text:style-name="T861">Sonne, Mond und Sterne verdunkeln</text:span><text:span text:style-name="T860">. </text:span><text:span text:style-name="T861">Pro Runde werden alle</text:span></text:p>
      <text:p text:style-name="P230"><text:tab/><text:tab/>Lichtquellen in 150 m Umkreis w20% dunkler solange deine Konzentration</text:p>
      <text:p text:style-name="P228"><text:span text:style-name="T861"><text:tab/><text:tab/>anhält. Danach dehnt sich der Bereich um w6 m pro Runde bis max. 300 m </text:span><text:span text:style-name="T862">pro</text:span></text:p>
      <text:p text:style-name="P228"><text:span text:style-name="T862"><text:tab/><text:tab/>ZS </text:span><text:span text:style-name="T861">aus. </text:span><text:span text:style-name="T863">Endet die Konzentration kommt das Licht ebenso langsam wieder.</text:span></text:p>
      <text:p text:style-name="P231"><text:span text:style-name="T864"/></text:p>
      <text:p text:style-name="P219"><text:span text:style-name="T865">1-</text:span><text:span text:style-name="T866">3</text:span><text:span text:style-name="T835"> </text:span><text:span text:style-name="T866">Göttermahl</text:span><text:span text:style-name="T836"><text:tab/><text:tab/><text:tab/><text:tab/><text:tab/><text:tab/><text:tab/><text:tab/><text:tab/><text:tab/><text:tab/></text:span><text:span text:style-name="T837">Regeln</text:span><text:span text:style-name="T838"> </text:span><text:span text:style-name="T839">26</text:span><text:span text:style-name="T866">2</text:span><text:span text:style-name="T839">,</text:span><text:span text:style-name="T838"> </text:span><text:span text:style-name="T837">Rules</text:span><text:span text:style-name="T838"> </text:span><text:span text:style-name="T839">2</text:span><text:span text:style-name="T866">62</text:span></text:p>
      <text:p text:style-name="P232"><text:span text:style-name="T840">Grad</text:span> 1, <text:span text:style-name="T841">1 Aktion, </text:span><text:span text:style-name="T867">9 </text:span><text:span text:style-name="T837">m</text:span>, &gt;<text:span text:style-name="T842">= 1</text:span><text:span text:style-name="T837"> Phase</text:span> <text:span text:style-name="T841">Dauer, </text:span><text:span text:style-name="T843">kein </text:span>Rettung<text:span text:style-name="T841">sw</text:span><text:span text:style-name="T843">urf</text:span></text:p>
      <text:p text:style-name="P233"><text:s/></text:p>
      <text:p text:style-name="P234"><text:span text:style-name="T844">Du </text:span><text:span text:style-name="T867">rufst deinen Gott an Speis und Trank zu schaffen. Nahrung ist eine fade graue Masse, Getränk ist frisches Regenwasser.</text:span></text:p>
      <text:p text:style-name="P235"><text:s/></text:p>
      <text:p text:style-name="P236"><text:span text:style-name="T867">Manifestation </text:span>w<text:span text:style-name="T867">4</text:span>:</text:p>
      <text:p text:style-name="P237"><text:span text:style-name="T38">1</text:span><text:tab/><text:tab/><text:span text:style-name="T867">Eine leuchtende reich gedeckte Tafel erscheint</text:span>. </text:p>
      <text:p text:style-name="P237"><text:span text:style-name="T868">2</text:span><text:tab/><text:tab/><text:span text:style-name="T867">Speis und Trank regnet vom Himmel</text:span>. </text:p>
      <text:p text:style-name="P237"><text:span text:style-name="T868">3</text:span><text:tab/><text:tab/><text:span text:style-name="T867">Du würgst das Essen und das Wasser hervor.</text:span> </text:p>
      <text:p text:style-name="P237"><text:span text:style-name="T868">4</text:span><text:tab/><text:tab/><text:span text:style-name="T867">Nicht essbares Material wie Holz, Stein oder Erde wird verwandelt.</text:span> </text:p>
      <text:p text:style-name="P238"><text:s/></text:p>
      <text:p text:style-name="P236">Zauber w20:</text:p>
      <text:p text:style-name="P237"><text:span text:style-name="T38">1-11</text:span><text:tab/><text:tab/>Fehlschlag, <text:span text:style-name="T849">Ungnade +1</text:span></text:p>
      <text:p text:style-name="P239"><text:span text:style-name="T38">12-13</text:span><text:span text:style-name="T14"><text:tab/></text:span><text:span text:style-name="T869">Du </text:span><text:span text:style-name="T870">reinigst bereits vorhandenes Essen und Trinken für w6+ZS Personen.<text:line-break/><text:tab/><text:tab/>Gift ist nicht betroffen.</text:span></text:p>
      <text:p text:style-name="P237"><text:span text:style-name="T38">14-17</text:span><text:tab/><text:span text:style-name="T850">D</text:span><text:span text:style-name="T867">u erschaffst</text:span><text:span text:style-name="T850"> </text:span><text:span text:style-name="T867">Nahrung und Wasser für 5+ZS Personen.</text:span></text:p>
      <text:p text:style-name="P237"><text:span text:style-name="T38">18-19</text:span><text:tab/><text:span text:style-name="T850">D</text:span><text:span text:style-name="T867">u erschaffst</text:span><text:span text:style-name="T850"> </text:span><text:span text:style-name="T867">Nahrung und Wasser für 10+ZS Personen.</text:span></text:p>
      <text:p text:style-name="P237"><text:span text:style-name="T38">20-23</text:span><text:tab/><text:span text:style-name="T850">D</text:span><text:span text:style-name="T867">u erschaffst</text:span><text:span text:style-name="T850"> </text:span><text:span text:style-name="T867">Nahrung und Wasser für 15+ZS Personen.</text:span></text:p>
      <text:p text:style-name="P237"><text:span text:style-name="T38">2</text:span><text:span text:style-name="T855">4</text:span><text:span text:style-name="T38">-2</text:span><text:span text:style-name="T855">7</text:span><text:tab/><text:span text:style-name="T850">D</text:span><text:span text:style-name="T867">u erschaffst</text:span><text:span text:style-name="T850"> </text:span><text:span text:style-name="T867">Nahrung und Wasser für 20+ZS Personen.</text:span></text:p>
      <text:p text:style-name="P237"><text:span text:style-name="T38">2</text:span><text:span text:style-name="T857">8</text:span><text:span text:style-name="T38">-2</text:span><text:span text:style-name="T857">9</text:span><text:tab/><text:span text:style-name="T850">D</text:span><text:span text:style-name="T867">u erschaffst</text:span><text:span text:style-name="T850"> </text:span><text:span text:style-name="T867">Nahrung und Wasser für 30+ZS Personen oder ein Heldenmahl</text:span></text:p>
      <text:p text:style-name="P237"><text:span text:style-name="T867"><text:tab/><text:tab/>für 5 Personen. </text:span><text:span text:style-name="T871">Das</text:span><text:span text:style-name="T867"> Heldenmahl wirkt wie eine volle Nacht Schlaf, stellt</text:span></text:p>
      <text:p text:style-name="P240"><text:tab/><text:tab/>1 Punkt Attributschaden und w4+ZS Lebenspunkte wieder her.</text:p>
      <text:p text:style-name="P237"><text:span text:style-name="T859">30</text:span><text:span text:style-name="T38">-</text:span><text:span text:style-name="T859">31</text:span><text:tab/><text:span text:style-name="T850">D</text:span><text:span text:style-name="T867">u erschaffst</text:span><text:span text:style-name="T850"> </text:span><text:span text:style-name="T867">Nahrung und Wasser für 30+ZS Personen oder ein Heldenmahl</text:span></text:p>
      <text:p text:style-name="P237"><text:span text:style-name="T867"><text:tab/><text:tab/>für 10 Personen. </text:span><text:span text:style-name="T871">Das</text:span><text:span text:style-name="T867"> Heldenmahl wirkt wie eine volle Nacht Schlaf, stellt</text:span></text:p>
      <text:p text:style-name="P240"><text:tab/><text:tab/>2 Punkte Attributschaden und w6+ZS Lebenspunkte wieder her.</text:p>
      <text:p text:style-name="P237"><text:span text:style-name="T859">32+</text:span><text:tab/><text:tab/><text:span text:style-name="T860">D</text:span><text:span text:style-name="T871">ie Erde tut sich auf und ein Füllhorn</text:span><text:span text:style-name="T860"> </text:span><text:span text:style-name="T871">voll Speis und Trank erscheint. Es sättigt<text:line-break/><text:tab/><text:tab/>100 Personen und ein Heldenmahl für 15 Personen. Das</text:span><text:span text:style-name="T867"> Heldenmahl wirkt wie</text:span></text:p>
      <text:p text:style-name="P237"><text:span text:style-name="T867"><text:tab/><text:tab/>eine volle Nacht Schlaf, stellt </text:span><text:span text:style-name="T871">3</text:span><text:span text:style-name="T867"> Punkte Attributschaden und</text:span></text:p>
      <text:p text:style-name="P237"><text:span text:style-name="T867"><text:tab/><text:tab/>w</text:span><text:span text:style-name="T871">10</text:span><text:span text:style-name="T867">+ZS Lebenspunkte wieder her.</text:span></text:p>
      <text:p text:style-name="P241"><text:span text:style-name="T872"/></text:p>
      <text:p text:style-name="P242"><text:span text:style-name="T865">1-</text:span><text:span text:style-name="T873">7</text:span><text:span text:style-name="T835"> </text:span>Machtwort<text:span text:style-name="T836"><text:tab/><text:tab/><text:tab/><text:tab/><text:tab/><text:tab/><text:tab/><text:tab/><text:tab/><text:tab/><text:tab/></text:span><text:span text:style-name="T837">Regeln</text:span><text:span text:style-name="T838"> </text:span><text:span text:style-name="T839">2</text:span><text:span text:style-name="T840">6</text:span><text:span text:style-name="T874">6</text:span><text:span text:style-name="T839">,</text:span><text:span text:style-name="T838"> </text:span><text:span text:style-name="T837">Rules</text:span><text:span text:style-name="T838"> </text:span><text:span text:style-name="T839">2</text:span><text:span text:style-name="T840">6</text:span><text:span text:style-name="T874">8</text:span></text:p>
      <text:p text:style-name="P243"><text:span text:style-name="T874">Grad</text:span> 1, <text:span text:style-name="T841">1 </text:span><text:span text:style-name="T875">Runde</text:span><text:span text:style-name="T841">, </text:span><text:span text:style-name="T876">≤</text:span><text:span text:style-name="T841"> </text:span><text:span text:style-name="T875">9 m, </text:span><text:span text:style-name="T877">≥</text:span> 1 Runde <text:span text:style-name="T841">Dauer, </text:span>Willen<text:span text:style-name="T878">≥</text:span>Zauberwurf</text:p>
      <text:p text:style-name="P244"/>
      <text:p text:style-name="P244">Befehl in einem Wort. Rettungswurf +4 falls widernatürlich oder Selbstmord</text:p>
      <text:p text:style-name="P245"/>
      <text:p text:style-name="P245"><text:span text:style-name="T762">Zauber </text:span>w20:</text:p>
      <text:p text:style-name="P246"><text:span text:style-name="T38">1-11</text:span><text:tab/><text:tab/>Fehlschlag, <text:span text:style-name="T849">Ungnade +1</text:span></text:p>
      <text:p text:style-name="P246"><text:span text:style-name="T38">12-13</text:span><text:tab/>D<text:span text:style-name="T875">u erteilst einem Wesen innerhalb 9 m mit einem Wort einen Befehl für</text:span></text:p>
      <text:p text:style-name="P246"><text:span text:style-name="T875"><text:tab/><text:tab/>1 Runde. </text:span><text:span text:style-name="T879">Willen</text:span><text:span text:style-name="T878">≥</text:span><text:span text:style-name="T879">Z</text:span><text:span text:style-name="T880">W</text:span><text:span text:style-name="T879"> negiert.</text:span></text:p>
      <text:p text:style-name="P246"><text:span text:style-name="T38">14-17</text:span><text:tab/>D<text:span text:style-name="T875">u erteilst einem Wesen innerhalb 9 m mit einem Wort einen Befehl für</text:span></text:p>
      <text:p text:style-name="P246"><text:span text:style-name="T875"><text:tab/><text:tab/>w6+ZS Runden. </text:span><text:span text:style-name="T879">Willen</text:span><text:span text:style-name="T878">≥</text:span><text:span text:style-name="T879">Z</text:span><text:span text:style-name="T880">W</text:span><text:span text:style-name="T879"> negiert.</text:span></text:p>
      <text:p text:style-name="P246"><text:span text:style-name="T38">18-19</text:span><text:tab/>D<text:span text:style-name="T875">u erteilst einem Wesen innerhalb 9 m mit einem Wort und einer Geste einen</text:span></text:p>
      <text:p text:style-name="P246"><text:span text:style-name="T875"><text:tab/><text:tab/>Befehl für w6+ZS Runden. </text:span><text:span text:style-name="T879">W</text:span><text:span text:style-name="T878">≥</text:span><text:span text:style-name="T879">Z</text:span><text:span text:style-name="T880">W</text:span><text:span text:style-name="T879"> negiert.</text:span></text:p>
      <text:p text:style-name="P246"><text:span text:style-name="T38">20-23</text:span><text:tab/>D<text:span text:style-name="T875">u erteilst einem Wesen innerhalb </text:span><text:span text:style-name="T881">18</text:span><text:span text:style-name="T875"> m mit einem Wort </text:span><text:span text:style-name="T881">und einer Geste</text:span></text:p>
      <text:p text:style-name="P246"><text:span text:style-name="T875"><text:tab/><text:tab/>einen Befehl für </text:span><text:span text:style-name="T881">w6+ZS</text:span><text:span text:style-name="T875"> Runde</text:span><text:span text:style-name="T881">n</text:span><text:span text:style-name="T875">. </text:span><text:span text:style-name="T879">Willen</text:span><text:span text:style-name="T878">≥</text:span><text:span text:style-name="T879">Z</text:span><text:span text:style-name="T880">W</text:span><text:span text:style-name="T879"> negiert.</text:span></text:p>
      <text:p text:style-name="P246"><text:span text:style-name="T38">2</text:span><text:span text:style-name="T882">4</text:span><text:span text:style-name="T38">-2</text:span><text:span text:style-name="T882">7</text:span><text:tab/>D<text:span text:style-name="T875">u erteilst </text:span><text:span text:style-name="T883">6</text:span><text:span text:style-name="T875"> Wesen innerhalb </text:span><text:span text:style-name="T881">18</text:span><text:span text:style-name="T875"> m mit einem Wort </text:span><text:span text:style-name="T881">und einer Geste</text:span><text:span text:style-name="T875"> einen</text:span></text:p>
      <text:p text:style-name="P246"><text:span text:style-name="T875"><text:tab/><text:tab/>Befehl für </text:span><text:span text:style-name="T881">w6+ZS</text:span><text:span text:style-name="T875"> </text:span><text:span text:style-name="T883">Phasen</text:span><text:span text:style-name="T875">. </text:span><text:span text:style-name="T879">Willen</text:span><text:span text:style-name="T878">≥</text:span><text:span text:style-name="T879">Z</text:span><text:span text:style-name="T880">W</text:span><text:span text:style-name="T879"> negiert.</text:span></text:p>
      <text:p text:style-name="P246"><text:span text:style-name="T38">2</text:span><text:span text:style-name="T884">8</text:span><text:span text:style-name="T38">-2</text:span><text:span text:style-name="T884">9</text:span><text:tab/>D<text:span text:style-name="T875">u erteilst </text:span><text:span text:style-name="T883">pro ZS 6</text:span><text:span text:style-name="T875"> Wesen innerhalb </text:span><text:span text:style-name="T883">60</text:span><text:span text:style-name="T875"> m mit einem Wort </text:span><text:span text:style-name="T881">und einer Geste</text:span></text:p>
      <text:p text:style-name="P246"><text:span text:style-name="T875"><text:tab/><text:tab/>einen Befehl für </text:span><text:span text:style-name="T881">w</text:span><text:span text:style-name="T883">7</text:span><text:span text:style-name="T881">+ZS</text:span><text:span text:style-name="T875"> </text:span><text:span text:style-name="T883">Tage</text:span><text:span text:style-name="T875">. </text:span><text:span text:style-name="T879">Willen</text:span><text:span text:style-name="T878">≥</text:span><text:span text:style-name="T879">Z</text:span><text:span text:style-name="T880">W</text:span><text:span text:style-name="T879"> negiert </text:span><text:span text:style-name="T885">täglich.</text:span></text:p>
      <text:p text:style-name="P246"><text:span text:style-name="T886">30</text:span><text:span text:style-name="T38">-</text:span><text:span text:style-name="T886">31</text:span><text:tab/>D<text:span text:style-name="T875">u erteilst </text:span><text:span text:style-name="T883">pro ZS </text:span><text:span text:style-name="T887">50</text:span><text:span text:style-name="T875"> Wesen innerhalb </text:span><text:span text:style-name="T887">1,5</text:span><text:span text:style-name="T875"> </text:span><text:span text:style-name="T887">k</text:span><text:span text:style-name="T875">m mit einem Wort </text:span><text:span text:style-name="T881">und einer Geste</text:span></text:p>
      <text:p text:style-name="P246"><text:span text:style-name="T881"><text:tab/><text:tab/></text:span><text:span text:style-name="T875">einen Befehl für </text:span><text:span text:style-name="T881">w</text:span><text:span text:style-name="T883">7</text:span><text:span text:style-name="T881">+ZS</text:span><text:span text:style-name="T875"> </text:span><text:span text:style-name="T883">Tage</text:span><text:span text:style-name="T875">. </text:span><text:span text:style-name="T879">Willen</text:span><text:span text:style-name="T878">≥</text:span><text:span text:style-name="T879">Z</text:span><text:span text:style-name="T880">W</text:span><text:span text:style-name="T879"> negiert </text:span><text:span text:style-name="T887">täglich für TW&gt;2.</text:span></text:p>
      <text:p text:style-name="P246"><text:span text:style-name="T886">32+</text:span><text:tab/><text:tab/>D<text:span text:style-name="T875">u erteilst </text:span><text:span text:style-name="T887">allen sichtbaren</text:span><text:span text:style-name="T875"> Wesen mit einem Wort </text:span><text:span text:style-name="T881">und einer Geste </text:span><text:span text:style-name="T875">einen</text:span></text:p>
      <text:p text:style-name="P246"><text:span text:style-name="T875"><text:tab/><text:tab/>Befehl für </text:span><text:span text:style-name="T881">w</text:span><text:span text:style-name="T883">7</text:span><text:span text:style-name="T881">+ZS</text:span><text:span text:style-name="T875"> </text:span><text:span text:style-name="T883">Tage</text:span><text:span text:style-name="T875">. </text:span><text:span text:style-name="T887">Maximal 10 Wesen pro ZS sind ausgenommen.</text:span></text:p>
      <text:p text:style-name="P246"><text:span text:style-name="T887"><text:tab/><text:tab/></text:span><text:span text:style-name="T879">Willen</text:span><text:span text:style-name="T878">≥</text:span><text:span text:style-name="T879">Z</text:span><text:span text:style-name="T880">W</text:span><text:span text:style-name="T879"> negiert</text:span><text:span text:style-name="T888"> </text:span><text:span text:style-name="T889">täglich für TW&gt;3.</text:span></text:p>
      <text:p text:style-name="P247"><text:span text:style-name="T890">1-</text:span><text:span text:style-name="T873">1</text:span><text:span text:style-name="T891">1</text:span><text:span text:style-name="T835"> </text:span><text:span text:style-name="T891">Zweites Gesicht</text:span><text:span text:style-name="T836"><text:tab/><text:tab/><text:tab/><text:tab/><text:tab/><text:tab/><text:tab/><text:tab/><text:tab/><text:tab/></text:span><text:span text:style-name="T837">Regeln</text:span><text:span text:style-name="T838"> </text:span><text:span text:style-name="T839">2</text:span><text:span text:style-name="T874">7</text:span><text:span text:style-name="T891">3</text:span><text:span text:style-name="T839">,</text:span><text:span text:style-name="T838"> </text:span><text:span text:style-name="T837">Rules</text:span><text:span text:style-name="T838"> </text:span><text:span text:style-name="T839">2</text:span><text:span text:style-name="T891">67</text:span></text:p>
      <text:p text:style-name="P248"><text:span text:style-name="T874">Grad</text:span> 1, <text:span text:style-name="T892">1 </text:span><text:span text:style-name="T893">Runde</text:span><text:span text:style-name="T892">, </text:span>selbst, <text:span text:style-name="T877">≥</text:span><text:span text:style-name="T894">3</text:span><text:span text:style-name="T892"> Phase</text:span><text:span text:style-name="T895">n</text:span><text:span text:style-name="T892"> </text:span>Dauer, <text:span text:style-name="T892">kein </text:span>Rettungswurf</text:p>
      <text:p text:style-name="P249"/>
      <text:p text:style-name="P249"><text:span text:style-name="T896">Du kannst in die Zukunft blicken, z.B. indem du Eingeweide liest. </text:span><text:s/></text:p>
      <text:p text:style-name="P250"/>
      <text:p text:style-name="P250"><text:span text:style-name="T897">Manifestation</text:span><text:span text:style-name="T762"> </text:span>w<text:span text:style-name="T897">3</text:span>:</text:p>
      <text:p text:style-name="P251"><text:span text:style-name="T38">1</text:span><text:tab/><text:span text:style-name="T897">Ein drittes Auge erscheint auf deiner Stirn.</text:span></text:p>
      <text:p text:style-name="P251"><text:span text:style-name="T898">2</text:span><text:tab/><text:span text:style-name="T897">Deine Augen leuchten auf.</text:span></text:p>
      <text:p text:style-name="P251"><text:span text:style-name="T898">3</text:span><text:tab/><text:span text:style-name="T897">Deine Augen sind zugeschmolzen, aber du kannst noch </text:span><text:span text:style-name="T899">immer </text:span><text:span text:style-name="T897">sehen.</text:span></text:p>
      <text:p text:style-name="P250"/>
      <text:p text:style-name="P250"><text:span text:style-name="T762">Zauber </text:span>w20:</text:p>
      <text:p text:style-name="P252"><text:span text:style-name="T38">1-11<text:tab/></text:span><text:tab/>Fehlschlag, <text:span text:style-name="T849">Ungnade +1</text:span></text:p>
      <text:p text:style-name="P251"><text:span text:style-name="T38">12-13</text:span><text:tab/><text:span text:style-name="T900">Du erlangst für 1 Runde einen Blick in die Zukunft. In der nächsten Runde</text:span></text:p>
      <text:p text:style-name="P253"><text:tab/><text:tab/>erhältst du +4 auf einen beliebigen einzelnen Wurf.</text:p>
      <text:p text:style-name="P251"><text:span text:style-name="T38">14-17</text:span><text:tab/><text:span text:style-name="T900">Du </text:span><text:span text:style-name="T901">konzentrierst dich</text:span><text:span text:style-name="T900"> 1 Runde </text:span><text:span text:style-name="T901">lang auf die nächsten </text:span><text:span text:style-name="T902">30 Minuten</text:span><text:span text:style-name="T901"> </text:span><text:span text:style-name="T903">und erhältst</text:span></text:p>
      <text:p text:style-name="P251"><text:span text:style-name="T903"><text:tab/><text:tab/>eine zu </text:span><text:span text:style-name="T904">75%</text:span><text:span text:style-name="T903"> korrekte Antwort darüber, welche Entscheidung vorteilhaft ist.</text:span></text:p>
      <text:p text:style-name="P251"><text:span text:style-name="T38">18-19</text:span><text:tab/><text:span text:style-name="T900">Du </text:span><text:span text:style-name="T901">konzentrierst dich</text:span><text:span text:style-name="T900"> 1 Runde </text:span><text:span text:style-name="T901">lang auf die nächsten </text:span><text:span text:style-name="T902">30 Minuten</text:span><text:span text:style-name="T901"> </text:span><text:span text:style-name="T903">und erhältst</text:span></text:p>
      <text:p text:style-name="P251"><text:span text:style-name="T903"><text:tab/><text:tab/>eine zu </text:span><text:span text:style-name="T904">80%</text:span><text:span text:style-name="T903"> korrekte Antwort darüber, welche Entscheidung vorteilhaft ist.</text:span></text:p>
      <text:p text:style-name="P254"><text:span text:style-name="T38">20-23</text:span><text:span text:style-name="T14"><text:tab/></text:span><text:span text:style-name="T905">Du </text:span><text:span text:style-name="T906">konzentrierst dich</text:span><text:span text:style-name="T905"> 1 Runde </text:span><text:span text:style-name="T906">lang auf die nächsten </text:span><text:span text:style-name="T902">30 Minuten</text:span><text:span text:style-name="T906"> </text:span><text:span text:style-name="T907">und erhältst</text:span></text:p>
      <text:p text:style-name="P254"><text:span text:style-name="T907"><text:tab/><text:tab/>eine zu </text:span><text:span text:style-name="T904">8</text:span><text:span text:style-name="T908">5</text:span><text:span text:style-name="T904">%</text:span><text:span text:style-name="T907"> korrekte Antwort darüber, welche Entscheidung vorteilhaft ist.</text:span></text:p>
      <text:p text:style-name="P254"><text:span text:style-name="T38">2</text:span><text:span text:style-name="T909">4</text:span><text:span text:style-name="T38">-2</text:span><text:span text:style-name="T909">7</text:span><text:span text:style-name="T14"><text:tab/></text:span><text:span text:style-name="T905">Du </text:span><text:span text:style-name="T906">konzentrierst dich</text:span><text:span text:style-name="T905"> 1 Runde </text:span><text:span text:style-name="T906">lang auf die nächste </text:span><text:span text:style-name="T910">1 Stunde</text:span><text:span text:style-name="T906"> </text:span><text:span text:style-name="T907">und erhältst eine<text:line-break/><text:tab/><text:tab/>zu </text:span><text:span text:style-name="T904">8</text:span><text:span text:style-name="T908">5</text:span><text:span text:style-name="T904">%</text:span><text:span text:style-name="T907"> korrekte Antwort darüber, welche </text:span><text:span text:style-name="T904">Entscheidung</text:span><text:span text:style-name="T911">en</text:span><text:span text:style-name="T907"> </text:span><text:span text:style-name="T912">jeweils </text:span><text:span text:style-name="T907">vorteilhaft</text:span></text:p>
      <text:p text:style-name="P254"><text:span text:style-name="T907"><text:tab/><text:tab/></text:span><text:span text:style-name="T912">sind</text:span><text:span text:style-name="T907">.</text:span></text:p>
      <text:p text:style-name="P254"><text:span text:style-name="T38">2</text:span><text:span text:style-name="T913">8</text:span><text:span text:style-name="T38">-2</text:span><text:span text:style-name="T913">9</text:span><text:span text:style-name="T14"><text:tab/></text:span><text:span text:style-name="T905">Du </text:span><text:span text:style-name="T906">konzentrierst dich</text:span><text:span text:style-name="T905"> 1 Runde </text:span><text:span text:style-name="T906">lang auf die nächste </text:span><text:span text:style-name="T910">1 Stunde</text:span><text:span text:style-name="T906"> </text:span><text:span text:style-name="T907">und erhältst eine<text:line-break/><text:tab/><text:tab/>zu </text:span><text:span text:style-name="T914">90</text:span><text:span text:style-name="T904">%</text:span><text:span text:style-name="T907"> korrekte Antwort darüber, welche </text:span><text:span text:style-name="T904">Entscheidung</text:span><text:span text:style-name="T911">en</text:span><text:span text:style-name="T907"> </text:span><text:span text:style-name="T912">jeweils </text:span><text:span text:style-name="T907">vorteilhaft</text:span></text:p>
      <text:p text:style-name="P254"><text:span text:style-name="T907"><text:tab/><text:tab/></text:span><text:span text:style-name="T912">sind</text:span><text:span text:style-name="T907">.</text:span></text:p>
      <text:p text:style-name="P254"><text:span text:style-name="T915">30</text:span><text:span text:style-name="T38">-</text:span><text:span text:style-name="T915">31</text:span><text:span text:style-name="T14"><text:tab/></text:span><text:span text:style-name="T905">Du </text:span><text:span text:style-name="T906">konzentrierst dich</text:span><text:span text:style-name="T905"> 1 Runde </text:span><text:span text:style-name="T906">lang auf d</text:span><text:span text:style-name="T916">en</text:span><text:span text:style-name="T906"> nächste</text:span><text:span text:style-name="T916">n</text:span><text:span text:style-name="T906"> </text:span><text:span text:style-name="T910">1 </text:span><text:span text:style-name="T914">Tag</text:span><text:span text:style-name="T906"> </text:span><text:span text:style-name="T907">und erhältst eine<text:line-break/><text:tab/><text:tab/>zu </text:span><text:span text:style-name="T914">95</text:span><text:span text:style-name="T904">%</text:span><text:span text:style-name="T907"> korrekte Antwort darüber, welche </text:span><text:span text:style-name="T904">Entscheidung</text:span><text:span text:style-name="T911">en</text:span><text:span text:style-name="T907"> </text:span><text:span text:style-name="T912">jeweils </text:span><text:span text:style-name="T907">vorteilhaft</text:span></text:p>
      <text:p text:style-name="P254"><text:span text:style-name="T907"><text:tab/><text:tab/></text:span><text:span text:style-name="T912">sind</text:span><text:span text:style-name="T907">.</text:span></text:p>
      <text:p text:style-name="P254"><text:span text:style-name="T915">32+</text:span><text:span text:style-name="T14"><text:tab/><text:tab/></text:span><text:span text:style-name="T905">Du </text:span><text:span text:style-name="T906">konzentrierst dich</text:span><text:span text:style-name="T905"> 1 Runde </text:span><text:span text:style-name="T906">lang auf d</text:span><text:span text:style-name="T916">en</text:span><text:span text:style-name="T906"> nächste</text:span><text:span text:style-name="T916">n</text:span><text:span text:style-name="T906"> </text:span><text:span text:style-name="T910">1 </text:span><text:span text:style-name="T914">Monat</text:span><text:span text:style-name="T906"> </text:span><text:span text:style-name="T907">und erhältst</text:span></text:p>
      <text:p text:style-name="P254"><text:span text:style-name="T907"><text:tab/><text:tab/></text:span><text:span text:style-name="T917">e</text:span><text:span text:style-name="T907">ine zu </text:span><text:span text:style-name="T914">9</text:span><text:span text:style-name="T918">9</text:span><text:span text:style-name="T904">%</text:span><text:span text:style-name="T907"> korrekte Antwort darüber, welche </text:span><text:span text:style-name="T904">Entscheidung</text:span><text:span text:style-name="T911">en</text:span><text:span text:style-name="T907"> </text:span><text:span text:style-name="T912">jeweils</text:span></text:p>
      <text:p text:style-name="P254"><text:span text:style-name="T912"><text:tab/><text:tab/></text:span><text:span text:style-name="T907">vorteilhaft </text:span><text:span text:style-name="T912">sind</text:span><text:span text:style-name="T907">.</text:span><text:span text:style-name="T919"> </text:span><text:span text:style-name="T920">Zusätzlich erhältst du </text:span><text:span text:style-name="T921">solange </text:span><text:span text:style-name="T920">+1 auf alle Würfe.</text:span></text:p>
      <text:p text:style-name="P255"><text:span text:style-name="T922">1-</text:span><text:span text:style-name="T923">12</text:span><text:span text:style-name="T835"> </text:span>Tiere beschwören <text:span text:style-name="T924">(Kleriker/Druide)</text:span><text:span text:style-name="T925"><text:tab/><text:tab/><text:tab/><text:tab/><text:tab/><text:tab/></text:span><text:span text:style-name="T926">Regeln 1</text:span><text:span text:style-name="T927">58</text:span><text:span text:style-name="T926">, Rules </text:span><text:span text:style-name="T928">1</text:span><text:span text:style-name="T927">29</text:span></text:p>
      <text:p text:style-name="P256"><text:span text:style-name="T927">Grad</text:span><text:span text:style-name="T929"> </text:span>1, <text:span text:style-name="T930">1 Runde, 6 m Reichweite, </text:span><text:span text:style-name="T931">variable <text:s/></text:span>Dauer<text:span text:style-name="T929">, kein </text:span>Rettungswurf<text:tab/><text:span text:style-name="T79">-</text:span><text:span text:style-name="T932">2 </text:span><text:span text:style-name="T933">weil</text:span><text:span text:style-name="T932"> Magierzauber</text:span></text:p>
      <text:p text:style-name="P257"><text:s/></text:p>
      <text:p text:style-name="P258"><text:span text:style-name="T934">D</text:span><text:span text:style-name="T175">u </text:span><text:span text:style-name="T935">kannst </text:span><text:span text:style-name="T936">gewöhnliche Tiere </text:span><text:span text:style-name="T937">mit einer </text:span><text:span text:style-name="T938">materiellen </text:span><text:span text:style-name="T937">Probe de</text:span><text:span text:style-name="T939">s</text:span><text:span text:style-name="T937"> Tier</text:span><text:span text:style-name="T939">s</text:span><text:span text:style-name="T937"> </text:span><text:span text:style-name="T936">beschwören </text:span><text:span text:style-name="T940">und befehligen</text:span><text:span text:style-name="T936">. </text:span><text:span text:style-name="T940">Du kannst ihnen nicht schaden.</text:span></text:p>
      <text:p text:style-name="P257"><text:s/></text:p>
      <text:p text:style-name="P259">Zauber w20:</text:p>
      <text:p text:style-name="P260"><text:span text:style-name="T38">1<text:tab/></text:span><text:tab/><text:span text:style-name="T941">Kritischer </text:span>Fehlschlag! <text:span text:style-name="T942">w</text:span><text:span text:style-name="T943">3</text:span><text:span text:style-name="T941">+</text:span>Glück<text:span text:style-name="T941">smod</text:span>:</text:p>
      <text:p text:style-name="P260"><text:tab/><text:tab/><text:span text:style-name="T38">0-</text:span> <text:span text:style-name="T924">Ungnade+1</text:span> <text:span text:style-name="T941">&amp; Patzer<text:tab/><text:tab/></text:span><text:span text:style-name="T944">1</text:span><text:span text:style-name="T945">+</text:span><text:span text:style-name="T941"> </text:span><text:span text:style-name="T924">Ungnade+2</text:span></text:p>
      <text:p text:style-name="P260"><text:span text:style-name="T38">2-1</text:span><text:span text:style-name="T946">3</text:span><text:span text:style-name="T38"><text:tab/></text:span><text:tab/>Fehlschlag, <text:span text:style-name="T947">Ungnade+1</text:span></text:p>
      <text:p text:style-name="P260"><text:span text:style-name="T38">1</text:span><text:span text:style-name="T946">4</text:span><text:span text:style-name="T38">-1</text:span><text:span text:style-name="T948">5</text:span><text:tab/>D<text:span text:style-name="T949">u rufst ein Tier mit 1 TW für 1 Stunde herbei. </text:span><text:span text:style-name="T950">W</text:span><text:span text:style-name="T951">enn Du etwas U</text:span><text:span text:style-name="T949">nnatürliches<text:line-break/><text:tab/><text:tab/></text:span><text:span text:style-name="T951">befiehlst</text:span><text:span text:style-name="T949"> wird </text:span><text:span text:style-name="T950">es </text:span><text:span text:style-name="T951">zu 50% verschwinden.</text:span></text:p>
      <text:p text:style-name="P260"><text:span text:style-name="T38">1</text:span><text:span text:style-name="T948">6</text:span><text:span text:style-name="T38">-1</text:span><text:span text:style-name="T948">9</text:span><text:tab/>D<text:span text:style-name="T949">u rufst ein Tier mit </text:span><text:span text:style-name="T952">2</text:span><text:span text:style-name="T949"> TW </text:span><text:span text:style-name="T952">oder 2 Tiere mit 1 TW </text:span><text:span text:style-name="T949">für 1 Stunde herbei. </text:span><text:span text:style-name="T950">W</text:span><text:span text:style-name="T951">enn Du<text:line-break/><text:tab/><text:tab/>etwas U</text:span><text:span text:style-name="T949">nnatürliches </text:span><text:span text:style-name="T951">befiehlst</text:span><text:span text:style-name="T949"> wird </text:span><text:span text:style-name="T950">es </text:span><text:span text:style-name="T951">zu 50% verschwinden.</text:span></text:p>
      <text:p text:style-name="P260"><text:span text:style-name="T948">20</text:span><text:span text:style-name="T38">-</text:span><text:span text:style-name="T948">2</text:span><text:span text:style-name="T38">1</text:span><text:tab/>D<text:span text:style-name="T949">u rufst ein Tier mit </text:span><text:span text:style-name="T952">2</text:span><text:span text:style-name="T949"> TW </text:span><text:span text:style-name="T952">oder 2 Tiere mit 1 TW </text:span><text:span text:style-name="T949">für </text:span><text:span text:style-name="T953">2</text:span><text:span text:style-name="T949"> Stunde</text:span><text:span text:style-name="T953">n</text:span><text:span text:style-name="T949"> herbei. </text:span><text:span text:style-name="T950">W</text:span><text:span text:style-name="T951">enn</text:span></text:p>
      <text:p text:style-name="P260"><text:span text:style-name="T951"><text:tab/><text:tab/>Du etwas U</text:span><text:span text:style-name="T949">nnatürliches </text:span><text:span text:style-name="T951">befiehlst</text:span><text:span text:style-name="T949"> wird </text:span><text:span text:style-name="T950">es </text:span><text:span text:style-name="T951">zu 50% verschwinden.</text:span></text:p>
      <text:p text:style-name="P260"><text:span text:style-name="T954">2</text:span><text:span text:style-name="T948">2</text:span><text:span text:style-name="T38">-</text:span><text:span text:style-name="T954">2</text:span><text:span text:style-name="T948">5</text:span><text:tab/>D<text:span text:style-name="T949">u rufst ein Tier mit </text:span><text:span text:style-name="T953">4</text:span><text:span text:style-name="T949"> TW </text:span><text:span text:style-name="T952">oder 2 Tiere mit </text:span><text:span text:style-name="T953">2</text:span><text:span text:style-name="T952"> TW </text:span><text:span text:style-name="T953">oder 4 Tiere mit 1 TW </text:span><text:span text:style-name="T949">für<text:line-break/><text:tab/><text:tab/></text:span><text:span text:style-name="T953">2 </text:span><text:span text:style-name="T949">Stunde</text:span><text:span text:style-name="T953">n</text:span><text:span text:style-name="T949"> herbei. </text:span><text:span text:style-name="T950">W</text:span><text:span text:style-name="T951">enn Du etwas U</text:span><text:span text:style-name="T949">nnatürliches </text:span><text:span text:style-name="T951">befiehlst</text:span><text:span text:style-name="T949"> wird </text:span><text:span text:style-name="T950">es </text:span><text:span text:style-name="T951">zu </text:span><text:span text:style-name="T950">2</text:span><text:span text:style-name="T951">5%<text:line-break/><text:tab/><text:tab/>verschwinden.</text:span></text:p>
      <text:p text:style-name="P260"><text:span text:style-name="T954">2</text:span><text:span text:style-name="T948">6</text:span><text:span text:style-name="T38">-</text:span><text:span text:style-name="T954">2</text:span><text:span text:style-name="T948">9</text:span><text:tab/>D<text:span text:style-name="T949">u rufst ein Tier mit </text:span><text:span text:style-name="T955">8</text:span><text:span text:style-name="T949"> TW </text:span><text:span text:style-name="T952">oder 2 Tiere mit </text:span><text:span text:style-name="T955">4</text:span><text:span text:style-name="T952"> TW </text:span><text:span text:style-name="T953">oder 4 Tiere mit </text:span><text:span text:style-name="T955">2</text:span><text:span text:style-name="T953"> TW </text:span><text:span text:style-name="T955">oder</text:span></text:p>
      <text:p text:style-name="P260"><text:span text:style-name="T955"><text:tab/><text:tab/></text:span><text:span text:style-name="T923">8</text:span><text:span text:style-name="T955"> Tiere mit 1 TW </text:span><text:span text:style-name="T949">für </text:span><text:span text:style-name="T953">2</text:span><text:span text:style-name="T949"> Stunde</text:span><text:span text:style-name="T953">n</text:span><text:span text:style-name="T949"> herbei. </text:span><text:span text:style-name="T950">W</text:span><text:span text:style-name="T951">enn Du etwas U</text:span><text:span text:style-name="T949">nnatürliches </text:span><text:span text:style-name="T951">befiehlst</text:span></text:p>
      <text:p text:style-name="P260"><text:span text:style-name="T949"><text:tab/><text:tab/>wird </text:span><text:span text:style-name="T950">es </text:span><text:span text:style-name="T951">zu </text:span><text:span text:style-name="T950">2</text:span><text:span text:style-name="T951">5% verschwinden.</text:span></text:p>
      <text:p text:style-name="P260"><text:span text:style-name="T948">30</text:span><text:span text:style-name="T38">-</text:span><text:span text:style-name="T948">31</text:span><text:tab/>D<text:span text:style-name="T949">u rufst ein Tier mit </text:span><text:span text:style-name="T955">8</text:span><text:span text:style-name="T949"> TW </text:span><text:span text:style-name="T952">oder 2 Tiere mit </text:span><text:span text:style-name="T955">4</text:span><text:span text:style-name="T952"> TW </text:span><text:span text:style-name="T953">oder 4 Tiere mit </text:span><text:span text:style-name="T955">2</text:span><text:span text:style-name="T953"> TW </text:span><text:span text:style-name="T955">oder</text:span></text:p>
      <text:p text:style-name="P260"><text:span text:style-name="T955"><text:tab/><text:tab/>8 Tiere mit 1 TW </text:span><text:span text:style-name="T949">für </text:span><text:span text:style-name="T953">2</text:span><text:span text:style-name="T949"> Stunde</text:span><text:span text:style-name="T953">n</text:span><text:span text:style-name="T949"> herbei. </text:span><text:span text:style-name="T950">W</text:span><text:span text:style-name="T951">enn Du etwas U</text:span><text:span text:style-name="T949">nnatürliches </text:span><text:span text:style-name="T951">befiehlst</text:span></text:p>
      <text:p text:style-name="P260"><text:span text:style-name="T949"><text:tab/><text:tab/>wird </text:span><text:span text:style-name="T950">es </text:span><text:span text:style-name="T951">zu </text:span><text:span text:style-name="T956">10</text:span><text:span text:style-name="T951">% verschwinden.</text:span></text:p>
      <text:p text:style-name="P260"><text:span text:style-name="T957">3</text:span><text:span text:style-name="T948">2</text:span><text:span text:style-name="T38">-</text:span><text:span text:style-name="T957">3</text:span><text:span text:style-name="T948">3</text:span><text:tab/>D<text:span text:style-name="T949">u rufst ein Tier mit </text:span><text:span text:style-name="T958">16</text:span><text:span text:style-name="T949"> TW </text:span><text:span text:style-name="T952">oder 2 Tiere mit </text:span><text:span text:style-name="T958">8</text:span><text:span text:style-name="T952"> TW </text:span><text:span text:style-name="T953">oder 4 Tiere mit </text:span><text:span text:style-name="T958">4</text:span><text:span text:style-name="T953"> TW </text:span><text:span text:style-name="T955">oder<text:line-break/><text:tab/><text:tab/>8 Tiere mit </text:span><text:span text:style-name="T958">2</text:span><text:span text:style-name="T955"> TW</text:span><text:span text:style-name="T958"> </text:span><text:span text:style-name="T949">für </text:span><text:span text:style-name="T958">1 Tag </text:span><text:span text:style-name="T949">herbei. </text:span><text:span text:style-name="T950">W</text:span><text:span text:style-name="T951">enn Du etwas U</text:span><text:span text:style-name="T949">nnatürliches </text:span><text:span text:style-name="T951">befiehlst</text:span><text:span text:style-name="T949"> wird</text:span></text:p>
      <text:p text:style-name="P260"><text:span text:style-name="T949"><text:tab/><text:tab/></text:span><text:span text:style-name="T950">es </text:span><text:span text:style-name="T951">zu </text:span><text:span text:style-name="T956">10</text:span><text:span text:style-name="T951">% verschwinden.</text:span></text:p>
      <text:p text:style-name="P260"><text:span text:style-name="T957">3</text:span><text:span text:style-name="T948">4</text:span><text:span text:style-name="T959">+</text:span><text:span text:style-name="T957"><text:tab/></text:span><text:tab/>D<text:span text:style-name="T949">u rufst ein</text:span><text:span text:style-name="T960">e große</text:span><text:span text:style-name="T949"> </text:span><text:span text:style-name="T960">Gruppe von </text:span><text:span text:style-name="T949">Tier</text:span><text:span text:style-name="T960">en gleicher Art (z.B. Löwenrudel) mit</text:span></text:p>
      <text:p text:style-name="P260"><text:span text:style-name="T960"><text:tab/><text:tab/>insgesamt 100 TW für 1 Woche herbei</text:span><text:span text:style-name="T949">. </text:span><text:span text:style-name="T956">S</text:span><text:span text:style-name="T960">ie</text:span><text:span text:style-name="T949"> </text:span><text:span text:style-name="T960">tun alles und gehen auch in den Tod</text:span></text:p>
      <text:p text:style-name="P260"><text:span text:style-name="T961"><text:tab/><text:tab/>für dich</text:span><text:span text:style-name="T960">.</text:span></text:p>
      <text:p text:style-name="P261"><text:s/></text:p>
      <text:p text:style-name="P259"><text:span text:style-name="T962">P</text:span>atzer <text:span text:style-name="T963">w</text:span><text:span text:style-name="T964">4</text:span>:</text:p>
      <text:p text:style-name="P260"><text:span text:style-name="T38">1</text:span><text:tab/>D<text:span text:style-name="T965">u </text:span><text:span text:style-name="T964">rufst einen Schwarm aggressiver Insekten herbei</text:span></text:p>
      <text:p text:style-name="P260"><text:span text:style-name="T38">2</text:span><text:tab/><text:span text:style-name="T964">Du lässt das nächststehende Tier für w4 Runden verschwinden, </text:span><text:span text:style-name="T966">es</text:span><text:span text:style-name="T964"> kommt<text:line-break/><text:tab/>schmutzig, nass und wütend zurück</text:span></text:p>
      <text:p text:style-name="P260"><text:span text:style-name="T38">3</text:span><text:tab/><text:span text:style-name="T967">D</text:span><text:span text:style-name="T965">u </text:span><text:span text:style-name="T967">rufst nur einen Haufen Tierteile herbei</text:span></text:p>
      <text:p text:style-name="P260"><text:span text:style-name="T38">4</text:span><text:tab/><text:span text:style-name="T967">Du rufst das Tier herbei, doch es </text:span><text:span text:style-name="T966">erscheint</text:span><text:span text:style-name="T967"> </text:span><text:span text:style-name="T966">in</text:span><text:span text:style-name="T967"> einem Objekt in der </text:span>Umgebung und<text:line-break/><text:tab/>stirbt.</text:p>
      <text:p text:style-name="P261"><text:s/></text:p>
      <text:p text:style-name="P262"><text:span text:style-name="T968"/></text:p>
      <text:p text:style-name="P263"/>
      <text:p text:style-name="P255"><text:span text:style-name="T922">1-</text:span><text:span text:style-name="T969">12</text:span><text:span text:style-name="T835"> </text:span>Tiere beschwören <text:span text:style-name="T970">(Fortsetzung)</text:span></text:p>
      <text:p text:style-name="P264"><text:s/></text:p>
      <text:p text:style-name="P265"><text:span text:style-name="T971">Echsenmensch</text:span><text:span text:style-name="T972"> </text:span><text:span text:style-name="T973">(</text:span><text:span text:style-name="T974">1</text:span><text:span text:style-name="T973"> TW):<text:line-break/></text:span><text:span text:style-name="T975">INI -</text:span><text:span text:style-name="T976">2</text:span><text:span text:style-name="T975">; A </text:span><text:span text:style-name="T976">Biss</text:span><text:span text:style-name="T975">+</text:span><text:span text:style-name="T976">3</text:span><text:span text:style-name="T975">(</text:span><text:span text:style-name="T942">w</text:span><text:span text:style-name="T976">4</text:span><text:span text:style-name="T975">) </text:span><text:span text:style-name="T976">oder Keule+2(w4)</text:span><text:span text:style-name="T975">; RK 1</text:span><text:span text:style-name="T976">4</text:span><text:span text:style-name="T975">; TW </text:span><text:span text:style-name="T942">w</text:span><text:span text:style-name="T975">8</text:span><text:span text:style-name="T976">(5)</text:span><text:span text:style-name="T975">; BW </text:span><text:span text:style-name="T976">9</text:span><text:span text:style-name="T975"> m/</text:span><text:span text:style-name="T976">schwimmen</text:span><text:span text:style-name="T975">; AW </text:span><text:span text:style-name="T942">w</text:span><text:span text:style-name="T975">20;<text:line-break/>RW ZÄH +</text:span><text:span text:style-name="T977">2</text:span><text:span text:style-name="T975">, REF -</text:span><text:span text:style-name="T977">1</text:span><text:span text:style-name="T975">, WIL -</text:span><text:span text:style-name="T977">1</text:span><text:span text:style-name="T975">; </text:span><text:span text:style-name="T977">Neutral</text:span></text:p>
      <text:p text:style-name="P265"><text:span text:style-name="T971">Riesenameise-Arbeiter</text:span><text:span text:style-name="T972"> </text:span><text:span text:style-name="T973">(</text:span><text:span text:style-name="T974">1</text:span><text:span text:style-name="T973"> TW):<text:line-break/></text:span><text:span text:style-name="T975">INI +</text:span><text:span text:style-name="T978">0</text:span><text:span text:style-name="T975">; A </text:span><text:span text:style-name="T979">Biss</text:span><text:span text:style-name="T975"> +</text:span><text:span text:style-name="T978">2</text:span><text:span text:style-name="T975"> (</text:span><text:span text:style-name="T942">w</text:span><text:span text:style-name="T975">4+</text:span><text:span text:style-name="T978">1</text:span><text:span text:style-name="T975">); RK 1</text:span><text:span text:style-name="T978">6</text:span><text:span text:style-name="T975">; TW </text:span><text:span text:style-name="T942">w</text:span><text:span text:style-name="T975">8</text:span><text:span text:style-name="T978">+2 (7)</text:span><text:span text:style-name="T975">; BW 1</text:span><text:span text:style-name="T978">5</text:span><text:span text:style-name="T975"> m/</text:span><text:span text:style-name="T978">klettern</text:span><text:span text:style-name="T975">; AW </text:span><text:span text:style-name="T942">w</text:span><text:span text:style-name="T975">20;<text:line-break/>RW ZÄH +</text:span><text:span text:style-name="T978">5</text:span><text:span text:style-name="T975">, REF +</text:span><text:span text:style-name="T978">1</text:span><text:span text:style-name="T975">, WIL -</text:span><text:span text:style-name="T978">3</text:span><text:span text:style-name="T975">; </text:span><text:span text:style-name="T978">Ordnung</text:span></text:p>
      <text:p text:style-name="P265"><text:span text:style-name="T972">Pony </text:span><text:span text:style-name="T973">(1 TW)</text:span><text:span text:style-name="T972">:<text:line-break/></text:span><text:span text:style-name="T975">INI +1; A Huf -2 nah (</text:span><text:span text:style-name="T942">w</text:span><text:span text:style-name="T975">2); RK 11; TW </text:span><text:span text:style-name="T942">w</text:span><text:span text:style-name="T975">8 + 2 </text:span><text:span text:style-name="T980">(8)</text:span><text:span text:style-name="T975">; BW 12 m; AW </text:span><text:span text:style-name="T942">w</text:span><text:span text:style-name="T975">20;<text:line-break/>RW ZÄH +2, REF +3, WIL -1; </text:span>N<text:span text:style-name="T980">eutral</text:span></text:p>
      <text:p text:style-name="P265"><text:span text:style-name="T972">G</text:span><text:span text:style-name="T38">ewöhnlicher Wolf </text:span><text:span text:style-name="T981">(1 TW)</text:span><text:span text:style-name="T38">:<text:line-break/></text:span>INI +3; A Biss +2 nah (<text:span text:style-name="T942">w</text:span>4); RK 12; <text:s/>TW <text:span text:style-name="T942">w</text:span>6 <text:span text:style-name="T980">(4)</text:span>; BW 12 m; AW <text:span text:style-name="T942">w</text:span>20;<text:line-break/>RW ZÄH +3, REF +2, WIL +1; N<text:span text:style-name="T980">eutral</text:span></text:p>
      <text:p text:style-name="P265"><text:span text:style-name="T981">Schreckensw</text:span><text:span text:style-name="T38">olf </text:span><text:span text:style-name="T981">(2 TW)</text:span><text:span text:style-name="T38">:<text:line-break/></text:span>INI +5; A Biss +6 nah (<text:span text:style-name="T942">w</text:span>6 + 2); RK 14; TW 2<text:span text:style-name="T942">w</text:span>6 <text:span text:style-name="T980">(7)</text:span>; BW 12 m; AW <text:span text:style-name="T942">w</text:span>20;<text:line-break/>RW ZÄH +4, REF +4, WIL +3; N<text:span text:style-name="T980">eutral</text:span></text:p>
      <text:p text:style-name="P265"><text:span text:style-name="T972">Esel/Maultier </text:span><text:span text:style-name="T973">(2 TW)</text:span><text:span text:style-name="T972">:<text:line-break/></text:span><text:span text:style-name="T975">INI -1; A Biss -1 nah (</text:span><text:span text:style-name="T942">w</text:span><text:span text:style-name="T975">2); RK 11; TW 2</text:span><text:span text:style-name="T942">w</text:span><text:span text:style-name="T975">8 </text:span><text:span text:style-name="T980">(9)</text:span><text:span text:style-name="T975">; BW 9 m; AW </text:span><text:span text:style-name="T942">w</text:span><text:span text:style-name="T975">20;<text:line-break/>RW ZÄH +4, REF +2, WIL +2; </text:span>N<text:span text:style-name="T980">eutral</text:span></text:p>
      <text:p text:style-name="P265"><text:span text:style-name="T972">Killerbiene </text:span><text:span text:style-name="T973">(2 TW)</text:span><text:span text:style-name="T972">:<text:line-break/></text:span><text:span text:style-name="T975">INI +1; A Stachel +3 nah (</text:span><text:span text:style-name="T942">w</text:span><text:span text:style-name="T975">4 + Gift); RK 12; TW 2</text:span><text:span text:style-name="T942">w</text:span><text:span text:style-name="T975">8 </text:span><text:span text:style-name="T982">(9)</text:span><text:span text:style-name="T975">; BW fliegen 9 m; AW </text:span><text:span text:style-name="T942">w</text:span><text:span text:style-name="T975">20;<text:line-break/>BES Gift (ZÄH-RW mit SG 8 oder Tod); RW ZÄH +2, REF +3, WIL +1; </text:span><text:span text:style-name="T980">Chaos</text:span></text:p>
      <text:p text:style-name="P265"><text:span text:style-name="T983">Fledermausschwarm</text:span><text:span text:style-name="T972"> </text:span><text:span text:style-name="T973">(</text:span><text:span text:style-name="T983">2</text:span><text:span text:style-name="T973"> TW):<text:line-break/></text:span><text:span text:style-name="T975">INI </text:span><text:span text:style-name="T984">+4</text:span><text:span text:style-name="T975">; A </text:span><text:span text:style-name="T976">Biss</text:span><text:span text:style-name="T975">+</text:span><text:span text:style-name="T984">1</text:span><text:span text:style-name="T975">(</text:span><text:span text:style-name="T942">w</text:span><text:span text:style-name="T984">3+krank</text:span><text:span text:style-name="T975">); </text:span><text:span text:style-name="T984">RK</text:span><text:span text:style-name="T975">1</text:span><text:span text:style-name="T984">0 </text:span><text:span text:style-name="T985">halber Schaden</text:span><text:span text:style-name="T975">; TW </text:span><text:span text:style-name="T984">2</text:span><text:span text:style-name="T942">w</text:span><text:span text:style-name="T975">8</text:span><text:span text:style-name="T976">(</text:span><text:span text:style-name="T984">9</text:span><text:span text:style-name="T976">)</text:span><text:span text:style-name="T975">; BW </text:span><text:span text:style-name="T984">12</text:span><text:span text:style-name="T975"> m/</text:span><text:span text:style-name="T984">fliegen</text:span><text:span text:style-name="T975">;<text:line-break/>AW </text:span><text:span text:style-name="T984">alle in 6x6 m</text:span><text:span text:style-name="T975">; RW ZÄH +</text:span><text:span text:style-name="T984">0</text:span><text:span text:style-name="T975">, REF </text:span><text:span text:style-name="T984">+10</text:span><text:span text:style-name="T975">, WIL -</text:span><text:span text:style-name="T984">2</text:span><text:span text:style-name="T975">; </text:span><text:span text:style-name="T984">Ordnung</text:span></text:p>
      <text:p text:style-name="P265"><text:span text:style-name="T972">Pferd </text:span><text:span text:style-name="T973">(3 TW):<text:line-break/></text:span><text:span text:style-name="T975">INI +1; A Huf +2 nah (</text:span><text:span text:style-name="T942">w</text:span><text:span text:style-name="T975">4 + 2); RK 14; TW 3</text:span><text:span text:style-name="T942">w</text:span><text:span text:style-name="T975">8 </text:span><text:span text:style-name="T982">(14)</text:span><text:span text:style-name="T975">; BW 18 m; AW </text:span><text:span text:style-name="T942">w</text:span><text:span text:style-name="T975">20;<text:line-break/>RW ZÄH +4, REF +3, WIL +1; N</text:span><text:span text:style-name="T980">eutral</text:span></text:p>
      <text:p text:style-name="P265"><text:span text:style-name="T38">Höhlengrille </text:span><text:span text:style-name="T973">(3 TW)</text:span><text:span text:style-name="T38">:<text:line-break/></text:span>INI -1; A Biss -2 nah (<text:span text:style-name="T942">w</text:span>3); RK 13; TW 3<text:span text:style-name="T942">w</text:span>8 <text:span text:style-name="T982">(14)</text:span>; BW Sprung 24 m oder fliegen 9 m; AW <text:span text:style-name="T942">w</text:span>20;<text:line-break/>BES Zirpen <text:span text:style-name="T942">w</text:span>4; RW ZÄH +2, REF +0, WIL -3; N<text:span text:style-name="T980">eutral</text:span></text:p>
      <text:p text:style-name="P265"><text:span text:style-name="T986">Berglöwe</text:span><text:span text:style-name="T38"> </text:span><text:span text:style-name="T987">(</text:span><text:span text:style-name="T986">4</text:span><text:span text:style-name="T987"> TW)</text:span><text:span text:style-name="T38">:<text:line-break/></text:span>INI +<text:span text:style-name="T980">3</text:span>; A Biss +<text:span text:style-name="T980">2 nah w8,</text:span> <text:span text:style-name="T980">2x </text:span>Klaue +<text:span text:style-name="T980">5</text:span> nah (<text:span text:style-name="T988">w</text:span><text:span text:style-name="T980">6</text:span>); RK 1<text:span text:style-name="T980">4</text:span>; TW <text:span text:style-name="T980">4</text:span><text:span text:style-name="T942">w</text:span><text:span text:style-name="T980">8 (14)</text:span>; BW <text:span text:style-name="T980">12</text:span> m, AW 2<text:span text:style-name="T942">w</text:span>20;<text:line-break/>RW ZÄH +<text:span text:style-name="T980">6</text:span>, REF +<text:span text:style-name="T980">7</text:span>, WIL +<text:span text:style-name="T980">2</text:span>; N<text:span text:style-name="T980">eutral</text:span></text:p>
      <text:p text:style-name="P265"><text:span text:style-name="T972">Schlachtross </text:span><text:span text:style-name="T973">(4 TW)</text:span><text:span text:style-name="T972">:<text:line-break/></text:span><text:span text:style-name="T975">INI <text:s/>+1; <text:s/>A <text:s/>Huf <text:s/>+5 <text:s/>nah <text:s/>(</text:span><text:span text:style-name="T988">w</text:span><text:span text:style-name="T975">6 + 3); <text:s/>RK <text:s/>14; <text:s/>TW 4</text:span><text:span text:style-name="T942">w</text:span><text:span text:style-name="T975">8 </text:span><text:span text:style-name="T982">(18)</text:span><text:span text:style-name="T975">; BW 18 m; AW </text:span><text:span text:style-name="T942">w</text:span><text:span text:style-name="T975">20;<text:line-break/>RW ZÄH +6, REF +4, WIL +2; N</text:span><text:span text:style-name="T980">eutral</text:span></text:p>
      <text:p text:style-name="P265"><text:span text:style-name="T986">Löwe</text:span><text:span text:style-name="T38"> </text:span><text:span text:style-name="T987">(</text:span><text:span text:style-name="T986">5</text:span><text:span text:style-name="T987"> TW)</text:span><text:span text:style-name="T38">:<text:line-break/></text:span>INI +<text:span text:style-name="T980">3</text:span>; A Biss +<text:span text:style-name="T980">2 nah w8+2,</text:span> <text:span text:style-name="T980">2x </text:span>Klaue +<text:span text:style-name="T980">7</text:span> nah (<text:span text:style-name="T988">w</text:span><text:span text:style-name="T980">4+5</text:span>); RK 1<text:span text:style-name="T980">5</text:span>; TW <text:span text:style-name="T980">5</text:span><text:span text:style-name="T942">w</text:span><text:span text:style-name="T980">8 </text:span><text:span text:style-name="T982">(23)</text:span>; BW <text:span text:style-name="T980">12</text:span> m,<text:line-break/>AW 2<text:span text:style-name="T942">w</text:span>20; RW ZÄH +<text:span text:style-name="T980">6</text:span>, REF +<text:span text:style-name="T980">7</text:span>, WIL +<text:span text:style-name="T980">2</text:span>; N<text:span text:style-name="T980">eutral</text:span></text:p>
      <text:p text:style-name="P265"><text:span text:style-name="T38">Greif </text:span><text:span text:style-name="T987">(7 TW)</text:span><text:span text:style-name="T38">:<text:line-break/></text:span>INI +2; A Biss +9 nah (2<text:span text:style-name="T942">w</text:span>6) und Klaue +5 nah (<text:span text:style-name="T988">w</text:span>6); RK 17; TW 7<text:span text:style-name="T942">w</text:span>10 <text:span text:style-name="T982">(39)</text:span>;<text:line-break/>BW <text:span text:style-name="T980">12</text:span> m, fliegen 24 m; AW 2<text:span text:style-name="T942">w</text:span>20; RW ZÄH +7, REF +8, WIL +4; N<text:span text:style-name="T980">eutral</text:span></text:p>
      <text:p text:style-name="P266"><text:span text:style-name="T989">Riesen</text:span><text:span text:style-name="T990">s</text:span><text:span text:style-name="T989">korpion </text:span><text:span text:style-name="T990">(12 TW)</text:span><text:span text:style-name="T989">:<text:line-break/></text:span><text:span text:style-name="T991">INI +3; A Schere +12 nah (</text:span><text:span text:style-name="T992">w</text:span><text:span text:style-name="T991">10 + 4) oder Stachel +7 nah (</text:span><text:span text:style-name="T992">w</text:span><text:span text:style-name="T991">6 + 2 + Gift); RK 18;<text:line-break/>TW 2</text:span><text:span text:style-name="T992">w</text:span><text:span text:style-name="T991">10+12 </text:span><text:span text:style-name="T993">(23)</text:span><text:span text:style-name="T991">; BW 15 m oder klettern 9 m; AW 3</text:span><text:span text:style-name="T992">w</text:span><text:span text:style-name="T991">20;<text:line-break/></text:span><text:span text:style-name="T994">BES Gift (ZÄH-RW mit SG 15 oder tot in </text:span><text:span text:style-name="T995">w</text:span><text:span text:style-name="T994">4 Runden); RW ZÄH +9, REF +4, WIL -2; N</text:span><text:span text:style-name="T872">eutral</text:span></text:p>
      <text:p text:style-name="P267"><text:span text:style-name="T69"><text:s/>K </text:span><text:span text:style-name="T663"><text:s/></text:span><text:span text:style-name="T70">leriker</text:span></text:p>
      <text:p text:style-name="P268"><text:span text:style-name="T71">N</text:span><text:span text:style-name="T72">ame</text:span><text:span text:style-name="T73"><text:tab/><text:tab/></text:span><text:span text:style-name="T327"><text:tab/><text:tab/><text:tab/><text:tab/><text:tab/><text:tab/></text:span><text:span text:style-name="T73"><text:tab/><text:tab/><text:tab/><text:tab/></text:span><text:span text:style-name="T75">S</text:span><text:span text:style-name="T76">tufe</text:span><text:span text:style-name="T77"><text:tab/><text:tab/><text:tab/></text:span><text:span text:style-name="T78">1</text:span></text:p>
      <text:p text:style-name="P269"><text:span text:style-name="T79">B</text:span><text:span text:style-name="T38">eruf</text:span><text:tab/><text:tab/><text:span text:style-name="T328">Bettelmönch</text:span><text:tab/><text:tab/><text:tab/><text:tab/><text:tab/><text:tab/><text:tab/><text:tab/><text:span text:style-name="T81">E</text:span><text:span text:style-name="T82">rfahrung</text:span> <text:tab/><text:tab/><text:span text:style-name="T78">1</text:span><text:span text:style-name="T83">0</text:span></text:p>
      <text:p text:style-name="P269"><text:span text:style-name="T79">G</text:span><text:span text:style-name="T38">esinnung</text:span><text:tab/><text:span text:style-name="T996">Ordnung</text:span><text:span text:style-name="T665"><text:tab/></text:span><text:tab/><text:span text:style-name="T79">I</text:span><text:span text:style-name="T38">nitiative</text:span><text:tab/><text:span text:style-name="T87">w</text:span><text:span text:style-name="T329">20<text:tab/></text:span><text:span text:style-name="T78"><text:tab/></text:span><text:span text:style-name="T90"><text:tab/><text:tab/></text:span><text:span text:style-name="T91">B</text:span><text:span text:style-name="T92">ewegung</text:span><text:span text:style-name="T90"><text:tab/><text:tab/></text:span><text:span text:style-name="T93">7,5</text:span><text:span text:style-name="T94"> </text:span><text:span text:style-name="T95">m</text:span></text:p>
      <text:p text:style-name="P270"><text:span text:style-name="T79">G</text:span><text:span text:style-name="T666">ott</text:span><text:span text:style-name="T96"><text:tab/></text:span><text:span text:style-name="T668">Justitia,</text:span><text:span text:style-name="T96"><text:tab/><text:tab/><text:tab/></text:span><text:span text:style-name="T668">U</text:span><text:span text:style-name="T666">ngnade</text:span><text:span text:style-name="T96"><text:tab/><text:tab/></text:span><text:span text:style-name="T93">1<text:tab/><text:tab/><text:tab/><text:tab/></text:span><text:span text:style-name="T669">Z</text:span><text:span text:style-name="T670">auberstufe</text:span><text:span text:style-name="T671"><text:tab/><text:tab/>1</text:span></text:p>
      <text:p text:style-name="P271"><text:span text:style-name="T99"><text:tab/></text:span><text:span text:style-name="T997">Göttin der </text:span><text:span text:style-name="T998">Gerechtigkeit<text:tab/></text:span><text:span text:style-name="T330">M</text:span><text:span text:style-name="T331">alus</text:span><text:span text:style-name="T8"><text:tab/><text:tab/></text:span><text:span text:style-name="T332">−</text:span><text:span text:style-name="T671">4</text:span><text:span text:style-name="T99"><text:tab/><text:tab/><text:tab/><text:tab/></text:span><text:span text:style-name="T334">K</text:span><text:span text:style-name="T335">rit.</text:span><text:span text:style-name="T78"><text:tab/><text:tab/><text:tab/>w</text:span><text:span text:style-name="T93">8 </text:span><text:span text:style-name="T999">Tab. </text:span><text:span text:style-name="T78">III</text:span></text:p>
      <text:p text:style-name="P269"><text:span text:style-name="T79">R</text:span><text:span text:style-name="T38">üst</text:span><text:span text:style-name="T338">ung</text:span><text:span text:style-name="T110"><text:tab/></text:span><text:tab/><text:span text:style-name="T120">1</text:span><text:span text:style-name="T93">5</text:span><text:tab/><text:span text:style-name="T674">Schuppenpanzer</text:span><text:span text:style-name="T341">+Schild</text:span><text:span text:style-name="T342"> </text:span><text:span text:style-name="T197">(RK</text:span><text:span text:style-name="T674">5</text:span><text:span text:style-name="T197">)</text:span><text:tab/><text:tab/><text:tab/><text:span text:style-name="T344">P</text:span><text:span text:style-name="T345">atzer</text:span><text:span text:style-name="T99"><text:tab/><text:tab/><text:tab/></text:span><text:span text:style-name="T78">w1</text:span><text:span text:style-name="T93">6</text:span></text:p>
      <text:p text:style-name="P269"><text:span text:style-name="T79">L</text:span><text:span text:style-name="T38">eben</text:span><text:tab/><text:tab/><text:span text:style-name="T120">1</text:span><text:span text:style-name="T347">0</text:span><text:span text:style-name="T120"><text:tab/></text:span><text:span text:style-name="T122">(</text:span><text:span text:style-name="T123">w4+</text:span><text:span text:style-name="T122">w</text:span><text:span text:style-name="T119">8</text:span><text:span text:style-name="T122">+</text:span><text:span text:style-name="T119">2</text:span><text:span text:style-name="T122">)</text:span><text:span text:style-name="T126"><text:tab/><text:tab/><text:tab/><text:tab/></text:span><text:span text:style-name="T348"><text:tab/><text:tab/><text:tab/></text:span><text:span text:style-name="T128">A</text:span><text:span text:style-name="T129">ngriff<text:tab/></text:span><text:span text:style-name="T128">S</text:span><text:span text:style-name="T129">chaden<text:tab/></text:span></text:p>
      <text:p text:style-name="P77"><text:span text:style-name="T130">S</text:span><text:span text:style-name="T131">tärke</text:span><text:span text:style-name="T132"><text:tab/><text:tab/><text:tab/></text:span><text:span text:style-name="T133">1</text:span><text:span text:style-name="T677">2</text:span><text:span text:style-name="T134"><text:tab/><text:tab/></text:span><text:span text:style-name="T136"><text:tab/><text:tab/><text:tab/><text:tab/></text:span><text:span text:style-name="T137">N</text:span><text:span text:style-name="T138">ahkampf</text:span><text:span text:style-name="T139"><text:tab/><text:tab/></text:span><text:span text:style-name="T134"><text:tab/><text:tab/><text:tab/></text:span></text:p>
      <text:p text:style-name="P272"><text:span text:style-name="T130">G</text:span><text:span text:style-name="T131">eschick</text:span><text:span text:style-name="T132"><text:tab/><text:tab/><text:tab/></text:span><text:span text:style-name="T133">1</text:span><text:span text:style-name="T350">2</text:span><text:span text:style-name="T141"><text:tab/></text:span><text:span text:style-name="T139"><text:tab/></text:span><text:span text:style-name="T142"> </text:span><text:span text:style-name="T143">R</text:span><text:span text:style-name="T144">eflex</text:span><text:span text:style-name="T136"><text:tab/> <text:s text:c="2"/></text:span><text:span text:style-name="T1000"><text:s/>0</text:span><text:span text:style-name="T354"><text:tab/></text:span><text:span text:style-name="T136"><text:tab/></text:span><text:span text:style-name="T137">F</text:span><text:span text:style-name="T138">ernkampf</text:span><text:span text:style-name="T139"><text:tab/><text:tab/></text:span><text:span text:style-name="T147"><text:tab/></text:span><text:span text:style-name="T134"><text:tab/><text:tab/></text:span></text:p>
      <text:p text:style-name="P273"><text:span text:style-name="T130">A</text:span><text:span text:style-name="T131">usdauer</text:span><text:span text:style-name="T132"><text:tab/><text:tab/></text:span><text:span text:style-name="T133">1</text:span><text:span text:style-name="T1001">4</text:span><text:span text:style-name="T134"><text:tab/></text:span><text:span text:style-name="T135">+</text:span><text:span text:style-name="T1002">1</text:span><text:span text:style-name="T135"><text:tab/></text:span><text:span text:style-name="T142"> </text:span><text:span text:style-name="T143">Z</text:span><text:span text:style-name="T144">ähigkeit</text:span><text:span text:style-name="T136"> </text:span><text:span text:style-name="T78">+2</text:span></text:p>
      <text:p text:style-name="P272"><text:span text:style-name="T130">P</text:span><text:span text:style-name="T131">ersönlichkeit</text:span><text:span text:style-name="T132"><text:tab/></text:span><text:span text:style-name="T677">13</text:span><text:span text:style-name="T134"><text:tab/></text:span><text:span text:style-name="T678">+</text:span><text:span text:style-name="T1003">1</text:span><text:span text:style-name="T135"><text:tab/></text:span><text:span text:style-name="T153"> </text:span><text:span text:style-name="T143">W</text:span><text:span text:style-name="T144">illen</text:span><text:span text:style-name="T136"><text:tab/> <text:s text:c="2"/></text:span><text:span text:style-name="T361">+</text:span><text:span text:style-name="T680">2</text:span></text:p>
      <text:p text:style-name="P272"><text:span text:style-name="T130">I</text:span><text:span text:style-name="T131">ntelligenz</text:span><text:span text:style-name="T132"><text:tab/><text:tab/> </text:span><text:span text:style-name="T140">8</text:span><text:span text:style-name="T134"><text:tab/></text:span><text:span text:style-name="T155">-</text:span><text:span text:style-name="T681">1</text:span><text:span text:style-name="T135"><text:tab/></text:span><text:span text:style-name="T156"> </text:span><text:span text:style-name="T143">S</text:span><text:span text:style-name="T144">prachen</text:span><text:span text:style-name="T136"><text:tab/></text:span><text:span text:style-name="T365">Gemein</text:span><text:span text:style-name="T366">sprache</text:span></text:p>
      <text:p text:style-name="P272"><text:span text:style-name="T130">G</text:span><text:span text:style-name="T131">lück</text:span><text:span text:style-name="T132"><text:tab/><text:tab/><text:tab/></text:span><text:span text:style-name="T133"> </text:span><text:span text:style-name="T159">9</text:span><text:span text:style-name="T139"><text:tab/></text:span><text:span text:style-name="T369"> <text:s text:c="3"/></text:span><text:span text:style-name="T139"><text:tab/></text:span><text:span text:style-name="T142"> </text:span><text:span text:style-name="T143">S</text:span><text:span text:style-name="T144">chicksal</text:span><text:span text:style-name="T136"><text:tab/></text:span><text:span text:style-name="T371">Reines Herz: Unheiliges vertreiben +1</text:span></text:p>
      <text:p text:style-name="P42"><text:span text:style-name="T164">3/4-</text:span><text:span text:style-name="T165">5</text:span><text:span text:style-name="T164">/6-</text:span><text:span text:style-name="T165">8</text:span><text:span text:style-name="T164">/9-</text:span><text:span text:style-name="T165">12</text:span><text:span text:style-name="T164">/13-</text:span><text:span text:style-name="T165">15</text:span><text:span text:style-name="T164">/16-</text:span><text:span text:style-name="T165">17</text:span><text:span text:style-name="T164">/18</text:span></text:p>
      <text:p text:style-name="P274"><text:span text:style-name="T8">N</text:span><text:span text:style-name="T166">ahkampfwaffen</text:span><text:tab/><text:span text:style-name="T8">A</text:span>ngriff<text:tab/><text:tab/><text:span text:style-name="T8">S</text:span>chaden</text:p>
      <text:p text:style-name="P275"><text:span text:style-name="T1004">Langschwert</text:span><text:span text:style-name="T78"><text:tab/><text:tab/><text:tab/></text:span><text:span text:style-name="T120">w20</text:span><text:span text:style-name="T373"><text:tab/></text:span><text:span text:style-name="T87"><text:tab/><text:tab/></text:span><text:span text:style-name="T120">w</text:span><text:span text:style-name="T374">8</text:span><text:span text:style-name="T168"><text:tab/><text:tab/><text:tab/></text:span><text:span text:style-name="T543"><text:tab/><text:tab/><text:tab/><text:tab/><text:tab/><text:tab/><text:tab/><text:tab/><text:tab/></text:span></text:p>
      <text:p text:style-name="P275"><text:span text:style-name="T170">unbewaffnet</text:span><text:span text:style-name="T87"><text:tab/><text:tab/><text:tab/></text:span><text:span text:style-name="T120">w20</text:span><text:span text:style-name="T87"><text:tab/><text:tab/><text:tab/></text:span><text:span text:style-name="T170">w3</text:span><text:span text:style-name="T172"><text:tab/></text:span><text:span text:style-name="T173"><text:tab/><text:tab/></text:span><text:span text:style-name="T380"><text:tab/><text:tab/><text:tab/><text:tab/><text:tab/><text:tab/><text:tab/><text:tab/><text:tab/></text:span></text:p>
      <text:p text:style-name="P276"><text:span text:style-name="T174"><text:tab/><text:tab/><text:tab/><text:tab/> <text:s text:c="7"/></text:span><text:span text:style-name="T175"><text:tab/></text:span><text:span text:style-name="T174"><text:tab/><text:tab/></text:span><text:span text:style-name="T468"> <text:s text:c="3"/></text:span><text:span text:style-name="T175"><text:tab/></text:span><text:span text:style-name="T174"><text:tab/><text:tab/></text:span><text:span text:style-name="T468"> <text:s text:c="3"/></text:span><text:span text:style-name="T175"><text:tab/></text:span><text:span text:style-name="T174"><text:tab/><text:tab/><text:tab/><text:tab/><text:tab/><text:tab/><text:tab/><text:tab/><text:tab/></text:span></text:p>
      <text:p text:style-name="P275"><text:span text:style-name="T79">F</text:span><text:span text:style-name="T176">ernkampfwaffen<text:tab/></text:span><text:span text:style-name="T79">A</text:span><text:span text:style-name="T176">ngriff<text:tab/><text:tab/></text:span><text:span text:style-name="T79">S</text:span><text:span text:style-name="T176">chaden<text:tab/><text:tab/></text:span><text:span text:style-name="T79">R</text:span><text:span text:style-name="T176">eichw</text:span><text:span text:style-name="T177">eite</text:span><text:span text:style-name="T1005"> </text:span><text:span text:style-name="T1006">-/-2/-w</text:span></text:p>
      <text:p text:style-name="P277"><text:span text:style-name="T372">Weihwasser</text:span><text:span text:style-name="T87"><text:tab/><text:tab/><text:tab/></text:span><text:span text:style-name="T120">w20</text:span><text:span text:style-name="T87"><text:tab/><text:tab/><text:tab/></text:span><text:span text:style-name="T120">w</text:span><text:span text:style-name="T686">4<text:tab/></text:span><text:span text:style-name="T87"><text:tab/><text:tab/></text:span><text:span text:style-name="T372">3 </text:span><text:span text:style-name="T87">/ </text:span><text:span text:style-name="T372">6 </text:span><text:span text:style-name="T87">/ </text:span><text:span text:style-name="T372">9</text:span><text:span text:style-name="T181"><text:tab/><text:tab/></text:span><text:span text:style-name="T687">gegen </text:span><text:span text:style-name="T688">u</text:span><text:span text:style-name="T687">nheilige Wesen</text:span></text:p>
      <text:p text:style-name="P277"><text:span text:style-name="T689">Schleuder<text:tab/><text:tab/></text:span><text:span text:style-name="T328"><text:tab/></text:span><text:span text:style-name="T689">w20<text:tab/></text:span><text:span text:style-name="T328"><text:tab/><text:tab/></text:span><text:span text:style-name="T689">w4<text:tab/></text:span><text:span text:style-name="T328"><text:tab/><text:tab/></text:span><text:span text:style-name="T689">12/24/48</text:span><text:tab/><text:tab/><text:span text:style-name="T687">20 Geschosse</text:span></text:p>
      <text:p text:style-name="P276"><text:span text:style-name="T468"><text:tab/><text:tab/><text:tab/><text:tab/> <text:s text:c="7"/></text:span><text:span text:style-name="T545"><text:tab/></text:span><text:span text:style-name="T468"><text:tab/><text:tab/> <text:s text:c="3"/></text:span><text:span text:style-name="T545"><text:tab/></text:span><text:span text:style-name="T468"><text:tab/><text:tab/> <text:s text:c="3"/></text:span><text:span text:style-name="T545"><text:tab/></text:span><text:span text:style-name="T468"> <text:s text:c="4"/></text:span><text:span text:style-name="T545">/</text:span><text:span text:style-name="T468"> <text:s text:c="4"/></text:span><text:span text:style-name="T545">/</text:span><text:span text:style-name="T468"><text:tab/></text:span><text:span text:style-name="T545"><text:tab/></text:span><text:span text:style-name="T468"><text:tab/><text:tab/><text:tab/><text:tab/><text:tab/><text:tab/></text:span></text:p>
      <text:p text:style-name="P278"><text:span text:style-name="T182">A</text:span><text:span text:style-name="T183">us</text:span><text:span text:style-name="T184">rüstung</text:span><text:span text:style-name="T185"><text:tab/><text:tab/><text:tab/><text:tab/><text:tab/><text:tab/><text:tab/><text:tab/><text:tab/> <text:s text:c="5"/></text:span><text:span text:style-name="T690">-</text:span><text:span text:style-name="T187"><text:tab/></text:span><text:span text:style-name="T188">Gold</text:span><text:span text:style-name="T189"><text:tab/> <text:s text:c="3"/></text:span><text:span text:style-name="T191"><text:s text:c="2"/></text:span><text:span text:style-name="T690">8</text:span><text:span text:style-name="T191"><text:tab/></text:span><text:span text:style-name="T192">Silbe</text:span><text:span text:style-name="T193">r <text:s text:c="6"/></text:span><text:span text:style-name="T189"><text:s text:c="5"/></text:span><text:span text:style-name="T690">9</text:span><text:span text:style-name="T195"><text:tab/></text:span><text:span text:style-name="T196">Kupfer</text:span></text:p>
      <text:p text:style-name="P279"><text:span text:style-name="T1007">Heiliges Symbol, Fläschchen Weihwasser, </text:span><text:span text:style-name="T1008">Öllaterne, </text:span><text:span text:style-name="T1007">Schild, </text:span><text:span text:style-name="T1009">Wasserschlauch, Ration, </text:span></text:p>
      <text:p text:style-name="P280"><text:span text:style-name="T84"/></text:p>
      <text:p text:style-name="P281"><text:span text:style-name="T696">Z</text:span><text:span text:style-name="T697">auber</text:span><text:span text:style-name="T698"> </text:span><text:span text:style-name="T699">(4 + </text:span><text:span text:style-name="T700">Persönlichkeitsmod </text:span><text:span text:style-name="T701">= </text:span><text:span text:style-name="T1010">5</text:span><text:span text:style-name="T699">)<text:tab/></text:span><text:span text:style-name="T1011"><text:tab/><text:tab/><text:tab/><text:tab/></text:span><text:span text:style-name="T703">w20 + Persönlichkeitsmod + Zauberstufe </text:span><text:span text:style-name="T701">= </text:span><text:span text:style-name="T704">w20+</text:span><text:span text:style-name="T1012">2</text:span></text:p>
      <text:p text:style-name="P282">Böses entdecken, Göttermahl, Heilige Zuflucht, Schutz vor Bösem, Segnung</text:p>
      <text:p text:style-name="P281"><text:span text:style-name="T710">H</text:span><text:span text:style-name="T70">ände auflegen</text:span><text:tab/><text:tab/><text:tab/><text:tab/><text:tab/><text:tab/><text:tab/><text:tab/><text:span text:style-name="T703">w20 + Persönlichkeitsmod + Zauberstufe </text:span><text:span text:style-name="T701">= </text:span><text:span text:style-name="T704">w20+</text:span><text:span text:style-name="T1012">2</text:span></text:p>
      <text:p text:style-name="P283"><text:span text:style-name="T712">Gesinnung:</text:span><text:tab/>Gleich<text:tab/><text:tab/>Angrenzend<text:tab/>Gegensätzlich<text:span text:style-name="T297"><text:tab/><text:tab/></text:span><text:span text:style-name="T712">Zustand heilen</text:span><text:tab/><text:tab/><text:tab/></text:p>
      <text:p text:style-name="P284"><text:span text:style-name="T38">1-11<text:tab/></text:span><text:tab/><text:tab/>Fehlschlag<text:tab/>Fehlschlag<text:tab/>Fehlschlag<text:tab/><text:tab/><text:span text:style-name="T713">1 Würfel = Bruch</text:span></text:p>
      <text:p text:style-name="P284"><text:span text:style-name="T38">12-13</text:span><text:tab/><text:tab/>2 Würfel<text:tab/><text:tab/>1 Würfel<text:tab/><text:tab/>1 Würfel<text:tab/><text:tab/><text:tab/><text:span text:style-name="T713">2 Würfel = </text:span><text:span text:style-name="T714">krank, </text:span><text:span text:style-name="T713">Organ</text:span></text:p>
      <text:p text:style-name="P284"><text:span text:style-name="T38">14-19</text:span><text:tab/><text:tab/>3 Würfel<text:tab/><text:tab/>2 Würfel<text:tab/><text:tab/>1 Würfel<text:tab/><text:tab/><text:tab/><text:span text:style-name="T713">3 Würfel = Lähmung, Gift</text:span></text:p>
      <text:p text:style-name="P284"><text:span text:style-name="T38">20-21</text:span><text:tab/><text:tab/>4 Würfel<text:tab/><text:tab/>3 Würfel<text:tab/><text:tab/>2 Würfel<text:tab/><text:tab/><text:tab/><text:span text:style-name="T713">4 Würfel = blind, taub</text:span></text:p>
      <text:p text:style-name="P284"><text:span text:style-name="T38">22+<text:tab/></text:span><text:tab/><text:tab/>5 Würfel<text:tab/><text:tab/>4 Würfel<text:tab/><text:tab/>3 Würfel<text:tab/><text:tab/><text:span text:style-name="T715">[</text:span><text:span text:style-name="T716">max. ZS TW des Ziels anwenden</text:span><text:span text:style-name="T715">]</text:span></text:p>
      <text:p text:style-name="P285"><text:span text:style-name="T717">U</text:span><text:span text:style-name="T718">nheiliges vertreiben</text:span><text:span text:style-name="T719"><text:tab/><text:tab/><text:tab/></text:span><text:span text:style-name="T720">w</text:span><text:span text:style-name="T721">20 + Persönlichkeitmod + Zauberstufe + Glücksmod </text:span><text:span text:style-name="T1013">+ Schicksal </text:span><text:span text:style-name="T722">=</text:span><text:span text:style-name="T721"> </text:span><text:span text:style-name="T723">w20+</text:span><text:span text:style-name="T1014">3</text:span></text:p>
      <text:p text:style-name="P286">1-11<text:tab/> <text:s text:c="2"/><text:span text:style-name="T14">Fehlschlag, Ungnade+1<text:tab/><text:tab/><text:tab/><text:tab/><text:tab/></text:span>12-13<text:span text:style-name="T14"> </text:span><text:span text:style-name="T725">auf 9m </text:span><text:span text:style-name="T14">1 vertr</text:span><text:span text:style-name="T725">eiben, </text:span><text:span text:style-name="T726">Willen negiert</text:span></text:p>
      <text:p text:style-name="P287">14-17<text:span text:style-name="T14"> </text:span><text:span text:style-name="T725">auf 9m </text:span><text:span text:style-name="T14">w3+ZS <text:s/>vertr</text:span><text:span text:style-name="T725">eiben, </text:span><text:span text:style-name="T726">Willen negiert</text:span><text:span text:style-name="T14"><text:tab/></text:span>18-19<text:span text:style-name="T14"> </text:span><text:span text:style-name="T725">auf 9m </text:span><text:span text:style-name="T14">w4+ZS vertr</text:span><text:span text:style-name="T725">eiben, </text:span><text:span text:style-name="T726">Willen negiert</text:span></text:p>
      <text:p text:style-name="P287"><text:span text:style-name="T727">20-23</text:span><text:span text:style-name="T14"> </text:span><text:span text:style-name="T725">auf </text:span><text:span text:style-name="T728">18</text:span><text:span text:style-name="T725">m </text:span><text:span text:style-name="T14">w</text:span><text:span text:style-name="T728">6</text:span><text:span text:style-name="T14">+ZS vertr</text:span><text:span text:style-name="T725">eiben, </text:span><text:span text:style-name="T726">Willen negiert</text:span><text:span text:style-name="T725"><text:tab/></text:span>24-2<text:span text:style-name="T729">7</text:span> <text:span text:style-name="T725">auf 1</text:span><text:span text:style-name="T14">8m w8+ZS vertr</text:span><text:span text:style-name="T725">eiben, </text:span><text:span text:style-name="T728">w3 Schaden</text:span></text:p>
      <text:p text:style-name="P288">28-29<text:span text:style-name="T14"> </text:span><text:span text:style-name="T725">auf 18m </text:span><text:span text:style-name="T14">2w6+ZS vertr</text:span><text:span text:style-name="T725">eiben</text:span><text:span text:style-name="T14">, w4 </text:span><text:span text:style-name="T730">Schad</text:span><text:span text:style-name="T731">en<text:tab/></text:span>30-31 <text:span text:style-name="T725">auf 3</text:span><text:span text:style-name="T14">6m w8+ZS </text:span><text:span text:style-name="T732">tot</text:span></text:p>
      <text:p text:style-name="P286">3<text:span text:style-name="T733">2+</text:span><text:span text:style-name="T734"><text:tab/> <text:s text:c="2"/></text:span><text:span text:style-name="T725">auf </text:span><text:span text:style-name="T734">72</text:span><text:span text:style-name="T14">m </text:span><text:span text:style-name="T734">2</text:span><text:span text:style-name="T14">w</text:span><text:span text:style-name="T734">6</text:span><text:span text:style-name="T14">+ZS </text:span><text:span text:style-name="T732">tot</text:span><text:span text:style-name="T730"><text:tab/><text:tab/><text:tab/><text:tab/><text:tab/><text:tab/></text:span><text:span text:style-name="T735">[</text:span><text:span text:style-name="T736">für TW&gt;</text:span><text:span text:style-name="T737">1</text:span><text:span text:style-name="T736"> </text:span><text:span text:style-name="T737">alles </text:span><text:span text:style-name="T736">entsprechend reduziert</text:span><text:span text:style-name="T735">]</text:span></text:p>
      <text:p text:style-name="P289"><text:span text:style-name="T1015">G</text:span><text:span text:style-name="T697">öttlichen </text:span><text:span text:style-name="T696">B</text:span><text:span text:style-name="T697">eistand </text:span><text:span text:style-name="T1016">erflehen</text:span><text:span text:style-name="T762"><text:tab/><text:tab/><text:tab/><text:tab/><text:tab/></text:span><text:span text:style-name="T743">w20 + Persönlichkeitsmod + Zauberstufe </text:span><text:span text:style-name="T701">= </text:span><text:span text:style-name="T704">w20+</text:span><text:span text:style-name="T1012">2</text:span></text:p>
      <text:p text:style-name="P290"><text:span text:style-name="T744">immer </text:span>Ungnade +10<text:tab/><text:tab/><text:span text:style-name="T745">Effekt </text:span><text:span text:style-name="T746">z.B.: </text:span>Kerze anzünden: 10, Flammensäule: 18</text:p>
      <text:p text:style-name="P291"><text:span text:style-name="T747"/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D"/>
        <table:table-column table:style-name="Table1.G"/>
        <table:table-column table:style-name="Table1.H"/>
        <text:soft-page-break/>
        <table:table-row>
          <table:table-cell table:style-name="Table1.A1" office:value-type="string">
            <text:p text:style-name="P292">Kleriker</text:p>
            <text:p text:style-name="P293">Stufe<text:line-break/><text:span text:style-name="T287">(Erfahrung)</text:span></text:p>
          </table:table-cell>
          <table:table-cell table:style-name="Table1.A1" office:value-type="string">
            <text:p text:style-name="P294">Angriff</text:p>
          </table:table-cell>
          <table:table-cell table:style-name="Table1.A1" office:value-type="string">
            <text:p text:style-name="P295"><text:span text:style-name="T401">Volltreffer-würfel</text:span>/Tabelle</text:p>
          </table:table-cell>
          <table:table-cell table:style-name="Table1.A1" office:value-type="string">
            <text:p text:style-name="P295">Aktions-</text:p>
            <text:p text:style-name="P295">würfel</text:p>
          </table:table-cell>
          <table:table-cell table:style-name="Table1.A1" office:value-type="string">
            <text:p text:style-name="P295">Reflex</text:p>
          </table:table-cell>
          <table:table-cell table:style-name="Table1.A1" office:value-type="string">
            <text:p text:style-name="P295">Zähigkeit</text:p>
          </table:table-cell>
          <table:table-cell table:style-name="Table1.A1" office:value-type="string">
            <text:p text:style-name="P295">Willen</text:p>
          </table:table-cell>
          <table:table-cell table:style-name="Table1.H1" office:value-type="string">
            <text:p text:style-name="P294">Zauber <text:span text:style-name="T748">pro </text:span>Stufe</text:p>
            <text:p text:style-name="P294">1 <text:s text:c="2"/>2 <text:s text:c="2"/>3 <text:s text:c="2"/>4 <text:s text:c="2"/>5</text:p>
          </table:table-cell>
        </table:table-row>
        <table:table-row>
          <table:table-cell table:style-name="Table1.A2" office:value-type="string">
            <text:p text:style-name="P296">1 <text:s text:c="4"/><text:span text:style-name="T290">(10)</text:span></text:p>
          </table:table-cell>
          <table:table-cell table:style-name="Table1.A2" office:value-type="string">
            <text:p text:style-name="P294">+0</text:p>
          </table:table-cell>
          <table:table-cell table:style-name="Table1.A2" office:value-type="string">
            <text:p text:style-name="P295">w<text:span text:style-name="T749">8</text:span>/III</text:p>
          </table:table-cell>
          <table:table-cell table:style-name="Table1.A2" office:value-type="string">
            <text:p text:style-name="P295">w20</text:p>
          </table:table-cell>
          <table:table-cell table:style-name="Table1.A2" office:value-type="string">
            <text:p text:style-name="P295">+<text:span text:style-name="T749">0</text:span></text:p>
          </table:table-cell>
          <table:table-cell table:style-name="Table1.A2" office:value-type="string">
            <text:p text:style-name="P295">+1</text:p>
          </table:table-cell>
          <table:table-cell table:style-name="Table1.A2" office:value-type="string">
            <text:p text:style-name="P295">+<text:span text:style-name="T402">1</text:span></text:p>
          </table:table-cell>
          <table:table-cell table:style-name="Table1.H2" office:value-type="string">
            <text:p text:style-name="P297">4 <text:s text:c="2"/><text:span text:style-name="T750">−</text:span><text:span text:style-name="T166"> <text:s text:c="2"/></text:span><text:span text:style-name="T750">−</text:span><text:span text:style-name="T166"> <text:s text:c="3"/></text:span><text:span text:style-name="T750">−</text:span><text:span text:style-name="T166"> <text:s text:c="2"/></text:span><text:span text:style-name="T750">−</text:span></text:p>
          </table:table-cell>
        </table:table-row>
        <table:table-row>
          <table:table-cell table:style-name="Table1.A2" office:value-type="string">
            <text:p text:style-name="P296">2 <text:s text:c="4"/><text:span text:style-name="T290">(</text:span><text:span text:style-name="T1017">5</text:span><text:span text:style-name="T290">0)</text:span></text:p>
          </table:table-cell>
          <table:table-cell table:style-name="Table1.A2" office:value-type="string">
            <text:p text:style-name="P294">+1</text:p>
          </table:table-cell>
          <table:table-cell table:style-name="Table1.A2" office:value-type="string">
            <text:p text:style-name="P295">w<text:span text:style-name="T749">8</text:span>/III</text:p>
          </table:table-cell>
          <table:table-cell table:style-name="Table1.A2" office:value-type="string">
            <text:p text:style-name="P295">w20</text:p>
          </table:table-cell>
          <table:table-cell table:style-name="Table1.A2" office:value-type="string">
            <text:p text:style-name="P295">+<text:span text:style-name="T749">0</text:span></text:p>
          </table:table-cell>
          <table:table-cell table:style-name="Table1.A2" office:value-type="string">
            <text:p text:style-name="P295">+1</text:p>
          </table:table-cell>
          <table:table-cell table:style-name="Table1.A2" office:value-type="string">
            <text:p text:style-name="P295">+<text:span text:style-name="T402">1</text:span></text:p>
          </table:table-cell>
          <table:table-cell table:style-name="Table1.H2" office:value-type="string">
            <text:p text:style-name="P294">5 <text:s/><text:span text:style-name="T166"><text:s/></text:span><text:span text:style-name="T752">−</text:span><text:span text:style-name="T753"> <text:s text:c="2"/></text:span><text:span text:style-name="T752">−</text:span><text:span text:style-name="T753"> <text:s text:c="3"/></text:span><text:span text:style-name="T752">−</text:span><text:span text:style-name="T753"> <text:s text:c="2"/></text:span><text:span text:style-name="T752">−</text:span></text:p>
          </table:table-cell>
        </table:table-row>
        <table:table-row>
          <table:table-cell table:style-name="Table1.A2" office:value-type="string">
            <text:p text:style-name="P296">3 <text:s text:c="2"/><text:span text:style-name="T290">(110)</text:span></text:p>
          </table:table-cell>
          <table:table-cell table:style-name="Table1.A2" office:value-type="string">
            <text:p text:style-name="P294">+2</text:p>
          </table:table-cell>
          <table:table-cell table:style-name="Table1.A2" office:value-type="string">
            <text:p text:style-name="P295">w1<text:span text:style-name="T749">0</text:span>/I<text:span text:style-name="T402">II</text:span></text:p>
          </table:table-cell>
          <table:table-cell table:style-name="Table1.A2" office:value-type="string">
            <text:p text:style-name="P295">w20</text:p>
          </table:table-cell>
          <table:table-cell table:style-name="Table1.A2" office:value-type="string">
            <text:p text:style-name="P295">+1</text:p>
          </table:table-cell>
          <table:table-cell table:style-name="Table1.A2" office:value-type="string">
            <text:p text:style-name="P295">+<text:span text:style-name="T749">1</text:span></text:p>
          </table:table-cell>
          <table:table-cell table:style-name="Table1.A2" office:value-type="string">
            <text:p text:style-name="P295">+<text:span text:style-name="T749">2</text:span></text:p>
          </table:table-cell>
          <table:table-cell table:style-name="Table1.H2" office:value-type="string">
            <text:p text:style-name="P294">5 <text:s text:c="2"/>3 <text:s text:c="2"/><text:span text:style-name="T752">− </text:span><text:span text:style-name="T753"><text:s text:c="3"/></text:span><text:span text:style-name="T752">−</text:span><text:span text:style-name="T753"> <text:s text:c="2"/></text:span><text:span text:style-name="T752">−</text:span></text:p>
          </table:table-cell>
        </table:table-row>
        <table:table-row>
          <table:table-cell table:style-name="Table1.A2" office:value-type="string">
            <text:p text:style-name="P296">4 <text:s text:c="2"/><text:span text:style-name="T290">(1</text:span><text:span text:style-name="T1017">9</text:span><text:span text:style-name="T290">0)</text:span></text:p>
          </table:table-cell>
          <table:table-cell table:style-name="Table1.A2" office:value-type="string">
            <text:p text:style-name="P294">+2</text:p>
          </table:table-cell>
          <table:table-cell table:style-name="Table1.A2" office:value-type="string">
            <text:p text:style-name="P295">w<text:span text:style-name="T402">1</text:span><text:span text:style-name="T749">0</text:span>/I<text:span text:style-name="T749">II</text:span></text:p>
          </table:table-cell>
          <table:table-cell table:style-name="Table1.A2" office:value-type="string">
            <text:p text:style-name="P295">w20</text:p>
          </table:table-cell>
          <table:table-cell table:style-name="Table1.A2" office:value-type="string">
            <text:p text:style-name="P295">+<text:span text:style-name="T749">1</text:span></text:p>
          </table:table-cell>
          <table:table-cell table:style-name="Table1.A2" office:value-type="string">
            <text:p text:style-name="P295">+2</text:p>
          </table:table-cell>
          <table:table-cell table:style-name="Table1.A2" office:value-type="string">
            <text:p text:style-name="P295">+<text:span text:style-name="T402">2</text:span></text:p>
          </table:table-cell>
          <table:table-cell table:style-name="Table1.H2" office:value-type="string">
            <text:p text:style-name="P294">6 <text:s text:c="2"/>4 <text:s text:c="2"/><text:span text:style-name="T752">−</text:span><text:span text:style-name="T753"> <text:s text:c="3"/></text:span><text:span text:style-name="T752">−</text:span><text:span text:style-name="T753"> <text:s text:c="2"/></text:span><text:span text:style-name="T752">−</text:span></text:p>
          </table:table-cell>
        </table:table-row>
        <table:table-row>
          <table:table-cell table:style-name="Table1.A2" office:value-type="string">
            <text:p text:style-name="P296">5 <text:s text:c="2"/><text:span text:style-name="T290">(</text:span><text:span text:style-name="T1017">29</text:span><text:span text:style-name="T290">0)</text:span></text:p>
          </table:table-cell>
          <table:table-cell table:style-name="Table1.A2" office:value-type="string">
            <text:p text:style-name="P294">+3</text:p>
          </table:table-cell>
          <table:table-cell table:style-name="Table1.A2" office:value-type="string">
            <text:p text:style-name="P295">w<text:span text:style-name="T749">12</text:span>/<text:span text:style-name="T402">I</text:span><text:span text:style-name="T749">II</text:span></text:p>
          </table:table-cell>
          <table:table-cell table:style-name="Table1.A2" office:value-type="string">
            <text:p text:style-name="P295">w20</text:p>
          </table:table-cell>
          <table:table-cell table:style-name="Table1.A2" office:value-type="string">
            <text:p text:style-name="P295">+<text:span text:style-name="T749">1</text:span></text:p>
          </table:table-cell>
          <table:table-cell table:style-name="Table1.A2" office:value-type="string">
            <text:p text:style-name="P295">+<text:span text:style-name="T749">2</text:span></text:p>
          </table:table-cell>
          <table:table-cell table:style-name="Table1.A2" office:value-type="string">
            <text:p text:style-name="P295">+<text:span text:style-name="T749">3</text:span></text:p>
          </table:table-cell>
          <table:table-cell table:style-name="Table1.H2" office:value-type="string">
            <text:p text:style-name="P294">6 <text:s text:c="2"/>5 <text:s text:c="2"/><text:span text:style-name="T754">2</text:span><text:span text:style-name="T753"> <text:s text:c="3"/></text:span><text:span text:style-name="T752">−</text:span><text:span text:style-name="T753"> <text:s text:c="2"/></text:span><text:span text:style-name="T752">−</text:span></text:p>
          </table:table-cell>
        </table:table-row>
        <table:table-row>
          <table:table-cell table:style-name="Table1.A2" office:value-type="string">
            <text:p text:style-name="P296">6 <text:s text:c="2"/><text:span text:style-name="T290">(</text:span><text:span text:style-name="T1017">4</text:span><text:span text:style-name="T290">10)</text:span></text:p>
          </table:table-cell>
          <table:table-cell table:style-name="Table1.A2" office:value-type="string">
            <text:p text:style-name="P294">+4</text:p>
          </table:table-cell>
          <table:table-cell table:style-name="Table1.A2" office:value-type="string">
            <text:p text:style-name="P295">w<text:span text:style-name="T749">12</text:span>/<text:span text:style-name="T749">III</text:span></text:p>
          </table:table-cell>
          <table:table-cell table:style-name="Table1.A2" office:value-type="string">
            <text:p text:style-name="P295">w20+w1<text:span text:style-name="T749">4</text:span></text:p>
          </table:table-cell>
          <table:table-cell table:style-name="Table1.A2" office:value-type="string">
            <text:p text:style-name="P295">+2</text:p>
          </table:table-cell>
          <table:table-cell table:style-name="Table1.A2" office:value-type="string">
            <text:p text:style-name="P295">+<text:span text:style-name="T749">2</text:span></text:p>
          </table:table-cell>
          <table:table-cell table:style-name="Table1.A2" office:value-type="string">
            <text:p text:style-name="P295">+<text:span text:style-name="T749">4</text:span></text:p>
          </table:table-cell>
          <table:table-cell table:style-name="Table1.H2" office:value-type="string">
            <text:p text:style-name="P294"><text:span text:style-name="T755">7</text:span> <text:s text:c="2"/>5 <text:s text:c="2"/><text:span text:style-name="T756">3</text:span><text:span text:style-name="T753"> <text:s text:c="3"/></text:span><text:span text:style-name="T752">−</text:span><text:span text:style-name="T753"> <text:s text:c="2"/></text:span><text:span text:style-name="T752">−</text:span></text:p>
          </table:table-cell>
        </table:table-row>
        <table:table-row>
          <table:table-cell table:style-name="Table1.A2" office:value-type="string">
            <text:p text:style-name="P296">7 <text:s text:c="2"/><text:span text:style-name="T290">(</text:span><text:span text:style-name="T1017">55</text:span><text:span text:style-name="T290">0)</text:span></text:p>
          </table:table-cell>
          <table:table-cell table:style-name="Table1.A2" office:value-type="string">
            <text:p text:style-name="P295">+<text:span text:style-name="T749">5</text:span></text:p>
          </table:table-cell>
          <table:table-cell table:style-name="Table1.A2" office:value-type="string">
            <text:p text:style-name="P295">w<text:span text:style-name="T749">14</text:span>/<text:span text:style-name="T749">III</text:span></text:p>
          </table:table-cell>
          <table:table-cell table:style-name="Table1.A2" office:value-type="string">
            <text:p text:style-name="P295">w20<text:span text:style-name="T749">+w16</text:span></text:p>
          </table:table-cell>
          <table:table-cell table:style-name="Table1.A2" office:value-type="string">
            <text:p text:style-name="P295">+<text:span text:style-name="T749">2</text:span></text:p>
          </table:table-cell>
          <table:table-cell table:style-name="Table1.A2" office:value-type="string">
            <text:p text:style-name="P295">+<text:span text:style-name="T749">3</text:span></text:p>
          </table:table-cell>
          <table:table-cell table:style-name="Table1.A2" office:value-type="string">
            <text:p text:style-name="P295">+<text:span text:style-name="T749">4</text:span></text:p>
          </table:table-cell>
          <table:table-cell table:style-name="Table1.H2" office:value-type="string">
            <text:p text:style-name="P294"><text:span text:style-name="T755">7</text:span> <text:s text:c="2"/><text:span text:style-name="T755">6</text:span> <text:s text:c="2"/><text:span text:style-name="T756">4</text:span><text:span text:style-name="T753"> <text:s text:c="3"/></text:span><text:span text:style-name="T756">1</text:span><text:span text:style-name="T753"> <text:s text:c="2"/></text:span><text:span text:style-name="T752">−</text:span></text:p>
          </table:table-cell>
        </table:table-row>
        <table:table-row>
          <table:table-cell table:style-name="Table1.A2" office:value-type="string">
            <text:p text:style-name="P296">8 <text:s text:c="2"/><text:span text:style-name="T290">(</text:span><text:span text:style-name="T1017">71</text:span><text:span text:style-name="T290">0)</text:span></text:p>
          </table:table-cell>
          <table:table-cell table:style-name="Table1.A2" office:value-type="string">
            <text:p text:style-name="P295">+<text:span text:style-name="T749">5</text:span></text:p>
          </table:table-cell>
          <table:table-cell table:style-name="Table1.A2" office:value-type="string">
            <text:p text:style-name="P295">w<text:span text:style-name="T749">14</text:span>/<text:span text:style-name="T749">III</text:span></text:p>
          </table:table-cell>
          <table:table-cell table:style-name="Table1.A2" office:value-type="string">
            <text:p text:style-name="P295"><text:span text:style-name="T749">2</text:span>w20</text:p>
          </table:table-cell>
          <table:table-cell table:style-name="Table1.A2" office:value-type="string">
            <text:p text:style-name="P295">+<text:span text:style-name="T749">2</text:span></text:p>
          </table:table-cell>
          <table:table-cell table:style-name="Table1.A2" office:value-type="string">
            <text:p text:style-name="P295">+<text:span text:style-name="T749">3</text:span></text:p>
          </table:table-cell>
          <table:table-cell table:style-name="Table1.A2" office:value-type="string">
            <text:p text:style-name="P295">+<text:span text:style-name="T749">5</text:span></text:p>
          </table:table-cell>
          <table:table-cell table:style-name="Table1.H2" office:value-type="string">
            <text:p text:style-name="P294"><text:span text:style-name="T755">8</text:span> <text:s text:c="2"/><text:span text:style-name="T755">6</text:span> <text:s text:c="2"/><text:span text:style-name="T756">5</text:span><text:span text:style-name="T753"> <text:s text:c="3"/></text:span><text:span text:style-name="T756">2</text:span><text:span text:style-name="T753"> <text:s text:c="2"/></text:span><text:span text:style-name="T752">−</text:span></text:p>
          </table:table-cell>
        </table:table-row>
        <table:table-row>
          <table:table-cell table:style-name="Table1.A2" office:value-type="string">
            <text:p text:style-name="P296">9 <text:s text:c="2"/><text:span text:style-name="T290">(</text:span><text:span text:style-name="T1017">89</text:span><text:span text:style-name="T290">0)</text:span></text:p>
          </table:table-cell>
          <table:table-cell table:style-name="Table1.A2" office:value-type="string">
            <text:p text:style-name="P295">+<text:span text:style-name="T749">6</text:span></text:p>
          </table:table-cell>
          <table:table-cell table:style-name="Table1.A2" office:value-type="string">
            <text:p text:style-name="P295">w<text:span text:style-name="T749">16</text:span>/<text:span text:style-name="T749">III</text:span></text:p>
          </table:table-cell>
          <table:table-cell table:style-name="Table1.A2" office:value-type="string">
            <text:p text:style-name="P295">2w20</text:p>
          </table:table-cell>
          <table:table-cell table:style-name="Table1.A2" office:value-type="string">
            <text:p text:style-name="P295">+3</text:p>
          </table:table-cell>
          <table:table-cell table:style-name="Table1.A2" office:value-type="string">
            <text:p text:style-name="P295">+<text:span text:style-name="T749">3</text:span></text:p>
          </table:table-cell>
          <table:table-cell table:style-name="Table1.A2" office:value-type="string">
            <text:p text:style-name="P295">+<text:span text:style-name="T749">5</text:span></text:p>
          </table:table-cell>
          <table:table-cell table:style-name="Table1.H2" office:value-type="string">
            <text:p text:style-name="P294"><text:span text:style-name="T755">8</text:span> <text:s text:c="2"/><text:span text:style-name="T755">7</text:span> <text:s text:c="2"/><text:span text:style-name="T756">5</text:span><text:span text:style-name="T753"> <text:s text:c="3"/></text:span><text:span text:style-name="T756">3</text:span><text:span text:style-name="T753"> <text:s text:c="2"/></text:span><text:span text:style-name="T756">1</text:span></text:p>
          </table:table-cell>
        </table:table-row>
        <table:table-row>
          <table:table-cell table:style-name="Table1.A2" office:value-type="string">
            <text:p text:style-name="P296">10 <text:span text:style-name="T290">(1</text:span><text:span text:style-name="T1017">09</text:span><text:span text:style-name="T290">0)</text:span></text:p>
          </table:table-cell>
          <table:table-cell table:style-name="Table1.A2" office:value-type="string">
            <text:p text:style-name="P295">+<text:span text:style-name="T749">7</text:span></text:p>
          </table:table-cell>
          <table:table-cell table:style-name="Table1.A2" office:value-type="string">
            <text:p text:style-name="P295"><text:span text:style-name="T749">w16</text:span>/<text:span text:style-name="T749">III</text:span></text:p>
          </table:table-cell>
          <table:table-cell table:style-name="Table1.A2" office:value-type="string">
            <text:p text:style-name="P295">2w20</text:p>
          </table:table-cell>
          <table:table-cell table:style-name="Table1.A2" office:value-type="string">
            <text:p text:style-name="P295">+<text:span text:style-name="T749">3</text:span></text:p>
          </table:table-cell>
          <table:table-cell table:style-name="Table1.A2" office:value-type="string">
            <text:p text:style-name="P295">+<text:span text:style-name="T749">4</text:span></text:p>
          </table:table-cell>
          <table:table-cell table:style-name="Table1.A2" office:value-type="string">
            <text:p text:style-name="P295">+<text:span text:style-name="T749">6</text:span></text:p>
          </table:table-cell>
          <table:table-cell table:style-name="Table1.H2" office:value-type="string">
            <text:p text:style-name="P294"><text:span text:style-name="T755">9</text:span> <text:s text:c="2"/><text:span text:style-name="T755">7</text:span> <text:s text:c="2"/><text:span text:style-name="T756">6</text:span><text:span text:style-name="T753"> <text:s text:c="3"/></text:span><text:span text:style-name="T756">4</text:span><text:span text:style-name="T753"> <text:s text:c="2"/></text:span><text:span text:style-name="T756">2</text:span></text:p>
          </table:table-cell>
        </table:table-row>
      </table:table>
      <text:p text:style-name="P298"><text:s/></text:p>
      <text:p text:style-name="P299"><text:span text:style-name="T757">Merkmale Kleriker: w8</text:span><text:span text:style-name="T758"> Leben/Stufe</text:span></text:p>
      <text:p text:style-name="P300"><text:s/></text:p>
      <text:p text:style-name="P299">Ungnade</text:p>
      <text:p text:style-name="P301"><text:span text:style-name="T759">jeder</text:span> misslungene Zauber bewirkt Ungnade+1; -<text:span text:style-name="T760">w6 Ungnade pro Tag; </text:span><text:span text:style-name="T761">Opfergabe: </text:span><text:span text:style-name="T762">50 Gold für -1 Ungnade;</text:span></text:p>
      <text:p text:style-name="P302"><text:span text:style-name="T763">ein Zauberwurf im Bereich der Ungnade </text:span><text:span text:style-name="T764">oder eine gewürfelte 1 </text:span><text:span text:style-name="T763">bewirkt Ungnade+1 und einen </text:span><text:span text:style-name="T765">Wurf </text:span><text:span text:style-name="T766">auf </text:span><text:span text:style-name="T765">die<text:line-break/></text:span><text:span text:style-name="T763">Ungnad</text:span><text:span text:style-name="T765">e-Tabelle </text:span><text:span text:style-name="T767">mit </text:span><text:span text:style-name="T768">(</text:span><text:span text:style-name="T767">Zauberwurf – </text:span><text:span text:style-name="T769">Glücksmod</text:span><text:span text:style-name="T770">ifikator</text:span><text:span text:style-name="T768">) </text:span><text:span text:style-name="T767">* w4; </text:span><text:span text:style-name="T771">Ungnade bei Handeln gegen Gesinnung/Gott</text:span></text:p>
      <text:p text:style-name="P303"><text:s/></text:p>
      <text:p text:style-name="P304"><text:span text:style-name="T772">Götter der </text:span><text:span text:style-name="T773">Ordnung</text:span></text:p>
      <text:p text:style-name="P305"><text:span text:style-name="T176">Shul</text:span><text:span text:style-name="T166">:</text:span> Mondgott,<text:tab/><text:span text:style-name="T38">Klazath</text:span>: Kriegsgott,<text:tab/><text:tab/><text:span text:style-name="T176">Ulesh</text:span><text:span text:style-name="T166">:</text:span> Friedensgott,<text:tab/><text:tab/><text:span text:style-name="T38">Choranus</text:span>: Schöpf<text:span text:style-name="T1018">er</text:span>gott,<text:line-break/><text:span text:style-name="T38">Daenthar</text:span>: Herr von Erde &amp; Fleiß,<text:tab/><text:tab/><text:tab/><text:span text:style-name="T38">Gorhan</text:span>: Gott der Rache und Tapferkeit,</text:p>
      <text:p text:style-name="P305"><text:span text:style-name="T38">Justitia</text:span>: Göttin der Gerechtigkeit und Gnade,<text:tab/><text:span text:style-name="T38">Aristemis</text:span>: Göttin der Seher und Strategen</text:p>
      <text:p text:style-name="P306"><text:span text:style-name="T773">Neutral</text:span><text:span text:style-name="T772">e Götter</text:span></text:p>
      <text:p text:style-name="P307"><text:span text:style-name="T38">Amun Tor</text:span>: Gott der Rätsel,<text:tab/><text:tab/><text:span text:style-name="T38">Ildavir</text:span>: Göttin der Natur,<text:tab/><text:tab/><text:tab/><text:tab/><text:span text:style-name="T38">Pelagia</text:span>: Göttin der See,<text:line-break/><text:span text:style-name="T38">Cthulhu</text:span>: Priester der Alten,<text:tab/><text:span text:style-name="T775">Lotan</text:span><text:span text:style-name="T776">: die Verschlingerin, Herrin d. Tiefsee<text:tab/></text:span><text:span text:style-name="T777">Ostara</text:span><text:span text:style-name="T778">: Göttin des Frühlings</text:span></text:p>
      <text:p text:style-name="P306"><text:span text:style-name="T772">Götter des </text:span><text:span text:style-name="T773">Chaos</text:span></text:p>
      <text:p text:style-name="P307"><text:span text:style-name="T38">Ahriman</text:span>: Gott des Todes,<text:tab/><text:tab/><text:span text:style-name="T38">Azi Dahaka</text:span>: Dämonenfürst der Stürme &amp; Wüsten,<text:tab/><text:span text:style-name="T38">Cadixtat</text:span>: Chaostitan,</text:p>
      <text:p text:style-name="P308"><text:span text:style-name="T38">Bobugbubilz/</text:span><text:span text:style-name="T779">Schnatermann</text:span><text:span text:style-name="T780">: </text:span>Dämonenfürst der Amphibien,<text:tab/><text:tab/><text:tab/><text:span text:style-name="T38">Malotoch</text:span>: Aaskrähengott,<text:line-break/><text:span text:style-name="T38">Nimlurun</text:span>: Herr des Unrats</text:p>
      <text:p text:style-name="P309"><text:span text:style-name="T1019">erlaubte </text:span>Waffen</text:p>
      <text:p text:style-name="P310"><text:span text:style-name="T783">Ordnung</text:span><text:span text:style-name="T773"><text:tab/></text:span>Kriegshammer <text:span text:style-name="T784">w8</text:span>,<text:tab/><text:span text:style-name="T773">Streit</text:span>kolben <text:span text:style-name="T784">w6</text:span>,<text:tab/>Stab <text:span text:style-name="T784">w4</text:span>,<text:tab/><text:tab/><text:tab/><text:span text:style-name="T773">Knüppel </text:span><text:span text:style-name="T784">w4</text:span><text:span text:style-name="T785">,<text:tab/></text:span>Schleuder <text:span text:style-name="T786">w4</text:span></text:p>
      <text:p text:style-name="P310"><text:span text:style-name="T783">Neutral</text:span><text:span text:style-name="T773"><text:tab/></text:span><text:span text:style-name="T787">Zweihänder </text:span><text:span text:style-name="T788">w10</text:span><text:span text:style-name="T787">,<text:tab/>Langschwert </text:span><text:span text:style-name="T788">w8</text:span><text:span text:style-name="T787">,<text:tab/>Kurzschwert </text:span><text:span text:style-name="T788">w6</text:span><text:span text:style-name="T787">,<text:tab/></text:span>Streitkolben <text:span text:style-name="T789">w6</text:span><text:span text:style-name="T790">,</text:span></text:p>
      <text:p text:style-name="P310"><text:tab/><text:tab/>Stab <text:span text:style-name="T789">w4</text:span>,<text:tab/><text:tab/><text:tab/>Dolch <text:span text:style-name="T789">w4</text:span>,<text:tab/><text:tab/><text:tab/>Schleuder <text:span text:style-name="T786">w4</text:span></text:p>
      <text:p text:style-name="P310"><text:span text:style-name="T783">Chaos</text:span><text:span text:style-name="T773"><text:tab/></text:span><text:span text:style-name="T791">Streitaxt </text:span><text:span text:style-name="T792">w10</text:span><text:span text:style-name="T791">, <text:tab/><text:tab/>Handa</text:span><text:span text:style-name="T773">xt </text:span><text:span text:style-name="T789">w6</text:span><text:span text:style-name="T773">, <text:tab/><text:tab/></text:span>Flegel <text:span text:style-name="T789">w6</text:span><text:span text:style-name="T790">, <text:tab/><text:tab/><text:tab/></text:span><text:span text:style-name="T793">Dolch </text:span><text:span text:style-name="T789">w4</text:span>,</text:p>
      <text:p text:style-name="P311"><text:span text:style-name="T791"><text:tab/><text:tab/>Langbo</text:span><text:span text:style-name="T793">gen</text:span><text:span text:style-name="T773"> </text:span><text:span text:style-name="T786">w6</text:span><text:span text:style-name="T773">,<text:tab/><text:tab/></text:span><text:span text:style-name="T791">Kurzbogen </text:span><text:span text:style-name="T792">w6</text:span><text:span text:style-name="T791">,<text:tab/><text:tab/></text:span><text:span text:style-name="T612">Wurfpfeil </text:span><text:span text:style-name="T794">w4</text:span></text:p>
      <text:p text:style-name="P309"><text:span text:style-name="T795">u</text:span>nheilig<text:span text:style-name="T796">e Wesen</text:span></text:p>
      <text:p text:style-name="P312"><text:span text:style-name="T38">Ordnung</text:span><text:tab/><text:tab/>Untote, Dämonen, Teufel, chaotische <text:span text:style-name="T797">E</text:span>xternare, Monster (Basilisk, Medus<text:span text:style-name="T797">a</text:span>),<text:line-break/><text:tab/><text:tab/><text:tab/>Chaos <text:span text:style-name="T797">P</text:span>rimare, chaotische Humanoide (Orks), chaotische Drachen</text:p>
      <text:p text:style-name="P312"><text:span text:style-name="T38">Neutral</text:span><text:tab/><text:tab/>Tiere, Untote, Dämonen, Teufel, Monster (Basilisk, Medusa), Werwölfe,<text:line-break/><text:tab/><text:tab/><text:tab/>Unnatürliche Wesen (Otyughs, Schleime)</text:p>
      <text:p text:style-name="P302"><text:span text:style-name="T1020">Chaos</text:span><text:span text:style-name="T1021"><text:tab/><text:tab/>Engel, Paladine, rechtschaffene Drachen, Fürsten der Ordnung, rechtschaffene Primare und<text:line-break/><text:tab/><text:tab/><text:tab/>Humanoide mit rechtschaffener Gesinnung (z. B. Goblins)</text:span></text:p>
      <text:p text:style-name="P215">Tabelle 5-7: Göttliche Ungnade<text:span text:style-name="T815"> </text:span><text:span text:style-name="T816">(</text:span><text:span text:style-name="T815">Zauberwurf – </text:span><text:span text:style-name="T816">Glücksmod</text:span><text:span text:style-name="T817">ifikator</text:span><text:span text:style-name="T816">) </text:span><text:span text:style-name="T815">* w4</text:span></text:p>
      <text:p text:style-name="P216"><text:span text:style-name="T818"><text:s text:c="2"/></text:span><text:span text:style-name="T38">1-</text:span><text:tab/>Du musst Buße tun <text:span text:style-name="T819">und</text:span> darfst 10 Minuten nur noch Gesänge und Gebetslieder von dir geben. *</text:p>
      <text:p text:style-name="P217"><text:s text:c="2"/><text:span text:style-name="T38">2</text:span><text:tab/>Du musst sofort um Vergebung bitten und dazu mindestens eine Stunde <text:span text:style-name="T820">am Stück </text:span>beten. Gelingt <text:span text:style-name="T820">es<text:tab/></text:span></text:p>
      <text:p text:style-name="P217"><text:span text:style-name="T820"><text:tab/>dir</text:span> in den folgenden 2 Stunden nicht, ernte<text:span text:style-name="T820">s</text:span>t <text:span text:style-name="T820">du</text:span> das Missfallen <text:span text:style-name="T820">d</text:span>einer Gottheit <text:span text:style-name="T820">und</text:span> erhältst -1 auf alle<text:tab/></text:p>
      <text:p text:style-name="P217"><text:tab/>Zauberwürfe, bis <text:span text:style-name="T820">du</text:span> die volle Stunde beendet ha<text:span text:style-name="T820">s</text:span>t. *<text:tab/><text:tab/><text:tab/><text:tab/><text:tab/><text:tab/><text:tab/><text:tab/><text:tab/><text:tab/></text:p>
      <text:p text:style-name="P216"><text:s text:c="2"/><text:span text:style-name="T38">3</text:span><text:tab/>Du musst die Macht deine<text:span text:style-name="T821">s</text:span> Gott<text:span text:style-name="T821">es</text:span> mehren, indem du bis zum Sonnenaufgang einen neuen Anhänger</text:p>
      <text:p text:style-name="P216"><text:tab/>finde<text:span text:style-name="T819">st</text:span> <text:span text:style-name="T821">oder</text:span> für 24 Stunden -1 auf alle Würfe <text:span text:style-name="T819">erleidest</text:span>.</text:p>
      <text:p text:style-name="P217"><text:s text:c="2"/><text:span text:style-name="T38">4</text:span><text:tab/>Du erleidest sofort -1 auf alle Zauberwürfe bis zum nächsten Tag.<text:tab/><text:tab/><text:tab/><text:tab/><text:tab/><text:tab/><text:tab/></text:p>
      <text:p text:style-name="P216"><text:s text:c="2"/><text:span text:style-name="T38">5</text:span><text:tab/>D<text:span text:style-name="T822">u</text:span> muss<text:span text:style-name="T822">t</text:span> <text:span text:style-name="T822">d</text:span>ich einer Prüfung <text:span text:style-name="T822">d</text:span>einer Demut unterziehen. Für den Rest des Tages muss<text:span text:style-name="T822">t</text:span> <text:span text:style-name="T822">du</text:span> <text:span text:style-name="T822">dich </text:span>allen</text:p>
      <text:p text:style-name="P216"><text:tab/>anderen Charakteren und Wesen fügen, als wären sie <text:span text:style-name="T822">d</text:span>eine Oberen. Versag<text:span text:style-name="T822">s</text:span>t <text:span text:style-name="T822">du</text:span> dabei (nach<text:line-break/><text:tab/>Ermessen des <text:span text:style-name="T822">Richters</text:span>), verlier<text:span text:style-name="T822">s</text:span>t <text:span text:style-name="T822">du</text:span> sofort für den Rest des Tages sämtliche Zauberfähigkeiten (auch<text:line-break/><text:tab/>Heilung und Hände auflegen).</text:p>
      <text:p text:style-name="P217"><text:s text:c="2"/><text:span text:style-name="T38">6</text:span><text:tab/>Du erleidest einen sofortigen Malus von -1 auf Hände auflegen, bis du dich auf eine Heilungs-Queste<text:tab/></text:p>
      <text:p text:style-name="P217"><text:tab/>begibst. Die Queste bestimm<text:span text:style-name="T822">s</text:span>t du selbst, aber es sollte um die Heilung von Verletzten, Blinden,<text:tab/><text:tab/></text:p>
      <text:p text:style-name="P217"><text:tab/>Lahmen und Kranken gehen. Ist die Mission vollendet, hebt dein Gott den Malus auf. Solange er<text:tab/><text:tab/></text:p>
      <text:p text:style-name="P217"><text:tab/>besteht, gilt er für Hände auflegen, auch wenn der normale Ungnadebereich auf 1 zurückgefallen ist.<text:tab/></text:p>
      <text:p text:style-name="P216"><text:s text:c="2"/><text:span text:style-name="T38">7</text:span><text:tab/>Du musst dich einer Glaubensprüfung unterziehen. Du wirst mit einer Krankheit geschlagen, die dich<text:line-break/><text:tab/>je 1 Punkt Stärke, Geschicklichkeit und Ausdauer kostet. D<text:span text:style-name="T823">ie</text:span> Attributspunkte heil<text:span text:style-name="T823">en</text:span> auf natürliche<text:line-break/><text:tab/>Weise um 1 Punkt pro Tag. Dir ist es verboten, sie magisch zu heilen. Falls du die Prüfung bestehst,<text:tab/></text:p>
      <text:p text:style-name="P216"><text:tab/>wird alles wie vorher, falls nicht vergrößert sich dein Ungnadebereich permanent um einen Punkt.</text:p>
      <text:p text:style-name="P217"><text:s text:c="2"/><text:span text:style-name="T38">8</text:span><text:tab/>Du erleidest für einen Tag -4 auf Zauberwürfe für den Zauber, durch den du in Ungnade gefallen bist.<text:tab/></text:p>
      <text:p text:style-name="P217"><text:tab/>Dies beinhaltet auch Hände auflegen und Unheiliges Vertreiben, falls diese die Ungnade einbrachten.<text:tab/></text:p>
      <text:p text:style-name="P216"><text:s text:c="2"/><text:span text:style-name="T38">9</text:span><text:tab/>Du erleidest sofort -2 auf alle Zauberwürfe bis zum nächsten Tag.</text:p>
      <text:p text:style-name="P217"><text:span text:style-name="T38">10</text:span><text:tab/>Du verlierst für einen Tag den Zugriff auf einen zufällig bestimmten Zauber des ersten Grades.<text:tab/><text:tab/></text:p>
      <text:p text:style-name="P216"><text:span text:style-name="T38">11</text:span><text:tab/>Dir wird von deiner Gottheit befohlen, deinen Glauben zu vertiefen, um ein besseres Verständnis</text:p>
      <text:p text:style-name="P216"><text:tab/>über deine Missetaten zu erlangen. Du erleidest sofort -2 auf alle Zauberwürfe. Die einzige<text:line-break/><text:tab/>Möglichkeit, diesen Malus aufzuheben, ist Meditation. Pro vollen Tag, den du in Meditation verbringt,<text:line-break/><text:tab/>darfst du einen Willenskraftwurf (Schwierigkeit 15) machen. Bei Erfolg wird der Malus aufgehoben.</text:p>
      <text:p text:style-name="P217"><text:span text:style-name="T38">12</text:span><text:tab/>Du wirst vorübergehend von deinem Gott verstoßen. Heute kannst du keine Erfahrung mehr<text:tab/><text:tab/></text:p>
      <text:p text:style-name="P217"><text:tab/><text:span text:style-name="T824">s</text:span>ammeln. Nachher kannst du wieder Erfahrung verdienen, aber es gibt keine Nachzahlung.<text:tab/><text:tab/><text:tab/></text:p>
      <text:p text:style-name="P216"><text:span text:style-name="T38">13</text:span><text:tab/>D<text:span text:style-name="T825">u</text:span> verlier<text:span text:style-name="T825">s</text:span>t den Zugriff auf zwei zufällig bestimmte Zauber des ersten Grades <text:span text:style-name="T825">f</text:span>ü<text:span text:style-name="T825">r 1 Tag.</text:span></text:p>
      <text:p text:style-name="P217"><text:span text:style-name="T38">14</text:span><text:tab/>Deine Gottheit wünscht zu prüfen, ob du wirklich den Glauben über die Freuden der Welt stellst.<text:tab/><text:tab/></text:p>
      <text:p text:style-name="P217"><text:tab/>Berechne dein Gesamtvermögen in Goldmünzen. Du erleidest dauerhaft -4 auf alle Zauberwürfe <text:span text:style-name="T825">bis<text:tab/></text:span></text:p>
      <text:p text:style-name="P217"><text:span text:style-name="T825"><text:tab/>du dich von 40% d</text:span>eines Gesamtvermögens <text:span text:style-name="T825">trennst (</text:span><text:span text:style-name="T826">+</text:span><text:span text:style-name="T825">1 pro 10%). </text:span>Opfern bedeutet: zerstören,<text:tab/><text:tab/></text:p>
      <text:p text:style-name="P217"><text:tab/>widmen, spenden, daraus einen Tempel oder eine Statue errichten etc.<text:tab/><text:tab/><text:tab/><text:tab/><text:tab/><text:tab/></text:p>
      <text:p text:style-name="P216"><text:span text:style-name="T38">15</text:span><text:tab/>Deine Gottheit ist heute nicht sehr nachsichtig. Wenn <text:span text:style-name="T827">du d</text:span>ich zur Nachtruhe leg<text:span text:style-name="T827">s</text:span>t, wird <text:span text:style-name="T827">d</text:span>ein</text:p>
      <text:p text:style-name="P216"><text:tab/>Ungnadebereich am kommenden Morgen nicht zurückgesetzt. Er wird auf den neuen Tag übertragen.</text:p>
      <text:p text:style-name="P217"><text:span text:style-name="T38">16</text:span><text:tab/>Dein Gott versagt dir für die nächsten w4 Tage deine Fähigkeit Hände aufzulegen.<text:tab/><text:tab/><text:tab/><text:tab/></text:p>
      <text:p text:style-name="P216"><text:span text:style-name="T38">17</text:span><text:tab/>Du verlierst für 24 Stunden den Zugriff auf w4+1 zufällig bestimmte Zauber.</text:p>
      <text:p text:style-name="P217"><text:span text:style-name="T38">18</text:span><text:tab/>Du bist für w4 Tage nicht in der Lage, Unheiliges zu vertreiben.<text:tab/><text:tab/><text:tab/><text:tab/><text:tab/><text:tab/><text:tab/><text:tab/></text:p>
      <text:p text:style-name="P216"><text:span text:style-name="T38">19</text:span><text:tab/>Du wirst mit einem körperlichen Mal deiner Treulosigkeit <text:span text:style-name="T828">befleckt</text:span>. Es hat die Gestalt eines Stigmas,</text:p>
      <text:p text:style-name="P216"><text:tab/>einer Tätowierung oder eines Geburtsmals, je nach deinen Glauben und deiner Verfehlung. Dieses</text:p>
      <text:p text:style-name="P216"><text:tab/>Zeichen ist für alle die dem gleichen Glauben angehören deutlich sichtbar, selbst durch Kleidung. Für</text:p>
      <text:p text:style-name="P216"><text:tab/>andere könnte es hingegen unsichtbar sein. Wer es sieht und dich darauf anspricht, dem musst du<text:line-break/><text:tab/>deine Sünden und deine Sühne beschreiben. Bewahrst du eine Woche trotz des Mals deinen Glauben,</text:p>
      <text:p text:style-name="P216"><text:tab/>verschwindet das Zeichen.</text:p>
      <text:p text:style-name="P217"><text:span text:style-name="T38">20+</text:span><text:tab/>Deine Fähigkeit Hände aufzulegen ist eingeschränkt. Du kannst sie für 24 Stunden <text:span text:style-name="T828">nur einmal </text:span>pro<text:tab/><text:tab/></text:p>
      <text:p text:style-name="P217"><text:tab/>Wesen einsetzen.<text:tab/><text:tab/><text:tab/><text:tab/><text:tab/><text:tab/><text:tab/><text:tab/><text:tab/><text:tab/><text:tab/><text:tab/><text:tab/><text:tab/><text:tab/><text:tab/></text:p>
      <text:p text:style-name="P217"><text:span text:style-name="T829"/></text:p>
      <text:p text:style-name="P218"><text:span text:style-name="T830">* Du musst sobald möglich beginnen. </text:span><text:span text:style-name="T831">I</text:span><text:span text:style-name="T830">m Kampf </text:span><text:span text:style-name="T832">kannst du </text:span><text:span text:style-name="T833">anfangen</text:span><text:span text:style-name="T830"> </text:span><text:span text:style-name="T833">wenn</text:span><text:span text:style-name="T830"> die Gefahr vorüber ist.</text:span></text:p>
      <text:p text:style-name="P313"><text:span text:style-name="T799"><text:s text:c="2"/></text:span><text:span text:style-name="T1022">J</text:span><text:span text:style-name="T800"> </text:span><text:span text:style-name="T799"><text:s/></text:span><text:span text:style-name="T801"><text:s/></text:span><text:span text:style-name="T1023">ustitia</text:span><draw:frame draw:style-name="fr2" draw:name="Image4" text:anchor-type="char" svg:x="136.03mm" svg:y="0.04mm" svg:width="64.05mm" svg:height="88.19mm" draw:z-index="2"><draw:image xlink:href="Pictures/10000000000002E7000003FFE61A9F98.jpg" xlink:type="simple" xlink:show="embed" xlink:actuate="onLoad" draw:mime-type="image/jpeg"/></draw:frame></text:p>
      <text:p text:style-name="P314"><text:span text:style-name="T1024"/></text:p>
      <text:p text:style-name="P315">Göttin der Gerechtigkeit und Gnade</text:p>
      <text:p text:style-name="P316"/>
      <text:p text:style-name="P317"><text:span text:style-name="T1025">1<text:tab/></text:span><text:span text:style-name="T1026">D</text:span><text:span text:style-name="T1027">u musst fest und gerecht bleiben</text:span></text:p>
      <text:p text:style-name="P318"><text:tab/>im Angesicht von Chaos und Sünde.</text:p>
      <text:p text:style-name="P319"><text:span text:style-name="T1025">2<text:tab/></text:span>Jeder sündigt, aber nicht jeder <text:s/>büßt.</text:p>
      <text:p text:style-name="P319"><text:tab/>Gnade <text:span text:style-name="T1028">nur </text:span>denen, die sie wirklich<text:line-break/><text:tab/>verdienen.</text:p>
      <text:p text:style-name="P318"><text:span text:style-name="T1025">3<text:tab/></text:span>Einige Sünden wiegen schwerer als andere.</text:p>
      <text:p text:style-name="P318"><text:tab/>Wäge sie genau!</text:p>
      <text:p text:style-name="P319"><text:span text:style-name="T1025">4<text:tab/></text:span>Kenne das Gesetz, dass dein Hammer <text:span text:style-name="T1025">immer<text:line-break/><text:tab/></text:span>treffsicher sei.</text:p>
      <text:p text:style-name="P320">5<text:tab/>Zögere nicht Hammer und Schwert der Strafe<text:line-break/><text:tab/>zu führen. Die Gerechten werden dir dankbar sein,</text:p>
      <text:p text:style-name="P321"><text:span text:style-name="T808"/></text:p>
      <text:p text:style-name="P321"><text:span text:style-name="T808">D</text:span><text:span text:style-name="T810">ie heiligen Symbole der Justitia sind Waage und Richtschwert.</text:span></text:p>
      <text:list text:continue-numbering="true" text:style-name="L2">
        <text:list-item>
          <text:p text:style-name="P322"><text:span text:style-name="T808">Kleriker der </text:span><text:span text:style-name="T1029">Justitia</text:span><text:span text:style-name="T808"> </text:span><text:span text:style-name="T1029">sind darin geübt</text:span><text:span text:style-name="T808"> </text:span><text:span text:style-name="T1029">Lüge von Wahrheit zu scheiden.</text:span></text:p>
        </text:list-item>
        <text:list-item>
          <text:p text:style-name="P323"><text:span text:style-name="T808">Kleriker der </text:span><text:span text:style-name="T1029">Justitia</text:span><text:span text:style-name="T808"> </text:span><text:span text:style-name="T811">können </text:span><text:span text:style-name="T1029">alle Schwerter</text:span><text:span text:style-name="T812"> </text:span><text:span text:style-name="T811">benutzen.</text:span></text:p>
        </text:list-item>
        <text:list-item>
          <text:p text:style-name="P323"><text:span text:style-name="T808">Kleriker der </text:span><text:span text:style-name="T1029">Justitia</text:span><text:span text:style-name="T808"> </text:span><text:span text:style-name="T1029">dürfen keinesfalls selbst lügen oder täuschen.</text:span></text:p>
        </text:list-item>
      </text:list>
      <text:p text:style-name="P324"><draw:frame draw:style-name="fr3" draw:name="Image2" text:anchor-type="char" svg:x="61.65mm" svg:y="19.05mm" svg:width="56.07mm" svg:height="62.64mm" draw:z-index="0"><draw:image xlink:href="Pictures/1000000000000219000002485297A125.jpg" xlink:type="simple" xlink:show="embed" xlink:actuate="onLoad" draw:mime-type="image/jpeg"/></draw:frame><text:span text:style-name="T1030"/></text:p>
      <text:p text:style-name="P325"><text:span text:style-name="T1031">1-</text:span><text:span text:style-name="T1032">1 </text:span><text:span text:style-name="T1033">Böses entdecken</text:span><text:span text:style-name="T1034"><text:tab/><text:tab/><text:tab/><text:tab/><text:tab/><text:tab/><text:tab/><text:tab/><text:tab/><text:tab/></text:span><text:span text:style-name="T1033">Regeln</text:span><text:span text:style-name="T1035"> </text:span><text:span text:style-name="T1036">260,</text:span><text:span text:style-name="T1035"> </text:span><text:span text:style-name="T1033">Rules</text:span><text:span text:style-name="T1035"> </text:span><text:span text:style-name="T1036">25</text:span><text:span text:style-name="T1033">9</text:span></text:p>
      <text:p text:style-name="P326"><text:span text:style-name="T1037">Grad</text:span> 1, <text:span text:style-name="T841">1 Aktion, </text:span><text:span text:style-name="T837">18m</text:span>, <text:span text:style-name="T837">6 Phasen</text:span> <text:span text:style-name="T841">Dauer, </text:span>Rettung<text:span text:style-name="T841">sw</text:span><text:span text:style-name="T835">urf</text:span><text:span text:style-name="T841"> </text:span>Willen<text:span text:style-name="T841">=</text:span>Zauberwurf</text:p>
      <text:p text:style-name="P327"><text:s/></text:p>
      <text:p text:style-name="P328"><text:span text:style-name="T1038">Du erkennst Böses in einem </text:span>1,5 m breite<text:span text:style-name="T1039">n und 18 m langen</text:span> Strahl von heiligem Symbol ausgehend. <text:span text:style-name="T1040">Böses ist alles was von </text:span><text:span text:style-name="T1041">e</text:span><text:span text:style-name="T1040">ntgegengesetzter Gesinnung </text:span><text:span text:style-name="T1041">oder </text:span><text:span text:style-name="T1040">dir feindlich gesinnt ist.</text:span></text:p>
      <text:p text:style-name="P329"><text:s/></text:p>
      <text:p text:style-name="P330"><text:span text:style-name="T845">Manifestation</text:span> w<text:span text:style-name="T845">3</text:span>:</text:p>
      <text:p text:style-name="P331"><text:span text:style-name="T38">1<text:tab/></text:span><text:tab/><text:span text:style-name="T845">Böse Wesen leuchten schwach</text:span></text:p>
      <text:p text:style-name="P331"><text:span text:style-name="T847">2</text:span><text:span text:style-name="T38"><text:tab/></text:span><text:tab/><text:span text:style-name="T845">Himmlische Trompeten warnen vor bösen Wesen.</text:span></text:p>
      <text:p text:style-name="P331"><text:span text:style-name="T847">3</text:span><text:span text:style-name="T38"><text:tab/></text:span><text:tab/><text:span text:style-name="T845">Böse Wesen verströmen dunkle Schatten in alle Richtungen.</text:span></text:p>
      <text:p text:style-name="P332"><text:s/></text:p>
      <text:p text:style-name="P330">Zauber w20, <text:span text:style-name="T848">Umkehrung</text:span> w<text:span text:style-name="T848">16</text:span>:</text:p>
      <text:p text:style-name="P333"><text:span text:style-name="T38">1-11</text:span><text:tab/><text:tab/>Fehlschlag, <text:span text:style-name="T1042">Ungnade +1</text:span></text:p>
      <text:p text:style-name="P334"><text:span text:style-name="T38">12-13</text:span><text:span text:style-name="T14"><text:tab/></text:span><text:span text:style-name="T1043">Wesen entgegengesetzter Gesinnung und gefährliche Gegenstände </text:span><text:span text:style-name="T1044">bis 18 m</text:span></text:p>
      <text:p text:style-name="P331"><text:span text:style-name="T1045"><text:tab/><text:tab/></text:span><text:span text:style-name="T1046">werden </text:span><text:span text:style-name="T1045">möglicherweise </text:span><text:span text:style-name="T1046">offenbar, Willen&gt;=Wurf negiert</text:span></text:p>
      <text:p text:style-name="P331"><text:span text:style-name="T38">14-17</text:span><text:tab/><text:span text:style-name="T1046">Wesen entgegengesetzter Gesinnung und gefährliche Gegenstände </text:span><text:span text:style-name="T1045">bis 18 m</text:span></text:p>
      <text:p text:style-name="P331"><text:span text:style-name="T1045"><text:tab/><text:tab/></text:span><text:span text:style-name="T1046">werden </text:span><text:span text:style-name="T1045">immer </text:span><text:span text:style-name="T1046">offenbar, </text:span><text:span text:style-name="T1045">kein Rettungswurf</text:span></text:p>
      <text:p text:style-name="P331"><text:span text:style-name="T38">18-19</text:span><text:tab/><text:span text:style-name="T1046">Wesen entgegengesetzter Gesinnung und gefährliche Gegenstände </text:span><text:span text:style-name="T1045">bis 36 m</text:span></text:p>
      <text:p text:style-name="P331"><text:span text:style-name="T1045"><text:tab/><text:tab/></text:span><text:span text:style-name="T1046">werden </text:span><text:span text:style-name="T1045">immer </text:span><text:span text:style-name="T1046">offenbar, </text:span><text:span text:style-name="T1045">kein Rettungswurf</text:span></text:p>
      <text:p text:style-name="P331"><text:span text:style-name="T38">20-23</text:span><text:tab/><text:span text:style-name="T1046">Wesen entgegengesetzter Gesinnung und gefährliche Gegenstände </text:span><text:span text:style-name="T1045">bis </text:span><text:span text:style-name="T1047">54</text:span><text:span text:style-name="T1045"> m</text:span></text:p>
      <text:p text:style-name="P331"><text:span text:style-name="T1045"><text:tab/><text:tab/></text:span><text:span text:style-name="T1046">werden </text:span><text:span text:style-name="T1047">auch für Gefährten </text:span><text:span text:style-name="T1046">offenbar, </text:span><text:span text:style-name="T1045">kein Rettungswurf</text:span></text:p>
      <text:p text:style-name="P331"><text:span text:style-name="T38">2</text:span><text:span text:style-name="T855">4</text:span><text:span text:style-name="T38">-2</text:span><text:span text:style-name="T855">7</text:span><text:tab/><text:span text:style-name="T1048">G</text:span><text:span text:style-name="T1046">efährliche Wesen und Gegenstände </text:span><text:span text:style-name="T1045">bis </text:span><text:span text:style-name="T1047">54</text:span><text:span text:style-name="T1045"> m </text:span><text:span text:style-name="T1046">werden </text:span><text:span text:style-name="T1047">auch für Gefährten</text:span></text:p>
      <text:p text:style-name="P331"><text:span text:style-name="T1047"><text:tab/><text:tab/></text:span><text:span text:style-name="T1046">offenbar, </text:span><text:span text:style-name="T1045">kein Rettungswurf</text:span></text:p>
      <text:p text:style-name="P331"><text:span text:style-name="T38">2</text:span><text:span text:style-name="T857">8</text:span><text:span text:style-name="T38">-2</text:span><text:span text:style-name="T857">9</text:span><text:tab/><text:span text:style-name="T1048">G</text:span><text:span text:style-name="T1046">efährliche Wesen und Gegenstände </text:span><text:span text:style-name="T1045">bis </text:span><text:span text:style-name="T1047">54</text:span><text:span text:style-name="T1045"> m </text:span><text:span text:style-name="T1046">werden </text:span><text:span text:style-name="T1047">auch für Gefährten</text:span></text:p>
      <text:p text:style-name="P331"><text:span text:style-name="T1047"><text:tab/><text:tab/></text:span><text:span text:style-name="T1046">offenbar, </text:span><text:span text:style-name="T1049">Wesen erhalten -1 auf alle Würfe </text:span><text:span text:style-name="T1050">(auch Schaden)</text:span></text:p>
      <text:p text:style-name="P331"><text:span text:style-name="T859">30</text:span><text:span text:style-name="T38">-</text:span><text:span text:style-name="T859">31</text:span><text:tab/><text:span text:style-name="T1048">G</text:span><text:span text:style-name="T1046">efährliche Wesen und Gegenstände </text:span><text:span text:style-name="T1045">bis </text:span><text:span text:style-name="T1050">72</text:span><text:span text:style-name="T1045"> m </text:span><text:span text:style-name="T1046">werden </text:span><text:span text:style-name="T1047">auch für Gefährten</text:span></text:p>
      <text:p text:style-name="P331"><text:span text:style-name="T1047"><text:tab/><text:tab/></text:span><text:span text:style-name="T1046">offenbar, </text:span><text:span text:style-name="T1049">Wesen erhalten -</text:span><text:span text:style-name="T1050">2</text:span><text:span text:style-name="T1049"> auf alle Würfe </text:span><text:span text:style-name="T1050">(auch Schaden)</text:span></text:p>
      <text:p text:style-name="P331"><text:span text:style-name="T859">32+</text:span><text:tab/><text:tab/><text:span text:style-name="T1048">G</text:span><text:span text:style-name="T1046">efährliche Wesen und Gegenstände </text:span><text:span text:style-name="T1045">bis </text:span><text:span text:style-name="T1050">90</text:span><text:span text:style-name="T1045"> m </text:span><text:span text:style-name="T1046">werden </text:span><text:span text:style-name="T1047">auch für Gefährten</text:span></text:p>
      <text:p text:style-name="P331"><text:span text:style-name="T1047"><text:tab/><text:tab/></text:span><text:span text:style-name="T1046">offenbar, </text:span><text:span text:style-name="T1049">Wesen erhalten -</text:span><text:span text:style-name="T1050">4</text:span><text:span text:style-name="T1049"> auf alle Würfe </text:span><text:span text:style-name="T1050">(auch Schaden)</text:span></text:p>
      <text:p text:style-name="P331"/>
      <text:p text:style-name="P335"><text:span text:style-name="T865">1-</text:span><text:span text:style-name="T866">3</text:span><text:span text:style-name="T835"> </text:span><text:span text:style-name="T866">Göttermahl</text:span><text:span text:style-name="T836"><text:tab/><text:tab/><text:tab/><text:tab/><text:tab/><text:tab/><text:tab/><text:tab/><text:tab/><text:tab/><text:tab/></text:span><text:span text:style-name="T837">Regeln</text:span><text:span text:style-name="T838"> </text:span><text:span text:style-name="T839">26</text:span><text:span text:style-name="T866">2</text:span><text:span text:style-name="T839">,</text:span><text:span text:style-name="T838"> </text:span><text:span text:style-name="T837">Rules</text:span><text:span text:style-name="T838"> </text:span><text:span text:style-name="T839">2</text:span><text:span text:style-name="T866">62</text:span></text:p>
      <text:p text:style-name="P336"><text:span text:style-name="T840">Grad</text:span> 1, <text:span text:style-name="T841">1 Aktion, </text:span><text:span text:style-name="T867">9 </text:span><text:span text:style-name="T837">m</text:span>, &gt;<text:span text:style-name="T842">= 1</text:span><text:span text:style-name="T837"> Phase</text:span> <text:span text:style-name="T841">Dauer, </text:span><text:span text:style-name="T843">kein </text:span>Rettung<text:span text:style-name="T841">sw</text:span><text:span text:style-name="T843">urf</text:span></text:p>
      <text:p text:style-name="P337"><text:s/></text:p>
      <text:p text:style-name="P338"><text:span text:style-name="T844">Du </text:span><text:span text:style-name="T867">rufst deinen Gott an Speis und Trank zu schaffen. Nahrung ist eine fade graue Masse, Getränk ist frisches Regenwasser.</text:span></text:p>
      <text:p text:style-name="P339"><text:s/></text:p>
      <text:p text:style-name="P340"><text:span text:style-name="T867">Manifestation </text:span>w<text:span text:style-name="T867">4</text:span>:</text:p>
      <text:p text:style-name="P341"><text:span text:style-name="T38">1</text:span><text:tab/><text:tab/><text:span text:style-name="T867">Eine leuchtende reich gedeckte Tafel erscheint</text:span>. </text:p>
      <text:p text:style-name="P341"><text:span text:style-name="T868">2</text:span><text:tab/><text:tab/><text:span text:style-name="T867">Speis und Trank regnet vom Himmel</text:span>. </text:p>
      <text:p text:style-name="P341"><text:span text:style-name="T868">3</text:span><text:tab/><text:tab/><text:span text:style-name="T867">Du würgst das Essen und das Wasser hervor.</text:span> </text:p>
      <text:p text:style-name="P341"><text:span text:style-name="T868">4</text:span><text:tab/><text:tab/><text:span text:style-name="T867">Nicht essbares Material wie Holz, Stein oder Erde wird verwandelt.</text:span> </text:p>
      <text:p text:style-name="P342"><text:s/></text:p>
      <text:p text:style-name="P340">Zauber w20:</text:p>
      <text:p text:style-name="P343"><text:span text:style-name="T38">1-11</text:span><text:tab/><text:tab/>Fehlschlag, <text:span text:style-name="T1042">Ungnade +1</text:span></text:p>
      <text:p text:style-name="P344"><text:span text:style-name="T38">12-13</text:span><text:span text:style-name="T14"><text:tab/></text:span><text:span text:style-name="T869">Du </text:span><text:span text:style-name="T870">reinigst bereits vorhandenes Essen und Trinken für w6+ZS Personen.<text:line-break/><text:tab/><text:tab/>Gift ist nicht betroffen.</text:span></text:p>
      <text:p text:style-name="P341"><text:span text:style-name="T38">14-17</text:span><text:tab/><text:span text:style-name="T850">D</text:span><text:span text:style-name="T867">u erschaffst</text:span><text:span text:style-name="T850"> </text:span><text:span text:style-name="T867">Nahrung und Wasser für 5+ZS Personen.</text:span></text:p>
      <text:p text:style-name="P341"><text:span text:style-name="T38">18-19</text:span><text:tab/><text:span text:style-name="T850">D</text:span><text:span text:style-name="T867">u erschaffst</text:span><text:span text:style-name="T850"> </text:span><text:span text:style-name="T867">Nahrung und Wasser für 10+ZS Personen.</text:span></text:p>
      <text:p text:style-name="P341"><text:span text:style-name="T38">20-23</text:span><text:tab/><text:span text:style-name="T850">D</text:span><text:span text:style-name="T867">u erschaffst</text:span><text:span text:style-name="T850"> </text:span><text:span text:style-name="T867">Nahrung und Wasser für 15+ZS Personen.</text:span></text:p>
      <text:p text:style-name="P341"><text:span text:style-name="T38">2</text:span><text:span text:style-name="T855">4</text:span><text:span text:style-name="T38">-2</text:span><text:span text:style-name="T855">7</text:span><text:tab/><text:span text:style-name="T850">D</text:span><text:span text:style-name="T867">u erschaffst</text:span><text:span text:style-name="T850"> </text:span><text:span text:style-name="T867">Nahrung und Wasser für 20+ZS Personen.</text:span></text:p>
      <text:p text:style-name="P341"><text:span text:style-name="T38">2</text:span><text:span text:style-name="T857">8</text:span><text:span text:style-name="T38">-2</text:span><text:span text:style-name="T857">9</text:span><text:tab/><text:span text:style-name="T850">D</text:span><text:span text:style-name="T867">u erschaffst</text:span><text:span text:style-name="T850"> </text:span><text:span text:style-name="T867">Nahrung und Wasser für 30+ZS Personen oder ein Heldenmahl</text:span></text:p>
      <text:p text:style-name="P341"><text:span text:style-name="T867"><text:tab/><text:tab/>für 5 Personen. </text:span><text:span text:style-name="T871">Das</text:span><text:span text:style-name="T867"> Heldenmahl wirkt wie eine volle Nacht Schlaf, stellt</text:span></text:p>
      <text:p text:style-name="P345"><text:tab/><text:tab/>1 Punkt Attributschaden und w4+ZS Lebenspunkte wieder her.</text:p>
      <text:p text:style-name="P341"><text:span text:style-name="T859">30</text:span><text:span text:style-name="T38">-</text:span><text:span text:style-name="T859">31</text:span><text:tab/><text:span text:style-name="T850">D</text:span><text:span text:style-name="T867">u erschaffst</text:span><text:span text:style-name="T850"> </text:span><text:span text:style-name="T867">Nahrung und Wasser für 30+ZS Personen oder ein Heldenmahl</text:span></text:p>
      <text:p text:style-name="P341"><text:span text:style-name="T867"><text:tab/><text:tab/>für 10 Personen. </text:span><text:span text:style-name="T871">Das</text:span><text:span text:style-name="T867"> Heldenmahl wirkt wie eine volle Nacht Schlaf, stellt</text:span></text:p>
      <text:p text:style-name="P345"><text:tab/><text:tab/>2 Punkte Attributschaden und w6+ZS Lebenspunkte wieder her.</text:p>
      <text:p text:style-name="P341"><text:span text:style-name="T859">32+</text:span><text:tab/><text:tab/><text:span text:style-name="T860">D</text:span><text:span text:style-name="T871">ie Erde tut sich auf und ein Füllhorn</text:span><text:span text:style-name="T860"> </text:span><text:span text:style-name="T871">voll Speis und Trank erscheint. Es sättigt<text:line-break/><text:tab/><text:tab/>100 Personen und ein Heldenmahl für 15 Personen. Das</text:span><text:span text:style-name="T867"> Heldenmahl wirkt wie</text:span></text:p>
      <text:p text:style-name="P341"><text:span text:style-name="T867"><text:tab/><text:tab/>eine volle Nacht Schlaf, stellt </text:span><text:span text:style-name="T871">3</text:span><text:span text:style-name="T867"> Punkte Attributschaden und</text:span></text:p>
      <text:p text:style-name="P341"><text:span text:style-name="T867"><text:tab/><text:tab/>w</text:span><text:span text:style-name="T871">10</text:span><text:span text:style-name="T867">+ZS Lebenspunkte wieder her.</text:span></text:p>
      <text:p text:style-name="P336"/>
      <text:p text:style-name="P346"><text:span text:style-name="T865">1-</text:span><text:span text:style-name="T873">4</text:span><text:span text:style-name="T835"> </text:span>Heilige Zuflucht<text:span text:style-name="T836"><text:tab/><text:tab/><text:tab/><text:tab/><text:tab/><text:tab/><text:tab/><text:tab/><text:tab/><text:tab/></text:span><text:span text:style-name="T837">Regeln</text:span><text:span text:style-name="T838"> </text:span><text:span text:style-name="T839">26</text:span><text:span text:style-name="T840">3</text:span><text:span text:style-name="T839">,</text:span><text:span text:style-name="T838"> </text:span><text:span text:style-name="T837">Rules</text:span><text:span text:style-name="T838"> </text:span><text:span text:style-name="T839">2</text:span><text:span text:style-name="T840">63</text:span></text:p>
      <text:p text:style-name="P347"><text:span text:style-name="T840">Grad</text:span> 1, <text:span text:style-name="T841">1 Aktion, </text:span><text:span text:style-name="T1051">selbst oder weiter</text:span>, &gt;<text:span text:style-name="T842">= 1</text:span><text:span text:style-name="T837"> </text:span><text:span text:style-name="T1051">Runde</text:span> <text:span text:style-name="T841">Dauer, </text:span>Willen<text:span text:style-name="T878">≥</text:span>Zauberwurf</text:p>
      <text:p text:style-name="P348"><text:s/></text:p>
      <text:p text:style-name="P349">Du beschwörst einen Ort an dem du und deine Gefährten sicher sind.</text:p>
      <text:p text:style-name="P350"><text:s/></text:p>
      <text:p text:style-name="P351"><text:span text:style-name="T867">Manifestation </text:span>w<text:span text:style-name="T867">4</text:span>:</text:p>
      <text:p text:style-name="P352"><text:span text:style-name="T38">1</text:span><text:tab/><text:tab/><text:span text:style-name="T867">Eine leuchtende </text:span><text:span text:style-name="T1052">Aura erscheint</text:span>. </text:p>
      <text:p text:style-name="P352"><text:span text:style-name="T868">2</text:span><text:tab/><text:tab/><text:span text:style-name="T867">Ein leuchtende</text:span><text:span text:style-name="T1052">r</text:span><text:span text:style-name="T867"> </text:span><text:span text:style-name="T1052">Heiligenschein entsteht</text:span>. </text:p>
      <text:p text:style-name="P352"><text:span text:style-name="T868">3</text:span><text:tab/><text:tab/><text:span text:style-name="T867">Ein </text:span><text:span text:style-name="T1052">Lichtstrahl von oben erscheint</text:span>. </text:p>
      <text:p text:style-name="P352"><text:span text:style-name="T868">4</text:span><text:tab/><text:tab/><text:span text:style-name="T1052">Du schwebst leicht über dem Boden</text:span>.</text:p>
      <text:p text:style-name="P353"><text:s/></text:p>
      <text:p text:style-name="P354"><text:span text:style-name="T762">Zauber </text:span>w20:</text:p>
      <text:p text:style-name="P355"><text:span text:style-name="T38">1-11</text:span><text:tab/><text:tab/>Fehlschlag, <text:span text:style-name="T1042">Ungnade +1</text:span></text:p>
      <text:p text:style-name="P352"><text:span text:style-name="T38">12-13</text:span><text:tab/><text:span text:style-name="T1051">Gegnern fällt es schwer dich anzugreifen: </text:span><text:span text:style-name="T1053">–</text:span><text:span text:style-name="T1051">2 für 1 Runde</text:span></text:p>
      <text:p text:style-name="P352"><text:span text:style-name="T38">14-17</text:span><text:tab/><text:span text:style-name="T1051">Gegner können dich für 1 Phase nur angreifen wenn sie keine anderen Ziele</text:span></text:p>
      <text:p text:style-name="P352"><text:span text:style-name="T1051"><text:tab/><text:tab/>haben </text:span><text:span text:style-name="T1054">oder du angreifst</text:span><text:span text:style-name="T1051">, Willen</text:span><text:span text:style-name="T1055">≥</text:span><text:span text:style-name="T1056">Z</text:span><text:span text:style-name="T1057">W</text:span><text:span text:style-name="T1056"> negiert</text:span></text:p>
      <text:p text:style-name="P352"><text:span text:style-name="T38">18-19</text:span><text:tab/><text:span text:style-name="T1051">Gegner können dich für 1 Phase </text:span><text:span text:style-name="T1058">nicht</text:span><text:span text:style-name="T1051"> angreifen </text:span><text:span text:style-name="T1058">bis</text:span><text:span text:style-name="T1054"> du angreifst </text:span><text:span text:style-name="T1059">oder</text:span></text:p>
      <text:p text:style-name="P352"><text:span text:style-name="T1051"><text:tab/><text:tab/>Willen</text:span><text:span text:style-name="T1055">≥</text:span><text:span text:style-name="T1060">ZW</text:span><text:span text:style-name="T1061"> </text:span><text:span text:style-name="T1056">negiert</text:span></text:p>
      <text:p text:style-name="P352"><text:span text:style-name="T38">20-23</text:span><text:tab/><text:span text:style-name="T1051">Gegner können dich für 1 Phase </text:span><text:span text:style-name="T1058">nicht</text:span><text:span text:style-name="T1051"> angreifen </text:span><text:span text:style-name="T1058">bis</text:span><text:span text:style-name="T1054"> du angreifst </text:span><text:span text:style-name="T1059">oder</text:span></text:p>
      <text:p text:style-name="P352"><text:span text:style-name="T1051"><text:tab/><text:tab/>Willen</text:span><text:span text:style-name="T1055">≥</text:span><text:span text:style-name="T1056">Z</text:span><text:span text:style-name="T1062">W</text:span><text:span text:style-name="T1061"> </text:span><text:span text:style-name="T1056">negiert </text:span><text:span text:style-name="T1063">nur </text:span><text:span text:style-name="T1064">für TW &gt; 3</text:span></text:p>
      <text:p text:style-name="P352"><text:span text:style-name="T38">2</text:span><text:span text:style-name="T855">4</text:span><text:span text:style-name="T38">-2</text:span><text:span text:style-name="T855">7</text:span><text:tab/><text:span text:style-name="T1051">Gegner können </text:span><text:span text:style-name="T1065">im Umkreis von 1,5 m (du und 2 Gefährten) </text:span><text:span text:style-name="T1051">für 1 Phase </text:span><text:span text:style-name="T1058">nicht</text:span></text:p>
      <text:p text:style-name="P352"><text:span text:style-name="T1051"><text:tab/><text:tab/>angreifen </text:span><text:span text:style-name="T1058">bis</text:span><text:span text:style-name="T1054"> </text:span><text:span text:style-name="T1065">ihr 3</text:span><text:span text:style-name="T1054"> angreift </text:span><text:span text:style-name="T1059">oder </text:span><text:span text:style-name="T1051">Willen</text:span><text:span text:style-name="T1055">≥</text:span><text:span text:style-name="T1056">Z</text:span><text:span text:style-name="T1062">W</text:span><text:span text:style-name="T1061"> </text:span><text:span text:style-name="T1056">negiert </text:span><text:span text:style-name="T1063">nur </text:span><text:span text:style-name="T1064">für TW&gt;3</text:span></text:p>
      <text:p text:style-name="P352"><text:span text:style-name="T38">2</text:span><text:span text:style-name="T857">8</text:span><text:span text:style-name="T38">-2</text:span><text:span text:style-name="T857">9</text:span><text:tab/><text:span text:style-name="T1051">Gegner können </text:span><text:span text:style-name="T1065">im </text:span><text:span text:style-name="T1066">Bereich eines Gebäudes oder von 4</text:span><text:span text:style-name="T1067">5</text:span><text:span text:style-name="T1066">0 m</text:span><text:span text:style-name="T1068">²</text:span><text:span text:style-name="T1066"> </text:span><text:span text:style-name="T1051">für </text:span><text:span text:style-name="T1066">w7 Tage</text:span><text:span text:style-name="T1051"> </text:span><text:span text:style-name="T1058">nicht</text:span></text:p>
      <text:p text:style-name="P352"><text:span text:style-name="T1051"><text:tab/><text:tab/>angreifen </text:span><text:span text:style-name="T1058">bis</text:span><text:span text:style-name="T1054"> </text:span><text:span text:style-name="T1065">ihr </text:span><text:span text:style-name="T1054">angreift </text:span><text:span text:style-name="T1059">oder </text:span><text:span text:style-name="T1051">Willen</text:span><text:span text:style-name="T1055">≥</text:span><text:span text:style-name="T1056">Z</text:span><text:span text:style-name="T1062">W</text:span><text:span text:style-name="T1061"> </text:span><text:span text:style-name="T1056">negiert </text:span><text:span text:style-name="T1063">nur </text:span><text:span text:style-name="T1064">für TW&gt;</text:span><text:span text:style-name="T1063">6 oder magische</text:span></text:p>
      <text:p text:style-name="P352"><text:span text:style-name="T1063"><text:tab/><text:tab/>Waffen, </text:span><text:span text:style-name="T1069">können aber betreten</text:span></text:p>
      <text:p text:style-name="P352"><text:span text:style-name="T859">30</text:span><text:span text:style-name="T38">-</text:span><text:span text:style-name="T859">31</text:span><text:tab/><text:span text:style-name="T1051">Gegner können </text:span><text:span text:style-name="T1065">im </text:span><text:span text:style-name="T1066">Bereich eines Gebäudes oder von 4</text:span><text:span text:style-name="T1070">5</text:span><text:span text:style-name="T1066">0 m</text:span><text:span text:style-name="T1068">²</text:span><text:span text:style-name="T1066"> </text:span><text:span text:style-name="T1051">für </text:span><text:span text:style-name="T1066">w7 </text:span><text:span text:style-name="T1067">Wochen</text:span></text:p>
      <text:p text:style-name="P352"><text:span text:style-name="T1051"><text:tab/><text:tab/></text:span><text:span text:style-name="T1058">nicht </text:span><text:span text:style-name="T1051">angreifen, </text:span><text:span text:style-name="T1067">außer Gefährten die selbst angreifen </text:span><text:span text:style-name="T1059">oder </text:span><text:span text:style-name="T1051">Willen</text:span><text:span text:style-name="T1055">≥</text:span><text:span text:style-name="T1056">Z</text:span><text:span text:style-name="T1071">W</text:span><text:span text:style-name="T1061"> </text:span><text:span text:style-name="T1056">negiert</text:span></text:p>
      <text:p text:style-name="P352"><text:span text:style-name="T1056"><text:tab/><text:tab/></text:span><text:span text:style-name="T1063">nur </text:span><text:span text:style-name="T1064">für TW&gt;</text:span><text:span text:style-name="T1063">6 oder magische Waffen, </text:span><text:span text:style-name="T1072">Gegner </text:span><text:span text:style-name="T1069">können </text:span><text:span text:style-name="T1072">den Bereich </text:span><text:span text:style-name="T1069">aber</text:span></text:p>
      <text:p text:style-name="P356"><text:tab/><text:tab/>betreten</text:p>
      <text:p text:style-name="P352"><text:span text:style-name="T859">32+</text:span><text:tab/><text:tab/><text:span text:style-name="T1051">Gegner können </text:span><text:span text:style-name="T1065">im </text:span><text:span text:style-name="T1066">Bereich eines Gebäudes oder von </text:span><text:span text:style-name="T1070">9</text:span><text:span text:style-name="T1066">00 m</text:span><text:span text:style-name="T1068">² </text:span><text:span text:style-name="T1070">dauerhaft</text:span><text:span text:style-name="T1051"> </text:span><text:span text:style-name="T1058">nicht</text:span></text:p>
      <text:p text:style-name="P352"><text:span text:style-name="T1051"><text:tab/><text:tab/>angreifen, </text:span><text:span text:style-name="T1067">außer Gefährten die selbst angreifen </text:span><text:span text:style-name="T1059">oder </text:span><text:span text:style-name="T1051">Willen</text:span><text:span text:style-name="T1055">≥</text:span><text:span text:style-name="T1056">Z</text:span><text:span text:style-name="T1071">W</text:span><text:span text:style-name="T1061"> </text:span><text:span text:style-name="T1056">negiert </text:span><text:span text:style-name="T1063">nur </text:span><text:span text:style-name="T1064">für</text:span></text:p>
      <text:p text:style-name="P352"><text:span text:style-name="T1073"><text:tab/><text:tab/>TW&gt;</text:span><text:span text:style-name="T1074">6 oder magische</text:span><text:span text:style-name="T1075"> </text:span><text:span text:style-name="T1074">Waffen, </text:span><text:span text:style-name="T1076">Gegner </text:span><text:span text:style-name="T1077">können </text:span><text:span text:style-name="T1076">den Bereich </text:span><text:span text:style-name="T1077">aber betreten</text:span></text:p>
      <text:p text:style-name="P357"><text:span text:style-name="T890">1-</text:span><text:span text:style-name="T873">9</text:span><text:span text:style-name="T835"> </text:span>Schutz vor Bösem<text:span text:style-name="T836"><text:tab/><text:tab/><text:tab/><text:tab/><text:tab/><text:tab/><text:tab/><text:tab/><text:tab/><text:tab/></text:span><text:span text:style-name="T837">Regeln</text:span><text:span text:style-name="T838"> </text:span><text:span text:style-name="T839">2</text:span><text:span text:style-name="T840">6</text:span><text:span text:style-name="T874">9</text:span><text:span text:style-name="T839">,</text:span><text:span text:style-name="T838"> </text:span><text:span text:style-name="T837">Rules</text:span><text:span text:style-name="T838"> </text:span><text:span text:style-name="T839">2</text:span><text:span text:style-name="T840">6</text:span><text:span text:style-name="T874">5</text:span></text:p>
      <text:p text:style-name="P358"><text:span text:style-name="T874">Grad</text:span> 1, <text:span text:style-name="T1078">1 Aktion, selbst/mehrere,</text:span> <text:span text:style-name="T1078">1 Phase/ZS</text:span> Dauer, <text:span text:style-name="T1078">variabler </text:span>Rettungswurf</text:p>
      <text:p text:style-name="P359"><text:s/></text:p>
      <text:p text:style-name="P360"><text:span text:style-name="T1079">Du wirkst </text:span>Schutz vor unheiliger Gesinnung und allen Gefahren, auch unbekannten.</text:p>
      <text:p text:style-name="P361"><text:s/></text:p>
      <text:p text:style-name="P362"><text:span text:style-name="T867">Manifestation </text:span>w<text:span text:style-name="T1080">3</text:span>:</text:p>
      <text:p text:style-name="P363"><text:span text:style-name="T38">1</text:span><text:tab/><text:tab/><text:span text:style-name="T1081">heiliges Symbol wird durchsichtig</text:span> </text:p>
      <text:p text:style-name="P363"><text:span text:style-name="T868">2</text:span><text:tab/><text:tab/><text:span text:style-name="T1081">sanfte, schützende Aura</text:span></text:p>
      <text:p text:style-name="P363"><text:span text:style-name="T868">3</text:span><text:tab/><text:tab/><text:span text:style-name="T1081">glühender Heiligenschein</text:span></text:p>
      <text:p text:style-name="P364"><text:s/></text:p>
      <text:p text:style-name="P365"><text:span text:style-name="T762">Zauber </text:span>w20:</text:p>
      <text:p text:style-name="P366"><text:span text:style-name="T38">1-11</text:span><text:tab/><text:tab/>Fehlschlag, <text:span text:style-name="T1042">Ungnade +1</text:span></text:p>
      <text:p text:style-name="P363"><text:span text:style-name="T38">12-13</text:span><text:tab/>+1 auf Rettungswürfe gegen böse Effekte, Wesen, Untote und alles <text:span text:style-name="T1082">U</text:span>nheilig<text:span text:style-name="T1082">e</text:span></text:p>
      <text:p text:style-name="P363"><text:span text:style-name="T38">14-17</text:span><text:tab/>+1 auf Rettungswürfe gegen böse Effekte, Wesen, Untote und alles <text:span text:style-name="T1082">U</text:span>nheilig<text:span text:style-name="T1082">e.</text:span></text:p>
      <text:p text:style-name="P363"><text:span text:style-name="T1082"><text:tab/><text:tab/></text:span>Zusätzlich -<text:span text:style-name="T1083">1 für </text:span><text:span text:style-name="T1084">Angriffe</text:span> von bösen oder unheiligen Wesen.</text:p>
      <text:p text:style-name="P363"><text:span text:style-name="T38">18-19</text:span> <text:tab/>+1 auf Rettungswürfe gegen böse Effekte, Wesen, Untote und alles <text:span text:style-name="T1082">U</text:span>nheilig<text:span text:style-name="T1082">e.</text:span></text:p>
      <text:p text:style-name="P363"><text:span text:style-name="T1082"><text:tab/><text:tab/></text:span>Zusätzlich -<text:span text:style-name="T1083">1 für </text:span><text:span text:style-name="T1084">Angriffe</text:span> von bösen oder unheiligen Wesen <text:span text:style-name="T1084">und Schaden wird</text:span></text:p>
      <text:p text:style-name="P363"><text:span text:style-name="T1084"><text:tab/><text:tab/></text:span>um 1 Punkt pro Würfel reduziert (min. Schaden pro Würfel: 1).</text:p>
      <text:p text:style-name="P363"><text:span text:style-name="T38">18-19</text:span> <text:tab/>+1 auf Rettungswürfe gegen böse Effekte, Wesen, Untote und alles <text:span text:style-name="T1082">U</text:span>nheilig<text:span text:style-name="T1082">e.</text:span></text:p>
      <text:p text:style-name="P363"><text:span text:style-name="T1082"><text:tab/><text:tab/></text:span>Zusätzlich -<text:span text:style-name="T1083">1 für </text:span><text:span text:style-name="T1084">Angriffe</text:span> von bösen oder unheiligen Wesen <text:span text:style-name="T1084">und Schaden wird</text:span></text:p>
      <text:p text:style-name="P363"><text:span text:style-name="T1084"><text:tab/><text:tab/></text:span>um 1 Punkt pro Würfel reduziert (min. Schaden pro Würfel: 1).</text:p>
      <text:p text:style-name="P363"><text:span text:style-name="T38">20-23</text:span><text:tab/>D<text:span text:style-name="T1082">u</text:span> <text:span text:style-name="T1085">und </text:span><text:span text:style-name="T1086">deine </text:span><text:span text:style-name="T1085">Gefährten innerhalb 3 m </text:span>erh<text:span text:style-name="T1085">a</text:span>l<text:span text:style-name="T1082">t</text:span><text:span text:style-name="T1085">et </text:span>+1 auf Rettungswürfe gegen</text:p>
      <text:p text:style-name="P363"><text:tab/><text:tab/>böse Effekte, Wesen, Untote und alles <text:span text:style-name="T1082">U</text:span>nheilig<text:span text:style-name="T1082">e. </text:span>Zusätzlich bekommen alle</text:p>
      <text:p text:style-name="P363"><text:tab/><text:tab/><text:span text:style-name="T1084">Angriffe</text:span> von bösen oder unheiligen Wesen einen Malus von -1 <text:span text:style-name="T1084">und Schaden</text:span></text:p>
      <text:p text:style-name="P363"><text:span text:style-name="T1084"><text:tab/><text:tab/>wird </text:span>um 1 Punkt pro Würfel reduziert (min. Schaden pro Würfel: 1).</text:p>
      <text:p text:style-name="P363"><text:span text:style-name="T38">2</text:span><text:span text:style-name="T1087">4</text:span><text:span text:style-name="T38">-2</text:span><text:span text:style-name="T1087">7</text:span><text:tab/>D<text:span text:style-name="T1082">u</text:span> <text:span text:style-name="T1085">und </text:span><text:span text:style-name="T1086">deine </text:span><text:span text:style-name="T1085">Gefährten innerhalb </text:span><text:span text:style-name="T1088">6</text:span><text:span text:style-name="T1085"> m </text:span>erh<text:span text:style-name="T1085">a</text:span>l<text:span text:style-name="T1082">t</text:span><text:span text:style-name="T1085">et </text:span>+<text:span text:style-name="T1088">2</text:span> auf Rettungswürfe gegen</text:p>
      <text:p text:style-name="P363"><text:tab/><text:tab/>böse Effekte, Wesen, Untote und alles <text:span text:style-name="T1082">U</text:span>nheilig<text:span text:style-name="T1082">e. </text:span>Zusätzlich bekommen alle</text:p>
      <text:p text:style-name="P363"><text:tab/><text:tab/><text:span text:style-name="T1084">Angriffe</text:span> von bösen oder unheiligen Wesen einen Malus von -<text:span text:style-name="T1088">2</text:span> <text:span text:style-name="T1084">und Schaden</text:span></text:p>
      <text:p text:style-name="P363"><text:span text:style-name="T1084"><text:tab/><text:tab/>wird </text:span>um <text:span text:style-name="T1088">2</text:span> Punkt<text:span text:style-name="T1088">e </text:span>pro Würfel reduziert (min. Schaden pro Würfel: <text:span text:style-name="T1088">1</text:span>).</text:p>
      <text:p text:style-name="P363"><text:span text:style-name="T38">2</text:span><text:span text:style-name="T1087">8</text:span><text:span text:style-name="T38">-2</text:span><text:span text:style-name="T1087">9</text:span><text:tab/>D<text:span text:style-name="T1082">u</text:span> <text:span text:style-name="T1085">und </text:span><text:span text:style-name="T1086">deine </text:span><text:span text:style-name="T1085">Gefährten innerhalb </text:span><text:span text:style-name="T1089">9</text:span><text:span text:style-name="T1085"> m </text:span>erh<text:span text:style-name="T1085">a</text:span>l<text:span text:style-name="T1082">t</text:span><text:span text:style-name="T1085">et </text:span>+<text:span text:style-name="T1089">3</text:span> auf Rettungswürfe gegen</text:p>
      <text:p text:style-name="P363"><text:tab/><text:tab/>böse Effekte, Wesen, Untote und alles <text:span text:style-name="T1082">U</text:span>nheilig<text:span text:style-name="T1082">e. </text:span>Zusätzlich bekommen alle</text:p>
      <text:p text:style-name="P363"><text:tab/><text:tab/><text:span text:style-name="T1084">Angriffe</text:span> von bösen oder unheiligen Wesen einen Malus von -<text:span text:style-name="T1089">3</text:span> <text:span text:style-name="T1084">und Schaden</text:span></text:p>
      <text:p text:style-name="P363"><text:span text:style-name="T1084"><text:tab/><text:tab/>wird </text:span>um <text:span text:style-name="T1089">3</text:span> Punkt<text:span text:style-name="T1088">e </text:span>pro Würfel reduziert (min. Schaden pro Würfel: <text:span text:style-name="T1088">1</text:span>).</text:p>
      <text:p text:style-name="P363"><text:span text:style-name="T1090">30</text:span><text:span text:style-name="T38">-</text:span><text:span text:style-name="T1090">31</text:span><text:tab/>D<text:span text:style-name="T1082">u</text:span> <text:span text:style-name="T1085">und </text:span><text:span text:style-name="T1086">deine </text:span><text:span text:style-name="T1085">Gefährten innerhalb </text:span><text:span text:style-name="T1089">12</text:span><text:span text:style-name="T1085">m </text:span>erh<text:span text:style-name="T1085">a</text:span>l<text:span text:style-name="T1082">t</text:span><text:span text:style-name="T1085">et </text:span>+<text:span text:style-name="T1089">4</text:span> auf Rettungswürfe gegen</text:p>
      <text:p text:style-name="P363"><text:tab/><text:tab/>böse Effekte, Wesen, Untote und alles <text:span text:style-name="T1082">U</text:span>nheilig<text:span text:style-name="T1082">e. </text:span>Zusätzlich bekommen alle</text:p>
      <text:p text:style-name="P363"><text:tab/><text:tab/><text:span text:style-name="T1084">Angriffe</text:span> von bösen oder unheiligen Wesen einen Malus von -<text:span text:style-name="T1089">4</text:span> <text:span text:style-name="T1084">und Schaden</text:span></text:p>
      <text:p text:style-name="P363"><text:span text:style-name="T1084"><text:tab/><text:tab/>wird </text:span>um <text:span text:style-name="T1089">4</text:span> Punkt<text:span text:style-name="T1088">e </text:span>pro Würfel reduziert (min. Schaden pro Würfel: <text:span text:style-name="T1088">1</text:span>). <text:span text:style-name="T1089">Alle</text:span></text:p>
      <text:p text:style-name="P363"><text:span text:style-name="T1089"><text:tab/><text:tab/>Wesen innerhalb 12 m erhalten pro Runde w</text:span><text:span text:style-name="T1091">4</text:span><text:span text:style-name="T1089">+ZS Schaden.</text:span></text:p>
      <text:p text:style-name="P363"><text:span text:style-name="T1090">3</text:span><text:span text:style-name="T1092">2+</text:span><text:tab/><text:tab/>D<text:span text:style-name="T1082">u</text:span> <text:span text:style-name="T1085">und </text:span><text:span text:style-name="T1086">deine </text:span><text:span text:style-name="T1085">Gefährten innerhalb </text:span><text:span text:style-name="T1089">12</text:span><text:span text:style-name="T1085">m </text:span>erh<text:span text:style-name="T1085">a</text:span>l<text:span text:style-name="T1082">t</text:span><text:span text:style-name="T1085">et </text:span>+<text:span text:style-name="T1089">4</text:span> auf Rettungswürfe gegen</text:p>
      <text:p text:style-name="P363"><text:tab/><text:tab/>böse Effekte, Wesen, Untote und alles <text:span text:style-name="T1082">U</text:span>nheilig<text:span text:style-name="T1082">e. </text:span>Zusätzlich bekommen alle</text:p>
      <text:p text:style-name="P363"><text:tab/><text:tab/><text:span text:style-name="T1084">Angriffe</text:span> von bösen oder unheiligen Wesen einen Malus von -<text:span text:style-name="T1089">4</text:span> <text:span text:style-name="T1084">und Schaden</text:span></text:p>
      <text:p text:style-name="P363"><text:span text:style-name="T1084"><text:tab/><text:tab/>wird </text:span>um <text:span text:style-name="T1089">4</text:span> Punkt<text:span text:style-name="T1088">e </text:span>pro Würfel reduziert (min. Schaden pro Würfel: <text:span text:style-name="T1088">1</text:span>). <text:span text:style-name="T1089">Alle</text:span></text:p>
      <text:p text:style-name="P363"><text:span text:style-name="T1089"><text:tab/><text:tab/>solche Wesen innerhalb </text:span><text:span text:style-name="T1077">12 m erhalten pro Runde 2w6+ZS Schaden.</text:span></text:p>
      <text:p text:style-name="P367"><text:span text:style-name="T890">1-</text:span><text:span text:style-name="T873">10</text:span><text:span text:style-name="T835"> </text:span>Segnung<text:span text:style-name="T836"><text:tab/><text:tab/><text:tab/><text:tab/><text:tab/><text:tab/><text:tab/><text:tab/><text:tab/><text:tab/><text:tab/><text:tab/></text:span><text:span text:style-name="T837">Regeln</text:span><text:span text:style-name="T838"> </text:span><text:span text:style-name="T839">2</text:span><text:span text:style-name="T874">70</text:span><text:span text:style-name="T839">,</text:span><text:span text:style-name="T838"> </text:span><text:span text:style-name="T837">Rules</text:span><text:span text:style-name="T838"> </text:span><text:span text:style-name="T839">2</text:span><text:span text:style-name="T874">55</text:span></text:p>
      <text:p text:style-name="P368"><text:span text:style-name="T874">Grad</text:span> 1, <text:span text:style-name="T892">1 Aktion-, </text:span>selbst/Berührung, <text:span text:style-name="T877">≥ </text:span><text:span text:style-name="T892">1 Phase </text:span>Dauer, <text:span text:style-name="T892">kein </text:span>Rettungswurf</text:p>
      <text:p text:style-name="P369"><text:s/></text:p>
      <text:p text:style-name="P370"><text:span text:style-name="T1093">Du segnest jemand oder etwas. </text:span>Auf Wesen anderer Gesinnung -1, entgegengesetzter Gesinnung -2 <text:span text:style-name="T1093">auf den Wurf</text:span>. <text:span text:style-name="T1094">An heiligen oder unheiligen Orten Bonus oder Malus </text:span><text:span text:style-name="T1095">1-4</text:span><text:span text:style-name="T1094">.</text:span> </text:p>
      <text:p text:style-name="P371"><text:s/></text:p>
      <text:p text:style-name="P372"><text:span text:style-name="T762">Zauber </text:span>w20:</text:p>
      <text:p text:style-name="P373"><text:span text:style-name="T38">1-11<text:tab/></text:span><text:tab/>Fehlschlag, <text:span text:style-name="T1042">Ungnade +1</text:span></text:p>
      <text:p text:style-name="P374"><text:span text:style-name="T38">12-13</text:span><text:tab/><text:span text:style-name="T1096">selbst</text:span><text:span text:style-name="T1097">: <text:tab/>für 1</text:span> Phase<text:span text:style-name="T1097"> </text:span>Angriff<text:span text:style-name="T1097">+1</text:span>,<text:span text:style-name="T1097"><text:tab/><text:tab/></text:span><text:span text:style-name="T1096">Gefährte</text:span><text:span text:style-name="T1097">:<text:tab/>für 1</text:span> <text:span text:style-name="T1098">Runde</text:span><text:span text:style-name="T1097"> </text:span>Angriff<text:span text:style-name="T1097">+1</text:span></text:p>
      <text:p text:style-name="P374"><text:span text:style-name="T38">14-17</text:span><text:tab/><text:span text:style-name="T1096">selbst</text:span><text:span text:style-name="T1097">: <text:tab/>für 1</text:span> Phase<text:span text:style-name="T1097"> </text:span>Angriff, Fertigkeit, Rettung, Schaden,<text:span text:style-name="T1097"> </text:span>Zauber <text:span text:style-name="T1097">+1,</text:span></text:p>
      <text:p text:style-name="P374"><text:tab/><text:tab/><text:span text:style-name="T1096">Gefährte</text:span><text:span text:style-name="T1097">:<text:tab/>für 1</text:span> Phase<text:span text:style-name="T1097"> </text:span>Angriff<text:span text:style-name="T1097">+1</text:span>,</text:p>
      <text:p text:style-name="P375"><text:tab/><text:tab/><text:span text:style-name="T38">Flüssigkeit</text:span>: geweiht für 1 Tag, 2x w4 Schaden gegen unheilige Wesen</text:p>
      <text:p text:style-name="P374"><text:span text:style-name="T38">18-19</text:span><text:tab/><text:span text:style-name="T1096">selbst</text:span><text:span text:style-name="T1097">:<text:tab/>für 1</text:span> Phase<text:span text:style-name="T1097"> </text:span><text:span text:style-name="T1094">alle Würfe</text:span> <text:span text:style-name="T1097">+</text:span><text:span text:style-name="T1099">2</text:span><text:span text:style-name="T1097">,<text:tab/><text:tab/></text:span><text:span text:style-name="T1100">Gefährte</text:span><text:span text:style-name="T1099">:<text:tab/></text:span><text:span text:style-name="T1097">für 1</text:span> Phase<text:span text:style-name="T1097"> </text:span><text:span text:style-name="T1094">alle Würfe</text:span> <text:span text:style-name="T1097">+1,</text:span></text:p>
      <text:p text:style-name="P375"><text:tab/><text:tab/><text:span text:style-name="T38">Flüssigkeit</text:span>: geweiht für 1 Tag, 2x w6 Schaden gegen unheilige Wesen</text:p>
      <text:p text:style-name="P375"><text:tab/><text:tab/><text:span text:style-name="T38">Amulett</text:span>:<text:tab/>geweiht für 1 Tag, alle Rettungswürfe +1 für Träger</text:p>
      <text:p text:style-name="P374"><text:span text:style-name="T38">20-23</text:span><text:tab/><text:span text:style-name="T1096">selbst</text:span><text:span text:style-name="T1097">:<text:tab/>1 Phase </text:span><text:span text:style-name="T1094">alle Würfe </text:span><text:span text:style-name="T1097">+</text:span><text:span text:style-name="T1099">w3+ZS </text:span><text:span text:style-name="T1094">und </text:span><text:span text:style-name="T1099">Aura auf alle Gefährten innerhalb </text:span><text:span text:style-name="T1101">1,</text:span><text:span text:style-name="T1099">5 </text:span><text:span text:style-name="T1101">m</text:span></text:p>
      <text:p text:style-name="P374"><text:span text:style-name="T1097"><text:tab/><text:tab/></text:span><text:span text:style-name="T1100">Gefährte</text:span><text:span text:style-name="T1099">:<text:tab/></text:span><text:span text:style-name="T1094">alle Würfe </text:span><text:span text:style-name="T1097">+</text:span><text:span text:style-name="T1099">2</text:span><text:span text:style-name="T1097"> für 1 Phase,</text:span></text:p>
      <text:p text:style-name="P375"><text:tab/><text:tab/><text:span text:style-name="T38">Flüssigkeit</text:span>: <text:span text:style-name="T1102">1</text:span> Tag 2x w8 Schaden gegen unheilige Wesen</text:p>
      <text:p text:style-name="P375"><text:tab/><text:tab/><text:span text:style-name="T38">Amulett</text:span>:<text:tab/><text:span text:style-name="T1102">1 Tag</text:span> alle Rettungswürfe +2 für Träger</text:p>
      <text:p text:style-name="P376"><text:span text:style-name="T14"><text:tab/><text:tab/></text:span><text:span text:style-name="T1100">Waffe</text:span><text:span text:style-name="T1103">:<text:tab/>1 Tag, </text:span><text:span text:style-name="T1104">entweder </text:span><text:span text:style-name="T14">Angriff </text:span><text:span text:style-name="T1105">und</text:span><text:span text:style-name="T14"> Schaden </text:span><text:span text:style-name="T1103">+1 </text:span><text:span text:style-name="T1106">oder</text:span><text:span text:style-name="T1103"><text:line-break/><text:tab/><text:tab/><text:tab/><text:tab/></text:span><text:span text:style-name="T14">Angriff </text:span><text:span text:style-name="T1105">und </text:span><text:span text:style-name="T1106">S</text:span><text:span text:style-name="T14">chaden </text:span><text:span text:style-name="T1103">+2 </text:span><text:span text:style-name="T1105">nur </text:span><text:span text:style-name="T1103">gegen unheilige Wesen</text:span></text:p>
      <text:p text:style-name="P374"><text:span text:style-name="T38">2</text:span><text:span text:style-name="T909">4</text:span><text:span text:style-name="T38">-2</text:span><text:span text:style-name="T909">7</text:span><text:tab/><text:span text:style-name="T1096">selbst</text:span><text:span text:style-name="T1097">:<text:tab/>für 1 Phase </text:span><text:span text:style-name="T1094">alle Würfe </text:span><text:span text:style-name="T1097">+</text:span><text:span text:style-name="T1099">w3+ZS </text:span><text:span text:style-name="T1107">und </text:span><text:span text:style-name="T1099">Aura innerhalb </text:span><text:span text:style-name="T1101">3</text:span><text:span text:style-name="T1099"> </text:span><text:span text:style-name="T1101">m</text:span><text:span text:style-name="T1099">,</text:span></text:p>
      <text:p text:style-name="P374"><text:span text:style-name="T1097"><text:tab/><text:tab/></text:span><text:span text:style-name="T1100">Gefährte</text:span><text:span text:style-name="T1099">:<text:tab/></text:span><text:span text:style-name="T1094">alle Würfe</text:span> <text:span text:style-name="T1094">w3+ZS</text:span><text:span text:style-name="T1097"> für 1 Phase,</text:span></text:p>
      <text:p text:style-name="P375"><text:tab/><text:tab/><text:span text:style-name="T38">Flüssigkeit</text:span>: <text:span text:style-name="T1108">dauerhaft </text:span>geweiht, 2x w8 Schaden gegen unheilige Wesen</text:p>
      <text:p text:style-name="P375"><text:tab/><text:tab/><text:span text:style-name="T38">Amulett</text:span>:<text:tab/><text:span text:style-name="T1095">geweiht für </text:span>1 Tag alle Rettungswürfe +2 für Träger</text:p>
      <text:p text:style-name="P376"><text:span text:style-name="T14"><text:tab/><text:tab/></text:span><text:span text:style-name="T1100">Waffe</text:span><text:span text:style-name="T1103">:<text:tab/>für 1 Tag </text:span><text:span text:style-name="T1109">geweiht </text:span><text:span text:style-name="T1104">entweder </text:span><text:span text:style-name="T14">Angriff </text:span><text:span text:style-name="T1105">und</text:span><text:span text:style-name="T14"> Schaden </text:span><text:span text:style-name="T1103">+</text:span><text:span text:style-name="T1110">2</text:span><text:span text:style-name="T1103"> </text:span><text:span text:style-name="T1104">oder<text:line-break/><text:tab/><text:tab/><text:tab/><text:tab/></text:span><text:span text:style-name="T1103">Angriff </text:span><text:span text:style-name="T1105">und </text:span><text:span text:style-name="T1103">Schaden +</text:span><text:span text:style-name="T1110">3</text:span><text:span text:style-name="T1103"> </text:span><text:span text:style-name="T1105">nur </text:span><text:span text:style-name="T1103">gegen unheilige Wesen<text:line-break/><text:tab/><text:tab/></text:span><text:span text:style-name="T1110">bei Weihung ist Zauber für heute verloren</text:span></text:p>
      <text:p text:style-name="P376"><text:span text:style-name="T38">2</text:span><text:span text:style-name="T913">8</text:span><text:span text:style-name="T38">-2</text:span><text:span text:style-name="T913">9</text:span><text:span text:style-name="T14"><text:tab/></text:span><text:span text:style-name="T1096">selbst</text:span><text:span text:style-name="T1111">:<text:tab/></text:span><text:span text:style-name="T1110">du und Gefährten innerhalb 9m</text:span><text:span text:style-name="T1111">: für 1 </text:span><text:span text:style-name="T1110">Stunde</text:span><text:span text:style-name="T1111"> </text:span><text:span text:style-name="T1112">alle Würfe </text:span><text:span text:style-name="T1111">+</text:span><text:span text:style-name="T1110">4</text:span></text:p>
      <text:p text:style-name="P376"><text:span text:style-name="T1110"><text:tab/><text:tab/></text:span><text:span text:style-name="T1100">Gefährte</text:span><text:span text:style-name="T1103">:<text:tab/></text:span><text:span text:style-name="T1111">für 1 Phase </text:span><text:span text:style-name="T1112">alle Würfe </text:span><text:span text:style-name="T1111">+</text:span><text:span text:style-name="T1103">w3+ZS </text:span><text:span text:style-name="T1113">und </text:span><text:span text:style-name="T1103">Aura innerhalb </text:span><text:span text:style-name="T1114">1,5</text:span><text:span text:style-name="T1103"> </text:span><text:span text:style-name="T1115">m</text:span><text:span text:style-name="T1103">,</text:span></text:p>
      <text:p text:style-name="P374"><text:span text:style-name="T1097"><text:tab/><text:tab/></text:span><text:span text:style-name="T1100">Flüssigkeit</text:span><text:span text:style-name="T1099">: </text:span><text:span text:style-name="T1108">dauerhaft </text:span><text:span text:style-name="T1099">geweiht, 2x w8 Schaden gegen unheilige Wesen</text:span></text:p>
      <text:p text:style-name="P375"><text:tab/><text:tab/><text:span text:style-name="T38">Amulett</text:span>:<text:tab/>geweiht für 1 <text:span text:style-name="T1116">Monat</text:span>, alle Rettungswürfe +2 für Träger</text:p>
      <text:p text:style-name="P376"><text:span text:style-name="T14"><text:tab/><text:tab/></text:span><text:span text:style-name="T1100">Waffe</text:span><text:span text:style-name="T1103">:<text:tab/>geweiht für 1 </text:span><text:span text:style-name="T1117">Monat</text:span><text:span text:style-name="T1103">, </text:span><text:span text:style-name="T1104">entweder </text:span><text:span text:style-name="T14">Angriff </text:span><text:span text:style-name="T1105">und</text:span><text:span text:style-name="T14"> Schaden </text:span><text:span text:style-name="T1103">+</text:span><text:span text:style-name="T1110">2</text:span><text:span text:style-name="T1103"> </text:span><text:span text:style-name="T1104">oder<text:line-break/><text:tab/><text:tab/><text:tab/><text:tab/></text:span><text:span text:style-name="T1103">Angriff </text:span><text:span text:style-name="T1105">und </text:span><text:span text:style-name="T1103">Schaden +</text:span><text:span text:style-name="T1110">3</text:span><text:span text:style-name="T1103"> </text:span><text:span text:style-name="T1105">nur </text:span><text:span text:style-name="T1103">gegen unheilige Wesen<text:line-break/><text:tab/><text:tab/></text:span><text:span text:style-name="T1110">bei Weihung ist Zauber für </text:span><text:span text:style-name="T1117">w7+1 Tage </text:span><text:span text:style-name="T1110">verloren</text:span></text:p>
      <text:p text:style-name="P376"><text:span text:style-name="T915">30</text:span><text:span text:style-name="T38">-</text:span><text:span text:style-name="T915">31</text:span><text:span text:style-name="T14"><text:tab/></text:span><text:span text:style-name="T915">Queste</text:span><text:span text:style-name="T1111">:<text:tab/></text:span><text:span text:style-name="T1112">alle Würfe </text:span><text:span text:style-name="T1117">aller im Sinne des Gottes und der Queste +1, für ZS </text:span><text:span text:style-name="T1103">Gefährte</text:span><text:span text:style-name="T1117">n</text:span></text:p>
      <text:p text:style-name="P376"><text:span text:style-name="T1117"><text:tab/><text:tab/><text:tab/><text:tab/></text:span><text:span text:style-name="T1112">alle Würfe </text:span><text:span text:style-name="T1117">+ZS, 7 Tage Dauer, kann gebannt werden</text:span></text:p>
      <text:p text:style-name="P376"><text:span text:style-name="T1110"><text:tab/><text:tab/></text:span><text:span text:style-name="T1100">Gefährte</text:span><text:span text:style-name="T1103">:</text:span><text:span text:style-name="T1111"><text:tab/></text:span><text:span text:style-name="T1117">alle Würfe +w3+ZS für 1 Phase und 3 m Aura</text:span></text:p>
      <text:p text:style-name="P374"><text:span text:style-name="T1097"><text:tab/><text:tab/></text:span><text:span text:style-name="T1100">Flüssigkeit</text:span><text:span text:style-name="T1099">: </text:span><text:span text:style-name="T1108">dauerhaft </text:span><text:span text:style-name="T1099">geweiht, 2x w8 Schaden gegen unheilige Wesen</text:span></text:p>
      <text:p text:style-name="P375"><text:tab/><text:tab/><text:span text:style-name="T38">Amulett</text:span>:<text:tab/>geweiht für 1 <text:span text:style-name="T1116">Jahr</text:span>, alle Rettungswürfe +2 für Träger</text:p>
      <text:p text:style-name="P376"><text:span text:style-name="T14"><text:tab/><text:tab/></text:span><text:span text:style-name="T1100">Waffe</text:span><text:span text:style-name="T1103">:<text:tab/>geweiht für 1 </text:span><text:span text:style-name="T1117">Jahr</text:span><text:span text:style-name="T1103">, </text:span><text:span text:style-name="T1104">entweder </text:span><text:span text:style-name="T14">Angriff </text:span><text:span text:style-name="T1105">und</text:span><text:span text:style-name="T14"> Schaden </text:span><text:span text:style-name="T1103">+</text:span><text:span text:style-name="T1110">2</text:span><text:span text:style-name="T1103"> </text:span><text:span text:style-name="T1104">oder<text:line-break/><text:tab/><text:tab/><text:tab/><text:tab/></text:span><text:span text:style-name="T1103">Angriff </text:span><text:span text:style-name="T1105">und </text:span><text:span text:style-name="T1103">Schaden +</text:span><text:span text:style-name="T1110">3</text:span><text:span text:style-name="T1103"> </text:span><text:span text:style-name="T1105">nur </text:span><text:span text:style-name="T1103">gegen unheilige Wesen</text:span></text:p>
      <text:p text:style-name="P376"><text:span text:style-name="T1103"><text:tab/><text:tab/></text:span><text:span text:style-name="T1110">bei Weihung ist Zauber für </text:span><text:span text:style-name="T1117">w</text:span><text:span text:style-name="T1118">4 Wochen</text:span><text:span text:style-name="T1117"> </text:span><text:span text:style-name="T1110">verloren, </text:span><text:span text:style-name="T1118">bei selbst 7 Tage</text:span></text:p>
      <text:p text:style-name="P376"><text:span text:style-name="T915">32+</text:span><text:span text:style-name="T14"><text:tab/><text:tab/></text:span><text:span text:style-name="T915">Queste</text:span><text:span text:style-name="T1111">:<text:tab/></text:span><text:span text:style-name="T1112">alle Würfe </text:span><text:span text:style-name="T1117">aller im Sinne des Gottes/der Queste +1, ZS </text:span><text:span text:style-name="T1103">Gefährte</text:span><text:span text:style-name="T1117">n </text:span><text:span text:style-name="T1112">alle Würfe </text:span><text:span text:style-name="T1117">+ZS</text:span></text:p>
      <text:p text:style-name="P376"><text:span text:style-name="T1110"><text:tab/><text:tab/></text:span><text:span text:style-name="T1100">Gefährte</text:span><text:span text:style-name="T1103">:</text:span><text:span text:style-name="T1111"><text:tab/></text:span><text:span text:style-name="T1117">alle Würfe +w3+ZS für 1 Phase und </text:span><text:span text:style-name="T1119">6</text:span><text:span text:style-name="T1117"> m Aura</text:span></text:p>
      <text:p text:style-name="P374"><text:span text:style-name="T1099"><text:tab/><text:tab/></text:span><text:span text:style-name="T1100">Flüssigkeit</text:span><text:span text:style-name="T1099">: </text:span><text:span text:style-name="T1108">dauerhaft </text:span><text:span text:style-name="T1099">geweiht, 2x w8 Schaden gegen unheilige Wesen</text:span></text:p>
      <text:p text:style-name="P375"><text:tab/><text:tab/><text:span text:style-name="T38">Amulett</text:span>:<text:tab/><text:span text:style-name="T1120">dauerhaft </text:span>geweiht, alle Rettungswürfe +2 für Träger</text:p>
      <text:p text:style-name="P376"><text:span text:style-name="T14"><text:tab/><text:tab/></text:span><text:span text:style-name="T1100">Waffe</text:span><text:span text:style-name="T1103">:<text:tab/>geweiht </text:span><text:span text:style-name="T1121">bis unheilige Tat</text:span><text:span text:style-name="T1103">, </text:span><text:span text:style-name="T1104">entweder </text:span><text:span text:style-name="T14">Angriff </text:span><text:span text:style-name="T1105">und</text:span><text:span text:style-name="T14"> Schaden </text:span><text:span text:style-name="T1103">+</text:span><text:span text:style-name="T1110">2</text:span><text:span text:style-name="T1103"> </text:span><text:span text:style-name="T1104">oder<text:line-break/><text:tab/><text:tab/><text:tab/><text:tab/></text:span><text:span text:style-name="T1103">Angriff </text:span><text:span text:style-name="T1105">und</text:span><text:span text:style-name="T1103"> Schaden +</text:span><text:span text:style-name="T1110">3</text:span><text:span text:style-name="T1103"> </text:span><text:span text:style-name="T1105">nur </text:span><text:span text:style-name="T1103">gegen unheilige Wesen</text:span></text:p>
      <text:p text:style-name="P376"><text:span text:style-name="T1122"><text:tab/><text:tab/></text:span><text:span text:style-name="T1123">bei Weihung </text:span><text:span text:style-name="T1124">ist</text:span><text:span text:style-name="T1123"> </text:span><text:span text:style-name="T1122">Zauber für w</text:span><text:span text:style-name="T1125">4</text:span><text:span text:style-name="T1122"> </text:span><text:span text:style-name="T1125">Monate</text:span><text:span text:style-name="T1122"> verloren</text:span></text:p>
      <text:p text:style-name="P377"><text:span text:style-name="T1126"><text:s/>Z </text:span><text:span text:style-name="T426"><text:s/></text:span><text:span text:style-name="T427">a</text:span><text:span text:style-name="T1127">uberer</text:span></text:p>
      <text:p text:style-name="P378"><text:span text:style-name="T71">N</text:span><text:span text:style-name="T72">ame</text:span><text:span text:style-name="T73"><text:tab/><text:tab/></text:span><text:span text:style-name="T327"><text:tab/><text:tab/><text:tab/><text:tab/><text:tab/><text:tab/></text:span><text:span text:style-name="T73"><text:tab/><text:tab/><text:tab/><text:tab/></text:span><text:span text:style-name="T75">S</text:span><text:span text:style-name="T76">tufe</text:span><text:span text:style-name="T77"><text:tab/><text:tab/><text:tab/></text:span><text:span text:style-name="T78">1</text:span></text:p>
      <text:p text:style-name="P379"><text:span text:style-name="T79">B</text:span><text:span text:style-name="T38">eruf</text:span><text:tab/><text:tab/><text:span text:style-name="T428">Steuereintreiber</text:span><text:tab/><text:tab/><text:tab/><text:tab/><text:tab/><text:tab/><text:tab/><text:span text:style-name="T81">E</text:span><text:span text:style-name="T82">rfahrung</text:span> <text:tab/><text:tab/><text:span text:style-name="T78">1</text:span><text:span text:style-name="T83">0</text:span></text:p>
      <text:p text:style-name="P380"><text:span text:style-name="T79">G</text:span><text:span text:style-name="T38">esinnung</text:span><text:tab/><text:span text:style-name="T85"><text:tab/><text:tab/> <text:s text:c="3"/></text:span><text:tab/><text:span text:style-name="T79">I</text:span><text:span text:style-name="T38">nitiative</text:span><text:span text:style-name="T86"><text:tab/></text:span><text:span text:style-name="T87">w</text:span><text:span text:style-name="T89">20<text:tab/></text:span><text:span text:style-name="T90"><text:tab/><text:tab/><text:tab/></text:span><text:span text:style-name="T91">B</text:span><text:span text:style-name="T92">ewegung</text:span><text:span text:style-name="T90"><text:tab/><text:tab/></text:span><text:span text:style-name="T89">9</text:span><text:span text:style-name="T94"> </text:span><text:span text:style-name="T95">m</text:span></text:p>
      <text:p text:style-name="P381"><text:span text:style-name="T1128">P</text:span><text:span text:style-name="T1129">atron</text:span><text:span text:style-name="T1130"><text:tab/><text:tab/></text:span><text:span text:style-name="T327"><text:tab/><text:tab/> <text:s text:c="3"/></text:span><text:span text:style-name="T1130"><text:tab/><text:tab/><text:tab/><text:tab/><text:tab/><text:tab/><text:tab/><text:tab/></text:span><text:span text:style-name="T1131">Z</text:span><text:span text:style-name="T1132">auberstufe</text:span><text:span text:style-name="T1133"><text:tab/><text:tab/>1</text:span></text:p>
      <text:p text:style-name="P382"><text:span text:style-name="T99"><text:tab/><text:tab/><text:tab/><text:tab/><text:tab/><text:tab/></text:span><text:span text:style-name="T330">M</text:span><text:span text:style-name="T331">alus</text:span><text:span text:style-name="T8"><text:tab/><text:tab/></text:span><text:span text:style-name="T429">0</text:span><text:span text:style-name="T99"><text:tab/><text:tab/><text:tab/><text:tab/></text:span><text:span text:style-name="T334">K</text:span><text:span text:style-name="T335">rit</text:span><text:span text:style-name="T107">.</text:span><text:span text:style-name="T78"><text:tab/><text:tab/><text:tab/>w</text:span><text:span text:style-name="T89">6 </text:span><text:span text:style-name="T1134">Tab. </text:span><text:span text:style-name="T78">I</text:span></text:p>
      <text:p text:style-name="P379"><text:span text:style-name="T79">R</text:span><text:span text:style-name="T38">üst</text:span><text:span text:style-name="T338">ung</text:span><text:span text:style-name="T110"><text:tab/></text:span><text:tab/><text:span text:style-name="T120">1 </text:span><text:span text:style-name="T89">1</text:span><text:tab/><text:span text:style-name="T1135">Schwere Robe</text:span><text:span text:style-name="T342"> </text:span><text:span text:style-name="T197">(RK</text:span><text:span text:style-name="T1135">1</text:span><text:span text:style-name="T197">)</text:span><text:span text:style-name="T437"><text:tab/></text:span><text:tab/><text:tab/><text:tab/><text:tab/><text:span text:style-name="T344">P</text:span><text:span text:style-name="T345">atzer</text:span><text:span text:style-name="T99"><text:tab/><text:tab/><text:tab/></text:span><text:span text:style-name="T78">w</text:span><text:span text:style-name="T89">8</text:span></text:p>
      <text:p text:style-name="P379"><text:span text:style-name="T79">L</text:span><text:span text:style-name="T38">eben</text:span><text:tab/><text:tab/> <text:span text:style-name="T1136">8</text:span><text:span text:style-name="T120"><text:tab/></text:span><text:span text:style-name="T122">(</text:span><text:span text:style-name="T123">w4+</text:span><text:span text:style-name="T122">w</text:span><text:span text:style-name="T1137">4</text:span><text:span text:style-name="T1138">+2</text:span><text:span text:style-name="T122">)<text:tab/></text:span><text:span text:style-name="T126"><text:tab/><text:tab/><text:tab/></text:span><text:span text:style-name="T127"><text:tab/><text:tab/><text:tab/></text:span><text:span text:style-name="T128">A</text:span><text:span text:style-name="T129">ngriff<text:tab/></text:span><text:span text:style-name="T128">S</text:span><text:span text:style-name="T129">chaden<text:tab/></text:span></text:p>
      <text:p text:style-name="P77"><text:span text:style-name="T130">S</text:span><text:span text:style-name="T131">tärke</text:span><text:span text:style-name="T132"><text:tab/><text:tab/><text:tab/></text:span><text:span text:style-name="T1139">1 </text:span><text:span text:style-name="T140">1</text:span><text:span text:style-name="T134"><text:tab/><text:tab/></text:span><text:span text:style-name="T136"><text:tab/><text:tab/><text:tab/><text:tab/></text:span><text:span text:style-name="T137">N</text:span><text:span text:style-name="T138">ahkampf</text:span><text:span text:style-name="T139"><text:tab/><text:tab/><text:tab/><text:tab/><text:tab/></text:span></text:p>
      <text:p text:style-name="P383"><text:span text:style-name="T130">G</text:span><text:span text:style-name="T131">eschick</text:span><text:span text:style-name="T132"><text:tab/><text:tab/><text:tab/></text:span><text:span text:style-name="T133">1</text:span><text:span text:style-name="T140">0</text:span><text:span text:style-name="T141"><text:tab/></text:span><text:span text:style-name="T138"> <text:s/></text:span><text:span text:style-name="T139"><text:s text:c="2"/><text:tab/></text:span><text:span text:style-name="T142"> </text:span><text:span text:style-name="T143">R</text:span><text:span text:style-name="T144">eflex</text:span><text:span text:style-name="T136"><text:tab/> <text:s text:c="2"/></text:span><text:span text:style-name="T78">+</text:span><text:span text:style-name="T1136">1</text:span><text:span text:style-name="T146"><text:tab/></text:span><text:span text:style-name="T136"><text:tab/></text:span><text:span text:style-name="T137">F</text:span><text:span text:style-name="T138">ernkampf</text:span><text:span text:style-name="T139"><text:tab/><text:tab/><text:tab/><text:tab/><text:tab/></text:span></text:p>
      <text:p text:style-name="P383"><text:span text:style-name="T130">A</text:span><text:span text:style-name="T131">usdauer</text:span><text:span text:style-name="T132"><text:tab/><text:tab/></text:span><text:span text:style-name="T133">14</text:span><text:span text:style-name="T134"><text:tab/></text:span><text:span text:style-name="T135">+1<text:tab/></text:span><text:span text:style-name="T142"> </text:span><text:span text:style-name="T143">Z</text:span><text:span text:style-name="T144">ähigkeit</text:span><text:span text:style-name="T136"> </text:span><text:span text:style-name="T78">+</text:span><text:span text:style-name="T89">1</text:span></text:p>
      <text:p text:style-name="P384"><text:span text:style-name="T130">P</text:span><text:span text:style-name="T131">ersönlichkeit</text:span><text:span text:style-name="T132"><text:tab/> </text:span><text:span text:style-name="T141">6</text:span><text:span text:style-name="T453"><text:tab/></text:span><text:span text:style-name="T155">-</text:span><text:span text:style-name="T135">1<text:tab/></text:span><text:span text:style-name="T153"> </text:span><text:span text:style-name="T143">W</text:span><text:span text:style-name="T144">illen</text:span><text:span text:style-name="T136"><text:tab/> <text:s text:c="3"/></text:span><text:span text:style-name="T429">0</text:span></text:p>
      <text:p text:style-name="P383"><text:span text:style-name="T130">I</text:span><text:span text:style-name="T131">ntelligenz</text:span><text:span text:style-name="T132"><text:tab/><text:tab/></text:span><text:span text:style-name="T531">1</text:span><text:span text:style-name="T1139">5</text:span><text:span text:style-name="T453"><text:tab/></text:span><text:span text:style-name="T1140">+</text:span><text:span text:style-name="T1141">1</text:span><text:span text:style-name="T133"><text:tab/></text:span><text:span text:style-name="T156"> </text:span><text:span text:style-name="T143">S</text:span><text:span text:style-name="T144">prachen</text:span><text:span text:style-name="T136"><text:tab/></text:span><text:span text:style-name="T455">Gemein</text:span><text:span text:style-name="T120">sprache, Elben, Echsenmenschen, </text:span><text:span text:style-name="T89">Feen</text:span></text:p>
      <text:p text:style-name="P385"><text:span text:style-name="T130">G</text:span><text:span text:style-name="T131">lück</text:span><text:span text:style-name="T132"><text:tab/><text:tab/><text:tab/></text:span><text:span text:style-name="T133"> </text:span><text:span text:style-name="T159">9</text:span><text:span text:style-name="T139"><text:tab/> <text:s text:c="3"/><text:tab/></text:span><text:span text:style-name="T142"> </text:span><text:span text:style-name="T143">S</text:span><text:span text:style-name="T144">chicksal</text:span><text:span text:style-name="T136"><text:tab/></text:span><text:span text:style-name="T371">Reiselustig: Anzahl der Sprachen +1</text:span></text:p>
      <text:p text:style-name="P42"><text:span text:style-name="T164">3/4-</text:span><text:span text:style-name="T165">5</text:span><text:span text:style-name="T164">/6-</text:span><text:span text:style-name="T165">8</text:span><text:span text:style-name="T164">/9-</text:span><text:span text:style-name="T165">12</text:span><text:span text:style-name="T164">/13-</text:span><text:span text:style-name="T165">15</text:span><text:span text:style-name="T164">/16-</text:span><text:span text:style-name="T165">17</text:span><text:span text:style-name="T164">/18</text:span></text:p>
      <text:p text:style-name="P386"><text:span text:style-name="T8">N</text:span><text:span text:style-name="T166">ahkampfwaffen</text:span><text:tab/><text:span text:style-name="T8">A</text:span>ngriff<text:tab/><text:tab/><text:span text:style-name="T8">S</text:span>chaden</text:p>
      <text:p text:style-name="P387"><text:span text:style-name="T1142">Lang</text:span><text:span text:style-name="T78">schwert<text:tab/><text:tab/><text:tab/></text:span><text:span text:style-name="T120">w20<text:tab/></text:span><text:span text:style-name="T87"><text:tab/><text:tab/></text:span><text:span text:style-name="T120">w</text:span><text:span text:style-name="T1142">8</text:span><text:span text:style-name="T120"><text:tab/><text:tab/></text:span><text:span text:style-name="T1143"><text:tab/></text:span><text:span text:style-name="T543"><text:tab/><text:tab/><text:tab/><text:tab/><text:tab/><text:tab/><text:tab/><text:tab/><text:tab/></text:span></text:p>
      <text:p text:style-name="P387"><text:span text:style-name="T89">Stab<text:tab/></text:span><text:span text:style-name="T78"><text:tab/><text:tab/><text:tab/></text:span><text:span text:style-name="T120">w20<text:tab/></text:span><text:span text:style-name="T87"><text:tab/><text:tab/></text:span><text:span text:style-name="T120">w</text:span><text:span text:style-name="T89">4<text:tab/></text:span><text:span text:style-name="T120"><text:tab/><text:tab/></text:span><text:span text:style-name="T543"><text:tab/><text:tab/><text:tab/><text:tab/><text:tab/><text:tab/><text:tab/><text:tab/><text:tab/></text:span></text:p>
      <text:p text:style-name="P387"><text:span text:style-name="T170">unbewaffnet</text:span><text:span text:style-name="T87"><text:tab/><text:tab/><text:tab/></text:span><text:span text:style-name="T120">w20</text:span><text:span text:style-name="T87"><text:tab/><text:tab/><text:tab/></text:span><text:span text:style-name="T170">w3</text:span><text:span text:style-name="T172"><text:tab/></text:span><text:span text:style-name="T173"><text:tab/><text:tab/></text:span><text:span text:style-name="T380"><text:tab/><text:tab/><text:tab/><text:tab/><text:tab/><text:tab/><text:tab/><text:tab/><text:tab/></text:span></text:p>
      <text:p text:style-name="P388"><text:span text:style-name="T174"><text:tab/><text:tab/><text:tab/><text:tab/> <text:s text:c="7"/></text:span><text:span text:style-name="T175"><text:tab/></text:span><text:span text:style-name="T174"><text:tab/><text:tab/></text:span><text:span text:style-name="T468"> <text:s text:c="3"/></text:span><text:span text:style-name="T175"><text:tab/></text:span><text:span text:style-name="T174"><text:tab/><text:tab/></text:span><text:span text:style-name="T468"> <text:s text:c="3"/></text:span><text:span text:style-name="T175"><text:tab/></text:span><text:span text:style-name="T174"><text:tab/><text:tab/><text:tab/><text:tab/><text:tab/><text:tab/><text:tab/><text:tab/><text:tab/></text:span></text:p>
      <text:p text:style-name="P388"><text:span text:style-name="T174"><text:tab/><text:tab/><text:tab/><text:tab/> <text:s text:c="7"/></text:span><text:span text:style-name="T175"><text:tab/></text:span><text:span text:style-name="T174"><text:tab/><text:tab/></text:span><text:span text:style-name="T468"> <text:s text:c="3"/></text:span><text:span text:style-name="T175"><text:tab/></text:span><text:span text:style-name="T174"><text:tab/><text:tab/></text:span><text:span text:style-name="T468"> <text:s text:c="3"/></text:span><text:span text:style-name="T175"><text:tab/></text:span><text:span text:style-name="T174"><text:tab/><text:tab/><text:tab/><text:tab/><text:tab/><text:tab/><text:tab/><text:tab/><text:tab/></text:span></text:p>
      <text:p text:style-name="P387"><text:span text:style-name="T79">F</text:span><text:span text:style-name="T176">ernkampfwaffen</text:span><text:span text:style-name="T38"><text:tab/></text:span><text:span text:style-name="T79">A</text:span><text:span text:style-name="T38">ngriff<text:tab/><text:tab/></text:span><text:span text:style-name="T79">S</text:span><text:span text:style-name="T38">chaden<text:tab/><text:tab/></text:span><text:span text:style-name="T79">R</text:span><text:span text:style-name="T38">eichw</text:span><text:span text:style-name="T547">eite</text:span><text:span text:style-name="T178"> </text:span><text:span text:style-name="T179">-/-2/-w</text:span></text:p>
      <text:p text:style-name="P389"><text:span text:style-name="T1144">Kurzbogen</text:span><text:span text:style-name="T89"><text:tab/></text:span><text:span text:style-name="T87"><text:tab/><text:tab/></text:span><text:span text:style-name="T120">w20</text:span><text:span text:style-name="T87"><text:tab/><text:tab/><text:tab/></text:span><text:span text:style-name="T120">w</text:span><text:span text:style-name="T1144">6</text:span><text:span text:style-name="T120"><text:tab/></text:span><text:span text:style-name="T87"><text:tab/><text:tab/></text:span><text:span text:style-name="T474">1</text:span><text:span text:style-name="T1144">5</text:span><text:span text:style-name="T474">/</text:span><text:span text:style-name="T1144">30</text:span><text:span text:style-name="T474">/4</text:span><text:span text:style-name="T1144">5</text:span><text:span text:style-name="T181"><text:tab/><text:tab/></text:span><text:span text:style-name="T475">20 </text:span><text:span text:style-name="T1145">Pfeile</text:span></text:p>
      <text:p text:style-name="P390"><text:span text:style-name="T84"><text:tab/><text:tab/><text:tab/><text:tab/> <text:s text:c="7"/></text:span><text:span text:style-name="T297"><text:tab/></text:span><text:span text:style-name="T84"><text:tab/><text:tab/> <text:s text:c="3"/></text:span><text:span text:style-name="T297"><text:tab/></text:span><text:span text:style-name="T84"><text:tab/><text:tab/> <text:s text:c="3"/></text:span><text:span text:style-name="T297"><text:tab/></text:span><text:span text:style-name="T84"> <text:s text:c="4"/></text:span><text:span text:style-name="T297">/</text:span><text:span text:style-name="T84"> <text:s text:c="4"/></text:span><text:span text:style-name="T297">/</text:span><text:span text:style-name="T84"><text:tab/></text:span><text:span text:style-name="T297"><text:tab/></text:span><text:span text:style-name="T84"><text:tab/><text:tab/><text:tab/><text:tab/><text:tab/><text:tab/></text:span></text:p>
      <text:p text:style-name="P390"><text:span text:style-name="T84"><text:tab/><text:tab/><text:tab/><text:tab/> <text:s text:c="7"/></text:span><text:span text:style-name="T297"><text:tab/></text:span><text:span text:style-name="T84"><text:tab/><text:tab/> <text:s text:c="3"/></text:span><text:span text:style-name="T297"><text:tab/></text:span><text:span text:style-name="T84"><text:tab/><text:tab/> <text:s text:c="3"/></text:span><text:span text:style-name="T297"><text:tab/></text:span><text:span text:style-name="T84"> <text:s text:c="4"/></text:span><text:span text:style-name="T297">/</text:span><text:span text:style-name="T84"> <text:s text:c="4"/></text:span><text:span text:style-name="T297">/</text:span><text:span text:style-name="T84"><text:tab/></text:span><text:span text:style-name="T297"><text:tab/></text:span><text:span text:style-name="T84"><text:tab/><text:tab/><text:tab/><text:tab/><text:tab/><text:tab/></text:span></text:p>
      <text:p text:style-name="P391"><text:span text:style-name="T79"/></text:p>
      <text:p text:style-name="P278"><text:span text:style-name="T182">A</text:span><text:span text:style-name="T183">us</text:span><text:span text:style-name="T184">rüstung</text:span><text:span text:style-name="T185"><text:tab/><text:tab/><text:tab/><text:tab/><text:tab/><text:tab/><text:tab/><text:tab/><text:tab/> <text:s text:c="3"/></text:span><text:span text:style-name="T476">14</text:span><text:span text:style-name="T187"><text:tab/></text:span><text:span text:style-name="T188">Gold</text:span><text:span text:style-name="T189"><text:tab/> <text:s text:c="2"/></text:span><text:span text:style-name="T476">25</text:span><text:span text:style-name="T191"><text:tab/></text:span><text:span text:style-name="T192">Silbe</text:span><text:span text:style-name="T193">r <text:s text:c="6"/></text:span><text:span text:style-name="T476">153</text:span><text:span text:style-name="T195"><text:tab/></text:span><text:span text:style-name="T196">Kupfer</text:span></text:p>
      <text:p text:style-name="P392"><text:span text:style-name="T1146">Zauberfoliant</text:span><text:span text:style-name="T437">, </text:span><text:span text:style-name="T1147">Fackel, Ration, Wasserschlauch, </text:span><text:span text:style-name="T1148">Feder und Tinte, Notizbuch, </text:span></text:p>
      <text:p text:style-name="P393"><text:tab/><text:tab/><text:tab/><text:tab/><text:tab/><text:tab/><text:tab/><text:tab/><text:tab/><text:tab/><text:tab/><text:tab/><text:tab/><text:tab/><text:tab/><text:tab/><text:tab/><text:tab/><text:tab/><text:tab/></text:p>
      <text:p text:style-name="P394"><text:tab/><text:tab/><text:tab/><text:tab/><text:tab/><text:tab/><text:tab/><text:tab/><text:tab/><text:tab/><text:tab/><text:tab/><text:tab/><text:tab/><text:tab/><text:tab/><text:tab/><text:tab/><text:tab/><text:tab/></text:p>
      <text:p text:style-name="P395"><text:span text:style-name="T1149"/></text:p>
      <text:p text:style-name="P396"><text:span text:style-name="T1150">Z</text:span><text:span text:style-name="T1151">auber</text:span><text:span text:style-name="T762"> </text:span><text:span text:style-name="T1152">(4 + </text:span><text:span text:style-name="T1153">Intelligenz</text:span><text:span text:style-name="T1154">mod </text:span><text:span text:style-name="T1155">= </text:span><text:span text:style-name="T1148">5</text:span><text:span text:style-name="T1152">)<text:tab/><text:tab/><text:tab/><text:tab/><text:tab/></text:span><text:span text:style-name="T1156">w20+</text:span><text:span text:style-name="T1157">Intelligenz</text:span><text:span text:style-name="T1158">mod</text:span><text:span text:style-name="T1156">+Zauberstufe-</text:span><text:span text:style-name="T1159">Malus</text:span><text:span text:style-name="T1160"> </text:span><text:span text:style-name="T1161">= </text:span><text:span text:style-name="T1162">w20+</text:span><text:span text:style-name="T1148">2</text:span></text:p>
      <text:p text:style-name="P397">Bauchreden, Magischer Schild, Magisches Geschoss, Schlaf, Spinnenklettern</text:p>
      <text:p text:style-name="P398"><text:span text:style-name="T1163"/></text:p>
      <text:p text:style-name="P399"><text:span text:style-name="T8">V</text:span>erderbnis</text:p>
      <text:p text:style-name="P400"><text:tab/><text:tab/><text:tab/><text:tab/><text:tab/><text:tab/><text:tab/><text:tab/><text:tab/><text:tab/><text:tab/><text:tab/><text:tab/><text:tab/><text:tab/><text:tab/><text:tab/><text:tab/><text:tab/><text:tab/></text:p>
      <text:p text:style-name="P400"><text:tab/><text:tab/><text:tab/><text:tab/><text:tab/><text:tab/><text:tab/><text:tab/><text:tab/><text:tab/><text:tab/><text:tab/><text:tab/><text:tab/><text:tab/><text:tab/><text:tab/><text:tab/><text:tab/><text:tab/></text:p>
      <text:p text:style-name="P401"><text:span text:style-name="T297"/></text:p>
      <text:p text:style-name="P402"/>
      <table:table table:name="Tabelle4" table:style-name="Tabelle4">
        <table:table-column table:style-name="Tabelle4.A"/>
        <table:table-column table:style-name="Tabelle4.B"/>
        <table:table-column table:style-name="Tabelle4.C"/>
        <table:table-column table:style-name="Tabelle4.D"/>
        <table:table-column table:style-name="Tabelle4.E"/>
        <table:table-column table:style-name="Tabelle4.F"/>
        <table:table-column table:style-name="Tabelle4.G"/>
        <table:table-column table:style-name="Tabelle4.H"/>
        <table:table-column table:style-name="Tabelle4.I"/>
        <table:table-row>
          <table:table-cell table:style-name="Tabelle4.A1" office:value-type="string">
            <text:p text:style-name="P403">Zauberer</text:p>
            <text:p text:style-name="P404">Stufe <text:span text:style-name="T287">(Erfahrung)</text:span></text:p>
          </table:table-cell>
          <table:table-cell table:style-name="Tabelle4.A1" office:value-type="string">
            <text:p text:style-name="P405">Angriff</text:p>
          </table:table-cell>
          <table:table-cell table:style-name="Tabelle4.A1" office:value-type="string">
            <text:p text:style-name="P406">Volltreffer</text:p>
            <text:p text:style-name="P407"><text:span text:style-name="T401">-würfel</text:span>/</text:p>
            <text:p text:style-name="P407">Tabelle</text:p>
          </table:table-cell>
          <table:table-cell table:style-name="Tabelle4.A1" office:value-type="string">
            <text:p text:style-name="P407">Aktions-</text:p>
            <text:p text:style-name="P407">würfel</text:p>
          </table:table-cell>
          <table:table-cell table:style-name="Tabelle4.A1" office:value-type="string">
            <text:p text:style-name="P407">Reflex</text:p>
          </table:table-cell>
          <table:table-cell table:style-name="Tabelle4.A1" office:value-type="string">
            <text:p text:style-name="P407">Zähigkeit</text:p>
          </table:table-cell>
          <table:table-cell table:style-name="Tabelle4.A1" office:value-type="string">
            <text:p text:style-name="P407">Willen</text:p>
          </table:table-cell>
          <table:table-cell table:style-name="Tabelle4.A1" office:value-type="string">
            <text:p text:style-name="P408">Beherrschte</text:p>
            <text:p text:style-name="P405">Zauber</text:p>
          </table:table-cell>
          <table:table-cell table:style-name="Tabelle4.I1" office:value-type="string">
            <text:p text:style-name="P408">Max.</text:p>
            <text:p text:style-name="P408">Grad</text:p>
          </table:table-cell>
        </table:table-row>
        <table:table-row>
          <table:table-cell table:style-name="Tabelle4.A2" office:value-type="string">
            <text:p text:style-name="P409">1 <text:s text:c="4"/><text:span text:style-name="T290">(10)</text:span></text:p>
          </table:table-cell>
          <table:table-cell table:style-name="Tabelle4.A2" office:value-type="string">
            <text:p text:style-name="P405">+<text:span text:style-name="T1164">0</text:span></text:p>
          </table:table-cell>
          <table:table-cell table:style-name="Tabelle4.A2" office:value-type="string">
            <text:p text:style-name="P407">w<text:span text:style-name="T1165">6</text:span>/I</text:p>
          </table:table-cell>
          <table:table-cell table:style-name="Tabelle4.A2" office:value-type="string">
            <text:p text:style-name="P407">w20</text:p>
          </table:table-cell>
          <table:table-cell table:style-name="Tabelle4.A2" office:value-type="string">
            <text:p text:style-name="P407">+<text:span text:style-name="T1165">1</text:span></text:p>
          </table:table-cell>
          <table:table-cell table:style-name="Tabelle4.A2" office:value-type="string">
            <text:p text:style-name="P407">+<text:span text:style-name="T1164">0</text:span></text:p>
          </table:table-cell>
          <table:table-cell table:style-name="Tabelle4.A2" office:value-type="string">
            <text:p text:style-name="P407">+<text:span text:style-name="T402">1</text:span></text:p>
          </table:table-cell>
          <table:table-cell table:style-name="Tabelle4.A2" office:value-type="string">
            <text:p text:style-name="P410">4</text:p>
          </table:table-cell>
          <table:table-cell table:style-name="Tabelle4.I2" office:value-type="string">
            <text:p text:style-name="P411">1</text:p>
          </table:table-cell>
        </table:table-row>
        <table:table-row>
          <table:table-cell table:style-name="Tabelle4.A2" office:value-type="string">
            <text:p text:style-name="P409">2 <text:s text:c="4"/><text:span text:style-name="T290">(</text:span><text:span text:style-name="T1166">5</text:span><text:span text:style-name="T290">0)</text:span></text:p>
          </table:table-cell>
          <table:table-cell table:style-name="Tabelle4.A2" office:value-type="string">
            <text:p text:style-name="P405">+1</text:p>
          </table:table-cell>
          <table:table-cell table:style-name="Tabelle4.A2" office:value-type="string">
            <text:p text:style-name="P407">w<text:span text:style-name="T1164">6</text:span>/I</text:p>
          </table:table-cell>
          <table:table-cell table:style-name="Tabelle4.A2" office:value-type="string">
            <text:p text:style-name="P407">w20</text:p>
          </table:table-cell>
          <table:table-cell table:style-name="Tabelle4.A2" office:value-type="string">
            <text:p text:style-name="P407">+<text:span text:style-name="T1165">1</text:span></text:p>
          </table:table-cell>
          <table:table-cell table:style-name="Tabelle4.A2" office:value-type="string">
            <text:p text:style-name="P407">+<text:span text:style-name="T1164">0</text:span></text:p>
          </table:table-cell>
          <table:table-cell table:style-name="Tabelle4.A2" office:value-type="string">
            <text:p text:style-name="P407">+<text:span text:style-name="T402">1</text:span></text:p>
          </table:table-cell>
          <table:table-cell table:style-name="Tabelle4.A2" office:value-type="string">
            <text:p text:style-name="P412">5</text:p>
          </table:table-cell>
          <table:table-cell table:style-name="Tabelle4.I2" office:value-type="string">
            <text:p text:style-name="P408">1</text:p>
          </table:table-cell>
        </table:table-row>
        <table:table-row>
          <table:table-cell table:style-name="Tabelle4.A2" office:value-type="string">
            <text:p text:style-name="P409">3 <text:s text:c="2"/><text:span text:style-name="T290">(110)</text:span></text:p>
          </table:table-cell>
          <table:table-cell table:style-name="Tabelle4.A2" office:value-type="string">
            <text:p text:style-name="P405">+<text:span text:style-name="T1164">1</text:span></text:p>
          </table:table-cell>
          <table:table-cell table:style-name="Tabelle4.A2" office:value-type="string">
            <text:p text:style-name="P407">w<text:span text:style-name="T1165">8</text:span>/I</text:p>
          </table:table-cell>
          <table:table-cell table:style-name="Tabelle4.A2" office:value-type="string">
            <text:p text:style-name="P407">w20</text:p>
          </table:table-cell>
          <table:table-cell table:style-name="Tabelle4.A2" office:value-type="string">
            <text:p text:style-name="P407">+<text:span text:style-name="T1165">1</text:span></text:p>
          </table:table-cell>
          <table:table-cell table:style-name="Tabelle4.A2" office:value-type="string">
            <text:p text:style-name="P407">+<text:span text:style-name="T1165">1</text:span></text:p>
          </table:table-cell>
          <table:table-cell table:style-name="Tabelle4.A2" office:value-type="string">
            <text:p text:style-name="P407">+<text:span text:style-name="T749">2</text:span></text:p>
          </table:table-cell>
          <table:table-cell table:style-name="Tabelle4.A2" office:value-type="string">
            <text:p text:style-name="P412">6</text:p>
          </table:table-cell>
          <table:table-cell table:style-name="Tabelle4.I2" office:value-type="string">
            <text:p text:style-name="P408">2</text:p>
          </table:table-cell>
        </table:table-row>
        <table:table-row>
          <table:table-cell table:style-name="Tabelle4.A2" office:value-type="string">
            <text:p text:style-name="P409">4 <text:s text:c="2"/><text:span text:style-name="T290">(1</text:span><text:span text:style-name="T1166">9</text:span><text:span text:style-name="T290">0)</text:span></text:p>
          </table:table-cell>
          <table:table-cell table:style-name="Tabelle4.A2" office:value-type="string">
            <text:p text:style-name="P405">+<text:span text:style-name="T1164">1</text:span></text:p>
          </table:table-cell>
          <table:table-cell table:style-name="Tabelle4.A2" office:value-type="string">
            <text:p text:style-name="P407">w<text:span text:style-name="T1164">8</text:span>/I</text:p>
          </table:table-cell>
          <table:table-cell table:style-name="Tabelle4.A2" office:value-type="string">
            <text:p text:style-name="P407">w20</text:p>
          </table:table-cell>
          <table:table-cell table:style-name="Tabelle4.A2" office:value-type="string">
            <text:p text:style-name="P407">+<text:span text:style-name="T1165">2</text:span></text:p>
          </table:table-cell>
          <table:table-cell table:style-name="Tabelle4.A2" office:value-type="string">
            <text:p text:style-name="P407">+<text:span text:style-name="T1164">1</text:span></text:p>
          </table:table-cell>
          <table:table-cell table:style-name="Tabelle4.A2" office:value-type="string">
            <text:p text:style-name="P407">+<text:span text:style-name="T402">2</text:span></text:p>
          </table:table-cell>
          <table:table-cell table:style-name="Tabelle4.A2" office:value-type="string">
            <text:p text:style-name="P412">7</text:p>
          </table:table-cell>
          <table:table-cell table:style-name="Tabelle4.I2" office:value-type="string">
            <text:p text:style-name="P408">2</text:p>
          </table:table-cell>
        </table:table-row>
        <table:table-row>
          <table:table-cell table:style-name="Tabelle4.A2" office:value-type="string">
            <text:p text:style-name="P409">5 <text:s text:c="2"/><text:span text:style-name="T290">(</text:span><text:span text:style-name="T1166">29</text:span><text:span text:style-name="T290">0)</text:span></text:p>
          </table:table-cell>
          <table:table-cell table:style-name="Tabelle4.A2" office:value-type="string">
            <text:p text:style-name="P405">+<text:span text:style-name="T1164">2</text:span></text:p>
          </table:table-cell>
          <table:table-cell table:style-name="Tabelle4.A2" office:value-type="string">
            <text:p text:style-name="P407">w<text:span text:style-name="T749">1</text:span><text:span text:style-name="T1165">0</text:span>/<text:span text:style-name="T402">I</text:span></text:p>
          </table:table-cell>
          <table:table-cell table:style-name="Tabelle4.A2" office:value-type="string">
            <text:p text:style-name="P407">w20<text:span text:style-name="T1165">+w14</text:span></text:p>
          </table:table-cell>
          <table:table-cell table:style-name="Tabelle4.A2" office:value-type="string">
            <text:p text:style-name="P407">+<text:span text:style-name="T1165">2</text:span></text:p>
          </table:table-cell>
          <table:table-cell table:style-name="Tabelle4.A2" office:value-type="string">
            <text:p text:style-name="P407">+<text:span text:style-name="T1164">1</text:span></text:p>
          </table:table-cell>
          <table:table-cell table:style-name="Tabelle4.A2" office:value-type="string">
            <text:p text:style-name="P407">+<text:span text:style-name="T749">3</text:span></text:p>
          </table:table-cell>
          <table:table-cell table:style-name="Tabelle4.A2" office:value-type="string">
            <text:p text:style-name="P412">8</text:p>
          </table:table-cell>
          <table:table-cell table:style-name="Tabelle4.I2" office:value-type="string">
            <text:p text:style-name="P408">3</text:p>
          </table:table-cell>
        </table:table-row>
        <table:table-row>
          <table:table-cell table:style-name="Tabelle4.A2" office:value-type="string">
            <text:p text:style-name="P409">6 <text:s text:c="2"/><text:span text:style-name="T290">(</text:span><text:span text:style-name="T1166">4</text:span><text:span text:style-name="T290">10)</text:span></text:p>
          </table:table-cell>
          <table:table-cell table:style-name="Tabelle4.A2" office:value-type="string">
            <text:p text:style-name="P405">+<text:span text:style-name="T1164">2</text:span></text:p>
          </table:table-cell>
          <table:table-cell table:style-name="Tabelle4.A2" office:value-type="string">
            <text:p text:style-name="P407">w<text:span text:style-name="T749">1</text:span><text:span text:style-name="T1164">0</text:span>/<text:span text:style-name="T749">I</text:span></text:p>
          </table:table-cell>
          <table:table-cell table:style-name="Tabelle4.A2" office:value-type="string">
            <text:p text:style-name="P407">w20+w1<text:span text:style-name="T1165">6</text:span></text:p>
          </table:table-cell>
          <table:table-cell table:style-name="Tabelle4.A2" office:value-type="string">
            <text:p text:style-name="P407">+2</text:p>
          </table:table-cell>
          <table:table-cell table:style-name="Tabelle4.A2" office:value-type="string">
            <text:p text:style-name="P407">+<text:span text:style-name="T749">2</text:span></text:p>
          </table:table-cell>
          <table:table-cell table:style-name="Tabelle4.A2" office:value-type="string">
            <text:p text:style-name="P407">+<text:span text:style-name="T749">4</text:span></text:p>
          </table:table-cell>
          <table:table-cell table:style-name="Tabelle4.A2" office:value-type="string">
            <text:p text:style-name="P412">9</text:p>
          </table:table-cell>
          <table:table-cell table:style-name="Tabelle4.I2" office:value-type="string">
            <text:p text:style-name="P408">3</text:p>
          </table:table-cell>
        </table:table-row>
        <table:table-row>
          <table:table-cell table:style-name="Tabelle4.A2" office:value-type="string">
            <text:p text:style-name="P409">7 <text:s text:c="2"/><text:span text:style-name="T290">(</text:span><text:span text:style-name="T1166">55</text:span><text:span text:style-name="T290">0)</text:span></text:p>
          </table:table-cell>
          <table:table-cell table:style-name="Tabelle4.A2" office:value-type="string">
            <text:p text:style-name="P407">+<text:span text:style-name="T1164">3</text:span></text:p>
          </table:table-cell>
          <table:table-cell table:style-name="Tabelle4.A2" office:value-type="string">
            <text:p text:style-name="P407">w<text:span text:style-name="T749">1</text:span><text:span text:style-name="T1165">2</text:span>/<text:span text:style-name="T749">I</text:span></text:p>
          </table:table-cell>
          <table:table-cell table:style-name="Tabelle4.A2" office:value-type="string">
            <text:p text:style-name="P407"><text:span text:style-name="T1165">2</text:span>w20</text:p>
          </table:table-cell>
          <table:table-cell table:style-name="Tabelle4.A2" office:value-type="string">
            <text:p text:style-name="P407">+<text:span text:style-name="T1165">3</text:span></text:p>
          </table:table-cell>
          <table:table-cell table:style-name="Tabelle4.A2" office:value-type="string">
            <text:p text:style-name="P407">+<text:span text:style-name="T1164">2</text:span></text:p>
          </table:table-cell>
          <table:table-cell table:style-name="Tabelle4.A2" office:value-type="string">
            <text:p text:style-name="P407">+<text:span text:style-name="T749">4</text:span></text:p>
          </table:table-cell>
          <table:table-cell table:style-name="Tabelle4.A2" office:value-type="string">
            <text:p text:style-name="P412">10</text:p>
          </table:table-cell>
          <table:table-cell table:style-name="Tabelle4.I2" office:value-type="string">
            <text:p text:style-name="P408">4</text:p>
          </table:table-cell>
        </table:table-row>
        <table:table-row>
          <table:table-cell table:style-name="Tabelle4.A2" office:value-type="string">
            <text:p text:style-name="P409">8 <text:s text:c="2"/><text:span text:style-name="T290">(</text:span><text:span text:style-name="T1166">71</text:span><text:span text:style-name="T290">0)</text:span></text:p>
          </table:table-cell>
          <table:table-cell table:style-name="Tabelle4.A2" office:value-type="string">
            <text:p text:style-name="P407">+<text:span text:style-name="T1164">3</text:span></text:p>
          </table:table-cell>
          <table:table-cell table:style-name="Tabelle4.A2" office:value-type="string">
            <text:p text:style-name="P407">w<text:span text:style-name="T749">1</text:span><text:span text:style-name="T1164">2</text:span>/<text:span text:style-name="T749">I</text:span></text:p>
          </table:table-cell>
          <table:table-cell table:style-name="Tabelle4.A2" office:value-type="string">
            <text:p text:style-name="P407"><text:span text:style-name="T749">2</text:span>w20</text:p>
          </table:table-cell>
          <table:table-cell table:style-name="Tabelle4.A2" office:value-type="string">
            <text:p text:style-name="P407">+<text:span text:style-name="T1165">3</text:span></text:p>
          </table:table-cell>
          <table:table-cell table:style-name="Tabelle4.A2" office:value-type="string">
            <text:p text:style-name="P407">+<text:span text:style-name="T1164">2</text:span></text:p>
          </table:table-cell>
          <table:table-cell table:style-name="Tabelle4.A2" office:value-type="string">
            <text:p text:style-name="P407">+<text:span text:style-name="T749">5</text:span></text:p>
          </table:table-cell>
          <table:table-cell table:style-name="Tabelle4.A2" office:value-type="string">
            <text:p text:style-name="P408">1<text:span text:style-name="T1164">2</text:span></text:p>
          </table:table-cell>
          <table:table-cell table:style-name="Tabelle4.I2" office:value-type="string">
            <text:p text:style-name="P408">4</text:p>
          </table:table-cell>
        </table:table-row>
        <table:table-row>
          <table:table-cell table:style-name="Tabelle4.A2" office:value-type="string">
            <text:p text:style-name="P409">9 <text:s text:c="2"/><text:span text:style-name="T290">(</text:span><text:span text:style-name="T1166">89</text:span><text:span text:style-name="T290">0)</text:span></text:p>
          </table:table-cell>
          <table:table-cell table:style-name="Tabelle4.A2" office:value-type="string">
            <text:p text:style-name="P407">+<text:span text:style-name="T1164">4</text:span></text:p>
          </table:table-cell>
          <table:table-cell table:style-name="Tabelle4.A2" office:value-type="string">
            <text:p text:style-name="P407">w<text:span text:style-name="T749">1</text:span><text:span text:style-name="T1164">4</text:span>/<text:span text:style-name="T749">I</text:span></text:p>
          </table:table-cell>
          <table:table-cell table:style-name="Tabelle4.A2" office:value-type="string">
            <text:p text:style-name="P407">2w20</text:p>
          </table:table-cell>
          <table:table-cell table:style-name="Tabelle4.A2" office:value-type="string">
            <text:p text:style-name="P407">+3</text:p>
          </table:table-cell>
          <table:table-cell table:style-name="Tabelle4.A2" office:value-type="string">
            <text:p text:style-name="P407">+<text:span text:style-name="T749">3</text:span></text:p>
          </table:table-cell>
          <table:table-cell table:style-name="Tabelle4.A2" office:value-type="string">
            <text:p text:style-name="P407">+<text:span text:style-name="T749">5</text:span></text:p>
          </table:table-cell>
          <table:table-cell table:style-name="Tabelle4.A2" office:value-type="string">
            <text:p text:style-name="P408">1<text:span text:style-name="T1164">4</text:span></text:p>
          </table:table-cell>
          <table:table-cell table:style-name="Tabelle4.I2" office:value-type="string">
            <text:p text:style-name="P408">5</text:p>
          </table:table-cell>
        </table:table-row>
        <table:table-row>
          <table:table-cell table:style-name="Tabelle4.A2" office:value-type="string">
            <text:p text:style-name="P409">10 <text:span text:style-name="T290">(10</text:span><text:span text:style-name="T1166">90</text:span><text:span text:style-name="T290">)</text:span></text:p>
          </table:table-cell>
          <table:table-cell table:style-name="Tabelle4.A2" office:value-type="string">
            <text:p text:style-name="P407">+<text:span text:style-name="T1164">4</text:span></text:p>
          </table:table-cell>
          <table:table-cell table:style-name="Tabelle4.A2" office:value-type="string">
            <text:p text:style-name="P407"><text:span text:style-name="T749">w1</text:span><text:span text:style-name="T1164">4</text:span>/<text:span text:style-name="T749">I</text:span></text:p>
          </table:table-cell>
          <table:table-cell table:style-name="Tabelle4.A2" office:value-type="string">
            <text:p text:style-name="P407">2w20<text:span text:style-name="T1165">+w14</text:span></text:p>
          </table:table-cell>
          <table:table-cell table:style-name="Tabelle4.A2" office:value-type="string">
            <text:p text:style-name="P407">+<text:span text:style-name="T1165">4</text:span></text:p>
          </table:table-cell>
          <table:table-cell table:style-name="Tabelle4.A2" office:value-type="string">
            <text:p text:style-name="P407">+<text:span text:style-name="T1164">3</text:span></text:p>
          </table:table-cell>
          <table:table-cell table:style-name="Tabelle4.A2" office:value-type="string">
            <text:p text:style-name="P407">+<text:span text:style-name="T749">6</text:span></text:p>
          </table:table-cell>
          <table:table-cell table:style-name="Tabelle4.A2" office:value-type="string">
            <text:p text:style-name="P408">1<text:span text:style-name="T1164">6</text:span></text:p>
          </table:table-cell>
          <table:table-cell table:style-name="Tabelle4.I2" office:value-type="string">
            <text:p text:style-name="P408">5</text:p>
          </table:table-cell>
        </table:table-row>
      </table:table>
      <text:p text:style-name="P413"><text:s/></text:p>
      <text:p text:style-name="P414"><text:span text:style-name="T1167">Merkmale</text:span> <text:span text:style-name="T1168">Zauberer</text:span></text:p>
      <text:p text:style-name="P415"><text:span text:style-name="T1169">w4</text:span><text:span text:style-name="T1170"> Leben/Stufe;</text:span><text:span text:style-name="T1169"> </text:span><text:span text:style-name="T1171">Blutmagie:</text:span><text:span text:style-name="T1172"> </text:span><text:span text:style-name="T1173">körperliches Attribut vor Zauber verbrennen</text:span><text:span text:style-name="T14">;</text:span><text:span text:style-name="T1173"> kann Vertrauten haben;<text:line-break/></text:span><text:span text:style-name="T1174">2 Sprachen/Intelligenzmodifikator; Intelligenzmodifikator</text:span><text:span text:style-name="T1175"> für Zauberwurf; </text:span><text:span text:style-name="T1173">kann Patron haben; </text:span><text:span text:style-name="T1176">Glücksmodifikator für Verderbnis und Launen der Magie; </text:span><text:span text:style-name="T1177">Rüstungs-M</text:span><text:span text:style-name="T1178">alus beim Zaubern; </text:span></text:p>
      <text:p text:style-name="P416"><text:span text:style-name="T292">N</text:span><text:span text:style-name="T175">ahkampf</text:span><text:span text:style-name="T292"><text:tab/></text:span><text:span text:style-name="T295">Langs</text:span><text:span text:style-name="T296">chwert </text:span><text:span text:style-name="T292">w8</text:span><text:span text:style-name="T295"><text:tab/><text:tab/><text:tab/>Kurzschwert </text:span><text:span text:style-name="T298">w6</text:span><text:span text:style-name="T1179"><text:tab/> <text:s/></text:span><text:span text:style-name="T297">Stab </text:span><text:span text:style-name="T175">w4</text:span><text:span text:style-name="T297"><text:tab/><text:tab/></text:span><text:span text:style-name="T307">D</text:span><text:span text:style-name="T1179">olch </text:span><text:span text:style-name="T309">w4</text:span><text:span text:style-name="T301"> </text:span><text:span text:style-name="T302">3/6/9</text:span></text:p>
      <text:p text:style-name="P417">Fernkampf<text:tab/><text:span text:style-name="T1180">Langbogen</text:span><text:span text:style-name="T311"> <text:s text:c="3"/></text:span><text:span text:style-name="T312">w6</text:span><text:span text:style-name="T313"> </text:span><text:span text:style-name="T1180">21</text:span><text:span text:style-name="T314">/</text:span><text:span text:style-name="T1180">42</text:span><text:span text:style-name="T314">/</text:span><text:span text:style-name="T1180">63</text:span><text:span text:style-name="T311"><text:tab/></text:span><text:span text:style-name="T14">Kurzbogen <text:s text:c="3"/></text:span>w6<text:span text:style-name="T14"> </text:span><text:span text:style-name="T314">15/30/45</text:span></text:p>
      <text:p text:style-name="P418"><text:s/></text:p>
      <text:p text:style-name="P419">Tabelle 5-3: Geringfügige Verderbnis<text:span text:style-name="T1181"> </text:span><text:span text:style-name="T1182">w</text:span><text:span text:style-name="T1183">10</text:span><text:span text:style-name="T1182"> –</text:span><text:span text:style-name="T1184"> Glücksmodifikator</text:span></text:p>
      <text:p text:style-name="P420"><text:span text:style-name="T38">1-</text:span><text:tab/>Schreckliche Pusteln bedecken dein Gesicht. Sie sind nicht heilbar. -1 Persönlichkei<text:span text:style-name="T1185">t</text:span></text:p>
      <text:p text:style-name="P420"><text:span text:style-name="T38">2</text:span><text:tab/>Deine Haut sch<text:span text:style-name="T1186">milzt an</text:span> einer bestimmten Stelle. Sie zerfließt wie warmes Wachs und bildet<text:line-break/><text:tab/>immer wieder neue Krater und Hügel. <text:span text:style-name="T1186">Es</text:span> juckt permanent und ruft in anderen Abscheu hervor.<text:line-break/><text:tab/>Körperstelle w6: <text:span text:style-name="T38">1</text:span> Gesicht <text:span text:style-name="T38">2</text:span> Arme <text:span text:style-name="T38">3</text:span> Beine <text:span text:style-name="T38">4</text:span> Oberkörper <text:span text:style-name="T38">5</text:span> Hände <text:span text:style-name="T38">6</text:span> Füße</text:p>
      <text:p text:style-name="P420"><text:span text:style-name="T38">3</text:span><text:tab/>Eines deiner Beine wächst um w14+1 Zentimeter <text:span text:style-name="T1187">und du</text:span> entwickelst einen komischen Gang.</text:p>
      <text:p text:style-name="P420"><text:span text:style-name="T38">4</text:span><text:tab/>Veränderte Augen w4: <text:span text:style-name="T38">1</text:span> deine Augen leuchten in einer unheimlichen Farbe</text:p>
      <text:p text:style-name="P420"><text:tab/><text:span text:style-name="T38">2</text:span> deine Augen werden lichtempfindlich (-1 auf alle Würfe bei Tageslicht)</text:p>
      <text:p text:style-name="P420"><text:tab/><text:span text:style-name="T38">3</text:span> du entwickelst Infravision und kannst bis auf 30 m Wärmemuster wahrnehmen</text:p>
      <text:p text:style-name="P420"><text:tab/><text:span text:style-name="T38">4</text:span> deine Augen werden größer und blinzeln nicht mehr, wie bei einem Fisch.</text:p>
      <text:p text:style-name="P420"><text:span text:style-name="T38">5</text:span><text:tab/>Auf Brust und Beinen bilden sich schmerzhafte Wunden und auf deinen Händen und Beinen</text:p>
      <text:p text:style-name="P420"><text:tab/>entstehen offene Stellen die nicht verheilen.</text:p>
      <text:p text:style-name="P420"><text:span text:style-name="T38">6</text:span><text:tab/>Deine Ohren mutieren w5: <text:span text:style-name="T38">1</text:span> deine Ohren laufen spitz zu <text:span text:style-name="T38">2</text:span> die Ohrmuscheln fallen ab, aber du<text:line-break/><text:tab/>kannst normal hören <text:span text:style-name="T38">3</text:span> <text:span text:style-name="T1188">dir</text:span> wachsen Elefantenohren <text:span text:style-name="T38">4</text:span> <text:span text:style-name="T1188">deine</text:span> Ohren <text:span text:style-name="T1188">werden</text:span> zu Eselsohren und<text:line-break/><text:tab/>dein Lachen wird wiehernd <text:span text:style-name="T38">5</text:span> d<text:span text:style-name="T1188">eine</text:span> Ohren verschrumpeln und klappen nach hinten</text:p>
      <text:p text:style-name="P420"><text:span text:style-name="T38">7</text:span><text:tab/>Frösteln: du zitterst permanent und kannst wegen <text:span text:style-name="T1189">d</text:span>einer klappernden Zähne nie still sein.</text:p>
      <text:p text:style-name="P420"><text:span text:style-name="T38">8</text:span><text:tab/>Dein Gesicht wird dauerhaft entstellt: Feuermagie <text:span text:style-name="T1188">versengt</text:span> deine Augenbrauen <text:tab/>und <text:span text:style-name="T1187">d</text:span>eine<text:line-break/><text:tab/>Haut glüht rot; Kältemagie <text:span text:style-name="T1188">macht</text:span> deine Haut kreidebleich und die Lippen laufen blau an; <text:line-break/><text:tab/>andere Magie <text:span text:style-name="T1188">zehrt dich aus</text:span> und du verlierst dauerhaft <text:span text:style-name="T1187">3</text:span>kg Gewicht</text:p>
      <text:p text:style-name="P420"><text:span text:style-name="T38">9</text:span><text:tab/>Dein Haar wird von dunkler Energie durchdrungen w4: <text:span text:style-name="T38">1</text:span> <text:span text:style-name="T1188">e</text:span>s wird schneeweiß<text:line-break/><text:tab/><text:span text:style-name="T38">2</text:span> es wird pechschwarz <text:span text:style-name="T38">3</text:span> es fällt vollständig aus <text:span text:style-name="T38">4</text:span> es steht dauerhaft zu Berge</text:p>
      <text:p text:style-name="P420"><text:span text:style-name="T38">10+</text:span><text:tab/>Du wirst für w6 Stunden ohnmächtig. Du kannst nur auf energische Weise geweckt werden.</text:p>
      <text:p text:style-name="P421">Tabelle 5-4: Ernsthafte Verderbnis<text:span text:style-name="T1181"> </text:span><text:span text:style-name="T1182">w</text:span><text:span text:style-name="T1183">10</text:span><text:span text:style-name="T1182"> –</text:span><text:span text:style-name="T1184"> Glücksmodifikator</text:span></text:p>
      <text:p text:style-name="P422"><text:span text:style-name="T38">1-</text:span><text:tab/>Fieber: Über w4 Monate wirst du langsam schwächer und erleidest -1 Stärke pro Monat.</text:p>
      <text:p text:style-name="P422"><text:span text:style-name="T38">2</text:span><text:tab/>Auf deinem Rücken wächst ein zweites Gesicht. Es sieht aus wie dein erstes und Augen, Nase</text:p>
      <text:p text:style-name="P422"><text:tab/>sowie Mund kannst du unabhängig benutzen.</text:p>
      <text:p text:style-name="P422"><text:span text:style-name="T38">3</text:span><text:tab/>Auszehrung: Dein Körper ernährt sich von deiner eigenen Masse. In einem Monat verlierst du</text:p>
      <text:p text:style-name="P422"><text:tab/>2w5 kg und erleidest -1 Ausdauer.</text:p>
      <text:p text:style-name="P422"><text:span text:style-name="T38">4</text:span><text:tab/>Fettleibigkeit: In einem Monat nimmst du 6<text:span text:style-name="T1190">w</text:span>6kg zu. Diese Zunahme verursacht<text:line-break/><text:tab/>-1 Geschicklichkeit und reduziert die Bewegungsrate um 1,5 m.</text:p>
      <text:p text:style-name="P422"><text:span text:style-name="T38">5</text:span><text:tab/>Du knisterst vor Energie: Flammen, Blitze, Kältewellen <text:span text:style-name="T1191">usw. </text:span>je nach deinem Lieblingszauber.</text:p>
      <text:p text:style-name="P422"><text:span text:style-name="T38">6</text:span><text:tab/>Deine Größe verändert sich um 2w24-25 cm. Dein Gewicht bleibt aber gleich un<text:span text:style-name="T1190">d</text:span> du wirst</text:p>
      <text:p text:style-name="P422"><text:tab/>entsprechend dünn oder dick.</text:p>
      <text:p text:style-name="P422"><text:span text:style-name="T38">7</text:span><text:tab/>Dämonischer Makel w3: <text:span text:style-name="T38">1</text:span> Deine Finger verlängern sich zu Klauen, die als Angriff w6 Schaden</text:p>
      <text:p text:style-name="P422"><text:tab/>verursachen <text:span text:style-name="T38">2</text:span> <text:span text:style-name="T1190">dei</text:span>ne Füße <text:span text:style-name="T1190">werden</text:span> gespaltene Hufe <text:span text:style-name="T38">3</text:span> deine Beine werden ziegenartig</text:p>
      <text:p text:style-name="P422"><text:span text:style-name="T38">8</text:span><text:tab/>Deine Haut nimmt eine unnatürliche Färbung oder Struktur an w10: <text:span text:style-name="T38">1</text:span> Albino <text:span text:style-name="T38">2</text:span> pechschwarz<text:line-break/><text:tab/><text:span text:style-name="T38">3</text:span> durchsichtig <text:span text:style-name="T38">4</text:span> schimmernd <text:span text:style-name="T38">5</text:span> dunkelblau <text:span text:style-name="T38">6</text:span> gelb <text:span text:style-name="T38">7</text:span> aschfahl <text:span text:style-name="T38">8</text:span> Fischschuppen<text:line-break/><text:tab/><text:span text:style-name="T38">9</text:span> dichtes Bärenfell <text:span text:style-name="T38">10</text:span> Reptilienschuppen</text:p>
      <text:p text:style-name="P422"><text:span text:style-name="T38">9</text:span><text:tab/>Dir wachsen kleine Hörner. Im ersten Monat gleichen sie dem kammartigen Wulst eines<text:line-break/><text:tab/>Gorillas. Im zweiten Monat bilden sich Stirnzapfen aus, die dann im dritten Monat zu<text:line-break/><text:tab/>Ziegenhörnern werden. Nach sechs Monaten schließlich haben sie die Größe von Stierhörnern<text:line-break/><text:tab/>angenommen.</text:p>
      <text:p text:style-name="P422"><text:span text:style-name="T38">10+</text:span><text:tab/>Deine Zunge spaltet sich und deine Nasenlöcher verengen sich zu Schlitzen. Du bist ist in der</text:p>
      <text:p text:style-name="P422"><text:tab/>Lage, wie eine Schlange mit der Zunge zu riechen.</text:p>
      <text:p text:style-name="P423"><text:s/></text:p>
      <text:p text:style-name="P424"><text:span text:style-name="T1192">Tabelle 5-5: Schwerwiegende Verderbnis</text:span><text:span text:style-name="T1193"> </text:span><text:span text:style-name="T1194">w</text:span><text:span text:style-name="T1195">10</text:span><text:span text:style-name="T1194"> –</text:span><text:span text:style-name="T1196"> Glücksmodifikator</text:span></text:p>
      <text:p text:style-name="P422"><text:span text:style-name="T38">1-</text:span><text:tab/>Ein Teil deiner Seelenenergie wird vom Dämonenprinz geraubt. 3w6 Schaden durch<text:line-break/><text:tab/>überirdische Schmerzen, -2 auf alle Attribute und zusätzlich -2 auf Glück.</text:p>
      <text:p text:style-name="P422"><text:span text:style-name="T38">2</text:span><text:tab/>Verwesung: Einem Zombie gleich löst sich dein Fleisch in Brocken von den Knochen. Pro Tag</text:p>
      <text:p text:style-name="P422"><text:tab/>verlierst du w4 Lebenspunkte. Lediglich magische Heilung kann die Verwesung hinauszögern.</text:p>
      <text:p text:style-name="P422"><text:span text:style-name="T38">3</text:span><text:tab/>Dein Kopf verwandelt sich in einer schmerzhaften Transformation über Nacht in einen Tierkopf</text:p>
      <text:p text:style-name="P422"><text:tab/>w6: <text:span text:style-name="T38">1</text:span> Schlange <text:span text:style-name="T38">2</text:span> Ziege <text:span text:style-name="T38">3</text:span> Stier <text:span text:style-name="T38">4</text:span> Ratte <text:span text:style-name="T38">5</text:span> Insekt <text:span text:style-name="T38">6</text:span> Fisch</text:p>
      <text:p text:style-name="P422"><text:span text:style-name="T38">4</text:span><text:tab/>Deine Gliedmaßen werden zu Tentakeln mit Saugnäpfen, <text:span text:style-name="T1197">p</text:span>ro Monat <text:span text:style-name="T1197">verwandelt sich eine</text:span>.</text:p>
      <text:p text:style-name="P422"><text:tab/>Nach vier Monaten ist es unmöglich, deine unmenschliche Natur zu verbergen.</text:p>
      <text:p text:style-name="P422"><text:span text:style-name="T38">5</text:span><text:tab/>Um Mund und Augen des Charakters wachsen kleine Tentakel. Die anfänglich nur<text:line-break/><text:tab/>madengroßen Tentakel wachsen pro Monat um 2,5cm, bis sie <text:span text:style-name="T1197">mit</text:span> 30cm ausgewachsen sind.</text:p>
      <text:p text:style-name="P422"><text:span text:style-name="T38">6</text:span><text:tab/>Drittes Auge w4: <text:span text:style-name="T38">1</text:span> mittig auf der Stirn <text:span text:style-name="T38">2</text:span> auf der Handfläche <text:span text:style-name="T38">3</text:span> Brust <text:span text:style-name="T38">4</text:span> am Hinterkopf</text:p>
      <text:p text:style-name="P422"><text:span text:style-name="T38">7</text:span><text:tab/>Die Finger einer Hand wachsen zusammen und der Daumen vergrößert sich. Nach einer<text:line-break/><text:tab/>Woche hat sich die Hand in eine Krebsschere verwandelt. Du erhältst einen w6 Angriff aber<text:line-break/><text:tab/>kannst damit keine Waffe mehr greifen.</text:p>
      <text:p text:style-name="P422"><text:span text:style-name="T38">8</text:span><text:tab/>Dir wächst über w7 Tage ein Schwanz. <text:span text:style-name="T1198">w</text:span>6: <text:span text:style-name="T38">1</text:span> Skorpionschwanz (w4 Schaden plus Gift: Zähigkeit</text:p>
      <text:p text:style-name="P422"><text:tab/>10 oder das Ziel verliert permanent w4 Stärke) <text:span text:style-name="T38">2</text:span> geschuppter Schlangenschwanz</text:p>
      <text:p text:style-name="P422"><text:tab/><text:span text:style-name="T38">3</text:span> gespaltener Dämonenschwanz (+1 Geschicklichkeit) <text:span text:style-name="T38">4</text:span> fleischiger Schwanz mit einer</text:p>
      <text:p text:style-name="P422"><text:tab/>funktionsfähigen dritten Hand <text:span text:style-name="T38">5</text:span> zusammenhängende Knorpelglieder, die in einem stacheligen</text:p>
      <text:p text:style-name="P422"><text:tab/>Stummel enden (Angriff: w6 Schaden) <text:span text:style-name="T38">6</text:span> buschiger Pferdeschwanz</text:p>
      <text:p text:style-name="P422"><text:span text:style-name="T38">9</text:span><text:tab/>Körperliche Transformation, <text:span text:style-name="T1199">dir wachsen</text:span> w4: <text:span text:style-name="T38">1</text:span> a<text:span text:style-name="T1198">m</text:span> g<text:span text:style-name="T1198">anzen</text:span> Körper Schuppen <text:span text:style-name="T38">2</text:span> Kiemen<text:line-break/><text:tab/><text:span text:style-name="T38">3</text:span> Federn <text:span text:style-name="T38">4</text:span> Schwimmhäute zwischen Fingern und Zehen</text:p>
      <text:p text:style-name="P422"><text:span text:style-name="T38">10+</text:span><text:tab/>Deine Lippen ziehen sich zusammen und wachsen sich in w12 Monaten zu einem richtigen</text:p>
      <text:p text:style-name="P425"><text:tab/>Schnabel aus. Du erhältst einen w3 Bissangriff.</text:p>
      <text:p text:style-name="P426"><text:span text:style-name="T1200">1-</text:span><text:span text:style-name="T1201">3</text:span><text:span text:style-name="T835"> </text:span>Bauchreden<text:span text:style-name="T925"><text:tab/><text:tab/><text:tab/><text:tab/><text:tab/><text:tab/><text:tab/><text:tab/><text:tab/><text:tab/><text:tab/></text:span><text:span text:style-name="T926">Regeln 130, Rules 158</text:span></text:p>
      <text:p text:style-name="P427"><text:span text:style-name="T838">Grad</text:span><text:span text:style-name="T8"> 1, 1 </text:span><text:span text:style-name="T1202">Aktion</text:span><text:span text:style-name="T8">, </text:span><text:span text:style-name="T1202">9</text:span><text:span text:style-name="T1203"> m</text:span><text:span text:style-name="T8">, Dauer </text:span><text:span text:style-name="T1202">1+ Runde</text:span><text:span text:style-name="T8">, Rettungswurf: </text:span><text:span text:style-name="T1202">manchmal Willen</text:span></text:p>
      <text:p text:style-name="P428"/>
      <text:p text:style-name="P428"><text:span text:style-name="T1204">Du </text:span><text:span text:style-name="T1205">projizierst </text:span><text:span text:style-name="T1206">Deine Stimme an einen anderen Ort</text:span><text:span text:style-name="T1204">.</text:span></text:p>
      <text:p text:style-name="P428"/>
      <text:p text:style-name="P428">Zauber w20:</text:p>
      <text:p text:style-name="P427"><text:span text:style-name="T38">1</text:span><text:tab/><text:tab/><text:span text:style-name="T962">Kritischer </text:span>Fehlschlag! <text:span text:style-name="T962">w</text:span><text:span text:style-name="T1207">6</text:span><text:span text:style-name="T962">+</text:span>Glück<text:span text:style-name="T962">smod</text:span>:</text:p>
      <text:p text:style-name="P427"><text:tab/><text:tab/><text:span text:style-name="T38">0</text:span><text:span text:style-name="T1208">–</text:span> Verderbnis <text:span text:style-name="T962">&amp;</text:span> <text:span text:style-name="T962">P</text:span>atzer<text:tab/><text:tab/><text:span text:style-name="T38">1-</text:span><text:span text:style-name="T1209">2</text:span> Verderbnis<text:tab/><text:tab/><text:span text:style-name="T1209">3</text:span><text:span text:style-name="T38">+</text:span> <text:span text:style-name="T962">P</text:span>atzer</text:p>
      <text:p text:style-name="P427"><text:span text:style-name="T38">2-11<text:tab/><text:tab/></text:span>Fehlschlag <text:span text:style-name="T1210">&amp; Verlust</text:span></text:p>
      <text:p text:style-name="P427"><text:span text:style-name="T38">12-</text:span><text:span text:style-name="T1211">1</text:span><text:span text:style-name="T38">3</text:span><text:tab/><text:span text:style-name="T1212">Du </text:span><text:span text:style-name="T1207">projizierst einen Satz deiner Stimme bis 9 m Entfernung in Sichtlinie.</text:span></text:p>
      <text:p text:style-name="P429"><text:tab/><text:tab/>Willen erkennt den Ursprungsort</text:p>
      <text:p text:style-name="P427"><text:span text:style-name="T38">14-17<text:tab/></text:span><text:span text:style-name="T1213">Du </text:span><text:span text:style-name="T1214">projizierst einen Satz einer beliebigen Stimme bis 9 m Entfernung in</text:span></text:p>
      <text:p text:style-name="P430"><text:tab/><text:tab/>Sichtlinie. Willen erkennt den Ursprungsort</text:p>
      <text:p text:style-name="P427"><text:span text:style-name="T38">18-19<text:tab/></text:span><text:span text:style-name="T1213">Du </text:span><text:span text:style-name="T1214">projizierst einen Satz einer beliebigen Stimme </text:span><text:span text:style-name="T1215">oder ein Geräusch </text:span><text:span text:style-name="T1214">bis 9 m</text:span></text:p>
      <text:p text:style-name="P430"><text:tab/><text:tab/>Entfernung in Sichtlinie. Willen erkennt den Ursprungsort</text:p>
      <text:p text:style-name="P427"><text:span text:style-name="T38">20-23<text:tab/></text:span><text:span text:style-name="T1213">Du </text:span><text:span text:style-name="T1214">projizierst einen Satz einer beliebigen Stimme </text:span><text:span text:style-name="T1215">oder ein Geräusch </text:span><text:span text:style-name="T1214">bis 9 m</text:span></text:p>
      <text:p text:style-name="P430"><text:tab/><text:tab/>Entfernung in Sichtlinie</text:p>
      <text:p text:style-name="P427"><text:span text:style-name="T38">2</text:span><text:span text:style-name="T1216">4</text:span><text:span text:style-name="T38">-2</text:span><text:span text:style-name="T1216">7</text:span><text:span text:style-name="T38"><text:tab/></text:span><text:span text:style-name="T1213">Du </text:span><text:span text:style-name="T1214">projizierst </text:span><text:span text:style-name="T1217">1 Phase lang</text:span><text:span text:style-name="T1214"> eine beliebige Stimme </text:span><text:span text:style-name="T1215">oder ein Geräusch </text:span><text:span text:style-name="T1214">bis </text:span><text:span text:style-name="T1217">18</text:span><text:span text:style-name="T1214"> m</text:span></text:p>
      <text:p text:style-name="P427"><text:span text:style-name="T1214"><text:tab/><text:tab/>Entfernung </text:span><text:span text:style-name="T1217">auch ohne</text:span><text:span text:style-name="T1214"> Sichtlinie</text:span></text:p>
      <text:p text:style-name="P427"><text:span text:style-name="T38">2</text:span><text:span text:style-name="T1218">8</text:span><text:span text:style-name="T38">-2</text:span><text:span text:style-name="T1218">9</text:span><text:span text:style-name="T38"><text:tab/></text:span><text:span text:style-name="T1213">Du </text:span><text:span text:style-name="T1214">projizierst </text:span><text:span text:style-name="T1217">1 </text:span><text:span text:style-name="T1219">Stunde pro Phase</text:span><text:span text:style-name="T1217"> </text:span><text:span text:style-name="T1219">Konzentration </text:span><text:span text:style-name="T1217">lang</text:span><text:span text:style-name="T1214"> eine beliebige Stimme</text:span></text:p>
      <text:p text:style-name="P427"><text:span text:style-name="T1214"><text:tab/><text:tab/></text:span><text:span text:style-name="T1215">oder ein Geräusch </text:span><text:span text:style-name="T1214">bis </text:span><text:span text:style-name="T1219">90</text:span><text:span text:style-name="T1214"> m Entfernung </text:span><text:span text:style-name="T1217">auch ohne</text:span><text:span text:style-name="T1214"> Sichtlinie.<text:line-break/><text:tab/><text:tab/></text:span><text:span text:style-name="T1220">Nach Ende der Konzentration keine Veränderung mehr möglich.</text:span></text:p>
      <text:p text:style-name="P427"><text:span text:style-name="T1218">30</text:span><text:span text:style-name="T38">-</text:span><text:span text:style-name="T1218">31</text:span><text:span text:style-name="T38"><text:tab/></text:span><text:span text:style-name="T1213">Du </text:span><text:span text:style-name="T1214">projizierst </text:span><text:span text:style-name="T1217">1 </text:span><text:span text:style-name="T1221">Tag</text:span><text:span text:style-name="T1219"> pro Phase</text:span><text:span text:style-name="T1217"> </text:span><text:span text:style-name="T1219">Konzentration </text:span><text:span text:style-name="T1217">lang</text:span><text:span text:style-name="T1214"> eine beliebige Stimme </text:span><text:span text:style-name="T1215">oder</text:span></text:p>
      <text:p text:style-name="P427"><text:span text:style-name="T1215"><text:tab/><text:tab/>ein Geräusch </text:span><text:span text:style-name="T1214">bis </text:span><text:span text:style-name="T1221">1500</text:span><text:span text:style-name="T1214"> m Entfernung </text:span><text:span text:style-name="T1217">auch ohne </text:span><text:span text:style-name="T1214">Sichtlinie. </text:span><text:span text:style-name="T1221">Außerdem kannst du</text:span></text:p>
      <text:p text:style-name="P427"><text:span text:style-name="T1221"><text:tab/><text:tab/></text:span><text:span text:style-name="T1220">mi</text:span><text:span text:style-name="T1222">t </text:span><text:span text:style-name="T1220">1 Runde Konzentration </text:span><text:span text:style-name="T1221">hören was dort passiert. Max. 30 Tage</text:span></text:p>
      <text:p text:style-name="P427"><text:span text:style-name="T1218">32+</text:span><text:span text:style-name="T38"><text:tab/><text:tab/></text:span><text:span text:style-name="T1213">Du </text:span><text:span text:style-name="T1214">projizierst </text:span><text:span text:style-name="T1217">1 </text:span><text:span text:style-name="T1223">Jahr</text:span><text:span text:style-name="T1219"> </text:span><text:span text:style-name="T1217">lang</text:span><text:span text:style-name="T1214"> </text:span><text:span text:style-name="T1220">ohne Konzentration </text:span><text:span text:style-name="T1214">eine beliebige Stimme </text:span><text:span text:style-name="T1215">oder ein</text:span></text:p>
      <text:p text:style-name="P427"><text:span text:style-name="T1215"><text:tab/><text:tab/>Geräusch </text:span><text:span text:style-name="T1223">an jeden </text:span><text:span text:style-name="T1220">dir</text:span><text:span text:style-name="T1224"> </text:span><text:span text:style-name="T1223">bekannten Ort </text:span><text:span text:style-name="T1224">und in 1,5 km Umkreis -</text:span><text:span text:style-name="T1223"> auch extraplanar.</text:span></text:p>
      <text:p text:style-name="P427"><text:span text:style-name="T1223"><text:tab/><text:tab/></text:span><text:span text:style-name="T1221">Außerdem kannst du </text:span><text:span text:style-name="T1220">mit 1 Runde Konzentration </text:span><text:span text:style-name="T1221">hören was dort passiert.</text:span></text:p>
      <text:p text:style-name="P428">Zauberpatzer <text:span text:style-name="T1225">w</text:span><text:span text:style-name="T1226">4</text:span>:</text:p>
      <text:p text:style-name="P431"><text:span text:style-name="T38">1</text:span><text:tab/>D<text:span text:style-name="T1226">u erzeugst ein mächtiges Donnern dort wo du stehst.</text:span></text:p>
      <text:p text:style-name="P431"><text:span text:style-name="T38">2</text:span><text:tab/><text:span text:style-name="T1227">D</text:span><text:span text:style-name="T1226">u verwechselst w4+1 Stunden lang den Ursprung von Stimmen bis in 30 m</text:span></text:p>
      <text:p text:style-name="P431"><text:span text:style-name="T1226"><text:tab/></text:span><text:span text:style-name="T1228">Entfernung</text:span><text:span text:style-name="T1226">.</text:span></text:p>
      <text:p text:style-name="P432"><text:span text:style-name="T175">3</text:span><text:span text:style-name="T297"><text:tab/></text:span><text:span text:style-name="T1229">D</text:span><text:span text:style-name="T1230">eine Stimme </text:span><text:span text:style-name="T1231">wird </text:span><text:span text:style-name="T1230">für w4 Stunden piepsig und scheint vom Boden zu kommen.</text:span></text:p>
      <text:p text:style-name="P431"><text:span text:style-name="T1232">4</text:span><text:tab/><text:span text:style-name="T1227">D</text:span><text:span text:style-name="T1233">u projizierst deine Stimme für w4 Stunden in eine Dämonen-Ebene, zu 25%</text:span></text:p>
      <text:p text:style-name="P433"><text:tab/>erscheint ein verärgerter Dämon.</text:p>
      <text:p text:style-name="P434">Verderbnis <text:span text:style-name="T1234">w12</text:span>:</text:p>
      <text:p text:style-name="P431"><text:span text:style-name="T38">1-</text:span><text:span text:style-name="T1235">6</text:span><text:tab/>D<text:span text:style-name="T1234">eine Stimme klingt wie: <text:s/></text:span><text:span text:style-name="T1235">1</text:span><text:span text:style-name="T1234"> Pferd <text:s/></text:span><text:span text:style-name="T1235">2</text:span><text:span text:style-name="T1234"> Biene <text:s/></text:span><text:span text:style-name="T1235">3</text:span><text:span text:style-name="T1234"> Ziege <text:s/></text:span><text:span text:style-name="T1235">4</text:span><text:span text:style-name="T1234"> Schwein <text:s/></text:span><text:span text:style-name="T1235">5</text:span><text:span text:style-name="T1234"> Löwe <text:s/></text:span><text:span text:style-name="T1235">6 </text:span><text:span text:style-name="T1234">Hund</text:span></text:p>
      <text:p text:style-name="P431"><text:span text:style-name="T1236">7-12</text:span><text:tab/>D<text:span text:style-name="T1234">eine Stimme klingt </text:span><text:span text:style-name="T1237">von</text:span><text:span text:style-name="T1234">: <text:s/></text:span><text:span text:style-name="T1236">7</text:span><text:span text:style-name="T1237"> </text:span><text:span text:style-name="T1238">deinen </text:span><text:span text:style-name="T1237">Füßen <text:s text:c="2"/></text:span><text:span text:style-name="T1236">8 </text:span><text:span text:style-name="T1238">deiner </text:span><text:span text:style-name="T1237">linke</text:span><text:span text:style-name="T1239">n</text:span><text:span text:style-name="T1237"> Hand<text:tab/></text:span><text:span text:style-name="T1236">9 </text:span><text:span text:style-name="T1239">deinem </text:span><text:span text:style-name="T1237">Rücken</text:span></text:p>
      <text:p text:style-name="P431"><text:span text:style-name="T1236"><text:tab/>10</text:span><text:span text:style-name="T1237"> 6 m </text:span><text:span text:style-name="T1239">über deinem Kopf <text:s/></text:span><text:span text:style-name="T1236">11</text:span><text:span text:style-name="T1237"> </text:span><text:span text:style-name="T1239">deiner </text:span><text:span text:style-name="T1237">Waffe <text:s/></text:span><text:span text:style-name="T1236">12</text:span><text:span text:style-name="T1237"> </text:span><text:span text:style-name="T1238">der </text:span><text:span text:style-name="T1237">nächste</text:span><text:span text:style-name="T1238">n</text:span><text:span text:style-name="T1237"> Person</text:span></text:p>
      <text:p text:style-name="P435"><text:span text:style-name="T1200">1-</text:span><text:span text:style-name="T873">12</text:span><text:span text:style-name="T835"> </text:span>Magischer Schild<text:span text:style-name="T1240"><text:tab/><text:tab/><text:tab/><text:tab/><text:tab/><text:tab/><text:tab/><text:tab/><text:tab/><text:tab/></text:span><text:span text:style-name="T1241">Regeln 1</text:span><text:span text:style-name="T1242">41</text:span><text:span text:style-name="T1241">, Rules </text:span><text:span text:style-name="T1242">146</text:span></text:p>
      <text:p text:style-name="P436"><text:span text:style-name="T928">Grad</text:span> 1, <text:span text:style-name="T1243">1 Aktion, </text:span>Berührung/<text:span text:style-name="T1244">selbst</text:span>, <text:span text:style-name="T1243">variable </text:span>Dauer, <text:span text:style-name="T1243">kein </text:span>Rettungswurf</text:p>
      <text:p text:style-name="P437"/>
      <text:p text:style-name="P438"><text:span text:style-name="T1245">D</text:span><text:span text:style-name="T297">u erschaffst einen magischen Schild der vor Gegnern schützt.</text:span></text:p>
      <text:p text:style-name="P439"/>
      <text:p text:style-name="P439">Zauber w20:</text:p>
      <text:p text:style-name="P440"><text:span text:style-name="T38">1<text:tab/><text:tab/></text:span><text:span text:style-name="T1246">Kritischer</text:span> Fehlschlag: <text:span text:style-name="T1243">w</text:span>6<text:span text:style-name="T1243">+Glücksmod:<text:line-break/></text:span><text:span text:style-name="T1247"><text:tab/><text:tab/></text:span><text:span text:style-name="T38">0-</text:span> Verderbnis <text:span text:style-name="T1243">&amp;</text:span> <text:span text:style-name="T1243">P</text:span>atzer<text:tab/><text:tab/><text:span text:style-name="T38">1–2</text:span> Verderbnis<text:tab/><text:span text:style-name="T38">3+ </text:span><text:span text:style-name="T1248">P</text:span>atzer</text:p>
      <text:p text:style-name="P441"><text:span text:style-name="T38">2-11</text:span> <text:s/><text:tab/>Fehlschlag<text:span text:style-name="T1249"> </text:span><text:span text:style-name="T1250">&amp; Verlust</text:span></text:p>
      <text:p text:style-name="P440"><text:span text:style-name="T38">12-13<text:tab/></text:span>D<text:span text:style-name="T1243">u</text:span> erschaff<text:span text:style-name="T1243">s</text:span>t einen schwachen Schild: <text:span text:style-name="T1243">w</text:span>6 Runden lang <text:span text:style-name="T1243">RK+2</text:span></text:p>
      <text:p text:style-name="P440"><text:span text:style-name="T38">14-17<text:tab/></text:span>D<text:span text:style-name="T1243">u</text:span> erschaff<text:span text:style-name="T1243">s</text:span>t einen Schild: 2<text:span text:style-name="T1243">w</text:span>6 Runden lang RK+4</text:p>
      <text:p text:style-name="P440"><text:span text:style-name="T38">18-19<text:tab/></text:span>D<text:span text:style-name="T1243">u </text:span>erschaff<text:span text:style-name="T1243">s</text:span>t einen Schild: <text:span text:style-name="T1243">w</text:span>3 Phasen <text:span text:style-name="T1243">(</text:span><text:span text:style-name="T1251">je 10 Minuten</text:span><text:span text:style-name="T1243">) </text:span>lang RK<text:span text:style-name="T1243">+4 für</text:span></text:p>
      <text:p text:style-name="P440"><text:span text:style-name="T1243"><text:tab/><text:tab/>beliebiges berührtes Wesen</text:span> </text:p>
      <text:p text:style-name="P440"><text:span text:style-name="T38">20-23<text:tab/></text:span>D<text:span text:style-name="T1251">u</text:span> erschaff<text:span text:style-name="T1251">s</text:span>t einen Schild: <text:span text:style-name="T1251">w</text:span>3 Phasen <text:span text:style-name="T1243">(</text:span><text:span text:style-name="T1251">je 10 Minuten</text:span><text:span text:style-name="T1243">)</text:span> lang RK<text:span text:style-name="T1251">+</text:span>4 <text:span text:style-name="T1243">für</text:span></text:p>
      <text:p text:style-name="P440"><text:span text:style-name="T1243"><text:tab/><text:tab/>beliebiges berührtes Wesen. </text:span><text:span text:style-name="T1251">Magische Geschosse werden geblockt.</text:span></text:p>
      <text:p text:style-name="P440"><text:span text:style-name="T38">2</text:span><text:span text:style-name="T1252">4</text:span><text:span text:style-name="T38">-2</text:span><text:span text:style-name="T1252">7</text:span><text:span text:style-name="T38"><text:tab/></text:span>D<text:span text:style-name="T1251">u</text:span> erschaff<text:span text:style-name="T1251">s</text:span>t einen Schild: <text:span text:style-name="T1251">w</text:span><text:span text:style-name="T1244">4+1</text:span> Phasen <text:span text:style-name="T1243">(</text:span><text:span text:style-name="T1251">je 10 Minuten</text:span><text:span text:style-name="T1243">)</text:span> lang RK<text:span text:style-name="T1251">+</text:span>4</text:p>
      <text:p text:style-name="P440"><text:tab/><text:tab/><text:span text:style-name="T1243">für beliebiges berührtes Wesen. </text:span><text:span text:style-name="T1251">Magische Geschosse werden</text:span></text:p>
      <text:p text:style-name="P440"><text:span text:style-name="T1251"><text:tab/><text:tab/>geblockt. </text:span><text:span text:style-name="T1244">Schaden durch Fernwaffen jeweils -10.</text:span></text:p>
      <text:p text:style-name="P440"><text:span text:style-name="T38">2</text:span><text:span text:style-name="T1252">8</text:span><text:span text:style-name="T38">-2</text:span><text:span text:style-name="T1252">9</text:span><text:span text:style-name="T38"><text:tab/></text:span>D<text:span text:style-name="T1251">u</text:span> erschaff<text:span text:style-name="T1251">s</text:span>t <text:span text:style-name="T1244">zwei</text:span> Schild<text:span text:style-name="T1244">e</text:span>: <text:span text:style-name="T1251">w</text:span><text:span text:style-name="T1244">4+1</text:span> <text:span text:style-name="T1244">Stunden</text:span> lang RK<text:span text:style-name="T1251">+</text:span>4 <text:span text:style-name="T1243">für </text:span><text:span text:style-name="T1244">dich und</text:span></text:p>
      <text:p text:style-name="P440"><text:span text:style-name="T1244"><text:tab/><text:tab/>Gefährten innerhalb 3m.</text:span><text:span text:style-name="T1243"> </text:span><text:span text:style-name="T1251">Magische Geschosse werden geblockt.</text:span></text:p>
      <text:p text:style-name="P440"><text:span text:style-name="T1251"><text:tab/><text:tab/></text:span><text:span text:style-name="T1244">Schaden durch Fernwaffen jeweils -20. Gegenzauber +2.</text:span></text:p>
      <text:p text:style-name="P440"><text:span text:style-name="T1252">30</text:span><text:span text:style-name="T38">-</text:span><text:span text:style-name="T1252">31</text:span><text:span text:style-name="T38"><text:tab/></text:span>D<text:span text:style-name="T1251">u</text:span> erschaff<text:span text:style-name="T1251">s</text:span>t <text:span text:style-name="T1244">unzählige</text:span> Schild<text:span text:style-name="T1244">e</text:span>: <text:span text:style-name="T1251">w</text:span><text:span text:style-name="T1244">4</text:span> <text:span text:style-name="T1244">Stunden</text:span> lang RK<text:span text:style-name="T1251">+</text:span>4<text:tab/><text:span text:style-name="T1243">für </text:span><text:span text:style-name="T1253">dich und</text:span></text:p>
      <text:p text:style-name="P440"><text:span text:style-name="T1253"><text:tab/><text:tab/>alle Gefährten innerhalb 3m</text:span><text:span text:style-name="T1243">. </text:span><text:span text:style-name="T1251">Magische Geschosse werden geblockt.</text:span></text:p>
      <text:p text:style-name="P440"><text:span text:style-name="T1251"><text:tab/><text:tab/></text:span><text:span text:style-name="T1244">Schaden durch Fernwaffen </text:span><text:span text:style-name="T1253">jeweils </text:span><text:span text:style-name="T1244">-10. Gegenzauber +4.</text:span></text:p>
      <text:p text:style-name="P440"><text:span text:style-name="T1252">32+</text:span><text:span text:style-name="T38"><text:tab/><text:tab/></text:span>D<text:span text:style-name="T1251">u</text:span> erschaff<text:span text:style-name="T1251">s</text:span>t <text:span text:style-name="T1244">unzählige</text:span> Schild<text:span text:style-name="T1244">e</text:span>: <text:span text:style-name="T1244">bis Sonnenaufgang</text:span> RK<text:span text:style-name="T1251">+</text:span><text:span text:style-name="T1253">8</text:span> <text:span text:style-name="T1243">für </text:span><text:span text:style-name="T1253">dich und</text:span></text:p>
      <text:p text:style-name="P440"><text:span text:style-name="T1253"><text:tab/><text:tab/>alle Gefährten innerhalb 3m</text:span><text:span text:style-name="T1243">. </text:span><text:span text:style-name="T1251">Magische Geschosse werden geblockt.</text:span></text:p>
      <text:p text:style-name="P440"><text:span text:style-name="T1251"><text:tab/><text:tab/></text:span><text:span text:style-name="T1244">Schaden durch Fernwaffen </text:span><text:span text:style-name="T1254">jeweils </text:span><text:span text:style-name="T1244">-10 Punkte, </text:span><text:span text:style-name="T1254">andere -2</text:span><text:span text:style-name="T1244">. </text:span><text:span text:style-name="T1254">Schilde sind</text:span></text:p>
      <text:p text:style-name="P440"><text:span text:style-name="T1254"><text:tab/><text:tab/>beweglich. </text:span><text:span text:style-name="T1244">Gegenzauber +4.</text:span></text:p>
      <text:p text:style-name="P440"/>
      <text:p text:style-name="P440"><text:span text:style-name="T84">Verderbnis </text:span><text:span text:style-name="T1255">w</text:span><text:span text:style-name="T84">8:</text:span></text:p>
      <text:p text:style-name="P440"><text:span text:style-name="T38">1–4<text:tab/></text:span>geringfügig<text:tab/><text:tab/><text:tab/><text:span text:style-name="T38">5–7<text:tab/></text:span>ernsthaft<text:span text:style-name="T1256"><text:tab/><text:tab/><text:tab/></text:span><text:span text:style-name="T38">8<text:tab/></text:span>schwe<text:span text:style-name="T1243">r</text:span><text:span text:style-name="T1257">wiegend</text:span></text:p>
      <text:p text:style-name="P437"><text:span text:style-name="T962">P</text:span>atzer <text:span text:style-name="T1243">w</text:span>4:</text:p>
      <text:p text:style-name="P440"><text:span text:style-name="T38">1</text:span><text:tab/>Kraftentladung nach innen gerichtet ist und d<text:span text:style-name="T1243">ir w</text:span>4 Schaden zufügt</text:p>
      <text:p text:style-name="P440"><text:span text:style-name="T38">2</text:span><text:tab/>der beschworene Schild hilft versehentlich dem nächstgelegenen Feind</text:p>
      <text:p text:style-name="P440"><text:tab/>und verleiht diesem <text:span text:style-name="T1243">w</text:span>3 Phasen lang RK<text:span text:style-name="T1243">+4</text:span></text:p>
      <text:p text:style-name="P440"><text:span text:style-name="T38">3</text:span><text:tab/>d<text:span text:style-name="T1243">u </text:span>beschwör<text:span text:style-name="T1243">s</text:span>t den Schild versehentlich direkt unter <text:span text:style-name="T1243">d</text:span>einen Füssen,</text:p>
      <text:p text:style-name="P440"><text:tab/>wodurch <text:span text:style-name="T1243">du </text:span>1 m in die Luft gehoben wir<text:span text:style-name="T1243">st</text:span> und für die nächsten <text:span text:style-name="T1243">w</text:span>3+1</text:p>
      <text:p text:style-name="P440"><text:tab/>Runden darauf „gleiten“ kann<text:span text:style-name="T1243">st.</text:span> Bewegungsrate <text:span text:style-name="T1243">+</text:span><text:span text:style-name="T1258">3 m</text:span>, <text:span text:style-name="T1243">aber</text:span> Malus von</text:p>
      <text:p text:style-name="P440"><text:tab/>-1 auf Angriff, Zauber und Schaden sowie RK, da <text:span text:style-name="T1243">du</text:span> planlos <text:span text:style-name="T1243">herumrutschst</text:span></text:p>
      <text:p text:style-name="P440"><text:span text:style-name="T38">4</text:span><text:tab/><text:span text:style-name="T1243">du</text:span> hüll<text:span text:style-name="T1243">s</text:span>t <text:span text:style-name="T1243">d</text:span>ich vollständig in de<text:span text:style-name="T1243">n</text:span> Schild ein, der jede <text:span text:style-name="T1243">Bewegung ode</text:span><text:span text:style-name="T1259">r</text:span></text:p>
      <text:p text:style-name="P440"><text:span text:style-name="T1260"><text:tab/>Interaktion mit</text:span><text:span text:style-name="T166"> dem Rest der Welt </text:span><text:span text:style-name="T1260">für w4 Runden </text:span><text:span text:style-name="T166">blockt</text:span></text:p>
      <text:p text:style-name="P442"><text:span text:style-name="T1261">1-</text:span><text:span text:style-name="T1262">1</text:span><text:span text:style-name="T1263">3</text:span><text:span text:style-name="T1264"> </text:span><text:span text:style-name="T38">Magi</text:span><text:span text:style-name="T1265">sches</text:span><text:span text:style-name="T38"> </text:span><text:span text:style-name="T1265">Geschoss</text:span><text:span text:style-name="T1266"><text:tab/><text:tab/><text:tab/><text:tab/><text:tab/><text:tab/><text:tab/><text:tab/><text:tab/></text:span><text:span text:style-name="T1267">Regeln 1</text:span><text:span text:style-name="T1268">4</text:span><text:span text:style-name="T1269">2</text:span><text:span text:style-name="T1267">, Rules </text:span><text:span text:style-name="T1268">14</text:span><text:span text:style-name="T1269">4</text:span></text:p>
      <text:p text:style-name="P443"><text:span text:style-name="T1270">Grad</text:span><text:span text:style-name="T1271"> 1, </text:span><text:span text:style-name="T1272">1 Aktion, </text:span><text:span text:style-name="T1273">4</text:span><text:span text:style-name="T1271">5 </text:span><text:span text:style-name="T1274">m</text:span><text:span text:style-name="T1275">, </text:span><text:span text:style-name="T1271">verfehl</text:span><text:span text:style-name="T1276">t</text:span><text:span text:style-name="T1271"> nie, durch Magie auf</text:span><text:span text:style-name="T1277">haltbar</text:span><text:span text:style-name="T1271"> (z.B. Magischer Schild)</text:span></text:p>
      <text:p text:style-name="P444"><text:s/></text:p>
      <text:p text:style-name="P445"><text:span text:style-name="T1245">D</text:span><text:span text:style-name="T297">u schleuderst magische Geschosse die automatisch treffen.</text:span></text:p>
      <text:p text:style-name="P446"><text:s/></text:p>
      <text:p text:style-name="P447">Zauber w20:</text:p>
      <text:p text:style-name="P448"><text:span text:style-name="T38">1-</text:span><text:tab/><text:tab/><text:span text:style-name="T1278">Kritischer</text:span><text:span text:style-name="T1271"> Fehlschlag: </text:span><text:span text:style-name="T1272">w</text:span>6<text:span text:style-name="T1275">+</text:span><text:span text:style-name="T1272">Glücksm</text:span><text:span text:style-name="T1275">od</text:span>:</text:p>
      <text:p text:style-name="P448"><text:tab/><text:tab/><text:span text:style-name="T1279">0</text:span><text:span text:style-name="T38">- </text:span><text:span text:style-name="T1271">Verderbnis </text:span><text:span text:style-name="T1278">&amp;</text:span> <text:span text:style-name="T1280">Patzer</text:span><text:tab/><text:tab/><text:span text:style-name="T1279">1</text:span><text:span text:style-name="T38">-</text:span><text:span text:style-name="T1279">3 </text:span><text:span text:style-name="T1271">Verderbnis</text:span><text:span text:style-name="T1275"><text:tab/><text:tab/></text:span><text:span text:style-name="T38">4+ </text:span><text:span text:style-name="T1272">Patzer</text:span></text:p>
      <text:p text:style-name="P441"><text:span text:style-name="T38">2-11<text:tab/></text:span><text:tab/><text:span text:style-name="T1271">Fehlschlag</text:span><text:span text:style-name="T1249"> </text:span><text:span text:style-name="T1250">&amp; Verlust</text:span></text:p>
      <text:p text:style-name="P448"><text:span text:style-name="T38">12-13</text:span><text:tab/><text:span text:style-name="T1281">E</text:span><text:span text:style-name="T1271">in Geschoss</text:span> <text:span text:style-name="T1271">das </text:span>1 <text:span text:style-name="T1271">Schaden macht</text:span>.</text:p>
      <text:p text:style-name="P448"><text:span text:style-name="T38">14-17</text:span><text:tab/><text:span text:style-name="T1281">E</text:span><text:span text:style-name="T1276">in Geschoss das w</text:span>4+<text:span text:style-name="T1276">Z</text:span><text:span text:style-name="T1282">S</text:span><text:span text:style-name="T1276"> Schaden macht</text:span>.</text:p>
      <text:p text:style-name="P448"><text:span text:style-name="T38">18-19</text:span><text:tab/><text:span text:style-name="T1283">w</text:span>4 <text:span text:style-name="T1276">Geschosse</text:span> <text:span text:style-name="T1276">die</text:span> <text:span text:style-name="T1276">w</text:span>4+<text:span text:style-name="T1276">Z</text:span><text:span text:style-name="T1282">S</text:span><text:span text:style-name="T1276"> Schaden auf </text:span><text:span text:style-name="T1283">ein</text:span><text:span text:style-name="T1276"> Ziel </text:span><text:span text:style-name="T1284">bewirken</text:span><text:span text:style-name="T1276">. </text:span></text:p>
      <text:p text:style-name="P448"><text:span text:style-name="T1285">20-23</text:span><text:span text:style-name="T1286"><text:tab/></text:span><text:span text:style-name="T1287">w</text:span><text:span text:style-name="T1286">4</text:span><text:span text:style-name="T1288">+2</text:span><text:span text:style-name="T1286"> </text:span><text:span text:style-name="T1288">Geschosse</text:span><text:span text:style-name="T1286"> </text:span><text:span text:style-name="T1289">mit</text:span><text:span text:style-name="T1286"> </text:span><text:span text:style-name="T1287">je </text:span><text:span text:style-name="T1288">w6</text:span><text:span text:style-name="T1286">+</text:span><text:span text:style-name="T1288">Z</text:span><text:span text:style-name="T1290">S</text:span><text:span text:style-name="T1288"> Schaden</text:span><text:span text:style-name="T1276">.</text:span></text:p>
      <text:p text:style-name="P448"><text:span text:style-name="T1285">2</text:span><text:span text:style-name="T1291">4</text:span><text:span text:style-name="T1285">-2</text:span><text:span text:style-name="T1291">7</text:span><text:span text:style-name="T1286"><text:tab/></text:span><text:span text:style-name="T1292">E</text:span><text:span text:style-name="T1287">in </text:span><text:span text:style-name="T1288">Geschoss</text:span><text:span text:style-name="T1286"> </text:span><text:span text:style-name="T1288">d</text:span><text:span text:style-name="T1287">as</text:span><text:span text:style-name="T1286"> </text:span><text:span text:style-name="T1287">4</text:span><text:span text:style-name="T1288">w</text:span><text:span text:style-name="T1287">12</text:span><text:span text:style-name="T1286">+</text:span><text:span text:style-name="T1288">Z</text:span><text:span text:style-name="T1293">S</text:span><text:span text:style-name="T1288"> Schaden </text:span><text:span text:style-name="T1287">bewirkt</text:span><text:span text:style-name="T1276">. </text:span><text:span text:style-name="T1283">300 m Reichweite in Sichtlinie.</text:span></text:p>
      <text:p text:style-name="P448"><text:span text:style-name="T1285">2</text:span><text:span text:style-name="T1291">8</text:span><text:span text:style-name="T1285">-2</text:span><text:span text:style-name="T1291">9</text:span><text:span text:style-name="T1286"><text:tab/></text:span><text:span text:style-name="T1287">w6+3 </text:span><text:span text:style-name="T1288">Geschosse</text:span><text:span text:style-name="T1286"> </text:span><text:span text:style-name="T1289">mit</text:span><text:span text:style-name="T1286"> </text:span><text:span text:style-name="T1287">je </text:span><text:span text:style-name="T1288">w</text:span><text:span text:style-name="T1287">8</text:span><text:span text:style-name="T1286">+</text:span><text:span text:style-name="T1288">Z</text:span><text:span text:style-name="T1293">S</text:span><text:span text:style-name="T1288"> Schaden</text:span><text:span text:style-name="T1276">. </text:span><text:span text:style-name="T1294">Beliebige Reichweite in Sichtlinie.</text:span></text:p>
      <text:p text:style-name="P448"><text:span text:style-name="T1295">30</text:span><text:span text:style-name="T1285">-</text:span><text:span text:style-name="T1295">31</text:span><text:span text:style-name="T1286"><text:tab/></text:span><text:span text:style-name="T1296">2</text:span><text:span text:style-name="T1287">w6+</text:span><text:span text:style-name="T1296">1</text:span><text:span text:style-name="T1287"> </text:span><text:span text:style-name="T1288">Geschosse</text:span><text:span text:style-name="T1286"> </text:span><text:span text:style-name="T1288">d</text:span><text:span text:style-name="T1287">ie</text:span><text:span text:style-name="T1286"> </text:span><text:span text:style-name="T1287">je </text:span><text:span text:style-name="T1288">w</text:span><text:span text:style-name="T1287">8</text:span><text:span text:style-name="T1286">+</text:span><text:span text:style-name="T1288">Z</text:span><text:span text:style-name="T1293">S</text:span><text:span text:style-name="T1288"> Schaden</text:span><text:span text:style-name="T1276">. </text:span><text:span text:style-name="T1294">Beliebige Reichweite in Sichtlinie,</text:span></text:p>
      <text:p text:style-name="P448"><text:span text:style-name="T1294"><text:tab/><text:tab/>selbst durch Portale o.</text:span><text:span text:style-name="T1297">ä. </text:span><text:span text:style-name="T1294">Magisches Schild schützt nur wenn höherer<text:line-break/><text:tab/><text:tab/>Zauberwurf mit 50% Wahrscheinlichkeit je Geschoss.</text:span></text:p>
      <text:p text:style-name="P448"><text:span text:style-name="T1295">32+</text:span><text:span text:style-name="T1286"><text:tab/><text:tab/></text:span><text:span text:style-name="T1296">3</text:span><text:span text:style-name="T1287">w</text:span><text:span text:style-name="T1296">4</text:span><text:span text:style-name="T1287">+</text:span><text:span text:style-name="T1296">2</text:span><text:span text:style-name="T1287"> </text:span><text:span text:style-name="T1288">Geschosse</text:span><text:span text:style-name="T1286"> </text:span><text:span text:style-name="T1289">mit</text:span><text:span text:style-name="T1286"> </text:span><text:span text:style-name="T1287">je </text:span><text:span text:style-name="T1288">w</text:span><text:span text:style-name="T1296">10</text:span><text:span text:style-name="T1286">+</text:span><text:span text:style-name="T1288">Z</text:span><text:span text:style-name="T1293">S</text:span><text:span text:style-name="T1288"> Schaden</text:span><text:span text:style-name="T1276">. </text:span><text:span text:style-name="T1294">150 km Reichweite in Sichtlinie</text:span></text:p>
      <text:p text:style-name="P448"><text:span text:style-name="T1294"><text:tab/><text:tab/>oder via </text:span><text:span text:style-name="T1298">Material, </text:span><text:span text:style-name="T1299">dann</text:span><text:span text:style-name="T1294"> erst 1 Phase Konzentration, dann bis Geschosse im Ziel.</text:span></text:p>
      <text:p text:style-name="P448"><text:span text:style-name="T1294"><text:tab/><text:tab/>15 km/s ohne Hindernisse, </text:span><text:span text:style-name="T1300">k</text:span><text:span text:style-name="T1294">eine Ebenenwechsel.</text:span></text:p>
      <text:p text:style-name="P449"><text:s/></text:p>
      <text:p text:style-name="P450">Verderbnis w8:</text:p>
      <text:p text:style-name="P451"><text:span text:style-name="T38">1-4</text:span><text:tab/><text:span text:style-name="T1297">Deine Hände und Unterarme</text:span> <text:span text:style-name="T1297">verändern ihre Farbe entsprechend<text:tab/>deinem Zauber:</text:span></text:p>
      <text:p text:style-name="P451"><text:span text:style-name="T1297"><text:tab/></text:span><text:span text:style-name="T38">1 </text:span><text:span text:style-name="T1297">Blitz:</text:span> <text:span text:style-name="T1297">gelb</text:span><text:tab/><text:tab/><text:tab/><text:span text:style-name="T38">2</text:span> <text:span text:style-name="T1297">Frost:</text:span> <text:span text:style-name="T1297">B</text:span>l<text:span text:style-name="T1297">a</text:span>u<text:tab/><text:tab/><text:tab/><text:span text:style-name="T38">3</text:span> <text:span text:style-name="T1297">Säure: </text:span>grün<text:tab/><text:tab/><text:tab/><text:span text:style-name="T38">4</text:span> <text:span text:style-name="T1297">Feuer:</text:span> r<text:span text:style-name="T1297">ot</text:span></text:p>
      <text:p text:style-name="P451"><text:span text:style-name="T38">5</text:span><text:tab/><text:span text:style-name="T1301">Deine Augen verlieren P</text:span>upil<text:span text:style-name="T1301">le</text:span> <text:span text:style-name="T1301">und Iris</text:span> <text:span text:style-name="T1301">und deine Augäpfel sind jetzt kalkweiß</text:span></text:p>
      <text:p text:style-name="P451"><text:span text:style-name="T1265">6</text:span><text:span text:style-name="T1275"><text:tab/></text:span><text:span text:style-name="T1302">Deine Fingerspitzen werden durchsichtig</text:span> <text:span text:style-name="T1302">und geisterhaft.</text:span></text:p>
      <text:p text:style-name="P451"><text:span text:style-name="T1265">7</text:span><text:span text:style-name="T1275"><text:tab/></text:span><text:span text:style-name="T1303">Du wirst</text:span><text:span text:style-name="T1302"> jedes mal wenn du Magisches Geschoss wirkst für w6 Runden unsichtbar.</text:span></text:p>
      <text:p text:style-name="P452"><text:span text:style-name="T1265">8</text:span><text:span text:style-name="T1275"><text:tab/></text:span><text:span text:style-name="T1302">Ab jetzt umschwirrt </text:span><text:span text:style-name="T1272">d</text:span><text:span text:style-name="T1302">einen Kopf ein magischer Kraftstein der jedes Wesen dass sich</text:span></text:p>
      <text:p text:style-name="P452"><text:span text:style-name="T1302"><text:tab/>dir auf </text:span><text:span text:style-name="T1273">1</text:span><text:span text:style-name="T1302"> </text:span><text:span text:style-name="T1273">m</text:span><text:span text:style-name="T1302"> nähert trifft und Schmerz und 1 Schaden/Runde bewirkt. Das gilt auch</text:span></text:p>
      <text:p text:style-name="P453"><text:tab/>für Gefährten und Heilversuche.</text:p>
      <text:p text:style-name="P454"><text:s/></text:p>
      <text:p text:style-name="P451"><text:span text:style-name="T1304">Patzer</text:span><text:span text:style-name="T84"> </text:span><text:span text:style-name="T1305">w</text:span><text:span text:style-name="T84">6:</text:span></text:p>
      <text:p text:style-name="P451"><text:span text:style-name="T38">1</text:span><text:tab/><text:span text:style-name="T1302">Wesen innerhalb </text:span><text:span text:style-name="T1273">3</text:span>0 <text:span text:style-name="T1273">m</text:span> <text:span text:style-name="T1302">werden </text:span><text:span text:style-name="T1272">von </text:span><text:span text:style-name="T1306">w</text:span>4-1 <text:span text:style-name="T1272">Geschossen für 1 Schaden getroffen.</text:span></text:p>
      <text:p text:style-name="P451"><text:span text:style-name="T38">2</text:span><text:tab/><text:span text:style-name="T1307">Das </text:span><text:span text:style-name="T1302">Geschoss</text:span> <text:span text:style-name="T1307">ist ein Querschläger und trifft dich selbst:</text:span> <text:span text:style-name="T1307">w</text:span>3-1 <text:span text:style-name="T1307">Schaden</text:span></text:p>
      <text:p text:style-name="P451"><text:span text:style-name="T38">3</text:span><text:tab/><text:span text:style-name="T1308">w</text:span>6 <text:span text:style-name="T1308">Schaden auf dich und alle Wesen innerhalb </text:span><text:span text:style-name="T1309">3</text:span><text:span text:style-name="T1308"> </text:span><text:span text:style-name="T1309">m </text:span><text:span text:style-name="T1308">(Reflex 10 halbiert)</text:span></text:p>
      <text:p text:style-name="P451"><text:span text:style-name="T38">4</text:span><text:tab/><text:span text:style-name="T1310">Verzögerter Effekt: nichts passiert, aber innerhalb 24 Stunden</text:span> <text:span text:style-name="T1310">bewirkt </text:span><text:span text:style-name="T1311">die erste</text:span></text:p>
      <text:p text:style-name="P455"><text:span text:style-name="T1310"><text:tab/>natürliche 1 bei </text:span><text:span text:style-name="T1311">irgendeinem</text:span><text:span text:style-name="T1310"> Wurf einen Zufallstreffer für w4 Schaden innerhalb</text:span></text:p>
      <text:p text:style-name="P455"><text:span text:style-name="T1312"><text:tab/>3</text:span><text:span text:style-name="T1310">0 </text:span><text:span text:style-name="T1312">m</text:span><text:span text:style-name="T1310">. Nach 24 Stunden ist die Wirkung vergangen.</text:span></text:p>
      <text:p text:style-name="P455"><text:span text:style-name="T38">5</text:span><text:tab/><text:span text:style-name="T1311">Du wirst von magischer Energie erfüllt. Das nächste Wesen dass du berührst,</text:span></text:p>
      <text:p text:style-name="P455"><text:span text:style-name="T1311"><text:tab/>erfährt </text:span><text:span text:style-name="T1313">einen Schlag von </text:span><text:span text:style-name="T1311">w6+1 Schaden und du selbst </text:span><text:span text:style-name="T1313">auch </text:span><text:span text:style-name="T1311">1 Schaden.</text:span></text:p>
      <text:p text:style-name="P451"><text:span text:style-name="T38">6</text:span><text:tab/><text:span text:style-name="T1311">Magische Energie</text:span> <text:span text:style-name="T1314">zuckt</text:span> <text:span text:style-name="T1311">in den Boden unter dir. </text:span><text:span text:style-name="T1314">Er</text:span><text:span text:style-name="T1311"> löst </text:span><text:span text:style-name="T1314">s</text:span><text:span text:style-name="T1311">ich w</text:span><text:span text:style-name="T1315">6</text:span><text:span text:style-name="T1311"> </text:span><text:span text:style-name="T1315">m</text:span><text:span text:style-name="T1311"> tief auf und Du</text:span></text:p>
      <text:p text:style-name="P451"><text:span text:style-name="T1311"><text:tab/>schwebst so weit hinunter. Sollte es darunter einen Hohlraum </text:span><text:span text:style-name="T1316">geben, fällst du hinein.</text:span></text:p>
      <text:p text:style-name="P456"><text:tab/>Um herauszukommen musst du klettern.</text:p>
      <text:p text:style-name="P457"><text:span text:style-name="T922">1-</text:span><text:span text:style-name="T1317">1</text:span><text:span text:style-name="T873">8</text:span><text:span text:style-name="T1317"> </text:span><text:span text:style-name="T1318">Schlaf<text:tab/><text:tab/><text:tab/><text:tab/><text:tab/><text:tab/><text:tab/><text:tab/><text:tab/><text:tab/><text:tab/><text:tab/></text:span><text:span text:style-name="T926">Regeln <text:s/></text:span><text:span text:style-name="T1318">152, </text:span><text:span text:style-name="T926">Rules </text:span><text:span text:style-name="T1318">155</text:span></text:p>
      <text:p text:style-name="P458"><text:span text:style-name="T927">Grad</text:span><text:span text:style-name="T929"> </text:span>1, <text:span text:style-name="T929">1 </text:span><text:span text:style-name="T1319">Aktion</text:span><text:span text:style-name="T929">, </text:span><text:span text:style-name="T1320">18m</text:span>, Dauer: <text:span text:style-name="T1320">variiert</text:span><text:span text:style-name="T929">, </text:span>Rettungswurf: <text:span text:style-name="T1320">Willen</text:span><text:span text:style-name="T1321">≥</text:span><text:span text:style-name="T1322">Zauberwurf</text:span></text:p>
      <text:p text:style-name="P459"><text:s/></text:p>
      <text:p text:style-name="P460"><text:span text:style-name="T934">D</text:span><text:span text:style-name="T175">u </text:span><text:span text:style-name="T935">versetzt </text:span><text:span text:style-name="T1323">d</text:span><text:span text:style-name="T935">ein Ziel in tiefen Schlaf. </text:span><text:span text:style-name="T1324">Material zum aufwachen </text:span><text:span text:style-name="T1325">z.B. Rose-Rosenduft.</text:span></text:p>
      <text:p text:style-name="P461"><text:s/></text:p>
      <text:p text:style-name="P462">Zauber w20:</text:p>
      <text:p text:style-name="P463"><text:span text:style-name="T38">1<text:tab/></text:span><text:tab/><text:span text:style-name="T941">Kritischer </text:span>Fehlschlag! <text:span text:style-name="T1326">w</text:span>6<text:span text:style-name="T941">+</text:span>Glück<text:span text:style-name="T941">smod</text:span>:</text:p>
      <text:p text:style-name="P463"><text:tab/><text:tab/><text:span text:style-name="T38">0-</text:span> Verderbnis <text:span text:style-name="T941">&amp; Patzer<text:tab/><text:tab/></text:span><text:span text:style-name="T944">1</text:span><text:span text:style-name="T941"> Verderbnis<text:tab/><text:tab/></text:span><text:span text:style-name="T1327">2</text:span><text:span text:style-name="T944">+</text:span><text:span text:style-name="T941"> Patzer</text:span></text:p>
      <text:p text:style-name="P464"><text:span text:style-name="T38">2-11<text:tab/></text:span><text:tab/>Fehlschlag<text:span text:style-name="T1328"> </text:span><text:span text:style-name="T1210">&amp; Verlust</text:span></text:p>
      <text:p text:style-name="P463"><text:span text:style-name="T1329">1</text:span><text:span text:style-name="T38">2-1</text:span><text:span text:style-name="T1329">3</text:span><text:span text:style-name="T38"><text:tab/></text:span><text:span text:style-name="T1330">Dein </text:span><text:span text:style-name="T1331">Ziel fällt für w6 Phasen in Schlaf</text:span><text:span text:style-name="T1330"> </text:span><text:span text:style-name="T1331">und kann normal geweckt werden.</text:span></text:p>
      <text:p text:style-name="P463"><text:span text:style-name="T1329">14</text:span><text:span text:style-name="T38">-1</text:span><text:span text:style-name="T1329">7</text:span><text:span text:style-name="T38"><text:tab/></text:span><text:span text:style-name="T1332">Bis zu</text:span><text:span text:style-name="T1330"> </text:span><text:span text:style-name="T1333">2 </text:span><text:span text:style-name="T1331">Ziele fallen für w6 Phasen in Schlaf,</text:span><text:span text:style-name="T1330"> </text:span><text:span text:style-name="T1331">können normal geweckt werden.</text:span></text:p>
      <text:p text:style-name="P463"><text:span text:style-name="T1329">1</text:span><text:span text:style-name="T1334">8</text:span><text:span text:style-name="T38">-1</text:span><text:span text:style-name="T1334">9</text:span><text:span text:style-name="T38"><text:tab/></text:span><text:span text:style-name="T1332">Bis zu </text:span><text:span text:style-name="T1331">2</text:span><text:span text:style-name="T1330"> </text:span><text:span text:style-name="T1331">Ziele fallen für w</text:span><text:span text:style-name="T1332">4</text:span><text:span text:style-name="T1331"> </text:span><text:span text:style-name="T1332">Stunden</text:span><text:span text:style-name="T1331"> in Schlaf,</text:span><text:span text:style-name="T1330"> </text:span><text:span text:style-name="T1331">können normal geweckt werden.</text:span></text:p>
      <text:p text:style-name="P463"><text:span text:style-name="T1334">20</text:span><text:span text:style-name="T38">-</text:span><text:span text:style-name="T1334">23</text:span><text:span text:style-name="T38"><text:tab/></text:span><text:span text:style-name="T1332">Bis zu 4</text:span><text:span text:style-name="T1330"> </text:span><text:span text:style-name="T1331">Ziele fallen für w</text:span><text:span text:style-name="T1332">6</text:span><text:span text:style-name="T1331"> </text:span><text:span text:style-name="T1332">Stunden</text:span><text:span text:style-name="T1331"> in Schlaf,</text:span><text:span text:style-name="T1330"> </text:span><text:span text:style-name="T1331">können normal geweckt werden</text:span></text:p>
      <text:p text:style-name="P463"><text:span text:style-name="T1331"><text:tab/><text:tab/></text:span><text:span text:style-name="T1335">oder nur 1 Ziel </text:span><text:span text:style-name="T1336">für w4 Stunden </text:span><text:span text:style-name="T1335">kann nur mit Magie bannen geweckt werden</text:span><text:span text:style-name="T1331">.</text:span></text:p>
      <text:p text:style-name="P463"><text:span text:style-name="T1334">24</text:span><text:span text:style-name="T38">-</text:span><text:span text:style-name="T1334">27</text:span><text:span text:style-name="T38"><text:tab/></text:span><text:span text:style-name="T1332">Bis zu </text:span><text:span text:style-name="T1337">7</text:span><text:span text:style-name="T1330"> </text:span><text:span text:style-name="T1331">Ziele fallen für w</text:span><text:span text:style-name="T1337">7</text:span><text:span text:style-name="T1331"> </text:span><text:span text:style-name="T1337">Tage</text:span><text:span text:style-name="T1331"> in Schlaf,</text:span><text:span text:style-name="T1330"> </text:span><text:span text:style-name="T1331">können normal geweckt werden </text:span><text:span text:style-name="T1335">oder</text:span></text:p>
      <text:p text:style-name="P463"><text:span text:style-name="T1335"><text:tab/><text:tab/>nur 1 Ziel </text:span><text:span text:style-name="T1336">für w</text:span><text:span text:style-name="T1337">3</text:span><text:span text:style-name="T1336"> </text:span><text:span text:style-name="T1337">Tage</text:span><text:span text:style-name="T1336"> </text:span><text:span text:style-name="T1335">kann nur mit Magie bannen geweckt werden</text:span><text:span text:style-name="T1331">.</text:span></text:p>
      <text:p text:style-name="P463"><text:span text:style-name="T1334">2</text:span><text:span text:style-name="T1338">8</text:span><text:span text:style-name="T38">-</text:span><text:span text:style-name="T1334">2</text:span><text:span text:style-name="T1338">9</text:span><text:span text:style-name="T38"><text:tab/></text:span><text:span text:style-name="T1332">Bis zu </text:span><text:span text:style-name="T1337">16</text:span><text:span text:style-name="T1330"> </text:span><text:span text:style-name="T1331">Ziele </text:span><text:span text:style-name="T1337">in 60 m </text:span><text:span text:style-name="T1331">fallen in </text:span><text:span text:style-name="T1337">dauerhaften </text:span><text:span text:style-name="T1331">Schlaf,</text:span><text:span text:style-name="T1330"> </text:span><text:span text:style-name="T1331">können normal geweckt</text:span></text:p>
      <text:p text:style-name="P463"><text:span text:style-name="T1331"><text:tab/><text:tab/>werden </text:span><text:span text:style-name="T1335">oder nur 1 Ziel</text:span><text:span text:style-name="T1336"> </text:span><text:span text:style-name="T1335">kann nur mit Magie bannen geweckt werden</text:span><text:span text:style-name="T1331">.</text:span></text:p>
      <text:p text:style-name="P463"><text:span text:style-name="T1339">30</text:span><text:span text:style-name="T38">-</text:span><text:span text:style-name="T1339">31</text:span><text:span text:style-name="T38"><text:tab/></text:span><text:span text:style-name="T1337">Alle</text:span><text:span text:style-name="T1330"> </text:span><text:span text:style-name="T1331">Ziele </text:span><text:span text:style-name="T1337">in 60 m </text:span><text:span text:style-name="T1331">fallen </text:span><text:span text:style-name="T1337">für w7+1 Tage </text:span><text:span text:style-name="T1331">in Schlaf</text:span><text:span text:style-name="T1330">,</text:span><text:span text:style-name="T1331"> können normal geweckt<text:line-break/><text:tab/><text:tab/>werden. </text:span><text:span text:style-name="T1340">Kein Material notwendig.</text:span></text:p>
      <text:p text:style-name="P465"><text:span text:style-name="T1339">3</text:span><text:span text:style-name="T1341">2+</text:span><text:span text:style-name="T38"><text:tab/><text:tab/></text:span><text:span text:style-name="T1337">Alle</text:span><text:span text:style-name="T1330"> </text:span><text:span text:style-name="T1337">Wesen</text:span><text:span text:style-name="T1331"> </text:span><text:span text:style-name="T1337">inklusive Gefährten und Pflanzen innerhalb 500 m </text:span><text:span text:style-name="T1331">fallen in Schlaf.</text:span></text:p>
      <text:p text:style-name="P465"><text:span text:style-name="T1331"><text:tab/><text:tab/></text:span><text:span text:style-name="T1337">Kein Rettungswurf für Wesen </text:span><text:span text:style-name="T1342">≤</text:span><text:span text:style-name="T1343">4TW. Sie</text:span><text:span text:style-name="T1331"> können </text:span><text:span text:style-name="T1337">nur mit mächtiger Magie</text:span></text:p>
      <text:p text:style-name="P465"><text:span text:style-name="T1337"><text:tab/><text:tab/></text:span><text:span text:style-name="T1331">geweckt werden </text:span><text:span text:style-name="T1337">oder wenn eine von dir gewählte Bedingung eintritt, z.B. 100</text:span></text:p>
      <text:p text:style-name="P465"><text:span text:style-name="T1337"><text:tab/><text:tab/>Jahre sind vergangen. </text:span><text:span text:style-name="T1340">Kein Material notwendig.</text:span></text:p>
      <text:p text:style-name="P461"><text:s/></text:p>
      <text:p text:style-name="P462">Verderbnis <text:span text:style-name="T1344">w</text:span><text:span text:style-name="T1345">6</text:span>:</text:p>
      <text:p text:style-name="P463"><text:span text:style-name="T38">1<text:tab/></text:span><text:span text:style-name="T1346">D</text:span><text:span text:style-name="T1337">u</text:span><text:span text:style-name="T1346"> leide</text:span><text:span text:style-name="T1337">s</text:span><text:span text:style-name="T1346">t unter Schlaflosigkeit: </text:span><text:span text:style-name="T1337">sofort </text:span><text:span text:style-name="T1346">-</text:span><text:span text:style-name="T1337">1 auf alle Würfe,<text:tab/>nach 1 Woche -2</text:span></text:p>
      <text:p text:style-name="P466"><text:tab/>auf alle Würfe, nach 1 Monat -3 auf alle Würfe</text:p>
      <text:p text:style-name="P463"><text:span text:style-name="T1347">2</text:span><text:span text:style-name="T1337"><text:tab/>Du</text:span><text:span text:style-name="T1346"> verström</text:span><text:span text:style-name="T1337">s</text:span><text:span text:style-name="T1346">t einen widerlichen Geruch im Umkreis von 6 m</text:span></text:p>
      <text:p text:style-name="P463"><text:span text:style-name="T1348">3-4</text:span><text:span text:style-name="T1346"><text:tab/>geringfügig</text:span><text:span text:style-name="T1337">e Verderbnis</text:span><text:span text:style-name="T1346"><text:tab/><text:tab/></text:span><text:span text:style-name="T1348">5-6</text:span><text:span text:style-name="T1346"> ernsthaft</text:span><text:span text:style-name="T1337">e Verderbnis</text:span></text:p>
      <text:p text:style-name="P467"><text:s/></text:p>
      <text:p text:style-name="P462"><text:span text:style-name="T962">P</text:span>atzer <text:span text:style-name="T963">w</text:span><text:span text:style-name="T1349">4</text:span>:</text:p>
      <text:p text:style-name="P463"><text:span text:style-name="T38">1</text:span><text:tab/>D<text:span text:style-name="T1349">u</text:span> fäll<text:span text:style-name="T1349">s</text:span>t sofort in einen natürlichen Schlaf</text:p>
      <text:p text:style-name="P463"><text:span text:style-name="T1350">2</text:span><text:span text:style-name="T1349"><text:tab/>Du </text:span>und <text:span text:style-name="T1349">die w</text:span>4 nächst<text:span text:style-name="T1349">en</text:span> Verbündete<text:span text:style-name="T1349">n</text:span> fallen in einen natürlichen Schlaf</text:p>
      <text:p text:style-name="P463"><text:span text:style-name="T1350">3</text:span><text:span text:style-name="T1349"><text:tab/>Du</text:span> fäll<text:span text:style-name="T1349">s</text:span>t in <text:span text:style-name="T1349">ein</text:span> Koma <text:span text:style-name="T1349">und kannst </text:span>nur durch <text:span text:style-name="T1349">Heilung</text:span> oder <text:span text:style-name="T1349">Magie</text:span> geweckt <text:span text:style-name="T1349">werden</text:span></text:p>
      <text:p text:style-name="P468"><text:span text:style-name="T38">4</text:span><text:tab/><text:span text:style-name="T1349">Du</text:span> rüttel<text:span text:style-name="T1349">s</text:span>t alle Wesen im Umkreis von 15 m hellwach, wodurch jede Form von</text:p>
      <text:p text:style-name="P468"><text:tab/>Schlaf (auch magischer) unterbrochen wird und Zustände wie Benommenheit,</text:p>
      <text:p text:style-name="P468"><text:tab/>Halluzinationen aufgehoben werden.</text:p>
      <text:p text:style-name="P469"><text:span text:style-name="T166"/></text:p>
      <text:p text:style-name="P457"><text:span text:style-name="T922">1-</text:span><text:span text:style-name="T873">20</text:span><text:span text:style-name="T835"> </text:span>Spinnenklettern<text:span text:style-name="T925"><text:tab/><text:tab/><text:tab/><text:tab/><text:tab/><text:tab/><text:tab/><text:tab/><text:tab/><text:tab/></text:span><text:span text:style-name="T926">Regeln 1</text:span><text:span text:style-name="T927">54</text:span><text:span text:style-name="T926">, Rules </text:span><text:span text:style-name="T928">1</text:span><text:span text:style-name="T927">56</text:span></text:p>
      <text:p text:style-name="P458"><text:span text:style-name="T927">Grad</text:span><text:span text:style-name="T929"> </text:span>1, <text:span text:style-name="T929">1 </text:span><text:span text:style-name="T1319">Aktion</text:span><text:span text:style-name="T929">, </text:span><text:span text:style-name="T1319">selbst/</text:span>Berührung, Dauer: 1 Phase/Z<text:span text:style-name="T1319">S</text:span><text:span text:style-name="T929">, kein </text:span>Rettungswurf</text:p>
      <text:p text:style-name="P459"><text:s/></text:p>
      <text:p text:style-name="P460"><text:span text:style-name="T934">D</text:span><text:span text:style-name="T175">u </text:span><text:span text:style-name="T935">kannst wie eine Spinne klettern</text:span><text:span text:style-name="T1351">.</text:span></text:p>
      <text:p text:style-name="P461"><text:s/></text:p>
      <text:p text:style-name="P462">Zauber w20:</text:p>
      <text:p text:style-name="P463"><text:span text:style-name="T38">1<text:tab/></text:span><text:tab/><text:span text:style-name="T941">Kritischer </text:span>Fehlschlag! <text:span text:style-name="T1326">w</text:span>6<text:span text:style-name="T941">+</text:span>Glück<text:span text:style-name="T941">smod</text:span>:</text:p>
      <text:p text:style-name="P463"><text:tab/><text:tab/><text:span text:style-name="T38">0-</text:span> Verderbnis <text:span text:style-name="T941">&amp; Patzer<text:tab/><text:tab/></text:span><text:span text:style-name="T944">1-</text:span><text:span text:style-name="T1352">2</text:span><text:span text:style-name="T941"> Verderbnis<text:tab/></text:span><text:span text:style-name="T1352">3</text:span><text:span text:style-name="T944">+</text:span><text:span text:style-name="T941"> Patzer</text:span></text:p>
      <text:p text:style-name="P464"><text:span text:style-name="T38">2-11<text:tab/></text:span><text:tab/>Fehlschlag<text:span text:style-name="T1328"> </text:span><text:span text:style-name="T1210">&amp; Verlust</text:span></text:p>
      <text:p text:style-name="P463"><text:span text:style-name="T1329">1</text:span><text:span text:style-name="T38">2-1</text:span><text:span text:style-name="T1329">3</text:span><text:span text:style-name="T38"><text:tab/></text:span><text:span text:style-name="T1330">Deine Hände werden klebrig und du kannst besser klettern (+10). Aber Objekte</text:span></text:p>
      <text:p text:style-name="P470"><text:tab/><text:tab/>unter 2,5 kg kleben an den Händen und machen zaubern unmöglich.</text:p>
      <text:p text:style-name="P463"><text:span text:style-name="T1329">14</text:span><text:span text:style-name="T38">-1</text:span><text:span text:style-name="T1329">7</text:span><text:span text:style-name="T38"><text:tab/></text:span><text:span text:style-name="T1330">Deine Hände werden klebrig und du kannst besser klettern (+20). Aber Objekte</text:span></text:p>
      <text:p text:style-name="P470"><text:tab/><text:tab/>unter 2,5 kg kleben an den Händen und machen zaubern unmöglich.</text:p>
      <text:p text:style-name="P463"><text:span text:style-name="T1329">1</text:span><text:span text:style-name="T1334">8</text:span><text:span text:style-name="T38">-1</text:span><text:span text:style-name="T1334">9</text:span><text:span text:style-name="T38"><text:tab/></text:span><text:span text:style-name="T1330">Du </text:span><text:span text:style-name="T1353">kann</text:span><text:span text:style-name="T1330">st klettern wie eine Spinne – kopfüber, an der Decke etc. Du bist gegen</text:span></text:p>
      <text:p text:style-name="P470"><text:tab/><text:tab/>Spinnennetz-Zauber immun. Objekte unter 2,5 kg kleben an den Händen und</text:p>
      <text:p text:style-name="P470"><text:tab/><text:tab/>machen zaubern unmöglich.</text:p>
      <text:p text:style-name="P463"><text:span text:style-name="T1334">20</text:span><text:span text:style-name="T38">-</text:span><text:span text:style-name="T1334">23</text:span><text:span text:style-name="T38"><text:tab/></text:span><text:span text:style-name="T1330">Du </text:span><text:span text:style-name="T1353">kann</text:span><text:span text:style-name="T1330">st klettern wie eine Spinne – kopfüber, an der Decke etc. Du bist gegen</text:span></text:p>
      <text:p text:style-name="P470"><text:tab/><text:tab/>Spinnennetz-Zauber immun.</text:p>
      <text:p text:style-name="P471"><text:span text:style-name="T1334">24</text:span><text:span text:style-name="T38">-</text:span><text:span text:style-name="T1334">27</text:span><text:span text:style-name="T38"><text:tab/></text:span><text:span text:style-name="T1330">Du </text:span><text:span text:style-name="T1354">und ein berührter Gefährte </text:span><text:span text:style-name="T1353">könnt</text:span><text:span text:style-name="T1330"> klettern wie Spinne</text:span><text:span text:style-name="T1354">n</text:span><text:span text:style-name="T1330"> – kopfüber, an der</text:span></text:p>
      <text:p text:style-name="P471"><text:span text:style-name="T1330"><text:tab/><text:tab/>Decke etc. </text:span><text:span text:style-name="T1354">Ihr seid</text:span><text:span text:style-name="T1330"> gegen Spinnennetz-Zauber immun.</text:span></text:p>
      <text:p text:style-name="P471"><text:span text:style-name="T1334">2</text:span><text:span text:style-name="T1338">8</text:span><text:span text:style-name="T38">-</text:span><text:span text:style-name="T1334">2</text:span><text:span text:style-name="T1338">9</text:span><text:span text:style-name="T38"><text:tab/></text:span><text:span text:style-name="T1330">Du </text:span><text:span text:style-name="T1354">und </text:span><text:span text:style-name="T1355">deine </text:span><text:span text:style-name="T1354">Gefährte</text:span><text:span text:style-name="T1355">n innerhalb 3 m</text:span><text:span text:style-name="T1354"> </text:span><text:span text:style-name="T1353">könnt</text:span><text:span text:style-name="T1330"> klettern wie Spinne</text:span><text:span text:style-name="T1354">n</text:span><text:span text:style-name="T1330"> – kopfüber,</text:span></text:p>
      <text:p text:style-name="P471"><text:span text:style-name="T1330"><text:tab/><text:tab/>an der Decke etc. </text:span><text:span text:style-name="T1354">Ihr seid</text:span><text:span text:style-name="T1330"> gegen Spinnennetz-Zauber immun.</text:span></text:p>
      <text:p text:style-name="P471"><text:span text:style-name="T1339">30</text:span><text:span text:style-name="T38">-</text:span><text:span text:style-name="T1339">31</text:span><text:span text:style-name="T38"><text:tab/></text:span><text:span text:style-name="T1330">Du </text:span><text:span text:style-name="T1354">und </text:span><text:span text:style-name="T1355">deine </text:span><text:span text:style-name="T1354">Gefährte</text:span><text:span text:style-name="T1355">n innerhalb 3 m</text:span><text:span text:style-name="T1354"> </text:span><text:span text:style-name="T1353">könnt</text:span><text:span text:style-name="T1330"> </text:span><text:span text:style-name="T1356">für </text:span><text:span text:style-name="T1357">ZS</text:span><text:span text:style-name="T1356"> Stunde</text:span><text:span text:style-name="T1357">n</text:span><text:span text:style-name="T1356"> </text:span><text:span text:style-name="T1330">klettern wie</text:span></text:p>
      <text:p text:style-name="P471"><text:span text:style-name="T1330"><text:tab/><text:tab/>Spinne</text:span><text:span text:style-name="T1354">n </text:span><text:span text:style-name="T1330">– kopfüber, an der Decke etc. </text:span><text:span text:style-name="T1354">Ihr seid</text:span><text:span text:style-name="T1330"> gegen Spinnennetz-Zauber<text:line-break/><text:tab/><text:tab/>immun.</text:span></text:p>
      <text:p text:style-name="P463"><text:span text:style-name="T1339">3</text:span><text:span text:style-name="T1341">2+</text:span><text:span text:style-name="T38"><text:tab/><text:tab/></text:span><text:span text:style-name="T1330">Du </text:span><text:span text:style-name="T1354">und Gefährte</text:span><text:span text:style-name="T1355">n innerhalb </text:span><text:span text:style-name="T1358">6</text:span><text:span text:style-name="T1355"> m</text:span><text:span text:style-name="T1354"> </text:span><text:span text:style-name="T1353">könnt</text:span><text:span text:style-name="T1330"> </text:span><text:span text:style-name="T1356">für 1 </text:span><text:span text:style-name="T1358">Tag</text:span><text:span text:style-name="T1356"> </text:span><text:span text:style-name="T1330">klettern wie Spinne</text:span><text:span text:style-name="T1354">n</text:span><text:span text:style-name="T1330">. </text:span><text:span text:style-name="T1354">Ihr seid</text:span></text:p>
      <text:p text:style-name="P463"><text:span text:style-name="T1354"><text:tab/><text:tab/></text:span><text:span text:style-name="T1330">gegen Spinnennetz-Zauber immun. </text:span><text:span text:style-name="T1359">Ihr könnt klebrige Spinnweben über 15m</text:span></text:p>
      <text:p text:style-name="P463"><text:span text:style-name="T1359"><text:tab/><text:tab/>verschießen (Fernangriff +4) die Gegner festkleben bis Geschick</text:span><text:span text:style-name="T1360">≥</text:span><text:span text:style-name="T1359">16. Eure</text:span></text:p>
      <text:p text:style-name="P463"><text:span text:style-name="T1359"><text:tab/><text:tab/>Nahkampfangriffe sind giftig: Zähigkeit</text:span><text:span text:style-name="T1361">≥</text:span><text:span text:style-name="T1359">16 oder w6 Schaden und -w4 Stärke.</text:span></text:p>
      <text:p text:style-name="P461"><text:s/></text:p>
      <text:p text:style-name="P472">Verderbnis <text:span text:style-name="T1344">w</text:span><text:span text:style-name="T1345">6</text:span>:</text:p>
      <text:p text:style-name="P473"><text:span text:style-name="T38">1<text:tab/></text:span><text:span text:style-name="T1346">dir wachsen vier Spinnenbeine aus dem Rücken</text:span></text:p>
      <text:p text:style-name="P473"><text:span text:style-name="T38">2</text:span><text:tab/>d<text:span text:style-name="T1345">u kannst kleine Netze spinnen und </text:span><text:span text:style-name="T1362">sie</text:span><text:span text:style-name="T1345"> 9 m werfen, </text:span><text:span text:style-name="T1363">Stärke/</text:span><text:span text:style-name="T1345">Geschick 12 zum befreien</text:span></text:p>
      <text:p text:style-name="P473"><text:span text:style-name="T38">3</text:span><text:tab/>d<text:span text:style-name="T1363">ir wachsen kurze feine Haare auf der Haut wie bei einer Spinne</text:span></text:p>
      <text:p text:style-name="P473"><text:span text:style-name="T38">4</text:span><text:tab/>d<text:span text:style-name="T1363">ir wachsen 6 zusätzliche Augen</text:span></text:p>
      <text:p text:style-name="P473"><text:span text:style-name="T38">5</text:span><text:tab/><text:span text:style-name="T1363">aus deinen Händen und F</text:span><text:span text:style-name="T1346">ü</text:span><text:span text:style-name="T1363">ßen rinnt eine klebrige Fl</text:span><text:span text:style-name="T1346">ü</text:span><text:span text:style-name="T1364">ssigkeit</text:span></text:p>
      <text:p text:style-name="P473"><text:span text:style-name="T38">6</text:span><text:tab/><text:span text:style-name="T1365">geringfügige</text:span><text:span text:style-name="T963"> Verderbnis</text:span></text:p>
      <text:p text:style-name="P467"><text:s/></text:p>
      <text:p text:style-name="P472"><text:span text:style-name="T962">P</text:span>atzer <text:span text:style-name="T963">w</text:span><text:span text:style-name="T965">5</text:span>:</text:p>
      <text:p text:style-name="P473"><text:span text:style-name="T38">1</text:span><text:tab/>D<text:span text:style-name="T965">u klebst am Boden fest bis dir ein Stärkewurf 16 gelingt</text:span></text:p>
      <text:p text:style-name="P473"><text:span text:style-name="T38">2</text:span><text:tab/><text:span text:style-name="T1362">D</text:span><text:span text:style-name="T965">eine <text:s/></text:span><text:span text:style-name="T1363">F</text:span><text:span text:style-name="T1346">ü</text:span><text:span text:style-name="T1363">ße </text:span><text:span text:style-name="T965">werden für w6 Runden schl</text:span><text:span text:style-name="T1346">ü</text:span><text:span text:style-name="T965">pfrig, Geschick 12 oder du fällst</text:span></text:p>
      <text:p text:style-name="P473"><text:span text:style-name="T38">3</text:span><text:tab/><text:span text:style-name="T1362">D</text:span><text:span text:style-name="T965">u feuerst eine klebrige Kugel auf </text:span><text:span text:style-name="T1366">1</text:span><text:span text:style-name="T965"> Gefährten, </text:span><text:span text:style-name="T1363">Stärke/</text:span><text:span text:style-name="T1345">Geschick 12 zum befreien</text:span></text:p>
      <text:p text:style-name="P473"><text:span text:style-name="T38">4</text:span><text:tab/><text:span text:style-name="T1362">D</text:span><text:span text:style-name="T965">u rufst einen Schwarm giftige Spinnen herbei: </text:span><text:span text:style-name="T1367">nächste Runde müssen alle Wesen</text:span></text:p>
      <text:p text:style-name="P473"><text:span text:style-name="T1367"><text:tab/>innerhalb 15m Zähigkeit</text:span><text:span text:style-name="T1368">≥</text:span><text:span text:style-name="T1367">8 bestehen oder 1 Schaden und für 1 Stunde -</text:span><text:span text:style-name="T1362">1</text:span><text:span text:style-name="T1367"> auf alle Würfe</text:span></text:p>
      <text:p text:style-name="P473"><text:span text:style-name="T1369">5</text:span><text:tab/>D<text:span text:style-name="T1367">u und w4 nahe Wesen laufen für w6 Stunden kopfüber in 2,5 Höhe in der Luft auf</text:span></text:p>
      <text:p text:style-name="P474"><text:tab/>einem unsichtbaren Boden</text:p>
      <text:p text:style-name="P475"><text:span text:style-name="T69"><text:s/>E </text:span><text:span text:style-name="T427">l</text:span><text:span text:style-name="T70">b</text:span></text:p>
      <text:p text:style-name="P476"><text:span text:style-name="T71">N</text:span><text:span text:style-name="T72">ame</text:span><text:span text:style-name="T73"><text:tab/><text:tab/></text:span><text:span text:style-name="T327"><text:tab/><text:tab/><text:tab/><text:tab/><text:tab/><text:tab/></text:span><text:span text:style-name="T73"><text:tab/><text:tab/><text:tab/><text:tab/></text:span><text:span text:style-name="T75">S</text:span><text:span text:style-name="T76">tufe</text:span><text:span text:style-name="T77"><text:tab/><text:tab/><text:tab/></text:span><text:span text:style-name="T78">1</text:span></text:p>
      <text:p text:style-name="P477"><text:span text:style-name="T79">B</text:span><text:span text:style-name="T38">eruf</text:span><text:tab/><text:tab/><text:span text:style-name="T1370">Dichter</text:span><text:tab/><text:tab/><text:tab/><text:tab/><text:tab/><text:tab/><text:tab/><text:tab/><text:tab/><text:span text:style-name="T81">E</text:span><text:span text:style-name="T82">rfahrung</text:span> <text:tab/><text:tab/><text:span text:style-name="T78">1</text:span><text:span text:style-name="T83">0</text:span></text:p>
      <text:p text:style-name="P478"><text:span text:style-name="T79">G</text:span><text:span text:style-name="T38">esinnung</text:span><text:tab/><text:span text:style-name="T85"><text:tab/><text:tab/> <text:s text:c="3"/></text:span><text:tab/><text:span text:style-name="T79">I</text:span><text:span text:style-name="T38">nitiative</text:span><text:span text:style-name="T86"><text:tab/></text:span><text:span text:style-name="T87">w</text:span><text:span text:style-name="T89">20+</text:span><text:span text:style-name="T78">1</text:span><text:span text:style-name="T90"><text:tab/><text:tab/><text:tab/></text:span><text:span text:style-name="T91">B</text:span><text:span text:style-name="T92">ewegung</text:span><text:span text:style-name="T90"><text:tab/><text:tab/></text:span><text:span text:style-name="T89">9</text:span><text:span text:style-name="T94"> </text:span><text:span text:style-name="T95">m</text:span></text:p>
      <text:p text:style-name="P479"><text:span text:style-name="T1371">P</text:span><text:span text:style-name="T1372">atron</text:span><text:span text:style-name="T376"><text:tab/><text:tab/></text:span><text:span text:style-name="T85"><text:tab/><text:tab/> <text:s text:c="3"/></text:span><text:span text:style-name="T95"><text:tab/><text:tab/><text:tab/><text:tab/><text:tab/><text:tab/><text:tab/><text:tab/></text:span><text:span text:style-name="T669">Z</text:span><text:span text:style-name="T670">auberstufe</text:span><text:span text:style-name="T671"><text:tab/><text:tab/>1</text:span></text:p>
      <text:p text:style-name="P477"><text:span text:style-name="T99"><text:tab/><text:tab/><text:tab/><text:tab/><text:tab/><text:tab/></text:span><text:span text:style-name="T330">M</text:span><text:span text:style-name="T331">alus</text:span><text:span text:style-name="T8"><text:tab/><text:tab/></text:span><text:span text:style-name="T429">-</text:span><text:span text:style-name="T430">3</text:span><text:span text:style-name="T99"><text:tab/><text:tab/><text:tab/><text:tab/></text:span><text:span text:style-name="T334">K</text:span><text:span text:style-name="T335">rit</text:span><text:span text:style-name="T107">.</text:span><text:span text:style-name="T78"><text:tab/><text:tab/><text:tab/>w</text:span><text:span text:style-name="T89">6 </text:span><text:span text:style-name="T1373">Tab. </text:span><text:span text:style-name="T78">I</text:span><text:span text:style-name="T433">I</text:span></text:p>
      <text:p text:style-name="P477"><text:span text:style-name="T79">R</text:span><text:span text:style-name="T38">üst</text:span><text:span text:style-name="T338">ung</text:span><text:span text:style-name="T110"><text:tab/></text:span><text:tab/><text:span text:style-name="T120">1</text:span><text:span text:style-name="T467">5</text:span><text:tab/><text:span text:style-name="T435">Mithril Kettenhemd</text:span><text:span text:style-name="T342"> </text:span><text:span text:style-name="T197">(RK</text:span><text:span text:style-name="T435">5)</text:span><text:span text:style-name="T437"><text:tab/><text:tab/><text:tab/></text:span><text:span text:style-name="T344">P</text:span><text:span text:style-name="T345">atzer</text:span><text:span text:style-name="T99"><text:tab/><text:tab/><text:tab/></text:span><text:span text:style-name="T78">w</text:span><text:span text:style-name="T89">8</text:span></text:p>
      <text:p text:style-name="P477"><text:span text:style-name="T79">L</text:span><text:span text:style-name="T38">eben</text:span><text:tab/><text:tab/><text:span text:style-name="T347">7</text:span><text:span text:style-name="T120"><text:tab/></text:span><text:span text:style-name="T122">(</text:span><text:span text:style-name="T123">w4+</text:span><text:span text:style-name="T122">w</text:span><text:span text:style-name="T439">6</text:span><text:span text:style-name="T122">)<text:tab/></text:span><text:span text:style-name="T126"><text:tab/><text:tab/><text:tab/></text:span><text:span text:style-name="T518"><text:tab/></text:span><text:span text:style-name="T348"><text:tab/><text:tab/><text:tab/></text:span><text:span text:style-name="T128">A</text:span><text:span text:style-name="T129">ngriff<text:tab/></text:span><text:span text:style-name="T128">S</text:span><text:span text:style-name="T129">chaden<text:tab/><text:tab/><text:tab/></text:span></text:p>
      <text:p text:style-name="P77"><text:span text:style-name="T130">S</text:span><text:span text:style-name="T131">tärke</text:span><text:span text:style-name="T132"><text:tab/><text:tab/><text:tab/></text:span><text:span text:style-name="T440">14</text:span><text:span text:style-name="T134"><text:tab/></text:span><text:span text:style-name="T1374">+</text:span><text:span text:style-name="T1375">1</text:span><text:span text:style-name="T134"><text:tab/></text:span><text:span text:style-name="T136"><text:tab/><text:tab/><text:tab/><text:tab/></text:span><text:span text:style-name="T137">N</text:span><text:span text:style-name="T138">ahkampf</text:span><text:span text:style-name="T139"><text:tab/></text:span><text:span text:style-name="T443">+</text:span><text:span text:style-name="T1376">2</text:span><text:span text:style-name="T134"><text:tab/><text:tab/></text:span><text:span text:style-name="T443">+</text:span><text:span text:style-name="T1375">1<text:tab/><text:tab/><text:tab/><text:tab/></text:span></text:p>
      <text:p text:style-name="P480"><text:span text:style-name="T130">G</text:span><text:span text:style-name="T131">eschick</text:span><text:span text:style-name="T132"><text:tab/><text:tab/><text:tab/></text:span><text:span text:style-name="T133">1</text:span><text:span text:style-name="T1377">5</text:span><text:span text:style-name="T141"><text:tab/></text:span><text:span text:style-name="T147">+1</text:span><text:span text:style-name="T138"> <text:s/></text:span><text:span text:style-name="T139"><text:s text:c="2"/><text:tab/></text:span><text:span text:style-name="T142"> </text:span><text:span text:style-name="T143">R</text:span><text:span text:style-name="T144">eflex</text:span><text:span text:style-name="T136"><text:tab/> <text:s text:c="2"/></text:span><text:span text:style-name="T78">+</text:span><text:span text:style-name="T180">2</text:span><text:span text:style-name="T146"><text:tab/></text:span><text:span text:style-name="T136"><text:tab/></text:span><text:span text:style-name="T137">F</text:span><text:span text:style-name="T138">ernkampf</text:span><text:span text:style-name="T139"><text:tab/></text:span><text:span text:style-name="T147">+</text:span><text:span text:style-name="T1376">2<text:tab/><text:tab/></text:span><text:span text:style-name="T1378">+1<text:tab/><text:tab/><text:tab/><text:tab/></text:span></text:p>
      <text:p text:style-name="P480"><text:span text:style-name="T130">A</text:span><text:span text:style-name="T131">usdauer</text:span><text:span text:style-name="T132"><text:tab/><text:tab/></text:span><text:span text:style-name="T133">1</text:span><text:span text:style-name="T1379">2</text:span><text:span text:style-name="T134"><text:tab/></text:span><text:span text:style-name="T135"><text:tab/></text:span><text:span text:style-name="T142"> </text:span><text:span text:style-name="T143">Z</text:span><text:span text:style-name="T144">ähigkeit</text:span><text:span text:style-name="T136"> </text:span><text:span text:style-name="T78">+</text:span><text:span text:style-name="T1380">1</text:span><text:span text:style-name="T146"><text:tab/></text:span><text:span text:style-name="T136"><text:tab/></text:span><text:span text:style-name="T1381">L</text:span><text:span text:style-name="T1382">ieblings</text:span><text:span text:style-name="T1383">zauber</text:span><text:span text:style-name="T1384"><text:tab/></text:span><text:span text:style-name="T1385">Magische</text:span><text:span text:style-name="T1386">r</text:span><text:span text:style-name="T1385"> </text:span><text:span text:style-name="T1386">Schild</text:span><text:span text:style-name="T1385"> </text:span><text:span text:style-name="T1387">0<text:tab/></text:span></text:p>
      <text:p text:style-name="P481"><text:span text:style-name="T130">P</text:span><text:span text:style-name="T131">ersönlichkeit</text:span><text:span text:style-name="T132"><text:tab/> </text:span><text:span text:style-name="T141">6</text:span><text:span text:style-name="T453"><text:tab/></text:span><text:span text:style-name="T155">-</text:span><text:span text:style-name="T135">1<text:tab/></text:span><text:span text:style-name="T153"> </text:span><text:span text:style-name="T143">W</text:span><text:span text:style-name="T144">illen</text:span><text:span text:style-name="T136"><text:tab/> <text:s text:c="3"/></text:span><text:span text:style-name="T429">0</text:span></text:p>
      <text:p text:style-name="P480"><text:span text:style-name="T130">I</text:span><text:span text:style-name="T131">ntelligenz</text:span><text:span text:style-name="T132"><text:tab/><text:tab/></text:span><text:span text:style-name="T531">1</text:span><text:span text:style-name="T1377">2</text:span><text:span text:style-name="T453"><text:tab/></text:span><text:span text:style-name="T133"><text:tab/></text:span><text:span text:style-name="T156"> </text:span><text:span text:style-name="T143">S</text:span><text:span text:style-name="T144">prachen</text:span><text:span text:style-name="T136"><text:tab/></text:span><text:span text:style-name="T455">Gemein</text:span><text:span text:style-name="T120">sprache, Elben</text:span></text:p>
      <text:p text:style-name="P480"><text:span text:style-name="T130">G</text:span><text:span text:style-name="T131">lück</text:span><text:span text:style-name="T132"><text:tab/><text:tab/><text:tab/></text:span><text:span text:style-name="T133"> </text:span><text:span text:style-name="T159">9</text:span><text:span text:style-name="T139"><text:tab/> <text:s/><text:tab/></text:span><text:span text:style-name="T142"> </text:span><text:span text:style-name="T143">S</text:span><text:span text:style-name="T144">chicksal</text:span><text:span text:style-name="T136"><text:tab/></text:span><text:span text:style-name="T371">Adlerauge: Fernkampfschaden +</text:span><text:span text:style-name="T1388">1</text:span></text:p>
      <text:p text:style-name="P42"><text:span text:style-name="T164">3/4-</text:span><text:span text:style-name="T165">5</text:span><text:span text:style-name="T164">/6-</text:span><text:span text:style-name="T165">8</text:span><text:span text:style-name="T164">/9-</text:span><text:span text:style-name="T165">12</text:span><text:span text:style-name="T164">/13-</text:span><text:span text:style-name="T165">15</text:span><text:span text:style-name="T164">/16-</text:span><text:span text:style-name="T165">17</text:span><text:span text:style-name="T164">/18</text:span></text:p>
      <text:p text:style-name="P482"><text:span text:style-name="T79">N</text:span><text:span text:style-name="T176">ahkampfwaffen</text:span><text:span text:style-name="T38"><text:tab/></text:span><text:span text:style-name="T79">A</text:span><text:span text:style-name="T38">ngriff<text:tab/><text:tab/></text:span><text:span text:style-name="T79">S</text:span><text:span text:style-name="T38">chaden</text:span> <text:s text:c="5"/></text:p>
      <text:p text:style-name="P483"><text:span text:style-name="T467">Mithril Lang</text:span><text:span text:style-name="T78">schwert<text:tab/></text:span><text:span text:style-name="T120">w20</text:span><text:span text:style-name="T467">+2</text:span><text:span text:style-name="T120"><text:tab/></text:span><text:span text:style-name="T87"><text:tab/></text:span><text:span text:style-name="T120">w</text:span><text:span text:style-name="T467">8+</text:span><text:span text:style-name="T89">1</text:span><text:span text:style-name="T120"><text:tab/><text:tab/></text:span><text:span text:style-name="T1143"><text:tab/></text:span><text:span text:style-name="T543"><text:tab/><text:tab/><text:tab/><text:tab/><text:tab/><text:tab/><text:tab/><text:tab/><text:tab/></text:span></text:p>
      <text:p text:style-name="P483"><text:span text:style-name="T170">unbewaffnet</text:span><text:span text:style-name="T87"><text:tab/><text:tab/><text:tab/></text:span><text:span text:style-name="T120">w20</text:span><text:span text:style-name="T467">+2</text:span><text:span text:style-name="T87"><text:tab/><text:tab/></text:span><text:span text:style-name="T170">w3</text:span><text:span text:style-name="T467">+</text:span><text:span text:style-name="T89">1</text:span><text:span text:style-name="T172"><text:tab/></text:span><text:span text:style-name="T173"><text:tab/><text:tab/></text:span><text:span text:style-name="T380"><text:tab/><text:tab/><text:tab/><text:tab/><text:tab/><text:tab/><text:tab/><text:tab/><text:tab/></text:span></text:p>
      <text:p text:style-name="P484"><text:span text:style-name="T174"><text:tab/><text:tab/><text:tab/><text:tab/> <text:s text:c="7"/></text:span><text:span text:style-name="T175"><text:tab/></text:span><text:span text:style-name="T174"><text:tab/><text:tab/></text:span><text:span text:style-name="T468"> <text:s text:c="3"/></text:span><text:span text:style-name="T175"><text:tab/></text:span><text:span text:style-name="T174"><text:tab/><text:tab/></text:span><text:span text:style-name="T468"> <text:s text:c="3"/></text:span><text:span text:style-name="T175"><text:tab/></text:span><text:span text:style-name="T174"><text:tab/><text:tab/><text:tab/><text:tab/><text:tab/><text:tab/><text:tab/><text:tab/><text:tab/></text:span></text:p>
      <text:p text:style-name="P484"><text:span text:style-name="T174"><text:tab/><text:tab/><text:tab/><text:tab/> <text:s text:c="7"/></text:span><text:span text:style-name="T175"><text:tab/></text:span><text:span text:style-name="T174"><text:tab/><text:tab/></text:span><text:span text:style-name="T468"> <text:s text:c="3"/></text:span><text:span text:style-name="T175"><text:tab/></text:span><text:span text:style-name="T174"><text:tab/><text:tab/></text:span><text:span text:style-name="T468"> <text:s text:c="3"/></text:span><text:span text:style-name="T175"><text:tab/></text:span><text:span text:style-name="T174"><text:tab/><text:tab/><text:tab/><text:tab/><text:tab/><text:tab/><text:tab/><text:tab/><text:tab/></text:span></text:p>
      <text:p text:style-name="P485"><text:span text:style-name="T79">F</text:span><text:span text:style-name="T176">ernkampfwaffen</text:span><text:span text:style-name="T38"><text:tab/></text:span><text:span text:style-name="T79">A</text:span><text:span text:style-name="T38">ngriff<text:tab/><text:tab/></text:span><text:span text:style-name="T79">S</text:span><text:span text:style-name="T38">chaden<text:tab/><text:tab/></text:span><text:span text:style-name="T79">R</text:span><text:span text:style-name="T38">eichw</text:span><text:span text:style-name="T547">eite</text:span><text:span text:style-name="T178"> </text:span><text:span text:style-name="T179">-/-2/-w</text:span></text:p>
      <text:p text:style-name="P482"><text:span text:style-name="T467">Langbogen</text:span><text:span text:style-name="T89"><text:tab/></text:span><text:span text:style-name="T87"><text:tab/><text:tab/></text:span><text:span text:style-name="T120">w20</text:span><text:span text:style-name="T180">+</text:span><text:span text:style-name="T467">2</text:span><text:span text:style-name="T87"><text:tab/><text:tab/></text:span><text:span text:style-name="T120">w</text:span><text:span text:style-name="T467">6</text:span><text:span text:style-name="T1389">+1</text:span><text:span text:style-name="T120"><text:tab/></text:span><text:span text:style-name="T87"><text:tab/><text:tab/></text:span><text:span text:style-name="T474">2</text:span><text:span text:style-name="T467">1</text:span><text:span text:style-name="T474">/</text:span><text:span text:style-name="T467">42</text:span><text:span text:style-name="T474">/</text:span><text:span text:style-name="T467">63</text:span><text:span text:style-name="T181"><text:tab/><text:tab/></text:span><text:span text:style-name="T435">3</text:span><text:span text:style-name="T475">0 </text:span><text:span text:style-name="T435">Pfeile</text:span></text:p>
      <text:p text:style-name="P486"><text:span text:style-name="T84"><text:tab/><text:tab/><text:tab/><text:tab/> <text:s text:c="7"/></text:span><text:span text:style-name="T297"><text:tab/></text:span><text:span text:style-name="T84"><text:tab/><text:tab/> <text:s text:c="3"/></text:span><text:span text:style-name="T297"><text:tab/></text:span><text:span text:style-name="T84"><text:tab/><text:tab/> <text:s text:c="3"/></text:span><text:span text:style-name="T297"><text:tab/></text:span><text:span text:style-name="T84"> <text:s text:c="4"/></text:span><text:span text:style-name="T297">/</text:span><text:span text:style-name="T84"> <text:s text:c="4"/></text:span><text:span text:style-name="T297">/</text:span><text:span text:style-name="T84"><text:tab/></text:span><text:span text:style-name="T297"><text:tab/></text:span><text:span text:style-name="T84"><text:tab/><text:tab/><text:tab/><text:tab/><text:tab/><text:tab/></text:span></text:p>
      <text:p text:style-name="P486"><text:span text:style-name="T84"><text:tab/><text:tab/><text:tab/><text:tab/> <text:s text:c="7"/></text:span><text:span text:style-name="T297"><text:tab/></text:span><text:span text:style-name="T84"><text:tab/><text:tab/> <text:s text:c="3"/></text:span><text:span text:style-name="T297"><text:tab/></text:span><text:span text:style-name="T84"><text:tab/><text:tab/> <text:s text:c="3"/></text:span><text:span text:style-name="T297"><text:tab/></text:span><text:span text:style-name="T84"> <text:s text:c="4"/></text:span><text:span text:style-name="T297">/</text:span><text:span text:style-name="T84"> <text:s text:c="4"/></text:span><text:span text:style-name="T297">/</text:span><text:span text:style-name="T84"><text:tab/></text:span><text:span text:style-name="T297"><text:tab/></text:span><text:span text:style-name="T84"><text:tab/><text:tab/><text:tab/><text:tab/><text:tab/><text:tab/></text:span></text:p>
      <text:p text:style-name="P486"/>
      <text:p text:style-name="P278"><text:span text:style-name="T182">A</text:span><text:span text:style-name="T183">us</text:span><text:span text:style-name="T184">rüstung</text:span><text:span text:style-name="T185"><text:tab/><text:tab/><text:tab/><text:tab/><text:tab/><text:tab/><text:tab/><text:tab/><text:tab/> <text:s text:c="4"/></text:span><text:span text:style-name="T476">5</text:span><text:span text:style-name="T187"><text:tab/></text:span><text:span text:style-name="T188">Gold</text:span><text:span text:style-name="T189"><text:tab/> <text:s text:c="4"/></text:span><text:span text:style-name="T476">3</text:span><text:span text:style-name="T191"><text:tab/></text:span><text:span text:style-name="T192">Silbe</text:span><text:span text:style-name="T193">r <text:s text:c="10"/></text:span><text:span text:style-name="T476">4</text:span><text:span text:style-name="T195"><text:tab/></text:span><text:span text:style-name="T196">Kupfer</text:span></text:p>
      <text:p text:style-name="P487"><text:span text:style-name="T1390">Zauberfoliant</text:span><text:span text:style-name="T1391">, </text:span><text:span text:style-name="T1392">Fackel, Ration, Wasserschlauch, </text:span><text:span text:style-name="T1393">Feder &amp; Tinte,</text:span><text:span text:style-name="T1394"> </text:span></text:p>
      <text:p text:style-name="P488"><text:tab/><text:tab/><text:tab/><text:tab/><text:tab/><text:tab/><text:tab/><text:tab/><text:tab/><text:tab/><text:tab/><text:tab/><text:tab/><text:tab/><text:tab/><text:tab/><text:tab/><text:tab/><text:tab/><text:tab/></text:p>
      <text:p text:style-name="P489"><text:tab/><text:tab/><text:tab/><text:tab/><text:tab/><text:tab/><text:tab/><text:tab/><text:tab/><text:tab/><text:tab/><text:tab/><text:tab/><text:tab/><text:tab/><text:tab/><text:tab/><text:tab/><text:tab/><text:tab/></text:p>
      <text:p text:style-name="P490"/>
      <text:p text:style-name="P491"><text:span text:style-name="T696">Z</text:span><text:span text:style-name="T697">auber</text:span><text:span text:style-name="T698"> </text:span><text:span text:style-name="T699">(</text:span><text:span text:style-name="T1395">3</text:span><text:span text:style-name="T699">)<text:tab/><text:tab/><text:tab/><text:tab/><text:tab/><text:tab/><text:tab/><text:tab/><text:tab/><text:tab/><text:tab/><text:tab/><text:tab/></text:span><text:span text:style-name="T703">w20+Zauberstufe</text:span><text:span text:style-name="T1396"> </text:span><text:span text:style-name="T701">= </text:span><text:span text:style-name="T1397">w20+</text:span><text:span text:style-name="T1398">1</text:span></text:p>
      <text:p text:style-name="P492"><text:span text:style-name="T1399">Magischer Schild, Magisches Geschoss, Schlaf, </text:span><text:span text:style-name="T1400">Pakt mit Patron, Anrufung des Patrons</text:span></text:p>
      <text:p text:style-name="P492"><text:span text:style-name="T1401"/></text:p>
      <text:p text:style-name="P493"><text:span text:style-name="T710">V</text:span><text:span text:style-name="T70">erderbnis</text:span></text:p>
      <text:p text:style-name="P488"><text:tab/><text:tab/><text:tab/><text:tab/><text:tab/><text:tab/><text:tab/><text:tab/><text:tab/><text:tab/><text:tab/><text:tab/><text:tab/><text:tab/><text:tab/><text:tab/><text:tab/><text:tab/><text:tab/><text:tab/></text:p>
      <text:p text:style-name="P488"><text:tab/><text:tab/><text:tab/><text:tab/><text:tab/><text:tab/><text:tab/><text:tab/><text:tab/><text:tab/><text:tab/><text:tab/><text:tab/><text:tab/><text:tab/><text:tab/><text:tab/><text:tab/><text:tab/><text:tab/></text:p>
      <text:p text:style-name="P494"><text:span text:style-name="T297"/></text:p>
      <text:p text:style-name="P495"><text:span text:style-name="T1402"/></text:p>
      <table:table table:name="Tabelle3" table:style-name="Tabelle3">
        <table:table-column table:style-name="Tabelle3.A"/>
        <table:table-column table:style-name="Tabelle3.B"/>
        <table:table-column table:style-name="Tabelle3.C"/>
        <table:table-column table:style-name="Tabelle3.D"/>
        <table:table-column table:style-name="Tabelle3.E"/>
        <table:table-column table:style-name="Tabelle3.F"/>
        <table:table-column table:style-name="Tabelle3.G"/>
        <table:table-column table:style-name="Tabelle3.H"/>
        <table:table-column table:style-name="Tabelle3.I"/>
        <table:table-row>
          <table:table-cell table:style-name="Tabelle3.A1" office:value-type="string">
            <text:p text:style-name="P496">Elb</text:p>
            <text:p text:style-name="P497"><text:span text:style-name="T1403">Stufe</text:span><text:span text:style-name="T287"> </text:span><text:span text:style-name="T1404">(</text:span><text:span text:style-name="T287">Erfahrung)</text:span></text:p>
          </table:table-cell>
          <table:table-cell table:style-name="Tabelle3.A1" office:value-type="string">
            <text:p text:style-name="P498">Angriff</text:p>
          </table:table-cell>
          <table:table-cell table:style-name="Tabelle3.A1" office:value-type="string">
            <text:p text:style-name="P499">Volltreffer</text:p>
            <text:p text:style-name="P500"><text:span text:style-name="T401">-würfel</text:span>/Tabelle</text:p>
          </table:table-cell>
          <table:table-cell table:style-name="Tabelle3.A1" office:value-type="string">
            <text:p text:style-name="P500">Aktions-</text:p>
            <text:p text:style-name="P500">würfel</text:p>
          </table:table-cell>
          <table:table-cell table:style-name="Tabelle3.A1" office:value-type="string">
            <text:p text:style-name="P500">Reflex</text:p>
          </table:table-cell>
          <table:table-cell table:style-name="Tabelle3.A1" office:value-type="string">
            <text:p text:style-name="P500">Zähigkeit</text:p>
          </table:table-cell>
          <table:table-cell table:style-name="Tabelle3.A1" office:value-type="string">
            <text:p text:style-name="P500">Willen</text:p>
          </table:table-cell>
          <table:table-cell table:style-name="Tabelle3.A1" office:value-type="string">
            <text:p text:style-name="P501">Beherrschte</text:p>
            <text:p text:style-name="P498">Zauber</text:p>
          </table:table-cell>
          <table:table-cell table:style-name="Tabelle3.I1" office:value-type="string">
            <text:p text:style-name="P501">Max. Grad</text:p>
          </table:table-cell>
        </table:table-row>
        <table:table-row>
          <table:table-cell table:style-name="Tabelle3.A2" office:value-type="string">
            <text:p text:style-name="P502">1 <text:s text:c="4"/><text:span text:style-name="T1405">(10)</text:span></text:p>
          </table:table-cell>
          <table:table-cell table:style-name="Tabelle3.A2" office:value-type="string">
            <text:p text:style-name="P498">+<text:span text:style-name="T1165">1</text:span></text:p>
          </table:table-cell>
          <table:table-cell table:style-name="Tabelle3.A2" office:value-type="string">
            <text:p text:style-name="P500">w<text:span text:style-name="T1165">6</text:span>/II</text:p>
          </table:table-cell>
          <table:table-cell table:style-name="Tabelle3.A2" office:value-type="string">
            <text:p text:style-name="P500">w20</text:p>
          </table:table-cell>
          <table:table-cell table:style-name="Tabelle3.A2" office:value-type="string">
            <text:p text:style-name="P500">+<text:span text:style-name="T1165">1</text:span></text:p>
          </table:table-cell>
          <table:table-cell table:style-name="Tabelle3.A2" office:value-type="string">
            <text:p text:style-name="P500">+1</text:p>
          </table:table-cell>
          <table:table-cell table:style-name="Tabelle3.A2" office:value-type="string">
            <text:p text:style-name="P500">+<text:span text:style-name="T402">1</text:span></text:p>
          </table:table-cell>
          <table:table-cell table:style-name="Tabelle3.A2" office:value-type="string">
            <text:p text:style-name="P503">3</text:p>
          </table:table-cell>
          <table:table-cell table:style-name="Tabelle3.I2" office:value-type="string">
            <text:p text:style-name="P503">1</text:p>
          </table:table-cell>
        </table:table-row>
        <table:table-row>
          <table:table-cell table:style-name="Tabelle3.A2" office:value-type="string">
            <text:p text:style-name="P502">2 <text:s text:c="4"/><text:span text:style-name="T1405">(</text:span><text:span text:style-name="T1406">5</text:span><text:span text:style-name="T1405">0)</text:span></text:p>
          </table:table-cell>
          <table:table-cell table:style-name="Tabelle3.A2" office:value-type="string">
            <text:p text:style-name="P498">+1</text:p>
          </table:table-cell>
          <table:table-cell table:style-name="Tabelle3.A2" office:value-type="string">
            <text:p text:style-name="P500">w<text:span text:style-name="T749">8</text:span>/II</text:p>
          </table:table-cell>
          <table:table-cell table:style-name="Tabelle3.A2" office:value-type="string">
            <text:p text:style-name="P500">w20</text:p>
          </table:table-cell>
          <table:table-cell table:style-name="Tabelle3.A2" office:value-type="string">
            <text:p text:style-name="P500">+<text:span text:style-name="T1165">1</text:span></text:p>
          </table:table-cell>
          <table:table-cell table:style-name="Tabelle3.A2" office:value-type="string">
            <text:p text:style-name="P500">+1</text:p>
          </table:table-cell>
          <table:table-cell table:style-name="Tabelle3.A2" office:value-type="string">
            <text:p text:style-name="P500">+<text:span text:style-name="T402">1</text:span></text:p>
          </table:table-cell>
          <table:table-cell table:style-name="Tabelle3.A2" office:value-type="string">
            <text:p text:style-name="P501">4</text:p>
          </table:table-cell>
          <table:table-cell table:style-name="Tabelle3.I2" office:value-type="string">
            <text:p text:style-name="P501">1</text:p>
          </table:table-cell>
        </table:table-row>
        <table:table-row>
          <table:table-cell table:style-name="Tabelle3.A2" office:value-type="string">
            <text:p text:style-name="P502">3 <text:s text:c="2"/><text:span text:style-name="T1405">(110)</text:span></text:p>
          </table:table-cell>
          <table:table-cell table:style-name="Tabelle3.A2" office:value-type="string">
            <text:p text:style-name="P498">+2</text:p>
          </table:table-cell>
          <table:table-cell table:style-name="Tabelle3.A2" office:value-type="string">
            <text:p text:style-name="P500">w<text:span text:style-name="T1165">8</text:span>/I<text:span text:style-name="T402">I</text:span></text:p>
          </table:table-cell>
          <table:table-cell table:style-name="Tabelle3.A2" office:value-type="string">
            <text:p text:style-name="P500">w20</text:p>
          </table:table-cell>
          <table:table-cell table:style-name="Tabelle3.A2" office:value-type="string">
            <text:p text:style-name="P500">+<text:span text:style-name="T1165">1</text:span></text:p>
          </table:table-cell>
          <table:table-cell table:style-name="Tabelle3.A2" office:value-type="string">
            <text:p text:style-name="P500">+<text:span text:style-name="T1165">1</text:span></text:p>
          </table:table-cell>
          <table:table-cell table:style-name="Tabelle3.A2" office:value-type="string">
            <text:p text:style-name="P500">+<text:span text:style-name="T749">2</text:span></text:p>
          </table:table-cell>
          <table:table-cell table:style-name="Tabelle3.A2" office:value-type="string">
            <text:p text:style-name="P498">5</text:p>
          </table:table-cell>
          <table:table-cell table:style-name="Tabelle3.I2" office:value-type="string">
            <text:p text:style-name="P501">2</text:p>
          </table:table-cell>
        </table:table-row>
        <table:table-row>
          <table:table-cell table:style-name="Tabelle3.A2" office:value-type="string">
            <text:p text:style-name="P502">4 <text:s text:c="2"/><text:span text:style-name="T1405">(1</text:span><text:span text:style-name="T1406">9</text:span><text:span text:style-name="T1405">0)</text:span></text:p>
          </table:table-cell>
          <table:table-cell table:style-name="Tabelle3.A2" office:value-type="string">
            <text:p text:style-name="P498">+2</text:p>
          </table:table-cell>
          <table:table-cell table:style-name="Tabelle3.A2" office:value-type="string">
            <text:p text:style-name="P500">w<text:span text:style-name="T402">1</text:span><text:span text:style-name="T749">0</text:span>/I<text:span text:style-name="T749">I</text:span></text:p>
          </table:table-cell>
          <table:table-cell table:style-name="Tabelle3.A2" office:value-type="string">
            <text:p text:style-name="P500">w20</text:p>
          </table:table-cell>
          <table:table-cell table:style-name="Tabelle3.A2" office:value-type="string">
            <text:p text:style-name="P500">+<text:span text:style-name="T1165">2</text:span></text:p>
          </table:table-cell>
          <table:table-cell table:style-name="Tabelle3.A2" office:value-type="string">
            <text:p text:style-name="P500">+<text:span text:style-name="T1165">2</text:span></text:p>
          </table:table-cell>
          <table:table-cell table:style-name="Tabelle3.A2" office:value-type="string">
            <text:p text:style-name="P500">+<text:span text:style-name="T402">2</text:span></text:p>
          </table:table-cell>
          <table:table-cell table:style-name="Tabelle3.A2" office:value-type="string">
            <text:p text:style-name="P498">6</text:p>
          </table:table-cell>
          <table:table-cell table:style-name="Tabelle3.I2" office:value-type="string">
            <text:p text:style-name="P501">2</text:p>
          </table:table-cell>
        </table:table-row>
        <table:table-row>
          <table:table-cell table:style-name="Tabelle3.A2" office:value-type="string">
            <text:p text:style-name="P502">5 <text:s text:c="2"/><text:span text:style-name="T1405">(</text:span><text:span text:style-name="T1406">29</text:span><text:span text:style-name="T1405">0)</text:span></text:p>
          </table:table-cell>
          <table:table-cell table:style-name="Tabelle3.A2" office:value-type="string">
            <text:p text:style-name="P498">+3</text:p>
          </table:table-cell>
          <table:table-cell table:style-name="Tabelle3.A2" office:value-type="string">
            <text:p text:style-name="P500">w<text:span text:style-name="T749">1</text:span><text:span text:style-name="T1165">0</text:span>/<text:span text:style-name="T402">I</text:span><text:span text:style-name="T749">I</text:span></text:p>
          </table:table-cell>
          <table:table-cell table:style-name="Tabelle3.A2" office:value-type="string">
            <text:p text:style-name="P500">w20<text:span text:style-name="T1165">+w14</text:span></text:p>
          </table:table-cell>
          <table:table-cell table:style-name="Tabelle3.A2" office:value-type="string">
            <text:p text:style-name="P500">+<text:span text:style-name="T1165">2</text:span></text:p>
          </table:table-cell>
          <table:table-cell table:style-name="Tabelle3.A2" office:value-type="string">
            <text:p text:style-name="P500">+<text:span text:style-name="T749">2</text:span></text:p>
          </table:table-cell>
          <table:table-cell table:style-name="Tabelle3.A2" office:value-type="string">
            <text:p text:style-name="P500">+<text:span text:style-name="T749">3</text:span></text:p>
          </table:table-cell>
          <table:table-cell table:style-name="Tabelle3.A2" office:value-type="string">
            <text:p text:style-name="P501">7</text:p>
          </table:table-cell>
          <table:table-cell table:style-name="Tabelle3.I2" office:value-type="string">
            <text:p text:style-name="P501">3</text:p>
          </table:table-cell>
        </table:table-row>
        <table:table-row>
          <table:table-cell table:style-name="Tabelle3.A2" office:value-type="string">
            <text:p text:style-name="P502">6 <text:s text:c="2"/><text:span text:style-name="T1405">(</text:span><text:span text:style-name="T1406">4</text:span><text:span text:style-name="T1405">10)</text:span></text:p>
          </table:table-cell>
          <table:table-cell table:style-name="Tabelle3.A2" office:value-type="string">
            <text:p text:style-name="P498">+<text:span text:style-name="T1165">3</text:span></text:p>
          </table:table-cell>
          <table:table-cell table:style-name="Tabelle3.A2" office:value-type="string">
            <text:p text:style-name="P500">w<text:span text:style-name="T749">12</text:span>/<text:span text:style-name="T749">II</text:span></text:p>
          </table:table-cell>
          <table:table-cell table:style-name="Tabelle3.A2" office:value-type="string">
            <text:p text:style-name="P500">w20+w1<text:span text:style-name="T1165">6</text:span></text:p>
          </table:table-cell>
          <table:table-cell table:style-name="Tabelle3.A2" office:value-type="string">
            <text:p text:style-name="P500">+2</text:p>
          </table:table-cell>
          <table:table-cell table:style-name="Tabelle3.A2" office:value-type="string">
            <text:p text:style-name="P500">+<text:span text:style-name="T749">2</text:span></text:p>
          </table:table-cell>
          <table:table-cell table:style-name="Tabelle3.A2" office:value-type="string">
            <text:p text:style-name="P500">+<text:span text:style-name="T749">4</text:span></text:p>
          </table:table-cell>
          <table:table-cell table:style-name="Tabelle3.A2" office:value-type="string">
            <text:p text:style-name="P501">8</text:p>
          </table:table-cell>
          <table:table-cell table:style-name="Tabelle3.I2" office:value-type="string">
            <text:p text:style-name="P501">3</text:p>
          </table:table-cell>
        </table:table-row>
        <table:table-row>
          <table:table-cell table:style-name="Tabelle3.A2" office:value-type="string">
            <text:p text:style-name="P502">7 <text:s text:c="2"/><text:span text:style-name="T1405">(</text:span><text:span text:style-name="T1406">55</text:span><text:span text:style-name="T1405">0)</text:span></text:p>
          </table:table-cell>
          <table:table-cell table:style-name="Tabelle3.A2" office:value-type="string">
            <text:p text:style-name="P500">+<text:span text:style-name="T1165">4</text:span></text:p>
          </table:table-cell>
          <table:table-cell table:style-name="Tabelle3.A2" office:value-type="string">
            <text:p text:style-name="P500">w<text:span text:style-name="T749">1</text:span><text:span text:style-name="T1165">2</text:span>/<text:span text:style-name="T749">II</text:span></text:p>
          </table:table-cell>
          <table:table-cell table:style-name="Tabelle3.A2" office:value-type="string">
            <text:p text:style-name="P500"><text:span text:style-name="T1165">2</text:span>w20</text:p>
          </table:table-cell>
          <table:table-cell table:style-name="Tabelle3.A2" office:value-type="string">
            <text:p text:style-name="P500">+<text:span text:style-name="T1165">3</text:span></text:p>
          </table:table-cell>
          <table:table-cell table:style-name="Tabelle3.A2" office:value-type="string">
            <text:p text:style-name="P500">+<text:span text:style-name="T749">3</text:span></text:p>
          </table:table-cell>
          <table:table-cell table:style-name="Tabelle3.A2" office:value-type="string">
            <text:p text:style-name="P500">+<text:span text:style-name="T749">4</text:span></text:p>
          </table:table-cell>
          <table:table-cell table:style-name="Tabelle3.A2" office:value-type="string">
            <text:p text:style-name="P501">9</text:p>
          </table:table-cell>
          <table:table-cell table:style-name="Tabelle3.I2" office:value-type="string">
            <text:p text:style-name="P501">4</text:p>
          </table:table-cell>
        </table:table-row>
        <table:table-row>
          <table:table-cell table:style-name="Tabelle3.A2" office:value-type="string">
            <text:p text:style-name="P502">8 <text:s text:c="2"/><text:span text:style-name="T1405">(</text:span><text:span text:style-name="T1406">71</text:span><text:span text:style-name="T1405">0)</text:span></text:p>
          </table:table-cell>
          <table:table-cell table:style-name="Tabelle3.A2" office:value-type="string">
            <text:p text:style-name="P500">+<text:span text:style-name="T1165">4</text:span></text:p>
          </table:table-cell>
          <table:table-cell table:style-name="Tabelle3.A2" office:value-type="string">
            <text:p text:style-name="P500">w<text:span text:style-name="T749">14</text:span>/<text:span text:style-name="T749">II</text:span></text:p>
          </table:table-cell>
          <table:table-cell table:style-name="Tabelle3.A2" office:value-type="string">
            <text:p text:style-name="P500"><text:span text:style-name="T749">2</text:span>w20</text:p>
          </table:table-cell>
          <table:table-cell table:style-name="Tabelle3.A2" office:value-type="string">
            <text:p text:style-name="P500">+<text:span text:style-name="T1165">3</text:span></text:p>
          </table:table-cell>
          <table:table-cell table:style-name="Tabelle3.A2" office:value-type="string">
            <text:p text:style-name="P500">+<text:span text:style-name="T749">3</text:span></text:p>
          </table:table-cell>
          <table:table-cell table:style-name="Tabelle3.A2" office:value-type="string">
            <text:p text:style-name="P500">+<text:span text:style-name="T749">5</text:span></text:p>
          </table:table-cell>
          <table:table-cell table:style-name="Tabelle3.A2" office:value-type="string">
            <text:p text:style-name="P501">10</text:p>
          </table:table-cell>
          <table:table-cell table:style-name="Tabelle3.I2" office:value-type="string">
            <text:p text:style-name="P501">4</text:p>
          </table:table-cell>
        </table:table-row>
        <table:table-row>
          <table:table-cell table:style-name="Tabelle3.A2" office:value-type="string">
            <text:p text:style-name="P502">9 <text:s text:c="2"/><text:span text:style-name="T1405">(</text:span><text:span text:style-name="T1406">89</text:span><text:span text:style-name="T1405">0)</text:span></text:p>
          </table:table-cell>
          <table:table-cell table:style-name="Tabelle3.A2" office:value-type="string">
            <text:p text:style-name="P500">+<text:span text:style-name="T1165">5</text:span></text:p>
          </table:table-cell>
          <table:table-cell table:style-name="Tabelle3.A2" office:value-type="string">
            <text:p text:style-name="P500">w<text:span text:style-name="T749">1</text:span><text:span text:style-name="T1165">4</text:span>/<text:span text:style-name="T749">II</text:span></text:p>
          </table:table-cell>
          <table:table-cell table:style-name="Tabelle3.A2" office:value-type="string">
            <text:p text:style-name="P500">2w20</text:p>
          </table:table-cell>
          <table:table-cell table:style-name="Tabelle3.A2" office:value-type="string">
            <text:p text:style-name="P500">+3</text:p>
          </table:table-cell>
          <table:table-cell table:style-name="Tabelle3.A2" office:value-type="string">
            <text:p text:style-name="P500">+<text:span text:style-name="T749">3</text:span></text:p>
          </table:table-cell>
          <table:table-cell table:style-name="Tabelle3.A2" office:value-type="string">
            <text:p text:style-name="P500">+<text:span text:style-name="T749">5</text:span></text:p>
          </table:table-cell>
          <table:table-cell table:style-name="Tabelle3.A2" office:value-type="string">
            <text:p text:style-name="P501">12</text:p>
          </table:table-cell>
          <table:table-cell table:style-name="Tabelle3.I2" office:value-type="string">
            <text:p text:style-name="P501">5</text:p>
          </table:table-cell>
        </table:table-row>
        <table:table-row>
          <table:table-cell table:style-name="Tabelle3.A2" office:value-type="string">
            <text:p text:style-name="P502">10 <text:span text:style-name="T1405">(10</text:span><text:span text:style-name="T1406">90</text:span><text:span text:style-name="T1405">)</text:span></text:p>
          </table:table-cell>
          <table:table-cell table:style-name="Tabelle3.A2" office:value-type="string">
            <text:p text:style-name="P500">+<text:span text:style-name="T1165">5</text:span></text:p>
          </table:table-cell>
          <table:table-cell table:style-name="Tabelle3.A2" office:value-type="string">
            <text:p text:style-name="P500"><text:span text:style-name="T749">w16</text:span>/<text:span text:style-name="T749">II</text:span></text:p>
          </table:table-cell>
          <table:table-cell table:style-name="Tabelle3.A2" office:value-type="string">
            <text:p text:style-name="P500">2w20<text:span text:style-name="T1165">+w14</text:span></text:p>
          </table:table-cell>
          <table:table-cell table:style-name="Tabelle3.A2" office:value-type="string">
            <text:p text:style-name="P500">+<text:span text:style-name="T1165">4</text:span></text:p>
          </table:table-cell>
          <table:table-cell table:style-name="Tabelle3.A2" office:value-type="string">
            <text:p text:style-name="P500">+<text:span text:style-name="T749">4</text:span></text:p>
          </table:table-cell>
          <table:table-cell table:style-name="Tabelle3.A2" office:value-type="string">
            <text:p text:style-name="P500">+<text:span text:style-name="T749">6</text:span></text:p>
          </table:table-cell>
          <table:table-cell table:style-name="Tabelle3.A2" office:value-type="string">
            <text:p text:style-name="P501">14</text:p>
          </table:table-cell>
          <table:table-cell table:style-name="Tabelle3.I2" office:value-type="string">
            <text:p text:style-name="P501">5</text:p>
          </table:table-cell>
        </table:table-row>
      </table:table>
      <text:p text:style-name="P504"><text:s/></text:p>
      <text:p text:style-name="P505"><text:span text:style-name="T1407">Merkmale</text:span> <text:span text:style-name="T1408">Elb</text:span><text:span text:style-name="T1409">en</text:span></text:p>
      <text:p text:style-name="P506"><text:span text:style-name="T1410">w</text:span><text:span text:style-name="T1411">6</text:span><text:span text:style-name="T1410"> </text:span><text:span text:style-name="T1412">Leben/Stufe;</text:span><text:span text:style-name="T1410"> </text:span><text:span text:style-name="T38">Dunkelsicht</text:span> <text:span text:style-name="T1408">18</text:span> <text:span text:style-name="T500">m;</text:span> <text:span text:style-name="T38">Geheimtüren</text:span> entdecken +4/<text:span text:style-name="T1413">auf 3 m automatisch; </text:span><text:span text:style-name="T1414">langlebig; </text:span><text:span text:style-name="T1415">immer </text:span><text:span text:style-name="T1416">Patron;</text:span></text:p>
      <text:p text:style-name="P507"><text:span text:style-name="T1417">i</text:span><text:span text:style-name="T1418">mmun gegen </text:span><text:span text:style-name="T1419">Schlaf &amp; Lähmung;</text:span><text:span text:style-name="T1418"> </text:span><text:span text:style-name="T1420">Lieblingszauber</text:span><text:span text:style-name="T1421"> + Glücksmodifikator; </text:span><text:span text:style-name="T1422">kann Vertrauten haben;</text:span></text:p>
      <text:p text:style-name="P507"><text:span text:style-name="T1423">kein Intelligenzbonus</text:span><text:span text:style-name="T1424"> für Zauber</text:span><text:span text:style-name="T1423">; </text:span><text:span text:style-name="T1424">kein </text:span><text:span text:style-name="T1425">Rüstungs-M</text:span><text:span text:style-name="T1424">alus beim Zaubern; </text:span><text:span text:style-name="T1426">kann Mithril erwerben;</text:span><text:span text:style-name="T1418"><text:line-break/></text:span><text:span text:style-name="T1419">eisenempfindlich</text:span><text:span text:style-name="T1418">: </text:span><text:span text:style-name="T1427">1 </text:span><text:span text:style-name="T1428">Schaden</text:span><text:span text:style-name="T1427">/</text:span><text:span text:style-name="T1429">Stunde</text:span><text:span text:style-name="T1427"> </text:span><text:span text:style-name="T1430">wenn </text:span><text:span text:style-name="T1431">du </text:span><text:span text:style-name="T1430">Eisen berühr</text:span><text:span text:style-name="T1431">s</text:span><text:span text:style-name="T1430">t;</text:span></text:p>
      <text:p text:style-name="P508"><text:span text:style-name="T292">N</text:span><text:span text:style-name="T175">ahkampf</text:span><text:span text:style-name="T292"><text:tab/><text:tab/></text:span><text:span text:style-name="T294">2H:<text:tab/></text:span><text:span text:style-name="T293">Reiterlanze<text:tab/><text:tab/></text:span><text:span text:style-name="T294">2w12</text:span><text:span text:style-name="T293"><text:tab/><text:tab/><text:tab/>Zweih</text:span><text:span text:style-name="T1432">ä</text:span><text:span text:style-name="T293">nd</text:span><text:span text:style-name="T1432">er </text:span><text:span text:style-name="T294">w10</text:span></text:p>
      <text:p text:style-name="P509" loext:marker-style-name="T166"><text:span text:style-name="T306"><text:tab/><text:tab/><text:tab/>1H:<text:tab/></text:span><text:span text:style-name="T829">Langschwert<text:tab/></text:span><text:span text:style-name="T306">w8</text:span><text:span text:style-name="T829"><text:tab/><text:tab/><text:tab/>Speer<text:tab/><text:tab/></text:span><text:span text:style-name="T306">w8</text:span><text:span text:style-name="T829"><text:tab/>3/6/9<text:tab/><text:tab/>Kurzschwert </text:span><text:span text:style-name="T306">w6</text:span><text:span text:style-name="T829"><text:line-break/> <text:tab/><text:tab/><text:tab/><text:tab/>Stab<text:tab/><text:tab/><text:tab/></text:span><text:span text:style-name="T306">w4</text:span><text:span text:style-name="T829"><text:tab/><text:tab/><text:tab/>Dolch<text:tab/><text:tab/></text:span><text:span text:style-name="T306">w4</text:span><text:span text:style-name="T829"><text:tab/>3/6/9</text:span></text:p>
      <text:p text:style-name="P510">Fernkampf<text:tab/><text:tab/><text:tab/><text:span text:style-name="T1180">Langbogen</text:span><text:span text:style-name="T311"><text:tab/><text:tab/></text:span><text:span text:style-name="T312">w6</text:span><text:span text:style-name="T313"> </text:span><text:span text:style-name="T1180">21</text:span><text:span text:style-name="T314">/</text:span><text:span text:style-name="T1180">42</text:span><text:span text:style-name="T314">/</text:span><text:span text:style-name="T1180">63</text:span><text:span text:style-name="T311"><text:tab/></text:span><text:span text:style-name="T14">Kurzbogen<text:tab/></text:span>w6<text:span text:style-name="T14"><text:tab/></text:span><text:span text:style-name="T314">15/30/45<text:tab/></text:span><text:span text:style-name="T1433">Wurfspeer </text:span><text:span text:style-name="T1434">w6</text:span><text:span text:style-name="T1435"> 9/18/27</text:span></text:p>
      <text:p text:style-name="P511">Tabelle 5-3: Geringfügige Verderbnis<text:span text:style-name="T1181"> </text:span><text:span text:style-name="T1182">w</text:span><text:span text:style-name="T1183">10</text:span><text:span text:style-name="T1182"> –</text:span><text:span text:style-name="T1184"> Glücksmodifikator</text:span></text:p>
      <text:p text:style-name="P512">1-<text:tab/>Schreckliche Pusteln bedecken dein Gesicht. Sie sind nicht heilbar. -1 Persönlichkei<text:span text:style-name="T1185">t</text:span></text:p>
      <text:p text:style-name="P512">2<text:tab/>Deine Haut scheint einer bestimmten Stelle zu schmelzen. Sie zerfließt wie warmes Wachs und</text:p>
      <text:p text:style-name="P512"><text:tab/>bildet immer wieder neue Krater und Hügel. Diese ständige Fließen juckt permanent und ruft in</text:p>
      <text:p text:style-name="P512"><text:tab/>anderen Abscheu hervor. <text:s/>Für die Körperstelle wirf w6: (1) Gesicht; (2) Arme; (3) Beine;</text:p>
      <text:p text:style-name="P512"><text:tab/>(4) Oberkörper; (5) Hände; (6) Füße.</text:p>
      <text:p text:style-name="P512">3<text:tab/>Eines deiner Beine wächst um w14+1 Zentimeter <text:span text:style-name="T1187">und du</text:span> entwickelst einen komischen Gang.</text:p>
      <text:p text:style-name="P512">4<text:tab/>Veränderte Augen, würfle mit w4: (1) deine Augen leuchten in einer unheimlichen Farbe;</text:p>
      <text:p text:style-name="P512"><text:tab/>(2) deine Augen werden lichtempfindlich (-1 auf alle Würfe bei Tageslicht);</text:p>
      <text:p text:style-name="P512"><text:tab/>(3) du entwickelst Infravision und kannst bis auf 30 m Wärmemuster wahrnehmen;</text:p>
      <text:p text:style-name="P512"><text:tab/>(4) deine Augen werden größer und blinzeln nicht mehr, wie bei einem Fisch.</text:p>
      <text:p text:style-name="P512">5<text:tab/>Auf Brust und Beinen bilden sich schmerzhafte Wunden und auf deinen Händen und Beinen</text:p>
      <text:p text:style-name="P512"><text:tab/>entstehen offene Stellen die nicht verheilen.</text:p>
      <text:p text:style-name="P512">6<text:tab/>Deine Ohren mutieren, würfle w5: (1) deine Ohren laufen spitz zu; (2) die Ohrmuscheln fallen ab,</text:p>
      <text:p text:style-name="P512"><text:tab/>aber du kannst nach wie vor normal hören; (3) sie wachsen zu Elefantenohren;</text:p>
      <text:p text:style-name="P512"><text:tab/>(4) die Ohren verlängern sich zu Eselsohren und dein Lachen wird wiehernd;</text:p>
      <text:p text:style-name="P512"><text:tab/>(5) die Ohren verschrumpeln und klappen nach hinten.</text:p>
      <text:p text:style-name="P512">7<text:tab/>Frösteln: du zitterst permanent und kannst wegen seiner klappernden Zähne nie still sein.</text:p>
      <text:p text:style-name="P512">8<text:tab/>Dein Gesicht wird dauerhaft entstellt: <text:span text:style-name="T1187">b</text:span>ei Feuermagie werden deine Augenbrauen versengt und</text:p>
      <text:p text:style-name="P512"><text:tab/><text:span text:style-name="T1187">d</text:span>eine Haut glüht rot; bei Kältemagie wird deine Haut kreidebleich und die Lippen laufen blau an;</text:p>
      <text:p text:style-name="P512"><text:tab/>bei anderer Magie erscheinen deine Züge ausgemergelt und du verlierst dauerhaft <text:span text:style-name="T1187">3</text:span>kg Gewicht.</text:p>
      <text:p text:style-name="P512">9<text:tab/>Dein Haar wird von dunkler Energie durchdrungen, würfle w4: (1) Es wird schneeweiß;</text:p>
      <text:p text:style-name="P512"><text:tab/>(2) es wird pechschwarz; (3) es fällt vollständig aus; (4) es steht dauerhaft zu Berge.</text:p>
      <text:p text:style-name="P512">10+<text:tab/>Du wirst für w6 Stunden ohnmächtig. Du kannst nur auf energische Weise geweckt werden.</text:p>
      <text:p text:style-name="P513">Tabelle 5-4: Ernsthafte Verderbnis<text:span text:style-name="T1181"> </text:span><text:span text:style-name="T1182">w</text:span><text:span text:style-name="T1183">10</text:span><text:span text:style-name="T1182"> –</text:span><text:span text:style-name="T1184"> Glücksmodifikator</text:span></text:p>
      <text:p text:style-name="P512">1-<text:tab/>Fieber: Über w4 Monate wirst du langsam schwächer und erleidest -1 Stärke pro Monat.</text:p>
      <text:p text:style-name="P512">2<text:tab/>Auf deinem Rücken wächst ein zweites Gesicht. Es sieht aus wie dein erstes und Augen, Nase</text:p>
      <text:p text:style-name="P512"><text:tab/>sowie Mund kannst du unabhängig benutzen.</text:p>
      <text:p text:style-name="P512">3<text:tab/>Auszehrung: Dein Körper ernährt sich von deiner eigenen Masse. In einem Monat verlierst du</text:p>
      <text:p text:style-name="P512"><text:tab/>2w5 kg und erleidest -1 Ausdauer.</text:p>
      <text:p text:style-name="P512">4<text:tab/>Fettleibigkeit: In einem Monat nimmst du 6<text:span text:style-name="T1190">w</text:span>6kg zu. Diese Zunahme verursacht</text:p>
      <text:p text:style-name="P512"><text:tab/>-1 Geschicklichkeit und reduziert die Bewegungsrate um 1,5 m.</text:p>
      <text:p text:style-name="P512">5<text:tab/>Du knisterst vor Energie, die sich als Flammen, Blitze, Kältewellen usw. manifestiert, je nach</text:p>
      <text:p text:style-name="P512"><text:tab/>deinem Lieblingszauber.</text:p>
      <text:p text:style-name="P512">6<text:tab/>Deine Größe verändert sich um 2w24-25 cm. Dein Gewicht bleibt aber gleich un<text:span text:style-name="T1190">d</text:span> du wirst</text:p>
      <text:p text:style-name="P512"><text:tab/>entsprechend dünn oder dick.</text:p>
      <text:p text:style-name="P512"><text:span text:style-name="T38">7</text:span><text:tab/>Dämonischer Makel, w3: (1) Deine Finger verlängern sich zu Klauen, die als Angriff w6<text:tab/>Schaden</text:p>
      <text:p text:style-name="P512"><text:tab/>verursachen; (2) <text:span text:style-name="T1190">dei</text:span>ne Füße <text:span text:style-name="T1190">werden</text:span> gespaltene Hufe; (3) deine Beine werden ziegenartig.</text:p>
      <text:p text:style-name="P512"><text:span text:style-name="T38">8</text:span><text:tab/>Deine Haut nimmt eine unnatürliche Färbung oder Struktur an. w10: (1) Albino; (2) pechschwarz</text:p>
      <text:p text:style-name="P512"><text:tab/>(3) durchsichtig; (4) schimmernd; (5) dunkelblau; (6) gelb; (7) aschfahl; (8) Fischschuppen;</text:p>
      <text:p text:style-name="P512"><text:tab/>(9) dichtes Bärenfell; (10) Reptilienschuppen.</text:p>
      <text:p text:style-name="P512"><text:span text:style-name="T38">9</text:span><text:tab/>Dir wachsen kleine Hörner. Im ersten Monat gleichen sie dem kammartigen Wulst eines Gorillas.</text:p>
      <text:p text:style-name="P512"><text:tab/>Im zweiten Monat bilden sich Stirnzapfen aus, die dann im dritten Monat zu Ziegenhörnern</text:p>
      <text:p text:style-name="P512"><text:tab/>werden. Nach sechs Monaten schließlich haben sie die Größe von Stierhörnern angenommen.</text:p>
      <text:p text:style-name="P512"><text:span text:style-name="T38">10+</text:span><text:tab/>Deine Zunge spaltet sich und deine Nasenlöcher verengen sich zu Schlitzen. Du bist ist in der</text:p>
      <text:p text:style-name="P512"><text:tab/>Lage, wie eine Schlange mit der Zunge zu riechen.</text:p>
      <text:p text:style-name="P514"><text:s/></text:p>
      <text:p text:style-name="P515"><text:span text:style-name="T1192">Tabelle 5-5: Schwerwiegende Verderbnis</text:span><text:span text:style-name="T1193"> </text:span><text:span text:style-name="T1194">w</text:span><text:span text:style-name="T1195">10</text:span><text:span text:style-name="T1194"> –</text:span><text:span text:style-name="T1196"> Glücksmodifikator</text:span></text:p>
      <text:p text:style-name="P512"><text:span text:style-name="T38">1-</text:span><text:tab/>Ein Teil deiner Seelenenergie wird vom Dämonenprinz geraubt. 3w6 Schaden durch überirdische</text:p>
      <text:p text:style-name="P512"><text:tab/>Schmerzen, -2 auf alle Attribute und zusätzlich -2 auf Glück.</text:p>
      <text:p text:style-name="P512"><text:span text:style-name="T38">2</text:span><text:tab/>Verwesung: Einem Zombie gleich löst sich dein Fleisch in Brocken von den Knochen. Pro Tag</text:p>
      <text:p text:style-name="P512"><text:tab/>verlierst du w4 Lebenspunkte. Lediglich magische Heilung kann die Verwesung hinauszögern.</text:p>
      <text:p text:style-name="P512"><text:span text:style-name="T38">3</text:span><text:tab/>Dein Kopf verwandelt sich in einer schmerzhaften Transformation über Nacht in einen Tierkopf.</text:p>
      <text:p text:style-name="P512"><text:tab/>w6: (1) Schlange; (2) Ziege; (3) Stier; (4) Ratte; (5) Insekt; (6) Fisch.</text:p>
      <text:p text:style-name="P512"><text:span text:style-name="T38">4</text:span><text:tab/>Deine Gliedmaßen werden zu Tentakeln mit Saugnäpfen. Vier Monate lang wird pro Monat eine.</text:p>
      <text:p text:style-name="P512"><text:tab/>Nach vier Monaten ist es unmöglich, deine unmenschliche Natur zu verbergen.</text:p>
      <text:p text:style-name="P512"><text:span text:style-name="T38">5</text:span><text:tab/>Um Mund und Augen des Charakters wachsen kleine Tentakel. Die anfänglich nur madengroßen</text:p>
      <text:p text:style-name="P512"><text:tab/>Tentakel wachsen pro Monat um 2,5cm, bis sie mit 30cm ausgewachsen sind.</text:p>
      <text:p text:style-name="P512"><text:span text:style-name="T38">6</text:span><text:tab/>Drittes Auge, w4: (1) mittig auf der Stirn; (2) auf der Handfläche; (3) Brust; (4) am Hinterkopf.</text:p>
      <text:p text:style-name="P512"><text:span text:style-name="T38">7</text:span><text:tab/>Die Finger einer Hand wachsen zusammen und der Daumen vergrößert sich. Nach einer Woche</text:p>
      <text:p text:style-name="P512"><text:tab/>hat sich die Hand in eine Krebsschere verwandelt. Du erhälst einen w6 Angriff aber kannst damit</text:p>
      <text:p text:style-name="P512"><text:tab/>keine Waffe mehr greifen.</text:p>
      <text:p text:style-name="P512"><text:span text:style-name="T38">8</text:span><text:tab/>Dir wächst über w7 Tage ein Schwanz. <text:span text:style-name="T1198">w</text:span>6: (1) Skorpionschwanz (w4 Schaden plus Gift: Zähigkeit</text:p>
      <text:p text:style-name="P512"><text:tab/>10 oder das Ziel verliert permanent w4 Stärke); (2) geschuppter Schlangenschwanz;</text:p>
      <text:p text:style-name="P512"><text:tab/>(3) gespaltener Dämonenschwanz (+1 Geschicklichkeit); (4) fleischiger Schwanz mit einer</text:p>
      <text:p text:style-name="P512"><text:tab/>funktionsfähigen, dritten Hand; (5) zusammenhängende Knorpelglieder, die in einem stacheligen</text:p>
      <text:p text:style-name="P512"><text:tab/>Stummel enden (Angriff: w6 Schaden); (6) buschiger Pferdeschwanz.</text:p>
      <text:p text:style-name="P512"><text:span text:style-name="T38">9</text:span><text:tab/>Körperliche Transformation: w4: (1) Dir wachsen a<text:span text:style-name="T1198">m</text:span> g<text:span text:style-name="T1198">anzen</text:span> Körper Schuppen; (2) dir wachsen</text:p>
      <text:p text:style-name="P512"><text:tab/>Kiemen; (3) dir wachsen Federn; (4) dir wachsen Schwimmhäute zwischen Fingern und Zehen</text:p>
      <text:p text:style-name="P512"><text:span text:style-name="T38">10+</text:span><text:tab/>Deine Lippen ziehen sich zusammen und wachsen sich in w12 Monaten zu einem richtigen</text:p>
      <text:p text:style-name="P512"><text:tab/>Schnabel aus. Du erhältst einen w3 Bissangriff.</text:p>
      <text:p text:style-name="P516"><text:span text:style-name="T1200">1-</text:span><text:span text:style-name="T873">12</text:span><text:span text:style-name="T835"> </text:span>Magischer Schild<text:span text:style-name="T1240"><text:tab/><text:tab/><text:tab/><text:tab/><text:tab/><text:tab/><text:tab/><text:tab/><text:tab/><text:tab/></text:span><text:span text:style-name="T1241">Regeln 1</text:span><text:span text:style-name="T1242">41</text:span><text:span text:style-name="T1241">, Rules </text:span><text:span text:style-name="T1242">146</text:span></text:p>
      <text:p text:style-name="P517"><text:span text:style-name="T928">Grad</text:span> 1, <text:span text:style-name="T1243">1 Aktion, </text:span>Berührung/<text:span text:style-name="T1244">selbst</text:span>, <text:span text:style-name="T1243">variable </text:span>Dauer, <text:span text:style-name="T1243">kein </text:span>Rettungswurf</text:p>
      <text:p text:style-name="P518"/>
      <text:p text:style-name="P519"><text:span text:style-name="T1245">D</text:span><text:span text:style-name="T297">u erschaffst einen magischen Schild der vor Gegnern schützt.</text:span></text:p>
      <text:p text:style-name="P520"/>
      <text:p text:style-name="P520">Zauber w20:</text:p>
      <text:p text:style-name="P521"><text:span text:style-name="T38">1<text:tab/><text:tab/></text:span><text:span text:style-name="T1246">Kritischer</text:span> Fehlschlag: <text:span text:style-name="T1243">w</text:span>6<text:span text:style-name="T1243">+Glücksmod:<text:line-break/></text:span><text:span text:style-name="T1247"><text:tab/><text:tab/></text:span><text:span text:style-name="T38">0-</text:span> Verderbnis <text:span text:style-name="T1243">&amp;</text:span> <text:span text:style-name="T1243">P</text:span>atzer<text:tab/><text:tab/><text:span text:style-name="T38">1–2</text:span> Verderbnis<text:tab/><text:span text:style-name="T38">3+ </text:span><text:span text:style-name="T1248">P</text:span>atzer</text:p>
      <text:p text:style-name="P441"><text:span text:style-name="T38">2-11</text:span> <text:s/><text:tab/>Fehlschlag<text:span text:style-name="T1249"> </text:span><text:span text:style-name="T1250">&amp; Verlust</text:span></text:p>
      <text:p text:style-name="P521"><text:span text:style-name="T38">12-13<text:tab/></text:span>D<text:span text:style-name="T1243">u</text:span> erschaff<text:span text:style-name="T1243">s</text:span>t einen schwachen Schild: <text:span text:style-name="T1243">w</text:span>6 Runden lang <text:span text:style-name="T1243">RK+2</text:span></text:p>
      <text:p text:style-name="P521"><text:span text:style-name="T38">14-17<text:tab/></text:span>D<text:span text:style-name="T1243">u</text:span> erschaff<text:span text:style-name="T1243">s</text:span>t einen Schild: 2<text:span text:style-name="T1243">w</text:span>6 Runden lang RK+4</text:p>
      <text:p text:style-name="P521"><text:span text:style-name="T38">18-19<text:tab/></text:span>D<text:span text:style-name="T1243">u </text:span>erschaff<text:span text:style-name="T1243">s</text:span>t einen Schild: <text:span text:style-name="T1243">w</text:span>3 Phasen <text:span text:style-name="T1243">(</text:span><text:span text:style-name="T1251">je 10 Minuten</text:span><text:span text:style-name="T1243">) </text:span>lang RK<text:span text:style-name="T1243">+4 für</text:span></text:p>
      <text:p text:style-name="P521"><text:span text:style-name="T1243"><text:tab/><text:tab/>beliebiges berührtes Wesen</text:span> </text:p>
      <text:p text:style-name="P521"><text:span text:style-name="T38">20-23<text:tab/></text:span>D<text:span text:style-name="T1251">u</text:span> erschaff<text:span text:style-name="T1251">s</text:span>t einen Schild: <text:span text:style-name="T1251">w</text:span>3 Phasen <text:span text:style-name="T1243">(</text:span><text:span text:style-name="T1251">je 10 Minuten</text:span><text:span text:style-name="T1243">)</text:span> lang RK<text:span text:style-name="T1251">+</text:span>4 <text:span text:style-name="T1243">für</text:span></text:p>
      <text:p text:style-name="P521"><text:span text:style-name="T1243"><text:tab/><text:tab/>beliebiges berührtes Wesen. </text:span><text:span text:style-name="T1251">Magische Geschosse werden geblockt.</text:span></text:p>
      <text:p text:style-name="P521"><text:span text:style-name="T38">2</text:span><text:span text:style-name="T1252">4</text:span><text:span text:style-name="T38">-2</text:span><text:span text:style-name="T1252">7</text:span><text:span text:style-name="T38"><text:tab/></text:span>D<text:span text:style-name="T1251">u</text:span> erschaff<text:span text:style-name="T1251">s</text:span>t einen Schild: <text:span text:style-name="T1251">w</text:span><text:span text:style-name="T1244">4+1</text:span> Phasen <text:span text:style-name="T1243">(</text:span><text:span text:style-name="T1251">je 10 Minuten</text:span><text:span text:style-name="T1243">)</text:span> lang RK<text:span text:style-name="T1251">+</text:span>4</text:p>
      <text:p text:style-name="P521"><text:tab/><text:tab/><text:span text:style-name="T1243">für beliebiges berührtes Wesen. </text:span><text:span text:style-name="T1251">Magische Geschosse werden</text:span></text:p>
      <text:p text:style-name="P521"><text:span text:style-name="T1251"><text:tab/><text:tab/>geblockt. </text:span><text:span text:style-name="T1244">Schaden durch Fernwaffen jeweils -10.</text:span></text:p>
      <text:p text:style-name="P521"><text:span text:style-name="T38">2</text:span><text:span text:style-name="T1252">8</text:span><text:span text:style-name="T38">-2</text:span><text:span text:style-name="T1252">9</text:span><text:span text:style-name="T38"><text:tab/></text:span>D<text:span text:style-name="T1251">u</text:span> erschaff<text:span text:style-name="T1251">s</text:span>t <text:span text:style-name="T1244">zwei</text:span> Schild<text:span text:style-name="T1244">e</text:span>: <text:span text:style-name="T1251">w</text:span><text:span text:style-name="T1244">4+1</text:span> <text:span text:style-name="T1244">Stunden</text:span> lang RK<text:span text:style-name="T1251">+</text:span>4 <text:span text:style-name="T1243">für </text:span><text:span text:style-name="T1244">dich und</text:span></text:p>
      <text:p text:style-name="P521"><text:span text:style-name="T1244"><text:tab/><text:tab/>Gefährten innerhalb 3m.</text:span><text:span text:style-name="T1243"> </text:span><text:span text:style-name="T1251">Magische Geschosse werden geblockt.</text:span></text:p>
      <text:p text:style-name="P521"><text:span text:style-name="T1251"><text:tab/><text:tab/></text:span><text:span text:style-name="T1244">Schaden durch Fernwaffen jeweils -20. Gegenzauber +2.</text:span></text:p>
      <text:p text:style-name="P521"><text:span text:style-name="T1252">30</text:span><text:span text:style-name="T38">-</text:span><text:span text:style-name="T1252">31</text:span><text:span text:style-name="T38"><text:tab/></text:span>D<text:span text:style-name="T1251">u</text:span> erschaff<text:span text:style-name="T1251">s</text:span>t <text:span text:style-name="T1244">unzählige</text:span> Schild<text:span text:style-name="T1244">e</text:span>: <text:span text:style-name="T1251">w</text:span><text:span text:style-name="T1244">4</text:span> <text:span text:style-name="T1244">Stunden</text:span> lang RK<text:span text:style-name="T1251">+</text:span>4<text:tab/><text:span text:style-name="T1243">für </text:span><text:span text:style-name="T1253">dich und</text:span></text:p>
      <text:p text:style-name="P521"><text:span text:style-name="T1253"><text:tab/><text:tab/>alle Gefährten innerhalb 3m</text:span><text:span text:style-name="T1243">. </text:span><text:span text:style-name="T1251">Magische Geschosse werden geblockt.</text:span></text:p>
      <text:p text:style-name="P521"><text:span text:style-name="T1251"><text:tab/><text:tab/></text:span><text:span text:style-name="T1244">Schaden durch Fernwaffen </text:span><text:span text:style-name="T1253">jeweils </text:span><text:span text:style-name="T1244">-10. Gegenzauber +4.</text:span></text:p>
      <text:p text:style-name="P521"><text:span text:style-name="T1252">32+</text:span><text:span text:style-name="T38"><text:tab/><text:tab/></text:span>D<text:span text:style-name="T1251">u</text:span> erschaff<text:span text:style-name="T1251">s</text:span>t <text:span text:style-name="T1244">unzählige</text:span> Schild<text:span text:style-name="T1244">e</text:span>: <text:span text:style-name="T1244">bis Sonnenaufgang</text:span> RK<text:span text:style-name="T1251">+</text:span><text:span text:style-name="T1253">8</text:span> <text:span text:style-name="T1243">für </text:span><text:span text:style-name="T1253">dich und</text:span></text:p>
      <text:p text:style-name="P521"><text:span text:style-name="T1253"><text:tab/><text:tab/>alle Gefährten innerhalb 3m</text:span><text:span text:style-name="T1243">. </text:span><text:span text:style-name="T1251">Magische Geschosse werden geblockt.</text:span></text:p>
      <text:p text:style-name="P521"><text:span text:style-name="T1251"><text:tab/><text:tab/></text:span><text:span text:style-name="T1244">Schaden durch Fernwaffen </text:span><text:span text:style-name="T1254">jeweils </text:span><text:span text:style-name="T1244">-10 Punkte, </text:span><text:span text:style-name="T1254">andere -2</text:span><text:span text:style-name="T1244">. </text:span><text:span text:style-name="T1254">Schilde sind</text:span></text:p>
      <text:p text:style-name="P521"><text:span text:style-name="T1254"><text:tab/><text:tab/>beweglich. </text:span><text:span text:style-name="T1244">Gegenzauber +4.</text:span></text:p>
      <text:p text:style-name="P521"/>
      <text:p text:style-name="P521"><text:span text:style-name="T84">Verderbnis </text:span><text:span text:style-name="T1255">w</text:span><text:span text:style-name="T84">8:</text:span></text:p>
      <text:p text:style-name="P521"><text:span text:style-name="T38">1–4<text:tab/></text:span>geringfügig<text:tab/><text:tab/><text:tab/><text:span text:style-name="T38">5–7<text:tab/></text:span>ernsthaft<text:span text:style-name="T1256"><text:tab/><text:tab/><text:tab/></text:span><text:span text:style-name="T38">8<text:tab/></text:span>schwe<text:span text:style-name="T1243">r</text:span><text:span text:style-name="T1257">wiegend</text:span></text:p>
      <text:p text:style-name="P518"><text:span text:style-name="T962">P</text:span>atzer <text:span text:style-name="T1243">w</text:span>4:</text:p>
      <text:p text:style-name="P521"><text:span text:style-name="T38">1</text:span><text:tab/>Kraftentladung nach innen gerichtet ist und d<text:span text:style-name="T1243">ir w</text:span>4 Schaden zufügt</text:p>
      <text:p text:style-name="P521"><text:span text:style-name="T38">2</text:span><text:tab/>der beschworene Schild hilft versehentlich dem nächstgelegenen Feind</text:p>
      <text:p text:style-name="P521"><text:tab/>und verleiht diesem <text:span text:style-name="T1243">w</text:span>3 Phasen lang RK<text:span text:style-name="T1243">+4</text:span></text:p>
      <text:p text:style-name="P521"><text:span text:style-name="T38">3</text:span><text:tab/>d<text:span text:style-name="T1243">u </text:span>beschwör<text:span text:style-name="T1243">s</text:span>t den Schild versehentlich direkt unter <text:span text:style-name="T1243">d</text:span>einen Füssen,</text:p>
      <text:p text:style-name="P521"><text:tab/>wodurch <text:span text:style-name="T1243">du </text:span>1 m in die Luft gehoben wir<text:span text:style-name="T1243">st</text:span> und für die nächsten <text:span text:style-name="T1243">w</text:span>3+1</text:p>
      <text:p text:style-name="P521"><text:tab/>Runden darauf „gleiten“ kann<text:span text:style-name="T1243">st.</text:span> Bewegungsrate <text:span text:style-name="T1243">+</text:span><text:span text:style-name="T1258">3 m</text:span>, <text:span text:style-name="T1243">aber</text:span> Malus von</text:p>
      <text:p text:style-name="P521"><text:tab/>-1 auf Angriff, Zauber und Schaden sowie RK, da <text:span text:style-name="T1243">du</text:span> planlos <text:span text:style-name="T1243">herumrutschst</text:span></text:p>
      <text:p text:style-name="P521"><text:span text:style-name="T38">4</text:span><text:tab/><text:span text:style-name="T1243">du</text:span> hüll<text:span text:style-name="T1243">s</text:span>t <text:span text:style-name="T1243">d</text:span>ich vollständig in de<text:span text:style-name="T1243">n</text:span> Schild ein, der jede <text:span text:style-name="T1243">Bewegung ode</text:span><text:span text:style-name="T1259">r</text:span></text:p>
      <text:p text:style-name="P521"><text:span text:style-name="T1260"><text:tab/>Interaktion mit</text:span><text:span text:style-name="T166"> dem Rest der Welt </text:span><text:span text:style-name="T1260">für w4 Runden </text:span><text:span text:style-name="T166">blockt</text:span></text:p>
      <text:p text:style-name="P522"><text:span text:style-name="T1261">1-</text:span><text:span text:style-name="T1262">1</text:span><text:span text:style-name="T1263">3</text:span><text:span text:style-name="T1264"> </text:span><text:span text:style-name="T38">Magi</text:span><text:span text:style-name="T1265">sches</text:span><text:span text:style-name="T38"> </text:span><text:span text:style-name="T1265">Geschoss</text:span><text:span text:style-name="T1266"><text:tab/><text:tab/><text:tab/><text:tab/><text:tab/><text:tab/><text:tab/><text:tab/><text:tab/></text:span><text:span text:style-name="T1267">Regeln 1</text:span><text:span text:style-name="T1268">4</text:span><text:span text:style-name="T1269">2</text:span><text:span text:style-name="T1267">, Rules </text:span><text:span text:style-name="T1268">14</text:span><text:span text:style-name="T1269">4</text:span></text:p>
      <text:p text:style-name="P523"><text:span text:style-name="T1270">Grad</text:span><text:span text:style-name="T1271"> 1, </text:span><text:span text:style-name="T1272">1 Aktion, </text:span><text:span text:style-name="T1273">4</text:span><text:span text:style-name="T1271">5 </text:span><text:span text:style-name="T1274">m</text:span><text:span text:style-name="T1275">, </text:span><text:span text:style-name="T1271">Geschoss verfehl</text:span><text:span text:style-name="T1276">t</text:span><text:span text:style-name="T1271"> niemals, kann aber durch Magie aufgehalten werden (z.B. Magischer Schild)</text:span><text:span text:style-name="T1436">.</text:span></text:p>
      <text:p text:style-name="P524"><text:s/></text:p>
      <text:p text:style-name="P519"><text:span text:style-name="T1245">D</text:span><text:span text:style-name="T297">u schleuderst magische Geschosse die automatisch treffen.</text:span></text:p>
      <text:p text:style-name="P525"><text:s/></text:p>
      <text:p text:style-name="P520">Zauber w20:</text:p>
      <text:p text:style-name="P521"><text:span text:style-name="T38">1-</text:span><text:tab/><text:tab/><text:span text:style-name="T1278">Kritischer</text:span><text:span text:style-name="T1271"> Fehlschlag: </text:span><text:span text:style-name="T1272">w</text:span>6<text:span text:style-name="T1275">+</text:span><text:span text:style-name="T1272">Glücksm</text:span><text:span text:style-name="T1275">od</text:span>:</text:p>
      <text:p text:style-name="P521"><text:tab/><text:tab/><text:span text:style-name="T1279">0</text:span><text:span text:style-name="T38">- </text:span><text:span text:style-name="T1271">Verderbnis </text:span><text:span text:style-name="T1278">&amp;</text:span> <text:span text:style-name="T1280">Patzer</text:span><text:tab/><text:tab/><text:span text:style-name="T1279">1</text:span><text:span text:style-name="T38">-</text:span><text:span text:style-name="T1279">3 </text:span><text:span text:style-name="T1271">Verderbnis</text:span><text:span text:style-name="T1275"><text:tab/><text:tab/></text:span><text:span text:style-name="T38">4+ </text:span><text:span text:style-name="T1272">Patzer</text:span></text:p>
      <text:p text:style-name="P441"><text:span text:style-name="T38">2-11<text:tab/></text:span><text:tab/><text:span text:style-name="T1271">Fehlschlag</text:span><text:span text:style-name="T1249"> </text:span><text:span text:style-name="T1250">&amp; Verlust</text:span></text:p>
      <text:p text:style-name="P521"><text:span text:style-name="T38">12-13</text:span><text:tab/><text:span text:style-name="T1281">E</text:span><text:span text:style-name="T1271">in Geschoss</text:span> <text:span text:style-name="T1271">das </text:span>1 <text:span text:style-name="T1271">Schaden macht</text:span>.</text:p>
      <text:p text:style-name="P521"><text:span text:style-name="T38">14-17</text:span><text:tab/><text:span text:style-name="T1281">E</text:span><text:span text:style-name="T1276">in Geschoss das w</text:span>4+<text:span text:style-name="T1276">Z</text:span><text:span text:style-name="T1282">S</text:span><text:span text:style-name="T1276"> Schaden macht</text:span>.</text:p>
      <text:p text:style-name="P521"><text:span text:style-name="T38">18-19</text:span><text:tab/><text:span text:style-name="T1283">w</text:span>4 <text:span text:style-name="T1276">Geschosse</text:span> <text:span text:style-name="T1276">die</text:span> <text:span text:style-name="T1276">w</text:span>4+<text:span text:style-name="T1276">Z</text:span><text:span text:style-name="T1282">S</text:span><text:span text:style-name="T1276"> Schaden auf </text:span><text:span text:style-name="T1283">ein</text:span><text:span text:style-name="T1276"> Ziel </text:span><text:span text:style-name="T1284">bewirken</text:span><text:span text:style-name="T1276">. </text:span></text:p>
      <text:p text:style-name="P521"><text:span text:style-name="T1285">20-23</text:span><text:span text:style-name="T1286"><text:tab/></text:span><text:span text:style-name="T1287">w</text:span><text:span text:style-name="T1286">4</text:span><text:span text:style-name="T1288">+2</text:span><text:span text:style-name="T1286"> </text:span><text:span text:style-name="T1288">Geschosse</text:span><text:span text:style-name="T1286"> </text:span><text:span text:style-name="T1289">mit</text:span><text:span text:style-name="T1286"> </text:span><text:span text:style-name="T1287">je </text:span><text:span text:style-name="T1288">w6</text:span><text:span text:style-name="T1286">+</text:span><text:span text:style-name="T1288">Z</text:span><text:span text:style-name="T1290">S</text:span><text:span text:style-name="T1288"> Schaden</text:span><text:span text:style-name="T1276">.</text:span></text:p>
      <text:p text:style-name="P521"><text:span text:style-name="T1285">2</text:span><text:span text:style-name="T1291">4</text:span><text:span text:style-name="T1285">-2</text:span><text:span text:style-name="T1291">7</text:span><text:span text:style-name="T1286"><text:tab/></text:span><text:span text:style-name="T1292">E</text:span><text:span text:style-name="T1287">in </text:span><text:span text:style-name="T1288">Geschoss</text:span><text:span text:style-name="T1286"> </text:span><text:span text:style-name="T1288">d</text:span><text:span text:style-name="T1287">as</text:span><text:span text:style-name="T1286"> </text:span><text:span text:style-name="T1287">4</text:span><text:span text:style-name="T1288">w</text:span><text:span text:style-name="T1287">12</text:span><text:span text:style-name="T1286">+</text:span><text:span text:style-name="T1288">Z</text:span><text:span text:style-name="T1293">S</text:span><text:span text:style-name="T1288"> Schaden </text:span><text:span text:style-name="T1287">bewirkt</text:span><text:span text:style-name="T1276">. </text:span><text:span text:style-name="T1283">300 m Reichweite in Sichtlinie.</text:span></text:p>
      <text:p text:style-name="P521"><text:span text:style-name="T1285">2</text:span><text:span text:style-name="T1291">8</text:span><text:span text:style-name="T1285">-2</text:span><text:span text:style-name="T1291">9</text:span><text:span text:style-name="T1286"><text:tab/></text:span><text:span text:style-name="T1287">w6+3 </text:span><text:span text:style-name="T1288">Geschosse</text:span><text:span text:style-name="T1286"> </text:span><text:span text:style-name="T1289">mit</text:span><text:span text:style-name="T1286"> </text:span><text:span text:style-name="T1287">je </text:span><text:span text:style-name="T1288">w</text:span><text:span text:style-name="T1287">8</text:span><text:span text:style-name="T1286">+</text:span><text:span text:style-name="T1288">Z</text:span><text:span text:style-name="T1293">S</text:span><text:span text:style-name="T1288"> Schaden</text:span><text:span text:style-name="T1276">. </text:span><text:span text:style-name="T1294">Beliebige Reichweite in Sichtlinie.</text:span></text:p>
      <text:p text:style-name="P521"><text:span text:style-name="T1295">30</text:span><text:span text:style-name="T1285">-</text:span><text:span text:style-name="T1295">31</text:span><text:span text:style-name="T1286"><text:tab/></text:span><text:span text:style-name="T1296">2</text:span><text:span text:style-name="T1287">w6+</text:span><text:span text:style-name="T1296">1</text:span><text:span text:style-name="T1287"> </text:span><text:span text:style-name="T1288">Geschosse</text:span><text:span text:style-name="T1286"> </text:span><text:span text:style-name="T1288">d</text:span><text:span text:style-name="T1287">ie</text:span><text:span text:style-name="T1286"> </text:span><text:span text:style-name="T1287">je </text:span><text:span text:style-name="T1288">w</text:span><text:span text:style-name="T1287">8</text:span><text:span text:style-name="T1286">+</text:span><text:span text:style-name="T1288">Z</text:span><text:span text:style-name="T1293">S</text:span><text:span text:style-name="T1288"> Schaden</text:span><text:span text:style-name="T1276">. </text:span><text:span text:style-name="T1294">Beliebige Reichweite in Sichtlinie,</text:span></text:p>
      <text:p text:style-name="P521"><text:span text:style-name="T1294"><text:tab/><text:tab/>selbst durch Portale o.</text:span><text:span text:style-name="T1297">ä. </text:span><text:span text:style-name="T1294">Magisches Schild schützt nur wenn höherer<text:line-break/><text:tab/><text:tab/>Zauberwurf mit 50% Wahrscheinlichkeit je Geschoss.</text:span></text:p>
      <text:p text:style-name="P521"><text:span text:style-name="T1295">32+</text:span><text:span text:style-name="T1286"><text:tab/><text:tab/></text:span><text:span text:style-name="T1296">3</text:span><text:span text:style-name="T1287">w</text:span><text:span text:style-name="T1296">4</text:span><text:span text:style-name="T1287">+</text:span><text:span text:style-name="T1296">2</text:span><text:span text:style-name="T1287"> </text:span><text:span text:style-name="T1288">Geschosse</text:span><text:span text:style-name="T1286"> </text:span><text:span text:style-name="T1289">mit</text:span><text:span text:style-name="T1286"> </text:span><text:span text:style-name="T1287">je </text:span><text:span text:style-name="T1288">w</text:span><text:span text:style-name="T1296">10</text:span><text:span text:style-name="T1286">+</text:span><text:span text:style-name="T1288">Z</text:span><text:span text:style-name="T1293">S</text:span><text:span text:style-name="T1288"> Schaden</text:span><text:span text:style-name="T1276">. </text:span><text:span text:style-name="T1294">150 km Reichweite in Sichtlinie</text:span></text:p>
      <text:p text:style-name="P521"><text:span text:style-name="T1294"><text:tab/><text:tab/>oder via </text:span><text:span text:style-name="T1298">Material, </text:span><text:span text:style-name="T1299">dann</text:span><text:span text:style-name="T1294"> erst 1 Phase Konzentration, dann bis Geschosse im Ziel.</text:span></text:p>
      <text:p text:style-name="P521"><text:span text:style-name="T1294"><text:tab/><text:tab/>15 km/s ohne Hindernisse, </text:span><text:span text:style-name="T1300">k</text:span><text:span text:style-name="T1294">eine Ebenenwechsel.</text:span></text:p>
      <text:p text:style-name="P526"><text:s/></text:p>
      <text:p text:style-name="P527">Verderbnis w8:</text:p>
      <text:p text:style-name="P528"><text:span text:style-name="T38">1-4</text:span><text:tab/><text:span text:style-name="T1297">Deine Hände und Unterarme</text:span> <text:span text:style-name="T1297">verändern ihre Farbe entsprechend<text:tab/>deinem Zauber:</text:span></text:p>
      <text:p text:style-name="P528"><text:span text:style-name="T1297"><text:tab/></text:span><text:span text:style-name="T38">1 </text:span><text:span text:style-name="T1297">Blitz:</text:span> <text:span text:style-name="T1297">gelb</text:span><text:tab/><text:tab/><text:tab/><text:span text:style-name="T38">2</text:span> <text:span text:style-name="T1297">Frost:</text:span> <text:span text:style-name="T1297">B</text:span>l<text:span text:style-name="T1297">a</text:span>u<text:tab/><text:tab/><text:tab/><text:span text:style-name="T38">3</text:span> <text:span text:style-name="T1297">Säure: </text:span>grün<text:tab/><text:tab/><text:tab/><text:span text:style-name="T38">4</text:span> <text:span text:style-name="T1297">Feuer:</text:span> r<text:span text:style-name="T1297">ot</text:span></text:p>
      <text:p text:style-name="P528"><text:span text:style-name="T38">5</text:span><text:tab/><text:span text:style-name="T1301">Deine Augen verlieren P</text:span>upil<text:span text:style-name="T1301">le</text:span> <text:span text:style-name="T1301">und Iris</text:span> <text:span text:style-name="T1301">und deine Augäpfel sind jetzt kalkweiß</text:span></text:p>
      <text:p text:style-name="P528"><text:span text:style-name="T1265">6</text:span><text:span text:style-name="T1275"><text:tab/></text:span><text:span text:style-name="T1302">Deine Fingerspitzen werden durchsichtig</text:span> <text:span text:style-name="T1302">und geisterhaft.</text:span></text:p>
      <text:p text:style-name="P528"><text:span text:style-name="T1265">7</text:span><text:span text:style-name="T1275"><text:tab/></text:span><text:span text:style-name="T1303">Du wirst</text:span><text:span text:style-name="T1302"> jedes mal wenn du Magisches Geschoss wirkst für w6 Runden unsichtbar.</text:span></text:p>
      <text:p text:style-name="P528"><text:span text:style-name="T1265">8</text:span><text:span text:style-name="T1275"><text:tab/></text:span><text:span text:style-name="T1302">Ab jetzt umschwirrt </text:span><text:span text:style-name="T1272">d</text:span><text:span text:style-name="T1302">einen Kopf ein magischer Kraftstein der jedes Wesen dass sich</text:span></text:p>
      <text:p text:style-name="P528"><text:span text:style-name="T1302"><text:tab/>dir auf </text:span><text:span text:style-name="T1273">1</text:span><text:span text:style-name="T1302"> </text:span><text:span text:style-name="T1273">m</text:span><text:span text:style-name="T1302"> nähert trifft und Schmerz und 1 Schaden/Runde bewirkt. Das gilt auch</text:span></text:p>
      <text:p text:style-name="P529"><text:tab/>für Gefährten und Heilversuche.</text:p>
      <text:p text:style-name="P530"><text:s/></text:p>
      <text:p text:style-name="P528"><text:span text:style-name="T1304">Patzer</text:span><text:span text:style-name="T84"> </text:span><text:span text:style-name="T1305">w</text:span><text:span text:style-name="T84">6:</text:span></text:p>
      <text:p text:style-name="P528"><text:span text:style-name="T38">1</text:span><text:tab/><text:span text:style-name="T1302">Wesen innerhalb </text:span><text:span text:style-name="T1273">3</text:span>0 <text:span text:style-name="T1273">m</text:span> <text:span text:style-name="T1302">werden </text:span><text:span text:style-name="T1272">von </text:span><text:span text:style-name="T1306">w</text:span>4-1 <text:span text:style-name="T1272">Geschossen für 1 Schaden getroffen.</text:span></text:p>
      <text:p text:style-name="P528"><text:span text:style-name="T38">2</text:span><text:tab/><text:span text:style-name="T1307">Das </text:span><text:span text:style-name="T1302">Geschoss</text:span> <text:span text:style-name="T1307">ist ein Querschläger und trifft dich selbst:</text:span> <text:span text:style-name="T1307">w</text:span>3-1 <text:span text:style-name="T1307">Schaden</text:span></text:p>
      <text:p text:style-name="P528"><text:span text:style-name="T38">3</text:span><text:tab/><text:span text:style-name="T1308">w</text:span>6 <text:span text:style-name="T1308">Schaden auf dich und alle Wesen innerhalb </text:span><text:span text:style-name="T1309">3</text:span><text:span text:style-name="T1308"> </text:span><text:span text:style-name="T1309">m </text:span><text:span text:style-name="T1308">(Reflex 10 halbiert)</text:span></text:p>
      <text:p text:style-name="P528"><text:span text:style-name="T38">4</text:span><text:tab/><text:span text:style-name="T1310">Verzögerter Effekt: nichts passiert, aber innerhalb 24 Stunden</text:span> <text:span text:style-name="T1310">bewirkt </text:span><text:span text:style-name="T1311">die erste</text:span></text:p>
      <text:p text:style-name="P528"><text:span text:style-name="T1310"><text:tab/>natürliche 1 bei </text:span><text:span text:style-name="T1311">irgendeinem</text:span><text:span text:style-name="T1310"> Wurf einen Zufallstreffer für w4 Schaden innerhalb</text:span></text:p>
      <text:p text:style-name="P528"><text:span text:style-name="T1312"><text:tab/>3</text:span><text:span text:style-name="T1310">0 </text:span><text:span text:style-name="T1312">m</text:span><text:span text:style-name="T1310">. Nach 24 Stunden ist die Wirkung vergangen.</text:span></text:p>
      <text:p text:style-name="P528"><text:span text:style-name="T38">5</text:span><text:tab/><text:span text:style-name="T1311">Du wirst von magischer Energie erfüllt. Das nächste Wesen dass du berührst,</text:span></text:p>
      <text:p text:style-name="P528"><text:span text:style-name="T1311"><text:tab/>erfährt </text:span><text:span text:style-name="T1313">einen Schlag von </text:span><text:span text:style-name="T1311">w6+1 Schaden und du selbst </text:span><text:span text:style-name="T1313">auch </text:span><text:span text:style-name="T1311">1 Schaden.</text:span></text:p>
      <text:p text:style-name="P528"><text:span text:style-name="T38">6</text:span><text:tab/><text:span text:style-name="T1311">Magische Energie</text:span> <text:span text:style-name="T1314">zuckt</text:span> <text:span text:style-name="T1311">in den Boden unter dir. </text:span><text:span text:style-name="T1314">Er</text:span><text:span text:style-name="T1311"> löst </text:span><text:span text:style-name="T1314">s</text:span><text:span text:style-name="T1311">ich w</text:span><text:span text:style-name="T1315">6</text:span><text:span text:style-name="T1311"> </text:span><text:span text:style-name="T1315">m</text:span><text:span text:style-name="T1311"> tief auf und Du</text:span></text:p>
      <text:p text:style-name="P528"><text:span text:style-name="T1311"><text:tab/>schwebst so weit hinunter. Sollte es darunter einen Hohlraum </text:span><text:span text:style-name="T1316">geben, fällst du hinein.</text:span></text:p>
      <text:p text:style-name="P531"><text:tab/>Um herauszukommen musst du klettern.</text:p>
      <text:p text:style-name="P532"><text:span text:style-name="T922">1-</text:span><text:span text:style-name="T1317">1</text:span><text:span text:style-name="T873">8</text:span><text:span text:style-name="T1317"> </text:span><text:span text:style-name="T1318">Schlaf<text:tab/><text:tab/><text:tab/><text:tab/><text:tab/><text:tab/><text:tab/><text:tab/><text:tab/><text:tab/><text:tab/><text:tab/></text:span><text:span text:style-name="T926">Regeln <text:s/></text:span><text:span text:style-name="T1318">152, </text:span><text:span text:style-name="T926">Rules </text:span><text:span text:style-name="T1318">155</text:span></text:p>
      <text:p text:style-name="P533"><text:span text:style-name="T927">Grad</text:span><text:span text:style-name="T929"> </text:span>1, <text:span text:style-name="T929">1 </text:span><text:span text:style-name="T1319">Aktion</text:span><text:span text:style-name="T929">, </text:span><text:span text:style-name="T1320">18m</text:span>, Dauer: <text:span text:style-name="T1320">variiert</text:span><text:span text:style-name="T929">, </text:span>Rettungswurf: <text:span text:style-name="T1320">Willen</text:span><text:span text:style-name="T1321">≥</text:span><text:span text:style-name="T1322">Zauberwurf</text:span></text:p>
      <text:p text:style-name="P524"><text:s/></text:p>
      <text:p text:style-name="P534"><text:span text:style-name="T934">D</text:span><text:span text:style-name="T175">u </text:span><text:span text:style-name="T935">versetzt </text:span><text:span text:style-name="T1323">d</text:span><text:span text:style-name="T935">ein Ziel in tiefen Schlaf. </text:span><text:span text:style-name="T1324">Material zum aufwachen </text:span><text:span text:style-name="T1325">z.B. Rose-Rosenduft.</text:span></text:p>
      <text:p text:style-name="P525"><text:s/></text:p>
      <text:p text:style-name="P520">Zauber w20:</text:p>
      <text:p text:style-name="P535"><text:span text:style-name="T38">1<text:tab/></text:span><text:tab/><text:span text:style-name="T941">Kritischer </text:span>Fehlschlag! <text:span text:style-name="T1326">w</text:span>6<text:span text:style-name="T941">+</text:span>Glück<text:span text:style-name="T941">smod</text:span>:</text:p>
      <text:p text:style-name="P535"><text:tab/><text:tab/><text:span text:style-name="T38">0-</text:span> Verderbnis <text:span text:style-name="T941">&amp; Patzer<text:tab/><text:tab/></text:span><text:span text:style-name="T944">1</text:span><text:span text:style-name="T941"> Verderbnis<text:tab/><text:tab/></text:span><text:span text:style-name="T1327">2</text:span><text:span text:style-name="T944">+</text:span><text:span text:style-name="T941"> Patzer</text:span></text:p>
      <text:p text:style-name="P464"><text:span text:style-name="T38">2-11<text:tab/></text:span><text:tab/>Fehlschlag<text:span text:style-name="T1328"> </text:span><text:span text:style-name="T1210">&amp; Verlust</text:span></text:p>
      <text:p text:style-name="P535"><text:span text:style-name="T1329">1</text:span><text:span text:style-name="T38">2-1</text:span><text:span text:style-name="T1329">3</text:span><text:span text:style-name="T38"><text:tab/></text:span><text:span text:style-name="T1330">Dein </text:span><text:span text:style-name="T1331">Ziel fällt für w6 Phasen in Schlaf</text:span><text:span text:style-name="T1330"> </text:span><text:span text:style-name="T1331">und kann normal geweckt werden.</text:span></text:p>
      <text:p text:style-name="P535"><text:span text:style-name="T1329">14</text:span><text:span text:style-name="T38">-1</text:span><text:span text:style-name="T1329">7</text:span><text:span text:style-name="T38"><text:tab/></text:span><text:span text:style-name="T1332">Bis zu</text:span><text:span text:style-name="T1330"> </text:span><text:span text:style-name="T1333">2 </text:span><text:span text:style-name="T1331">Ziele fallen für w6 Phasen in Schlaf,</text:span><text:span text:style-name="T1330"> </text:span><text:span text:style-name="T1331">können normal geweckt werden.</text:span></text:p>
      <text:p text:style-name="P535"><text:span text:style-name="T1329">1</text:span><text:span text:style-name="T1334">8</text:span><text:span text:style-name="T38">-1</text:span><text:span text:style-name="T1334">9</text:span><text:span text:style-name="T38"><text:tab/></text:span><text:span text:style-name="T1332">Bis zu </text:span><text:span text:style-name="T1331">2</text:span><text:span text:style-name="T1330"> </text:span><text:span text:style-name="T1331">Ziele fallen für w</text:span><text:span text:style-name="T1332">4</text:span><text:span text:style-name="T1331"> </text:span><text:span text:style-name="T1332">Stunden</text:span><text:span text:style-name="T1331"> in Schlaf,</text:span><text:span text:style-name="T1330"> </text:span><text:span text:style-name="T1331">können normal geweckt werden.</text:span></text:p>
      <text:p text:style-name="P535"><text:span text:style-name="T1334">20</text:span><text:span text:style-name="T38">-</text:span><text:span text:style-name="T1334">23</text:span><text:span text:style-name="T38"><text:tab/></text:span><text:span text:style-name="T1332">Bis zu 4</text:span><text:span text:style-name="T1330"> </text:span><text:span text:style-name="T1331">Ziele fallen für w</text:span><text:span text:style-name="T1332">6</text:span><text:span text:style-name="T1331"> </text:span><text:span text:style-name="T1332">Stunden</text:span><text:span text:style-name="T1331"> in Schlaf,</text:span><text:span text:style-name="T1330"> </text:span><text:span text:style-name="T1331">können normal geweckt werden</text:span></text:p>
      <text:p text:style-name="P535"><text:span text:style-name="T1331"><text:tab/><text:tab/></text:span><text:span text:style-name="T1335">oder nur 1 Ziel </text:span><text:span text:style-name="T1336">für w4 Stunden </text:span><text:span text:style-name="T1335">kann nur mit Magie bannen geweckt werden</text:span><text:span text:style-name="T1331">.</text:span></text:p>
      <text:p text:style-name="P535"><text:span text:style-name="T1334">24</text:span><text:span text:style-name="T38">-</text:span><text:span text:style-name="T1334">27</text:span><text:span text:style-name="T38"><text:tab/></text:span><text:span text:style-name="T1332">Bis zu </text:span><text:span text:style-name="T1337">7</text:span><text:span text:style-name="T1330"> </text:span><text:span text:style-name="T1331">Ziele fallen für w</text:span><text:span text:style-name="T1337">7</text:span><text:span text:style-name="T1331"> </text:span><text:span text:style-name="T1337">Tage</text:span><text:span text:style-name="T1331"> in Schlaf,</text:span><text:span text:style-name="T1330"> </text:span><text:span text:style-name="T1331">können normal geweckt werden </text:span><text:span text:style-name="T1335">oder</text:span></text:p>
      <text:p text:style-name="P535"><text:span text:style-name="T1335"><text:tab/><text:tab/>nur 1 Ziel </text:span><text:span text:style-name="T1336">für w</text:span><text:span text:style-name="T1337">3</text:span><text:span text:style-name="T1336"> </text:span><text:span text:style-name="T1337">Tage</text:span><text:span text:style-name="T1336"> </text:span><text:span text:style-name="T1335">kann nur mit Magie bannen geweckt werden</text:span><text:span text:style-name="T1331">.</text:span></text:p>
      <text:p text:style-name="P535"><text:span text:style-name="T1334">2</text:span><text:span text:style-name="T1338">8</text:span><text:span text:style-name="T38">-</text:span><text:span text:style-name="T1334">2</text:span><text:span text:style-name="T1338">9</text:span><text:span text:style-name="T38"><text:tab/></text:span><text:span text:style-name="T1332">Bis zu </text:span><text:span text:style-name="T1337">16</text:span><text:span text:style-name="T1330"> </text:span><text:span text:style-name="T1331">Ziele </text:span><text:span text:style-name="T1337">in 60 m </text:span><text:span text:style-name="T1331">fallen in </text:span><text:span text:style-name="T1337">dauerhaften </text:span><text:span text:style-name="T1331">Schlaf,</text:span><text:span text:style-name="T1330"> </text:span><text:span text:style-name="T1331">können normal geweckt</text:span></text:p>
      <text:p text:style-name="P535"><text:span text:style-name="T1331"><text:tab/><text:tab/>werden </text:span><text:span text:style-name="T1335">oder nur 1 Ziel</text:span><text:span text:style-name="T1336"> </text:span><text:span text:style-name="T1335">kann nur mit Magie bannen geweckt werden</text:span><text:span text:style-name="T1331">.</text:span></text:p>
      <text:p text:style-name="P535"><text:span text:style-name="T1339">30</text:span><text:span text:style-name="T38">-</text:span><text:span text:style-name="T1339">31</text:span><text:span text:style-name="T38"><text:tab/></text:span><text:span text:style-name="T1337">Alle</text:span><text:span text:style-name="T1330"> </text:span><text:span text:style-name="T1331">Ziele </text:span><text:span text:style-name="T1337">in 60 m </text:span><text:span text:style-name="T1331">fallen </text:span><text:span text:style-name="T1337">für w7+1 Tage </text:span><text:span text:style-name="T1331">in Schlaf</text:span><text:span text:style-name="T1330">,</text:span><text:span text:style-name="T1331"> können normal geweckt<text:line-break/><text:tab/><text:tab/>werden. </text:span><text:span text:style-name="T1340">Kein Material notwendig.</text:span></text:p>
      <text:p text:style-name="P535"><text:span text:style-name="T1339">3</text:span><text:span text:style-name="T1341">2+</text:span><text:span text:style-name="T38"><text:tab/><text:tab/></text:span><text:span text:style-name="T1337">Alle</text:span><text:span text:style-name="T1330"> </text:span><text:span text:style-name="T1337">Wesen</text:span><text:span text:style-name="T1331"> </text:span><text:span text:style-name="T1337">inklusive Gefährten und Pflanzen innerhalb 500 m </text:span><text:span text:style-name="T1331">fallen in Schlaf.</text:span></text:p>
      <text:p text:style-name="P535"><text:span text:style-name="T1331"><text:tab/><text:tab/></text:span><text:span text:style-name="T1337">Kein Rettungswurf für Wesen </text:span><text:span text:style-name="T1342">≤</text:span><text:span text:style-name="T1343">4TW. Sie</text:span><text:span text:style-name="T1331"> können </text:span><text:span text:style-name="T1337">nur mit mächtiger Magie</text:span></text:p>
      <text:p text:style-name="P535"><text:span text:style-name="T1337"><text:tab/><text:tab/></text:span><text:span text:style-name="T1331">geweckt werden </text:span><text:span text:style-name="T1337">oder wenn eine von dir gewählte Bedingung eintritt, z.B. 100</text:span></text:p>
      <text:p text:style-name="P535"><text:span text:style-name="T1337"><text:tab/><text:tab/>Jahre sind vergangen. </text:span><text:span text:style-name="T1340">Kein Material notwendig.</text:span></text:p>
      <text:p text:style-name="P525"><text:s/></text:p>
      <text:p text:style-name="P520">Verderbnis <text:span text:style-name="T1344">w</text:span><text:span text:style-name="T1345">6</text:span>:</text:p>
      <text:p text:style-name="P535"><text:span text:style-name="T38">1<text:tab/></text:span><text:span text:style-name="T1346">D</text:span><text:span text:style-name="T1337">u</text:span><text:span text:style-name="T1346"> leide</text:span><text:span text:style-name="T1337">s</text:span><text:span text:style-name="T1346">t unter Schlaflosigkeit: </text:span><text:span text:style-name="T1337">sofort </text:span><text:span text:style-name="T1346">-</text:span><text:span text:style-name="T1337">1 auf alle Würfe,<text:tab/>nach 1 Woche -2</text:span></text:p>
      <text:p text:style-name="P536"><text:tab/>auf alle Würfe, nach 1 Monat -3 auf alle Würfe</text:p>
      <text:p text:style-name="P535"><text:span text:style-name="T1347">2</text:span><text:span text:style-name="T1337"><text:tab/>Du</text:span><text:span text:style-name="T1346"> verström</text:span><text:span text:style-name="T1337">s</text:span><text:span text:style-name="T1346">t einen widerlichen Geruch im Umkreis von 6 m</text:span></text:p>
      <text:p text:style-name="P535"><text:span text:style-name="T1348">3-4</text:span><text:span text:style-name="T1346"><text:tab/>geringfügig</text:span><text:span text:style-name="T1337">e Verderbnis</text:span><text:span text:style-name="T1346"><text:tab/><text:tab/></text:span><text:span text:style-name="T1348">5-6</text:span><text:span text:style-name="T1346"> ernsthaft</text:span><text:span text:style-name="T1337">e Verderbnis</text:span></text:p>
      <text:p text:style-name="P537"><text:s/></text:p>
      <text:p text:style-name="P520"><text:span text:style-name="T962">P</text:span>atzer <text:span text:style-name="T963">w</text:span><text:span text:style-name="T1349">4</text:span>:</text:p>
      <text:p text:style-name="P535"><text:span text:style-name="T38">1</text:span><text:tab/>D<text:span text:style-name="T1349">u</text:span> fäll<text:span text:style-name="T1349">s</text:span>t sofort in einen natürlichen Schlaf</text:p>
      <text:p text:style-name="P535"><text:span text:style-name="T1350">2</text:span><text:span text:style-name="T1349"><text:tab/>Du </text:span>und <text:span text:style-name="T1349">die w</text:span>4 nächst<text:span text:style-name="T1349">en</text:span> Verbündete<text:span text:style-name="T1349">n</text:span> fallen in einen natürlichen Schlaf</text:p>
      <text:p text:style-name="P535"><text:span text:style-name="T1350">3</text:span><text:span text:style-name="T1349"><text:tab/>Du</text:span> fäll<text:span text:style-name="T1349">s</text:span>t in <text:span text:style-name="T1349">ein</text:span> Koma <text:span text:style-name="T1349">und kannst </text:span>nur durch <text:span text:style-name="T1349">Heilung</text:span> oder <text:span text:style-name="T1349">Magie</text:span> geweckt <text:span text:style-name="T1349">werden</text:span></text:p>
      <text:p text:style-name="P535"><text:span text:style-name="T38">4</text:span><text:tab/><text:span text:style-name="T1349">Du</text:span> rüttel<text:span text:style-name="T1349">s</text:span>t alle Wesen im Umkreis von 15 m hellwach, wodurch jede Form von</text:p>
      <text:p text:style-name="P535"><text:tab/>Schlaf (auch magischer) unterbrochen wird und Zustände wie Benommenheit,</text:p>
      <text:p text:style-name="P535"><text:tab/>Halluzinationen aufgehoben werden.</text:p>
      <text:p text:style-name="P538"><text:span text:style-name="T1437"/></text:p>
      <text:p text:style-name="P539"><text:span text:style-name="T1438">1-</text:span><text:span text:style-name="T1439">1 </text:span><text:span text:style-name="T1440">Anrufung des</text:span> Patron<text:span text:style-name="T1440">s</text:span><text:tab/><text:tab/><text:tab/><text:tab/><text:tab/><text:tab/><text:tab/><text:tab/><text:tab/><text:span text:style-name="T926">Regeln 129, Rules 144</text:span></text:p>
      <text:p text:style-name="P540"><text:span text:style-name="T376">Grad 1, 1 </text:span><text:span text:style-name="T1441">Runde</text:span><text:span text:style-name="T376">, </text:span><text:span text:style-name="T1442">Reichweite: selbst, </text:span><text:span text:style-name="T376">Dauer: </text:span><text:span text:style-name="T1441">variiert</text:span></text:p>
      <text:p text:style-name="P541">Du <text:s/><text:span text:style-name="T1440">rufst deinen Patron an und bittest ihn um Hilfe</text:span>. <text:span text:style-name="T1443">Erfordert immer Zauberbrand (Blutmagie).</text:span></text:p>
      <text:p text:style-name="P542"><text:span text:style-name="T38">1</text:span><text:tab/><text:tab/><text:span text:style-name="T962">Kritischer </text:span>Fehlschlag! <text:span text:style-name="T962">w</text:span><text:span text:style-name="T1207">6</text:span><text:span text:style-name="T962">+</text:span>Glück<text:span text:style-name="T962">smod</text:span>:</text:p>
      <text:p text:style-name="P542"><text:tab/><text:tab/><text:span text:style-name="T1444">3</text:span><text:span text:style-name="T1445">–</text:span> Verderbnis <text:span text:style-name="T962">&amp;</text:span> <text:span text:style-name="T1440">Makel des Patrons</text:span><text:tab/><text:tab/><text:span text:style-name="T1444">4</text:span><text:span text:style-name="T38">-</text:span><text:span text:style-name="T1444">5</text:span> Verderbnis<text:tab/><text:tab/><text:span text:style-name="T1444">6+</text:span> <text:span text:style-name="T1440">Makel</text:span></text:p>
      <text:p text:style-name="P542"><text:span text:style-name="T38">2-11<text:tab/><text:tab/></text:span>Fehlschlag</text:p>
      <text:p text:style-name="P542"><text:span text:style-name="T38">12</text:span><text:span text:style-name="T1444">+</text:span><text:tab/><text:tab/><text:span text:style-name="T1440">Entscheidung des Richters</text:span></text:p>
      <text:p text:style-name="P543"/>
      <text:p text:style-name="P544"><text:span text:style-name="T1438">1-</text:span><text:span text:style-name="T1446">14 </text:span>Pakt mit einem Patron<text:tab/><text:tab/><text:tab/><text:tab/><text:tab/><text:tab/><text:tab/><text:tab/><text:tab/><text:span text:style-name="T926">Regeln 1</text:span><text:span text:style-name="T1447">43</text:span><text:span text:style-name="T926">, Rules 14</text:span><text:span text:style-name="T1447">8</text:span></text:p>
      <text:p text:style-name="P545">Grad 1, 1 Woche plus Aufgaben, <text:span text:style-name="T1448">Reichweite: selbst oder Berührung, </text:span>Dauer: lebenslang</text:p>
      <text:p text:style-name="P541">Du verpflichtest dich in dieser Zeremonie einem übernatürlichen Wesen (Gott, Dämon, Chaosfürst, Engel, …) zu dienen. Du musst seine Aufgaben erfüllen und kannst um seine Hilfe bitten. </text:p>
      <text:p text:style-name="P546">Besitzt du bereits einem Pakt kannst du auch einen Gefährten in den Pakt einbeziehen.</text:p>
      <text:p text:style-name="P542"><text:span text:style-name="T38">1</text:span><text:tab/><text:tab/><text:span text:style-name="T1440">Fehlschlag, Makel des Patrons, Zauber ist für einen Monat verloren</text:span></text:p>
      <text:p text:style-name="P542"><text:span text:style-name="T38">2-11<text:tab/><text:tab/></text:span>Fehlschlag<text:span text:style-name="T1440">, Zauber ist für einen Monat verloren</text:span></text:p>
      <text:p text:style-name="P542"><text:span text:style-name="T38">12</text:span><text:span text:style-name="T1444">+</text:span><text:tab/><text:tab/><text:span text:style-name="T1449">Pakt geschlossen: Verhältnis zu Patron entsprechend Wurf, </text:span><text:span text:style-name="T1450">mindestens einmal</text:span></text:p>
      <text:p text:style-name="P542"><text:span text:style-name="T1450"><text:tab/><text:tab/>täglich kann der Patron angerufen werden. </text:span><text:span text:style-name="T1451">Der Patron kann Gegenleistungen</text:span></text:p>
      <text:p text:style-name="P547"><text:tab/><text:tab/>verlangen.</text:p>
      <text:p text:style-name="P548"><text:span text:style-name="T1452">1-</text:span><text:span text:style-name="T1453">27 </text:span><text:span text:style-name="T376">Patronzauber</text:span></text:p>
      <text:p text:style-name="P549">Dein Patron kann dir die Fähigkeit gewähren einen seiner Zauber zu wirken.</text:p>
      <text:p text:style-name="P550"><text:span text:style-name="T166">Makel des Patrons<text:line-break/></text:span><text:span text:style-name="T753">Du erleidest eine dauerhafte Veränderung, ähnlich der Verderbnis.</text:span></text:p>
      <text:p text:style-name="P551">Tabelle 5-10 Zauber des Patrons<text:tab/></text:p>
      <text:p text:style-name="P552">Patron<text:tab/><text:tab/><text:tab/>Grad 1<text:tab/><text:tab/><text:tab/><text:tab/>Grad 2<text:tab/><text:tab/><text:tab/><text:tab/>Grad 3<text:tab/><text:tab/><text:tab/><text:tab/><text:tab/></text:p>
      <text:p text:style-name="P553">Bobugbubilz<text:span text:style-name="T14"><text:tab/><text:tab/>Lurchwerdung<text:tab/><text:tab/>Herrlicher Schlamm<text:tab/>Bund mit dem Widerling<text:line-break/>S. 328 </text:span><text:span text:style-name="T1454">(Chaos)</text:span><text:span text:style-name="T14"><text:tab/>331<text:tab/><text:tab/><text:tab/><text:tab/><text:tab/>332<text:tab/><text:tab/><text:tab/><text:tab/><text:tab/>334<text:line-break/></text:span>Azi Dahaka<text:span text:style-name="T14"><text:tab/><text:tab/>Schlangentrick<text:tab/><text:tab/>Gefährte der Hydra<text:tab/>Schnitterwirbelwind<text:line-break/>S. 336 </text:span><text:span text:style-name="T1454">(Chaos)</text:span><text:span text:style-name="T14"><text:tab/>339<text:tab/><text:tab/><text:tab/><text:tab/><text:tab/>340<text:tab/><text:tab/><text:tab/><text:tab/><text:tab/>341<text:line-break/></text:span>Sezrekan<text:span text:style-name="T14"><text:tab/><text:tab/><text:tab/>Sequester<text:tab/><text:tab/><text:tab/>Schildmaid<text:tab/><text:tab/><text:tab/>Seelenphylakterium<text:line-break/>S. 342 </text:span><text:span text:style-name="T1454">(Chaos)</text:span><text:span text:style-name="T14"><text:tab/>344<text:tab/><text:tab/><text:tab/><text:tab/><text:tab/>346<text:tab/><text:tab/><text:tab/><text:tab/><text:tab/>347<text:line-break/></text:span>König v. Elfenland<text:span text:style-name="T14"><text:tab/>Waldschritt<text:tab/><text:tab/><text:tab/>Kriegshorn v. Elfenland<text:tab/>Der Traum<text:line-break/>S. 348 </text:span><text:span text:style-name="T1454">(</text:span><text:span text:style-name="T1455">Neutral</text:span><text:span text:style-name="T1454">)</text:span><text:span text:style-name="T14"><text:tab/>351<text:tab/><text:tab/><text:tab/><text:tab/><text:tab/>351<text:tab/><text:tab/><text:tab/><text:tab/><text:tab/>353<text:line-break/></text:span><text:span text:style-name="T1456">Die Trias (Nornen)</text:span><text:span text:style-name="T1457"><text:tab/>Klinge der Atropos<text:tab/><text:tab/>Fluch der Moiren<text:tab/><text:tab/>Kette und Schuss<text:line-break/>S. 354 </text:span><text:span text:style-name="T1454">(Ordnung)</text:span><text:span text:style-name="T1457"><text:tab/>357<text:tab/><text:tab/><text:tab/><text:tab/><text:tab/>358<text:tab/><text:tab/><text:tab/><text:tab/><text:tab/>359<text:line-break/></text:span><text:span text:style-name="T1456">Yddgrrl die Weltenwurzel<text:line-break/></text:span><text:span text:style-name="T1457">S. 360 </text:span><text:span text:style-name="T1458">(neutral)</text:span><text:span text:style-name="T1457"><text:line-break/></text:span><text:span text:style-name="T1456">Obitu-Que </text:span><text:span text:style-name="T1459">der Balorgeneral</text:span><text:span text:style-name="T1456"><text:line-break/></text:span><text:span text:style-name="T1457">S. 361 </text:span><text:span text:style-name="T1458">(Chaos)</text:span><text:span text:style-name="T1457"><text:line-break/></text:span><text:span text:style-name="T1456">Ithha, </text:span><text:span text:style-name="T1459">Fürst des Windes</text:span><text:span text:style-name="T1456"><text:line-break/></text:span><text:span text:style-name="T1457">S. 362 </text:span><text:span text:style-name="T1458">(neutral)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0mm" style:writing-mode="page"/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style:font-name="Calibri" fo:font-family="Calibri" style:font-family-generic="swiss" fo:font-size="12pt" fo:font-style="italic" style:font-name-asian="NSimSun" style:font-family-asian="NSimSun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mm" fo:margin-bottom="0mm" style:contextual-spacing="false"/>
      <style:text-properties style:font-name="Liberation Mono" fo:font-family="'Liberation Mono'" style:font-family-generic="modern" style:font-pitch="fixed" fo:font-size="10pt" style:font-name-asian="Hiragino Sans" style:font-family-asian="'Hiragino Sans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Bullet_20_Symbols" style:display-name="Bullet Symbols" style:family="text">
      <style:text-properties style:font-name="OpenSymbol" fo:font-family="OpenSymbol" style:font-charset="x-symbol" fo:font-size="15pt" style:font-name-asian="OpenSymbol" style:font-family-asian="OpenSymbol" style:font-charset-asian="x-symbol" style:font-size-asian="13.1000003814697pt" style:font-name-complex="OpenSymbol" style:font-family-complex="OpenSymbol" style:font-charset-complex="x-symbol" style:font-size-complex="15pt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0.01mm" fo:page-height="297mm" style:num-format="1" style:print-orientation="portrait" fo:margin-top="4.99mm" fo:margin-bottom="4.99mm" fo:margin-left="4.99mm" fo:margin-right="4.99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footnote-max-height="0mm" loext:margin-gutter="0mm"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3-09-01T09:07:46.042000000</meta:creation-date>
    <dc:date>2026-08-27T16:24:50.779654600</dc:date>
    <meta:editing-duration>P4DT19H6M14S</meta:editing-duration>
    <meta:editing-cycles>1184</meta:editing-cycles>
    <meta:generator>LibreOffice/26.2.1.2$Windows_X86_64 LibreOffice_project/620$Build-2</meta:generator>
    <meta:print-date>2026-08-27T13:07:02.789565500</meta:print-date>
    <meta:printed-by>PDF-Dateien</meta:printed-by>
    <meta:document-statistic meta:table-count="9" meta:image-count="4" meta:object-count="0" meta:page-count="45" meta:paragraph-count="2259" meta:word-count="14486" meta:character-count="94850" meta:non-whitespace-character-count="76943"/>
  </office:meta>
</office:document-meta>
</file>